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19000002485297A125.jpg" manifest:media-type="image/jpeg"/>
  <manifest:file-entry manifest:full-path="Pictures/1000000000000629000007E7C7EE3EC3.jpg" manifest:media-type="image/jpeg"/>
  <manifest:file-entry manifest:full-path="Pictures/10000000000002E7000003FFE61A9F98.jpg" manifest:media-type="image/jpeg"/>
  <manifest:file-entry manifest:full-path="Pictures/10000000000001450000024FC1F6BF8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1" style:family="table">
      <style:table-properties style:width="200.03mm" fo:break-before="auto" fo:break-after="auto" table:align="margins"/>
    </style:style>
    <style:style style:name="Tabelle1.A" style:family="table-column">
      <style:table-column-properties style:column-width="22.63mm" style:rel-column-width="7414*"/>
    </style:style>
    <style:style style:name="Tabelle1.B" style:family="table-column">
      <style:table-column-properties style:column-width="19.67mm" style:rel-column-width="6443*"/>
    </style:style>
    <style:style style:name="Tabelle1.C" style:family="table-column">
      <style:table-column-properties style:column-width="36.79mm" style:rel-column-width="12055*"/>
    </style:style>
    <style:style style:name="Tabelle1.D" style:family="table-column">
      <style:table-column-properties style:column-width="29.53mm" style:rel-column-width="9674*"/>
    </style:style>
    <style:style style:name="Tabelle1.E" style:family="table-column">
      <style:table-column-properties style:column-width="30.36mm" style:rel-column-width="9945*"/>
    </style:style>
    <style:style style:name="Tabelle1.F" style:family="table-column">
      <style:table-column-properties style:column-width="18.94mm" style:rel-column-width="6206*"/>
    </style:style>
    <style:style style:name="Tabelle1.G" style:family="table-column">
      <style:table-column-properties style:column-width="23.11mm" style:rel-column-width="7570*"/>
    </style:style>
    <style:style style:name="Tabelle1.H" style:family="table-column">
      <style:table-column-properties style:column-width="19.01mm" style:rel-column-width="6228*"/>
    </style:style>
    <style:style style:name="Tabelle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.H1" style:family="table-cell">
      <style:table-cell-properties fo:padding="0.97mm" fo:border="0.5pt solid #000000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200.03mm" fo:break-before="auto" fo:break-after="auto" table:align="margins"/>
    </style:style>
    <style:style style:name="Tabelle5.A" style:family="table-column">
      <style:table-column-properties style:column-width="24.39mm" style:rel-column-width="7994*"/>
    </style:style>
    <style:style style:name="Tabelle5.B" style:family="table-column">
      <style:table-column-properties style:column-width="22.35mm" style:rel-column-width="7320*"/>
    </style:style>
    <style:style style:name="Tabelle5.C" style:family="table-column">
      <style:table-column-properties style:column-width="39.99mm" style:rel-column-width="13099*"/>
    </style:style>
    <style:style style:name="Tabelle5.D" style:family="table-column">
      <style:table-column-properties style:column-width="41.15mm" style:rel-column-width="13484*"/>
    </style:style>
    <style:style style:name="Tabelle5.E" style:family="table-column">
      <style:table-column-properties style:column-width="20.67mm" style:rel-column-width="6774*"/>
    </style:style>
    <style:style style:name="Tabelle5.F" style:family="table-column">
      <style:table-column-properties style:column-width="25.33mm" style:rel-column-width="8296*"/>
    </style:style>
    <style:style style:name="Tabelle5.G" style:family="table-column">
      <style:table-column-properties style:column-width="26.16mm" style:rel-column-width="8568*"/>
    </style:style>
    <style:style style:name="Tabelle5.A1" style:family="table-cell">
      <style:table-cell-properties fo:padding="0.97mm" fo:border-left="0.5pt solid #000000" fo:border-right="none" fo:border-top="0.5pt solid #000000" fo:border-bottom="0.5pt solid #000000"/>
    </style:style>
    <style:style style:name="Tabelle5.G1" style:family="table-cell">
      <style:table-cell-properties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G2" style:family="table-cell">
      <style:table-cell-properties fo:padding="0.97mm" fo:border-left="0.5pt solid #000000" fo:border-right="0.5pt solid #000000" fo:border-top="none" fo:border-bottom="0.5pt solid #000000"/>
    </style:style>
    <style:style style:name="Tabelle8" style:family="table">
      <style:table-properties style:width="200.03mm" fo:break-before="page" table:align="margins"/>
    </style:style>
    <style:style style:name="Tabelle8.A" style:family="table-column">
      <style:table-column-properties style:column-width="21.55mm" style:rel-column-width="7063*"/>
    </style:style>
    <style:style style:name="Tabelle8.B" style:family="table-column">
      <style:table-column-properties style:column-width="19.76mm" style:rel-column-width="6473*"/>
    </style:style>
    <style:style style:name="Tabelle8.C" style:family="table-column">
      <style:table-column-properties style:column-width="37.78mm" style:rel-column-width="12380*"/>
    </style:style>
    <style:style style:name="Tabelle8.D" style:family="table-column">
      <style:table-column-properties style:column-width="26.18mm" style:rel-column-width="8578*"/>
    </style:style>
    <style:style style:name="Tabelle8.E" style:family="table-column">
      <style:table-column-properties style:column-width="15.88mm" style:rel-column-width="5201*"/>
    </style:style>
    <style:style style:name="Tabelle8.F" style:family="table-column">
      <style:table-column-properties style:column-width="24.24mm" style:rel-column-width="7939*"/>
    </style:style>
    <style:style style:name="Tabelle8.G" style:family="table-column">
      <style:table-column-properties style:column-width="19.21mm" style:rel-column-width="6296*"/>
    </style:style>
    <style:style style:name="Tabelle8.H" style:family="table-column">
      <style:table-column-properties style:column-width="35.42mm" style:rel-column-width="11605*"/>
    </style:style>
    <style:style style:name="Tabelle8.A1" style:family="table-cell">
      <style:table-cell-properties fo:padding="0.97mm" fo:border-left="0.5pt solid #000000" fo:border-right="none" fo:border-top="0.5pt solid #000000" fo:border-bottom="0.5pt solid #000000"/>
    </style:style>
    <style:style style:name="Tabelle8.H1" style:family="table-cell">
      <style:table-cell-properties fo:padding="0.97mm" fo:border="0.5pt solid #000000"/>
    </style:style>
    <style:style style:name="Tabelle8.A2" style:family="table-cell">
      <style:table-cell-properties fo:padding="0.97mm" fo:border-left="0.5pt solid #000000" fo:border-right="none" fo:border-top="none" fo:border-bottom="0.5pt solid #000000"/>
    </style:style>
    <style:style style:name="Tabelle8.H2" style:family="table-cell">
      <style:table-cell-properties fo:padding="0.97mm" fo:border-left="0.5pt solid #000000" fo:border-right="0.5pt solid #000000" fo:border-top="none" fo:border-bottom="0.5pt solid #000000"/>
    </style:style>
    <style:style style:name="Table3" style:family="table">
      <style:table-properties style:width="200.03mm" fo:break-before="page" table:align="margins"/>
    </style:style>
    <style:style style:name="Table3.A" style:family="table-column">
      <style:table-column-properties style:column-width="21.55mm" style:rel-column-width="7063*"/>
    </style:style>
    <style:style style:name="Table3.B" style:family="table-column">
      <style:table-column-properties style:column-width="19.76mm" style:rel-column-width="6473*"/>
    </style:style>
    <style:style style:name="Table3.C" style:family="table-column">
      <style:table-column-properties style:column-width="36.67mm" style:rel-column-width="12015*"/>
    </style:style>
    <style:style style:name="Table3.D" style:family="table-column">
      <style:table-column-properties style:column-width="27.29mm" style:rel-column-width="8943*"/>
    </style:style>
    <style:style style:name="Table3.E" style:family="table-column">
      <style:table-column-properties style:column-width="18.94mm" style:rel-column-width="6205*"/>
    </style:style>
    <style:style style:name="Table3.F" style:family="table-column">
      <style:table-column-properties style:column-width="24.24mm" style:rel-column-width="7939*"/>
    </style:style>
    <style:style style:name="Table3.G" style:family="table-column">
      <style:table-column-properties style:column-width="20.06mm" style:rel-column-width="6570*"/>
    </style:style>
    <style:style style:name="Table3.H" style:family="table-column">
      <style:table-column-properties style:column-width="31.52mm" style:rel-column-width="10327*"/>
    </style:style>
    <style:style style:name="Table3.A1" style:family="table-cell">
      <style:table-cell-properties fo:padding="0.97mm" fo:border-left="0.5pt solid #000000" fo:border-right="none" fo:border-top="0.5pt solid #000000" fo:border-bottom="0.5pt solid #000000"/>
    </style:style>
    <style:style style:name="Table3.H1" style:family="table-cell">
      <style:table-cell-properties fo:padding="0.97mm" fo:border="0.5pt solid #000000"/>
    </style:style>
    <style:style style:name="Table3.A2" style:family="table-cell">
      <style:table-cell-properties fo:padding="0.97mm" fo:border-left="0.5pt solid #000000" fo:border-right="none" fo:border-top="none" fo:border-bottom="0.5pt solid #000000"/>
    </style:style>
    <style:style style:name="Table3.H2" style:family="table-cell">
      <style:table-cell-properties fo:padding="0.97mm" fo:border-left="0.5pt solid #000000" fo:border-right="0.5pt solid #000000" fo:border-top="none" fo:border-bottom="0.5pt solid #000000"/>
    </style:style>
    <style:style style:name="Tabelle11" style:family="table">
      <style:table-properties style:width="200.03mm" fo:break-before="page" table:align="margins"/>
    </style:style>
    <style:style style:name="Tabelle11.A" style:family="table-column">
      <style:table-column-properties style:column-width="21.55mm" style:rel-column-width="7063*"/>
    </style:style>
    <style:style style:name="Tabelle11.B" style:family="table-column">
      <style:table-column-properties style:column-width="19.76mm" style:rel-column-width="6473*"/>
    </style:style>
    <style:style style:name="Tabelle11.C" style:family="table-column">
      <style:table-column-properties style:column-width="36.67mm" style:rel-column-width="12015*"/>
    </style:style>
    <style:style style:name="Tabelle11.D" style:family="table-column">
      <style:table-column-properties style:column-width="27.29mm" style:rel-column-width="8943*"/>
    </style:style>
    <style:style style:name="Tabelle11.E" style:family="table-column">
      <style:table-column-properties style:column-width="18.94mm" style:rel-column-width="6205*"/>
    </style:style>
    <style:style style:name="Tabelle11.F" style:family="table-column">
      <style:table-column-properties style:column-width="24.24mm" style:rel-column-width="7939*"/>
    </style:style>
    <style:style style:name="Tabelle11.G" style:family="table-column">
      <style:table-column-properties style:column-width="20.06mm" style:rel-column-width="6570*"/>
    </style:style>
    <style:style style:name="Tabelle11.H" style:family="table-column">
      <style:table-column-properties style:column-width="31.52mm" style:rel-column-width="10327*"/>
    </style:style>
    <style:style style:name="Tabelle11.A1" style:family="table-cell">
      <style:table-cell-properties fo:padding="0.97mm" fo:border-left="0.5pt solid #000000" fo:border-right="none" fo:border-top="0.5pt solid #000000" fo:border-bottom="0.5pt solid #000000"/>
    </style:style>
    <style:style style:name="Tabelle11.H1" style:family="table-cell">
      <style:table-cell-properties fo:padding="0.97mm" fo:border="0.5pt solid #000000"/>
    </style:style>
    <style:style style:name="Tabelle11.A2" style:family="table-cell">
      <style:table-cell-properties fo:padding="0.97mm" fo:border-left="0.5pt solid #000000" fo:border-right="none" fo:border-top="none" fo:border-bottom="0.5pt solid #000000"/>
    </style:style>
    <style:style style:name="Tabelle11.H2" style:family="table-cell">
      <style:table-cell-properties fo:padding="0.97mm" fo:border-left="0.5pt solid #000000" fo:border-right="0.5pt solid #000000" fo:border-top="none" fo:border-bottom="0.5pt solid #000000"/>
    </style:style>
    <style:style style:name="Table2" style:family="table">
      <style:table-properties style:width="200.03mm" table:align="margins"/>
    </style:style>
    <style:style style:name="Table2.A" style:family="table-column">
      <style:table-column-properties style:column-width="21.96mm" style:rel-column-width="7194*"/>
    </style:style>
    <style:style style:name="Table2.B" style:family="table-column">
      <style:table-column-properties style:column-width="18.13mm" style:rel-column-width="5940*"/>
    </style:style>
    <style:style style:name="Table2.C" style:family="table-column">
      <style:table-column-properties style:column-width="35.65mm" style:rel-column-width="11679*"/>
    </style:style>
    <style:style style:name="Table2.D" style:family="table-column">
      <style:table-column-properties style:column-width="24.24mm" style:rel-column-width="7940*"/>
    </style:style>
    <style:style style:name="Table2.E" style:family="table-column">
      <style:table-column-properties style:column-width="16.99mm" style:rel-column-width="5565*"/>
    </style:style>
    <style:style style:name="Table2.G" style:family="table-column">
      <style:table-column-properties style:column-width="18.94mm" style:rel-column-width="6206*"/>
    </style:style>
    <style:style style:name="Table2.H" style:family="table-column">
      <style:table-column-properties style:column-width="39.9mm" style:rel-column-width="13071*"/>
    </style:style>
    <style:style style:name="Table2.A1" style:family="table-cell">
      <style:table-cell-properties fo:padding="0.97mm" fo:border-left="0.5pt solid #000000" fo:border-right="none" fo:border-top="0.5pt solid #000000" fo:border-bottom="0.5pt solid #000000"/>
    </style:style>
    <style:style style:name="Table2.H1" style:family="table-cell">
      <style:table-cell-properties fo:padding="0.97mm" fo:border="0.5pt solid #000000"/>
    </style:style>
    <style:style style:name="Table2.A2" style:family="table-cell">
      <style:table-cell-properties fo:padding="0.97mm" fo:border-left="0.5pt solid #000000" fo:border-right="none" fo:border-top="none" fo:border-bottom="0.5pt solid #000000"/>
    </style:style>
    <style:style style:name="Table2.H2" style:family="table-cell">
      <style:table-cell-properties fo:padding="0.97mm" fo:border-left="0.5pt solid #000000" fo:border-right="0.5pt solid #000000" fo:border-top="none" fo:border-bottom="0.5pt solid #000000"/>
    </style:style>
    <style:style style:name="Table8" style:family="table">
      <style:table-properties style:width="200.03mm" table:align="margins" style:writing-mode="lr-tb"/>
    </style:style>
    <style:style style:name="Table8.A" style:family="table-column">
      <style:table-column-properties style:column-width="21.7mm" style:rel-column-width="7108*"/>
    </style:style>
    <style:style style:name="Table8.B" style:family="table-column">
      <style:table-column-properties style:column-width="18.4mm" style:rel-column-width="6027*"/>
    </style:style>
    <style:style style:name="Table8.C" style:family="table-column">
      <style:table-column-properties style:column-width="35.65mm" style:rel-column-width="11679*"/>
    </style:style>
    <style:style style:name="Table8.D" style:family="table-column">
      <style:table-column-properties style:column-width="24.24mm" style:rel-column-width="7940*"/>
    </style:style>
    <style:style style:name="Table8.E" style:family="table-column">
      <style:table-column-properties style:column-width="16.99mm" style:rel-column-width="5565*"/>
    </style:style>
    <style:style style:name="Table8.G" style:family="table-column">
      <style:table-column-properties style:column-width="18.94mm" style:rel-column-width="6206*"/>
    </style:style>
    <style:style style:name="Table8.H" style:family="table-column">
      <style:table-column-properties style:column-width="39.9mm" style:rel-column-width="13070*"/>
    </style:style>
    <style:style style:name="Table8.A1" style:family="table-cell">
      <style:table-cell-properties fo:padding="0.97mm" fo:border-left="0.5pt solid #000000" fo:border-right="none" fo:border-top="0.5pt solid #000000" fo:border-bottom="0.5pt solid #000000"/>
    </style:style>
    <style:style style:name="Table8.H1" style:family="table-cell">
      <style:table-cell-properties fo:padding="0.97mm" fo:border="0.5pt solid #000000"/>
    </style:style>
    <style:style style:name="Table8.A2" style:family="table-cell">
      <style:table-cell-properties fo:padding="0.97mm" fo:border-left="0.5pt solid #000000" fo:border-right="none" fo:border-top="none" fo:border-bottom="0.5pt solid #000000"/>
    </style:style>
    <style:style style:name="Table8.H2" style:family="table-cell">
      <style:table-cell-properties fo:padding="0.97mm" fo:border-left="0.5pt solid #000000" fo:border-right="0.5pt solid #000000" fo:border-top="none" fo:border-bottom="0.5pt solid #000000"/>
    </style:style>
    <style:style style:name="Tabelle4" style:family="table">
      <style:table-properties style:width="200.03mm" fo:break-before="page" table:align="margins"/>
    </style:style>
    <style:style style:name="Tabelle4.A" style:family="table-column">
      <style:table-column-properties style:column-width="21.7mm" style:rel-column-width="7108*"/>
    </style:style>
    <style:style style:name="Tabelle4.B" style:family="table-column">
      <style:table-column-properties style:column-width="17.2mm" style:rel-column-width="5634*"/>
    </style:style>
    <style:style style:name="Tabelle4.C" style:family="table-column">
      <style:table-column-properties style:column-width="24.34mm" style:rel-column-width="7975*"/>
    </style:style>
    <style:style style:name="Tabelle4.D" style:family="table-column">
      <style:table-column-properties style:column-width="25.7mm" style:rel-column-width="8420*"/>
    </style:style>
    <style:style style:name="Tabelle4.E" style:family="table-column">
      <style:table-column-properties style:column-width="16.12mm" style:rel-column-width="5282*"/>
    </style:style>
    <style:style style:name="Tabelle4.F" style:family="table-column">
      <style:table-column-properties style:column-width="22.79mm" style:rel-column-width="7466*"/>
    </style:style>
    <style:style style:name="Tabelle4.G" style:family="table-column">
      <style:table-column-properties style:column-width="20.58mm" style:rel-column-width="6744*"/>
    </style:style>
    <style:style style:name="Tabelle4.H" style:family="table-column">
      <style:table-column-properties style:column-width="33.71mm" style:rel-column-width="11043*"/>
    </style:style>
    <style:style style:name="Tabelle4.I" style:family="table-column">
      <style:table-column-properties style:column-width="17.9mm" style:rel-column-width="5863*"/>
    </style:style>
    <style:style style:name="Tabelle4.A1" style:family="table-cell">
      <style:table-cell-properties fo:padding="0.97mm" fo:border-left="0.5pt solid #000000" fo:border-right="none" fo:border-top="0.5pt solid #000000" fo:border-bottom="0.5pt solid #000000"/>
    </style:style>
    <style:style style:name="Tabelle4.I1" style:family="table-cell">
      <style:table-cell-properties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I2" style:family="table-cell">
      <style:table-cell-properties fo:padding="0.97mm" fo:border-left="0.5pt solid #000000" fo:border-right="0.5pt solid #000000" fo:border-top="none" fo:border-bottom="0.5pt solid #000000"/>
    </style:style>
    <style:style style:name="Tabelle3" style:family="table">
      <style:table-properties style:width="200.03mm" fo:break-before="page" table:align="margins"/>
    </style:style>
    <style:style style:name="Tabelle3.A" style:family="table-column">
      <style:table-column-properties style:column-width="21.7mm" style:rel-column-width="7108*"/>
    </style:style>
    <style:style style:name="Tabelle3.B" style:family="table-column">
      <style:table-column-properties style:column-width="17.2mm" style:rel-column-width="5634*"/>
    </style:style>
    <style:style style:name="Tabelle3.C" style:family="table-column">
      <style:table-column-properties style:column-width="29.97mm" style:rel-column-width="9818*"/>
    </style:style>
    <style:style style:name="Tabelle3.D" style:family="table-column">
      <style:table-column-properties style:column-width="27.27mm" style:rel-column-width="8934*"/>
    </style:style>
    <style:style style:name="Tabelle3.E" style:family="table-column">
      <style:table-column-properties style:column-width="16.14mm" style:rel-column-width="5287*"/>
    </style:style>
    <style:style style:name="Tabelle3.F" style:family="table-column">
      <style:table-column-properties style:column-width="22.77mm" style:rel-column-width="7460*"/>
    </style:style>
    <style:style style:name="Tabelle3.G" style:family="table-column">
      <style:table-column-properties style:column-width="16.92mm" style:rel-column-width="5542*"/>
    </style:style>
    <style:style style:name="Tabelle3.H" style:family="table-column">
      <style:table-column-properties style:column-width="30.18mm" style:rel-column-width="9888*"/>
    </style:style>
    <style:style style:name="Tabelle3.I" style:family="table-column">
      <style:table-column-properties style:column-width="17.9mm" style:rel-column-width="5864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I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right" style:justify-single-word="false" fo:break-before="page"/>
      <style:text-properties style:font-name="Calibri1" fo:font-size="10pt" style:text-underline-style="none" fo:font-weight="bold" officeooo:rsid="0166324a" officeooo:paragraph-rsid="0382587f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145d552" officeooo:paragraph-rsid="01979aaa" style:font-size-asian="15pt" style:font-weight-asian="bold" style:font-size-complex="15pt" style:font-weight-complex="bold"/>
    </style:style>
    <style:style style:name="P3" style:family="paragraph" style:parent-style-name="Standard">
      <style:paragraph-properties fo:text-align="left" style:justify-single-word="false"/>
      <style:text-properties style:font-name="Calibri1" fo:font-size="6pt" fo:font-style="italic" style:text-underline-style="none" fo:font-weight="normal" officeooo:rsid="01ad6031" officeooo:paragraph-rsid="033f9fe3" style:font-size-asian="6pt" style:font-style-asian="italic" style:font-weight-asian="normal" style:font-size-complex="6pt" style:font-style-complex="italic" style:font-weight-complex="normal"/>
    </style:style>
    <style:style style:name="P4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33bc9c0" officeooo:paragraph-rsid="03ec5a3d" style:font-size-asian="13pt" style:font-weight-asian="normal" style:font-size-complex="13pt" style:font-weight-complex="normal"/>
    </style:style>
    <style:style style:name="P5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3f9fe3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2816d0e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3ec97e" style:font-size-asian="14pt" style:font-weight-asian="bold" style:font-size-complex="14pt" style:font-weight-complex="bold"/>
    </style:style>
    <style:style style:name="P8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2bcaacd" style:font-size-asian="14pt" style:font-weight-asian="bold" style:font-size-complex="14pt" style:font-weight-complex="bold"/>
    </style:style>
    <style:style style:name="P9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6a2575" style:font-size-asian="14pt" style:font-weight-asian="bold" style:font-size-complex="14pt" style:font-weight-complex="bold"/>
    </style:style>
    <style:style style:name="P10" style:family="paragraph" style:parent-style-name="Standard">
      <style:paragraph-properties fo:text-align="left" style:justify-single-word="false"/>
      <style:text-properties style:font-name="Calibri1" fo:font-size="14pt" style:text-underline-style="none" fo:font-weight="bold" officeooo:rsid="0145d552" officeooo:paragraph-rsid="03425818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left" style:justify-single-word="false"/>
      <style:text-properties style:font-name="Calibri1" fo:font-size="6pt" style:text-underline-style="none" fo:font-weight="normal" officeooo:rsid="01ad6031" officeooo:paragraph-rsid="033ec97e" style:font-size-asian="6pt" style:font-weight-asian="normal" style:font-size-complex="6pt" style:font-weight-complex="normal"/>
    </style:style>
    <style:style style:name="P12" style:family="paragraph" style:parent-style-name="Standard">
      <style:paragraph-properties fo:text-align="left" style:justify-single-word="false"/>
      <style:text-properties style:font-name="Calibri1" fo:font-size="13pt" style:text-underline-style="solid" style:text-underline-width="auto" style:text-underline-color="font-color" fo:font-weight="bold" officeooo:rsid="014ae8a0" officeooo:paragraph-rsid="033ec97e" style:font-size-asian="13pt" style:font-weight-asian="bold" style:font-size-complex="13pt" style:font-weight-complex="bold"/>
    </style:style>
    <style:style style:name="P13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14ae8a0" officeooo:paragraph-rsid="02bd209b" style:font-size-asian="13pt" style:font-weight-asian="normal" style:font-size-complex="13pt" style:font-weight-complex="normal"/>
    </style:style>
    <style:style style:name="P14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183505d" officeooo:paragraph-rsid="02bd209b" style:font-size-asian="13pt" style:font-weight-asian="normal" style:font-size-complex="13pt" style:font-weight-complex="normal"/>
    </style:style>
    <style:style style:name="P15" style:family="paragraph" style:parent-style-name="Standard" style:list-style-name="L1">
      <style:paragraph-properties fo:text-align="left" style:justify-single-word="false"/>
      <style:text-properties style:font-name="Calibri1" fo:font-size="13pt" style:text-underline-style="none" fo:font-weight="normal" officeooo:rsid="0210bd43" officeooo:paragraph-rsid="02bd209b" style:font-size-asian="13pt" style:font-weight-asian="normal" style:font-size-complex="13pt" style:font-weight-complex="normal"/>
    </style:style>
    <style:style style:name="P16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normal" officeooo:rsid="014ae8a0" officeooo:paragraph-rsid="02bd209b" style:font-size-asian="13pt" style:font-weight-asian="normal" style:font-size-complex="13pt" style:font-weight-complex="normal"/>
    </style:style>
    <style:style style:name="P17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officeooo:paragraph-rsid="02bd209b" style:font-size-asian="13pt" style:font-size-complex="13pt"/>
    </style:style>
    <style:style style:name="P18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bold" officeooo:rsid="0159d52f" officeooo:paragraph-rsid="02bd209b" style:font-size-asian="13pt" style:font-weight-asian="bold" style:font-size-complex="13pt" style:font-weight-complex="bold"/>
    </style:style>
    <style:style style:name="P19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3pt" style:text-underline-style="none" fo:font-weight="bold" officeooo:rsid="015e8f20" officeooo:paragraph-rsid="02bd209b" style:font-size-asian="13pt" style:font-weight-asian="bold" style:font-size-complex="13pt" style:font-weight-complex="bold"/>
    </style:style>
    <style:style style:name="P20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02f29" officeooo:paragraph-rsid="02bd209b" style:font-size-asian="12pt" style:font-weight-asian="bold" style:font-size-complex="12pt" style:font-weight-complex="bold"/>
    </style:style>
    <style:style style:name="P21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25a4e" officeooo:paragraph-rsid="02bd209b" style:font-size-asian="12pt" style:font-weight-asian="bold" style:font-size-complex="12pt" style:font-weight-complex="bold"/>
    </style:style>
    <style:style style:name="P22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32a0d" officeooo:paragraph-rsid="02bd209b" style:font-size-asian="12pt" style:font-weight-asian="normal" style:font-size-complex="12pt" style:font-weight-complex="normal"/>
    </style:style>
    <style:style style:name="P23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25a4e" officeooo:paragraph-rsid="02bd209b" style:font-size-asian="12pt" style:font-weight-asian="normal" style:font-size-complex="12pt" style:font-weight-complex="normal"/>
    </style:style>
    <style:style style:name="P24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2d56d" officeooo:paragraph-rsid="02bd209b" style:font-size-asian="12pt" style:font-weight-asian="bold" style:font-size-complex="12pt" style:font-weight-complex="bold"/>
    </style:style>
    <style:style style:name="P25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2ffe5" officeooo:paragraph-rsid="02bd209b" style:font-size-asian="12pt" style:font-weight-asian="normal" style:font-size-complex="12pt" style:font-weight-complex="normal"/>
    </style:style>
    <style:style style:name="P26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3e2dd" officeooo:paragraph-rsid="02bd209b" style:font-size-asian="12pt" style:font-weight-asian="normal" style:font-size-complex="12pt" style:font-weight-complex="normal"/>
    </style:style>
    <style:style style:name="P27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62d56d" officeooo:paragraph-rsid="02bd209b" style:font-size-asian="12pt" style:font-weight-asian="normal" style:font-size-complex="12pt" style:font-weight-complex="normal"/>
    </style:style>
    <style:style style:name="P28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bold" officeooo:rsid="0166324a" officeooo:paragraph-rsid="02bd209b" style:font-size-asian="12pt" style:font-weight-asian="bold" style:font-size-complex="12pt" style:font-weight-complex="bold"/>
    </style:style>
    <style:style style:name="P29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aa8b4" officeooo:paragraph-rsid="02bd209b" style:font-size-asian="12pt" style:font-weight-asian="normal" style:font-size-complex="12pt" style:font-weight-complex="normal"/>
    </style:style>
    <style:style style:name="P30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2pt" style:text-underline-style="none" fo:font-weight="normal" officeooo:rsid="019dffc9" officeooo:paragraph-rsid="02bd209b" style:font-size-asian="12pt" style:font-weight-asian="normal" style:font-size-complex="12pt" style:font-weight-complex="normal"/>
    </style:style>
    <style:style style:name="P31" style:family="paragraph" style:parent-style-name="Standard" style:list-style-name="L1">
      <style:paragraph-properties fo:text-align="left" style:justify-single-word="false"/>
      <style:text-properties style:font-name="Calibri1" fo:font-size="12pt" style:text-underline-style="none" fo:font-weight="bold" officeooo:rsid="0166324a" officeooo:paragraph-rsid="0314ce44" style:font-size-asian="12pt" style:font-weight-asian="bold" style:font-size-complex="12pt" style:font-weight-complex="bold"/>
    </style:style>
    <style:style style:name="P32" style:family="paragraph" style:parent-style-name="Standard">
      <style:paragraph-properties fo:text-align="left" style:justify-single-word="false"/>
      <style:text-properties style:font-name="Calibri1" fo:font-size="9pt" style:text-underline-style="none" fo:font-weight="normal" officeooo:rsid="0145d552" officeooo:paragraph-rsid="0314ce44" style:font-size-asian="9pt" style:font-weight-asian="normal" style:font-size-complex="9pt" style:font-weight-complex="normal"/>
    </style:style>
    <style:style style:name="P33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07a4b2" officeooo:paragraph-rsid="001569a8" style:font-size-asian="24pt" style:font-weight-asian="bold" style:font-size-complex="24pt" style:font-weight-complex="bold"/>
    </style:style>
    <style:style style:name="P34" style:family="paragraph" style:parent-style-name="Standard">
      <style:text-properties style:font-name="Carolingia" fo:font-size="15pt" style:text-underline-style="none" fo:font-weight="normal" officeooo:rsid="01034e99" officeooo:paragraph-rsid="0382587f" style:font-size-asian="15pt" style:font-weight-asian="normal" style:font-size-complex="15pt" style:font-weight-complex="normal"/>
    </style:style>
    <style:style style:name="P35" style:family="paragraph" style:parent-style-name="Standard">
      <style:text-properties style:font-name="Carolingia" fo:font-size="15pt" style:text-underline-style="none" fo:font-weight="normal" officeooo:rsid="000333b2" officeooo:paragraph-rsid="00fb26bc" style:font-size-asian="15pt" style:font-weight-asian="normal" style:font-size-complex="15pt" style:font-weight-complex="normal"/>
    </style:style>
    <style:style style:name="P36" style:family="paragraph" style:parent-style-name="Standard">
      <style:text-properties style:font-name="Carolingia" fo:font-size="15pt" style:text-underline-style="none" fo:font-weight="normal" officeooo:rsid="000333b2" officeooo:paragraph-rsid="0388d7fc" style:font-size-asian="15pt" style:font-weight-asian="normal" style:font-size-complex="15pt" style:font-weight-complex="normal"/>
    </style:style>
    <style:style style:name="P37" style:family="paragraph" style:parent-style-name="Standard">
      <style:text-properties style:font-name="Carolingia" fo:font-size="15pt" style:text-underline-style="none" fo:font-weight="normal" officeooo:rsid="000333b2" officeooo:paragraph-rsid="03836f39" style:font-size-asian="15pt" style:font-weight-asian="normal" style:font-size-complex="15pt" style:font-weight-complex="normal"/>
    </style:style>
    <style:style style:name="P38" style:family="paragraph" style:parent-style-name="Standard">
      <style:text-properties style:font-name="Carolingia" fo:font-size="15pt" style:text-underline-style="none" fo:font-weight="normal" officeooo:rsid="000333b2" officeooo:paragraph-rsid="022d899b" style:font-size-asian="15pt" style:font-weight-asian="normal" style:font-size-complex="15pt" style:font-weight-complex="normal"/>
    </style:style>
    <style:style style:name="P39" style:family="paragraph" style:parent-style-name="Standard">
      <style:text-properties style:font-name="Carolingia" fo:font-size="15pt" style:text-underline-style="none" fo:font-weight="normal" officeooo:rsid="000333b2" officeooo:paragraph-rsid="000333b2" style:font-size-asian="15pt" style:font-weight-asian="normal" style:font-size-complex="15pt" style:font-weight-complex="normal"/>
    </style:style>
    <style:style style:name="P40" style:family="paragraph" style:parent-style-name="Standard">
      <style:text-properties style:font-name="Carolingia" fo:font-size="15pt" style:text-underline-style="none" fo:font-weight="normal" officeooo:rsid="0004722d" officeooo:paragraph-rsid="0410bef2" style:font-size-asian="15pt" style:font-weight-asian="normal" style:font-size-complex="15pt" style:font-weight-complex="normal"/>
    </style:style>
    <style:style style:name="P41" style:family="paragraph" style:parent-style-name="Standard">
      <style:text-properties style:font-name="Carolingia" fo:font-size="15pt" style:text-underline-style="none" fo:font-weight="normal" officeooo:rsid="0004722d" officeooo:paragraph-rsid="00b83bdc" style:font-size-asian="15pt" style:font-weight-asian="normal" style:font-size-complex="15pt" style:font-weight-complex="normal"/>
    </style:style>
    <style:style style:name="P42" style:family="paragraph" style:parent-style-name="Standard">
      <style:text-properties style:font-name="Carolingia" fo:font-size="15pt" style:text-underline-style="none" fo:font-weight="normal" officeooo:rsid="0004722d" officeooo:paragraph-rsid="0291e854" style:font-size-asian="15pt" style:font-weight-asian="normal" style:font-size-complex="15pt" style:font-weight-complex="normal"/>
    </style:style>
    <style:style style:name="P43" style:family="paragraph" style:parent-style-name="Standard">
      <style:text-properties style:font-name="Carolingia" fo:font-size="15pt" style:text-underline-style="none" fo:font-weight="normal" officeooo:rsid="0004722d" officeooo:paragraph-rsid="0004d0f1" style:font-size-asian="15pt" style:font-weight-asian="normal" style:font-size-complex="15pt" style:font-weight-complex="normal"/>
    </style:style>
    <style:style style:name="P44" style:family="paragraph" style:parent-style-name="Standard">
      <style:text-properties style:font-name="Carolingia" fo:font-size="15pt" style:text-underline-style="none" fo:font-weight="normal" officeooo:rsid="0004722d" officeooo:paragraph-rsid="0430a949" style:font-size-asian="15pt" style:font-weight-asian="normal" style:font-size-complex="15pt" style:font-weight-complex="normal"/>
    </style:style>
    <style:style style:name="P45" style:family="paragraph" style:parent-style-name="Standard">
      <style:text-properties style:font-name="Carolingia" fo:font-size="15pt" style:text-underline-style="none" fo:font-weight="normal" officeooo:rsid="0005c2bd" officeooo:paragraph-rsid="0005c2bd" style:font-size-asian="15pt" style:font-weight-asian="normal" style:font-size-complex="15pt" style:font-weight-complex="normal"/>
    </style:style>
    <style:style style:name="P46" style:family="paragraph" style:parent-style-name="Standard">
      <style:text-properties style:font-name="Carolingia" fo:font-size="15pt" style:text-underline-style="none" fo:font-weight="normal" officeooo:rsid="0005c2bd" officeooo:paragraph-rsid="03875bb9" style:font-size-asian="15pt" style:font-weight-asian="normal" style:font-size-complex="15pt" style:font-weight-complex="normal"/>
    </style:style>
    <style:style style:name="P47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875bb9" style:font-size-asian="15pt" style:font-size-complex="15pt"/>
    </style:style>
    <style:style style:name="P48" style:family="paragraph" style:parent-style-name="Standard">
      <style:text-properties style:font-name="Carolingia" fo:font-size="15pt" officeooo:paragraph-rsid="03875bb9" style:font-size-asian="15pt" style:font-size-complex="15pt"/>
    </style:style>
    <style:style style:name="P49" style:family="paragraph" style:parent-style-name="Standard">
      <style:text-properties style:font-name="Carolingia" fo:font-size="15pt" style:text-underline-style="none" fo:font-weight="bold" officeooo:rsid="0005c2bd" officeooo:paragraph-rsid="03875bb9" style:font-size-asian="15pt" style:font-weight-asian="bold" style:font-size-complex="15pt" style:font-weight-complex="bold"/>
    </style:style>
    <style:style style:name="P50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3875bb9" style:font-size-asian="15pt" style:font-weight-asian="normal" style:font-size-complex="15pt" style:font-weight-complex="normal"/>
    </style:style>
    <style:style style:name="P51" style:family="paragraph" style:parent-style-name="Standard">
      <style:text-properties fo:font-size="15pt" style:text-underline-style="none" fo:font-weight="normal" officeooo:rsid="006f33fe" officeooo:paragraph-rsid="03e26a11" style:font-size-asian="15pt" style:font-weight-asian="normal" style:font-size-complex="15pt" style:font-weight-complex="normal"/>
    </style:style>
    <style:style style:name="P52" style:family="paragraph" style:parent-style-name="Standard">
      <style:text-properties fo:font-size="14pt" style:text-underline-style="none" fo:font-weight="normal" officeooo:rsid="006f33fe" officeooo:paragraph-rsid="03de57f7" style:font-size-asian="14pt" style:font-weight-asian="normal" style:font-size-complex="14pt" style:font-weight-complex="normal"/>
    </style:style>
    <style:style style:name="P53" style:family="paragraph" style:parent-style-name="Standard">
      <style:text-properties fo:font-size="14pt" style:text-underline-style="none" fo:font-weight="normal" officeooo:rsid="006f33fe" officeooo:paragraph-rsid="03e9426b" style:font-size-asian="14pt" style:font-weight-asian="normal" style:font-size-complex="14pt" style:font-weight-complex="normal"/>
    </style:style>
    <style:style style:name="P54" style:family="paragraph" style:parent-style-name="Standard">
      <style:text-properties fo:font-size="14pt" officeooo:paragraph-rsid="03de57f7" style:font-size-asian="14pt" style:font-size-complex="14pt"/>
    </style:style>
    <style:style style:name="P55" style:family="paragraph" style:parent-style-name="Standard">
      <style:text-properties fo:font-size="15pt" style:text-underline-style="none" fo:font-weight="normal" officeooo:rsid="006f33fe" officeooo:paragraph-rsid="03f010ca" style:font-size-asian="15pt" style:font-weight-asian="normal" style:font-size-complex="15pt" style:font-weight-complex="normal"/>
    </style:style>
    <style:style style:name="P56" style:family="paragraph" style:parent-style-name="Standard">
      <style:text-properties fo:font-size="14pt" style:text-underline-style="none" fo:font-weight="normal" officeooo:rsid="006f33fe" officeooo:paragraph-rsid="03f010ca" style:font-size-asian="14pt" style:font-weight-asian="normal" style:font-size-complex="14pt" style:font-weight-complex="normal"/>
    </style:style>
    <style:style style:name="P57" style:family="paragraph" style:parent-style-name="Standard">
      <style:text-properties fo:font-size="14pt" officeooo:paragraph-rsid="03f010ca" style:font-size-asian="14pt" style:font-size-complex="14pt"/>
    </style:style>
    <style:style style:name="P58" style:family="paragraph" style:parent-style-name="Standard">
      <style:text-properties fo:color="#000000" loext:opacity="100%" style:font-name="Calibri1" fo:font-size="6pt" fo:font-style="normal" style:text-underline-style="none" fo:font-weight="normal" officeooo:rsid="0439e97a" officeooo:paragraph-rsid="03f010ca" style:font-size-asian="6pt" style:font-style-asian="normal" style:font-weight-asian="normal" style:font-size-complex="6pt" style:font-style-complex="normal" style:font-weight-complex="normal"/>
    </style:style>
    <style:style style:name="P59" style:family="paragraph" style:parent-style-name="Standard">
      <style:text-properties fo:font-size="15pt" style:text-underline-style="none" fo:font-weight="bold" officeooo:rsid="002f88c8" officeooo:paragraph-rsid="03f010ca" style:font-size-asian="15pt" style:font-weight-asian="bold" style:font-size-complex="15pt" style:font-weight-complex="bold"/>
    </style:style>
    <style:style style:name="P60" style:family="paragraph" style:parent-style-name="Standard">
      <style:text-properties fo:font-size="15pt" style:text-underline-style="none" fo:font-weight="bold" officeooo:rsid="024b502d" officeooo:paragraph-rsid="03f010ca" style:font-size-asian="15pt" style:font-weight-asian="bold" style:font-size-complex="15pt" style:font-weight-complex="bold"/>
    </style:style>
    <style:style style:name="P61" style:family="paragraph" style:parent-style-name="Standard">
      <style:paragraph-properties fo:text-align="left" style:justify-single-word="false"/>
      <style:text-properties officeooo:paragraph-rsid="03f010ca"/>
    </style:style>
    <style:style style:name="P62" style:family="paragraph" style:parent-style-name="Standard">
      <style:paragraph-properties fo:text-align="left" style:justify-single-word="false"/>
      <style:text-properties fo:font-size="6pt" officeooo:paragraph-rsid="03f010ca" style:font-size-asian="6pt" style:font-size-complex="6pt"/>
    </style:style>
    <style:style style:name="P63" style:family="paragraph" style:parent-style-name="Table_20_Contents">
      <style:paragraph-properties fo:text-align="center" style:justify-single-word="false"/>
      <style:text-properties fo:font-size="15pt" fo:font-weight="bold" officeooo:rsid="002b1823" officeooo:paragraph-rsid="002b1823" style:font-size-asian="15pt" style:font-weight-asian="bold" style:font-size-complex="15pt" style:font-weight-complex="bold"/>
    </style:style>
    <style:style style:name="P64" style:family="paragraph" style:parent-style-name="Table_20_Contents">
      <style:paragraph-properties fo:text-align="center" style:justify-single-word="false" style:writing-mode="lr-tb">
        <style:tab-stops/>
      </style:paragraph-properties>
      <style:text-properties style:font-name="Calibri" fo:font-size="15pt" fo:font-weight="bold" officeooo:paragraph-rsid="042b9c58" style:font-size-asian="15pt" style:font-weight-asian="bold" style:font-size-complex="15pt" style:font-weight-complex="bold"/>
    </style:style>
    <style:style style:name="P65" style:family="paragraph" style:parent-style-name="Table_20_Contents">
      <style:paragraph-properties fo:text-align="center" style:justify-single-word="false"/>
      <style:text-properties fo:font-size="15pt" officeooo:rsid="0008cba6" officeooo:paragraph-rsid="0008cba6" style:font-size-asian="15pt" style:font-size-complex="15pt"/>
    </style:style>
    <style:style style:name="P66" style:family="paragraph" style:parent-style-name="Table_20_Contents">
      <style:paragraph-properties fo:text-align="center" style:justify-single-word="false"/>
      <style:text-properties fo:font-size="15pt" officeooo:rsid="0008cba6" officeooo:paragraph-rsid="003f7803" style:font-size-asian="15pt" style:font-size-complex="15pt"/>
    </style:style>
    <style:style style:name="P67" style:family="paragraph" style:parent-style-name="Table_20_Contents">
      <style:paragraph-properties fo:text-align="right" style:justify-single-word="false"/>
      <style:text-properties fo:font-size="15pt" officeooo:rsid="0008cba6" officeooo:paragraph-rsid="042b9c58" style:font-size-asian="15pt" style:font-size-complex="15pt"/>
    </style:style>
    <style:style style:name="P68" style:family="paragraph" style:parent-style-name="Standard">
      <style:text-properties fo:font-size="6pt" style:text-underline-style="none" fo:font-weight="normal" officeooo:rsid="011aa76e" officeooo:paragraph-rsid="0429e02a" style:font-size-asian="6pt" style:font-weight-asian="normal" style:font-size-complex="6pt" style:font-weight-complex="normal"/>
    </style:style>
    <style:style style:name="P69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429e02a" style:font-size-asian="14pt" style:font-weight-asian="normal" style:font-size-complex="14pt" style:font-weight-complex="normal"/>
    </style:style>
    <style:style style:name="P70" style:family="paragraph" style:parent-style-name="Standard">
      <style:text-properties fo:font-size="14pt" style:text-underline-style="none" fo:font-weight="bold" officeooo:rsid="000a2a9b" officeooo:paragraph-rsid="0429e02a" style:font-size-asian="14pt" style:font-weight-asian="bold" style:font-size-complex="14pt" style:font-weight-complex="bold"/>
    </style:style>
    <style:style style:name="P71" style:family="paragraph" style:parent-style-name="Standard">
      <style:paragraph-properties fo:text-align="left" style:justify-single-word="false"/>
      <style:text-properties fo:font-size="14pt" officeooo:paragraph-rsid="0429e02a" style:font-size-asian="14pt" style:font-size-complex="14pt"/>
    </style:style>
    <style:style style:name="P72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2cedcc" officeooo:paragraph-rsid="002cedcc" style:font-size-asian="24pt" style:font-weight-asian="bold" style:font-size-complex="24pt" style:font-weight-complex="bold"/>
    </style:style>
    <style:style style:name="P73" style:family="paragraph" style:parent-style-name="Standard">
      <style:text-properties style:font-name="Carolingia" fo:font-size="15pt" style:text-underline-style="none" fo:font-weight="normal" officeooo:rsid="000333b2" officeooo:paragraph-rsid="024291ec" style:font-size-asian="15pt" style:font-weight-asian="normal" style:font-size-complex="15pt" style:font-weight-complex="normal"/>
    </style:style>
    <style:style style:name="P74" style:family="paragraph" style:parent-style-name="Standard">
      <style:text-properties style:font-name="Carolingia" fo:font-size="15pt" style:text-underline-style="none" fo:font-weight="normal" officeooo:rsid="0004722d" officeooo:paragraph-rsid="024291ec" style:font-size-asian="15pt" style:font-weight-asian="normal" style:font-size-complex="15pt" style:font-weight-complex="normal"/>
    </style:style>
    <style:style style:name="P75" style:family="paragraph" style:parent-style-name="Standard">
      <style:text-properties style:font-name="Carolingia" fo:font-size="15pt" style:text-underline-style="none" fo:font-weight="bold" officeooo:rsid="0005c2bd" officeooo:paragraph-rsid="024291ec" style:font-size-asian="15pt" style:font-weight-asian="bold" style:font-size-complex="15pt" style:font-weight-complex="bold"/>
    </style:style>
    <style:style style:name="P76" style:family="paragraph" style:parent-style-name="Standard">
      <style:text-properties style:font-name="Carolingia" fo:font-size="15pt" style:text-underline-style="none" fo:font-weight="normal" officeooo:rsid="0005c2bd" officeooo:paragraph-rsid="024291ec" style:font-size-asian="15pt" style:font-weight-asian="normal" style:font-size-complex="15pt" style:font-weight-complex="normal"/>
    </style:style>
    <style:style style:name="P77" style:family="paragraph" style:parent-style-name="Standard">
      <style:text-properties style:font-name="Carolingia" fo:font-size="15pt" style:text-underline-style="none" fo:font-weight="bold" officeooo:rsid="0005c2bd" officeooo:paragraph-rsid="038c9292" style:font-size-asian="15pt" style:font-weight-asian="bold" style:font-size-complex="15pt" style:font-weight-complex="bold"/>
    </style:style>
    <style:style style:name="P78" style:family="paragraph" style:parent-style-name="Standard">
      <style:text-properties style:font-name="Carolingia" fo:font-size="15pt" style:text-underline-style="none" fo:font-weight="normal" officeooo:rsid="02468938" officeooo:paragraph-rsid="038c9292" style:font-size-asian="15pt" style:font-weight-asian="normal" style:font-size-complex="15pt" style:font-weight-complex="normal"/>
    </style:style>
    <style:style style:name="P79" style:family="paragraph" style:parent-style-name="Standard">
      <style:text-properties style:font-name="Carolingia" fo:font-size="15pt" style:text-underline-style="none" fo:font-weight="normal" officeooo:rsid="0005c2bd" officeooo:paragraph-rsid="038c9292" style:font-size-asian="15pt" style:font-weight-asian="normal" style:font-size-complex="15pt" style:font-weight-complex="normal"/>
    </style:style>
    <style:style style:name="P80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8b5bb0" style:font-size-asian="15pt" style:font-size-complex="15pt"/>
    </style:style>
    <style:style style:name="P81" style:family="paragraph" style:parent-style-name="Standard">
      <style:text-properties style:font-name="Carolingia" fo:font-size="15pt" style:text-underline-style="none" fo:font-weight="normal" officeooo:rsid="0005c2bd" officeooo:paragraph-rsid="038b5bb0" style:font-size-asian="15pt" style:font-weight-asian="normal" style:font-size-complex="15pt" style:font-weight-complex="normal"/>
    </style:style>
    <style:style style:name="P82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8b5bb0" style:font-size-asian="15pt" style:font-weight-asian="normal" style:font-size-complex="15pt" style:font-weight-complex="normal"/>
    </style:style>
    <style:style style:name="P83" style:family="paragraph" style:parent-style-name="Standard">
      <style:text-properties style:font-name="Carolingia" fo:font-size="15pt" officeooo:paragraph-rsid="03899427" style:font-size-asian="15pt" style:font-size-complex="15pt"/>
    </style:style>
    <style:style style:name="P84" style:family="paragraph" style:parent-style-name="Standard">
      <style:text-properties style:font-name="Carolingia" fo:font-size="15pt" style:text-underline-style="none" fo:font-weight="bold" officeooo:rsid="0005c2bd" officeooo:paragraph-rsid="03899427" style:font-size-asian="15pt" style:font-weight-asian="bold" style:font-size-complex="15pt" style:font-weight-complex="bold"/>
    </style:style>
    <style:style style:name="P85" style:family="paragraph" style:parent-style-name="Standard">
      <style:text-properties fo:color="#3465a4" loext:opacity="100%" style:font-name="Carolingia" fo:font-size="15pt" style:text-underline-style="none" fo:font-weight="bold" officeooo:rsid="03173e30" officeooo:paragraph-rsid="024291ec" style:font-size-asian="15pt" style:font-weight-asian="bold" style:font-size-complex="15pt" style:font-weight-complex="bold"/>
    </style:style>
    <style:style style:name="P86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3899427" style:font-size-asian="15pt" style:font-weight-asian="normal" style:font-size-complex="15pt" style:font-weight-complex="normal"/>
    </style:style>
    <style:style style:name="P87" style:family="paragraph" style:parent-style-name="Standard">
      <style:text-properties fo:font-size="15pt" style:text-underline-style="none" fo:font-weight="normal" officeooo:rsid="006f33fe" officeooo:paragraph-rsid="03df1bd8" style:font-size-asian="15pt" style:font-weight-asian="normal" style:font-size-complex="15pt" style:font-weight-complex="normal"/>
    </style:style>
    <style:style style:name="P88" style:family="paragraph" style:parent-style-name="Standard">
      <style:text-properties fo:font-size="14pt" style:text-underline-style="none" fo:font-weight="normal" officeooo:rsid="006f33fe" officeooo:paragraph-rsid="03df1bd8" style:font-size-asian="14pt" style:font-weight-asian="normal" style:font-size-complex="14pt" style:font-weight-complex="normal"/>
    </style:style>
    <style:style style:name="P89" style:family="paragraph" style:parent-style-name="Standard">
      <style:text-properties fo:font-size="14pt" officeooo:paragraph-rsid="03df1bd8" style:font-size-asian="14pt" style:font-size-complex="14pt"/>
    </style:style>
    <style:style style:name="P90" style:family="paragraph" style:parent-style-name="Standard">
      <style:text-properties fo:font-size="15pt" style:text-underline-style="none" fo:font-weight="normal" officeooo:rsid="006f33fe" officeooo:paragraph-rsid="03f1a359" style:font-size-asian="15pt" style:font-weight-asian="normal" style:font-size-complex="15pt" style:font-weight-complex="normal"/>
    </style:style>
    <style:style style:name="P91" style:family="paragraph" style:parent-style-name="Standard">
      <style:text-properties fo:font-size="14pt" style:text-underline-style="none" fo:font-weight="normal" officeooo:rsid="006f33fe" officeooo:paragraph-rsid="03f1a359" style:font-size-asian="14pt" style:font-weight-asian="normal" style:font-size-complex="14pt" style:font-weight-complex="normal"/>
    </style:style>
    <style:style style:name="P92" style:family="paragraph" style:parent-style-name="Standard">
      <style:text-properties fo:font-size="14pt" officeooo:paragraph-rsid="03f1a359" style:font-size-asian="14pt" style:font-size-complex="14pt"/>
    </style:style>
    <style:style style:name="P93" style:family="paragraph" style:parent-style-name="Standard">
      <style:text-properties fo:color="#000000" loext:opacity="100%" style:font-name="Calibri1" fo:font-size="6pt" fo:font-style="normal" style:text-underline-style="none" fo:font-weight="normal" officeooo:rsid="000a2a9b" officeooo:paragraph-rsid="03f1a359" style:font-size-asian="6pt" style:font-style-asian="normal" style:font-weight-asian="normal" style:font-size-complex="6pt" style:font-style-complex="normal" style:font-weight-complex="normal"/>
    </style:style>
    <style:style style:name="P94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0485964" style:font-size-asian="15pt" style:font-weight-asian="bold" style:font-size-complex="15pt" style:font-weight-complex="bold"/>
    </style:style>
    <style:style style:name="P95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28c769" style:font-size-asian="15pt" style:font-weight-asian="bold" style:font-size-complex="15pt" style:font-weight-complex="bold"/>
    </style:style>
    <style:style style:name="P96" style:family="paragraph" style:parent-style-name="Table_20_Contents">
      <style:paragraph-properties fo:text-align="center" style:justify-single-word="false"/>
      <style:text-properties fo:font-size="15pt" officeooo:rsid="0008cba6" officeooo:paragraph-rsid="002cedcc" style:font-size-asian="15pt" style:font-size-complex="15pt"/>
    </style:style>
    <style:style style:name="P97" style:family="paragraph" style:parent-style-name="Table_20_Contents">
      <style:paragraph-properties fo:text-align="right" style:justify-single-word="false"/>
      <style:text-properties fo:font-size="15pt" officeooo:rsid="0008cba6" officeooo:paragraph-rsid="0428c769" style:font-size-asian="15pt" style:font-size-complex="15pt"/>
    </style:style>
    <style:style style:name="P98" style:family="paragraph" style:parent-style-name="Standard">
      <style:text-properties fo:font-size="6pt" style:text-underline-style="none" fo:font-weight="bold" officeooo:rsid="001b2fa0" officeooo:paragraph-rsid="04272abc" style:font-size-asian="6pt" style:font-weight-asian="bold" style:font-size-complex="6pt" style:font-weight-complex="bold"/>
    </style:style>
    <style:style style:name="P99" style:family="paragraph" style:parent-style-name="Standard">
      <style:text-properties fo:font-size="15pt" style:text-underline-style="none" fo:font-weight="bold" officeooo:rsid="002f88c8" officeooo:paragraph-rsid="0428c769" style:font-size-asian="15pt" style:font-weight-asian="bold" style:font-size-complex="15pt" style:font-weight-complex="bold"/>
    </style:style>
    <style:style style:name="P100" style:family="paragraph" style:parent-style-name="Standard">
      <style:text-properties fo:font-size="15pt" style:text-underline-style="none" fo:font-weight="bold" officeooo:rsid="024b502d" officeooo:paragraph-rsid="0428c769" style:font-size-asian="15pt" style:font-weight-asian="bold" style:font-size-complex="15pt" style:font-weight-complex="bold"/>
    </style:style>
    <style:style style:name="P101" style:family="paragraph" style:parent-style-name="Standard">
      <style:paragraph-properties fo:text-align="left" style:justify-single-word="false"/>
      <style:text-properties officeooo:paragraph-rsid="0428c769"/>
    </style:style>
    <style:style style:name="P102" style:family="paragraph" style:parent-style-name="Standard">
      <style:paragraph-properties fo:margin-top="0mm" fo:margin-bottom="1.99mm" style:contextual-spacing="false"/>
      <style:text-properties fo:font-size="15pt" style:text-underline-style="none" fo:font-weight="normal" officeooo:rsid="01298765" officeooo:paragraph-rsid="0428c769" style:font-size-asian="15pt" style:font-weight-asian="normal" style:font-size-complex="15pt" style:font-weight-complex="normal"/>
    </style:style>
    <style:style style:name="P103" style:family="paragraph" style:parent-style-name="Standard">
      <style:text-properties fo:font-size="15pt" style:text-underline-style="none" fo:font-weight="normal" officeooo:rsid="01298765" officeooo:paragraph-rsid="0428c769" style:font-size-asian="15pt" style:font-weight-asian="normal" style:font-size-complex="15pt" style:font-weight-complex="normal"/>
    </style:style>
    <style:style style:name="P104" style:family="paragraph" style:parent-style-name="Standard">
      <style:text-properties fo:font-size="14pt" style:text-underline-style="solid" style:text-underline-width="auto" style:text-underline-color="font-color" fo:font-weight="normal" officeooo:rsid="00e92cb2" officeooo:paragraph-rsid="04272abc" style:font-size-asian="14pt" style:font-weight-asian="normal" style:font-size-complex="14pt" style:font-weight-complex="normal"/>
    </style:style>
    <style:style style:name="P105" style:family="paragraph" style:parent-style-name="Standard">
      <style:text-properties fo:font-size="14pt" style:text-underline-style="none" fo:font-weight="bold" officeooo:rsid="000a2a9b" officeooo:paragraph-rsid="04272abc" style:font-size-asian="14pt" style:font-weight-asian="bold" style:font-size-complex="14pt" style:font-weight-complex="bold"/>
    </style:style>
    <style:style style:name="P106" style:family="paragraph" style:parent-style-name="Standard">
      <style:text-properties fo:font-size="14pt" style:text-underline-style="none" fo:font-weight="normal" officeooo:rsid="00e92cb2" officeooo:paragraph-rsid="04272abc" style:font-size-asian="14pt" style:font-weight-asian="normal" style:font-size-complex="14pt" style:font-weight-complex="normal"/>
    </style:style>
    <style:style style:name="P107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485964" officeooo:paragraph-rsid="040ae6cb" style:font-size-asian="24pt" style:font-weight-asian="bold" style:font-size-complex="24pt" style:font-weight-complex="bold"/>
    </style:style>
    <style:style style:name="P108" style:family="paragraph" style:parent-style-name="Standard">
      <style:text-properties style:font-name="Carolingia" fo:font-size="15pt" style:text-underline-style="none" fo:font-weight="normal" officeooo:rsid="01034e99" officeooo:paragraph-rsid="040ae6cb" style:font-size-asian="15pt" style:font-weight-asian="normal" style:font-size-complex="15pt" style:font-weight-complex="normal"/>
    </style:style>
    <style:style style:name="P109" style:family="paragraph" style:parent-style-name="Standard">
      <style:text-properties style:font-name="Carolingia" fo:font-size="15pt" style:text-underline-style="none" fo:font-weight="normal" officeooo:rsid="000333b2" officeooo:paragraph-rsid="040ae6cb" style:font-size-asian="15pt" style:font-weight-asian="normal" style:font-size-complex="15pt" style:font-weight-complex="normal"/>
    </style:style>
    <style:style style:name="P110" style:family="paragraph" style:parent-style-name="Standard">
      <style:text-properties style:font-name="Carolingia" fo:font-size="15pt" style:text-underline-style="none" fo:font-weight="normal" officeooo:rsid="0004722d" officeooo:paragraph-rsid="040ae6cb" style:font-size-asian="15pt" style:font-weight-asian="normal" style:font-size-complex="15pt" style:font-weight-complex="normal"/>
    </style:style>
    <style:style style:name="P111" style:family="paragraph" style:parent-style-name="Standard">
      <style:text-properties style:font-name="Carolingia" fo:font-size="15pt" style:text-underline-style="none" fo:font-weight="bold" officeooo:rsid="0005c2bd" officeooo:paragraph-rsid="040ae6cb" style:font-size-asian="15pt" style:font-weight-asian="bold" style:font-size-complex="15pt" style:font-weight-complex="bold"/>
    </style:style>
    <style:style style:name="P112" style:family="paragraph" style:parent-style-name="Standard">
      <style:text-properties style:font-name="Carolingia" fo:font-size="15pt" style:text-underline-style="none" fo:font-weight="normal" officeooo:rsid="0005c2bd" officeooo:paragraph-rsid="040ae6cb" style:font-size-asian="15pt" style:font-weight-asian="normal" style:font-size-complex="15pt" style:font-weight-complex="normal"/>
    </style:style>
    <style:style style:name="P113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40ae6cb" style:font-size-asian="15pt" style:font-size-complex="15pt"/>
    </style:style>
    <style:style style:name="P114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40ae6cb" style:font-size-asian="15pt" style:font-weight-asian="normal" style:font-size-complex="15pt" style:font-weight-complex="normal"/>
    </style:style>
    <style:style style:name="P115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40ae6cb" style:font-size-asian="15pt" style:font-weight-asian="normal" style:font-size-complex="15pt" style:font-weight-complex="normal"/>
    </style:style>
    <style:style style:name="P116" style:family="paragraph" style:parent-style-name="Standard">
      <style:text-properties style:font-name="Carolingia" fo:font-size="15pt" officeooo:paragraph-rsid="040ae6cb" style:font-size-asian="15pt" style:font-size-complex="15pt"/>
    </style:style>
    <style:style style:name="P117" style:family="paragraph" style:parent-style-name="Standard">
      <style:text-properties fo:font-size="15pt" style:text-underline-style="none" fo:font-weight="normal" officeooo:rsid="0005c2bd" officeooo:paragraph-rsid="040ae6cb" style:font-size-asian="15pt" style:font-weight-asian="normal" style:font-size-complex="15pt" style:font-weight-complex="normal"/>
    </style:style>
    <style:style style:name="P118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0ae6cb" style:font-size-asian="15pt" style:font-weight-asian="normal" style:font-size-complex="15pt" style:font-weight-complex="normal"/>
    </style:style>
    <style:style style:name="P119" style:family="paragraph" style:parent-style-name="Standard">
      <style:paragraph-properties fo:text-align="left" style:justify-single-word="false"/>
      <style:text-properties fo:font-size="15pt" style:text-underline-style="none" fo:font-weight="normal" officeooo:rsid="002f88c8" officeooo:paragraph-rsid="040ae6cb" style:font-size-asian="15pt" style:font-weight-asian="normal" style:font-size-complex="15pt" style:font-weight-complex="normal"/>
    </style:style>
    <style:style style:name="P120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40ae6cb" style:font-size-asian="15pt" style:font-weight-asian="bold" style:font-size-complex="15pt" style:font-weight-complex="bold"/>
    </style:style>
    <style:style style:name="P121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256459" style:font-size-asian="15pt" style:font-weight-asian="bold" style:font-size-complex="15pt" style:font-weight-complex="bold"/>
    </style:style>
    <style:style style:name="P122" style:family="paragraph" style:parent-style-name="Table_20_Contents">
      <style:paragraph-properties fo:text-align="center" style:justify-single-word="false"/>
      <style:text-properties fo:font-size="15pt" officeooo:rsid="00485964" officeooo:paragraph-rsid="040ae6cb" style:font-size-asian="15pt" style:font-size-complex="15pt"/>
    </style:style>
    <style:style style:name="P123" style:family="paragraph" style:parent-style-name="Table_20_Contents">
      <style:paragraph-properties fo:text-align="center" style:justify-single-word="false"/>
      <style:text-properties fo:font-size="15pt" officeooo:rsid="0008cba6" officeooo:paragraph-rsid="040ae6cb" style:font-size-asian="15pt" style:font-size-complex="15pt"/>
    </style:style>
    <style:style style:name="P124" style:family="paragraph" style:parent-style-name="Table_20_Contents">
      <style:paragraph-properties fo:text-align="right" style:justify-single-word="false"/>
      <style:text-properties fo:font-size="15pt" officeooo:rsid="0008cba6" officeooo:paragraph-rsid="04256459" style:font-size-asian="15pt" style:font-size-complex="15pt"/>
    </style:style>
    <style:style style:name="P125" style:family="paragraph" style:parent-style-name="Table_20_Contents">
      <style:paragraph-properties fo:text-align="center" style:justify-single-word="false"/>
      <style:text-properties fo:font-size="15pt" officeooo:rsid="00499fa9" officeooo:paragraph-rsid="040ae6cb" style:font-size-asian="15pt" style:font-size-complex="15pt"/>
    </style:style>
    <style:style style:name="P126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0ae6cb" style:font-size-asian="15pt" style:font-weight-asian="normal" style:font-size-complex="15pt" style:font-weight-complex="normal"/>
    </style:style>
    <style:style style:name="P127" style:family="paragraph" style:parent-style-name="Standard">
      <style:text-properties fo:font-size="15pt" style:text-underline-style="none" fo:font-weight="normal" officeooo:rsid="002f88c8" officeooo:paragraph-rsid="040ae6cb" style:font-size-asian="15pt" style:font-weight-asian="normal" style:font-size-complex="15pt" style:font-weight-complex="normal"/>
    </style:style>
    <style:style style:name="P128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2423f2" style:font-size-asian="15pt" style:font-weight-asian="normal" style:font-size-complex="15pt" style:font-weight-complex="normal"/>
    </style:style>
    <style:style style:name="P129" style:family="paragraph" style:parent-style-name="Standard">
      <style:text-properties fo:font-size="15pt" style:text-underline-style="none" fo:font-weight="bold" officeooo:rsid="000a2a9b" officeooo:paragraph-rsid="042423f2" style:font-size-asian="15pt" style:font-weight-asian="bold" style:font-size-complex="15pt" style:font-weight-complex="bold"/>
    </style:style>
    <style:style style:name="P130" style:family="paragraph" style:parent-style-name="Standard">
      <style:text-properties fo:font-size="15pt" style:text-underline-style="none" fo:font-weight="normal" officeooo:rsid="00e92cb2" officeooo:paragraph-rsid="042423f2" style:font-size-asian="15pt" style:font-weight-asian="normal" style:font-size-complex="15pt" style:font-weight-complex="normal"/>
    </style:style>
    <style:style style:name="P131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597888" officeooo:paragraph-rsid="040ae6cb" style:font-size-asian="24pt" style:font-weight-asian="bold" style:font-size-complex="24pt" style:font-weight-complex="bold"/>
    </style:style>
    <style:style style:name="P132" style:family="paragraph" style:parent-style-name="Standard">
      <style:text-properties style:font-name="Carolingia" fo:font-size="15pt" style:text-underline-style="none" fo:font-weight="normal" officeooo:rsid="0005f06a" officeooo:paragraph-rsid="040ae6cb" style:font-size-asian="15pt" style:font-weight-asian="normal" style:font-size-complex="15pt" style:font-weight-complex="normal"/>
    </style:style>
    <style:style style:name="P133" style:family="paragraph" style:parent-style-name="Standard">
      <style:text-properties fo:font-size="15pt" style:text-underline-style="none" fo:font-weight="bold" officeooo:rsid="0005c2bd" officeooo:paragraph-rsid="040ae6cb" style:font-size-asian="15pt" style:font-weight-asian="bold" style:font-size-complex="15pt" style:font-weight-complex="bold"/>
    </style:style>
    <style:style style:name="P134" style:family="paragraph" style:parent-style-name="Standard">
      <style:text-properties fo:color="#2a6099" loext:opacity="100%" style:font-name="Carolingia" fo:font-size="15pt" style:text-underline-style="none" fo:font-weight="bold" officeooo:rsid="03003a3b" officeooo:paragraph-rsid="040ae6cb" style:font-size-asian="15pt" style:font-weight-asian="bold" style:font-size-complex="15pt" style:font-weight-complex="bold"/>
    </style:style>
    <style:style style:name="P135" style:family="paragraph" style:parent-style-name="Standard">
      <style:paragraph-properties fo:line-height="100%"/>
      <style:text-properties style:font-name="Carolingia" fo:font-size="15pt" style:text-underline-style="none" fo:font-weight="bold" officeooo:rsid="0035896a" officeooo:paragraph-rsid="040ae6cb" fo:background-color="#eeeeee" style:font-size-asian="15pt" style:font-weight-asian="bold" style:font-size-complex="15pt" style:font-weight-complex="bold"/>
    </style:style>
    <style:style style:name="P136" style:family="paragraph" style:parent-style-name="Standard">
      <style:paragraph-properties fo:line-height="100%"/>
      <style:text-properties fo:font-size="14pt" officeooo:rsid="00e195de" officeooo:paragraph-rsid="040ae6cb" fo:background-color="#eeeeee" style:font-size-asian="14pt" style:font-size-complex="14pt"/>
    </style:style>
    <style:style style:name="P137" style:family="paragraph" style:parent-style-name="Standard">
      <style:paragraph-properties fo:line-height="100%"/>
      <style:text-properties fo:font-size="14pt" officeooo:rsid="00e195de" officeooo:paragraph-rsid="040e0661" fo:background-color="#eeeeee" style:font-size-asian="14pt" style:font-size-complex="14pt"/>
    </style:style>
    <style:style style:name="P138" style:family="paragraph" style:parent-style-name="Standard">
      <style:paragraph-properties fo:line-height="100%"/>
      <style:text-properties fo:font-size="14pt" officeooo:paragraph-rsid="040ae6cb" fo:background-color="#eeeeee" style:font-size-asian="14pt" style:font-size-complex="14pt"/>
    </style:style>
    <style:style style:name="P139" style:family="paragraph" style:parent-style-name="Standard">
      <style:text-properties fo:font-size="6pt" officeooo:paragraph-rsid="040ae6cb" style:font-size-asian="6pt" style:font-size-complex="6pt"/>
    </style:style>
    <style:style style:name="P140" style:family="paragraph" style:parent-style-name="Table_20_Contents">
      <style:paragraph-properties fo:text-align="center" style:justify-single-word="false"/>
      <style:text-properties fo:font-size="15pt" fo:font-weight="bold" officeooo:rsid="005c9522" officeooo:paragraph-rsid="040ae6cb" style:font-size-asian="15pt" style:font-weight-asian="bold" style:font-size-complex="15pt" style:font-weight-complex="bold"/>
    </style:style>
    <style:style style:name="P141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240765" style:font-size-asian="15pt" style:font-weight-asian="bold" style:font-size-complex="15pt" style:font-weight-complex="bold"/>
    </style:style>
    <style:style style:name="P142" style:family="paragraph" style:parent-style-name="Table_20_Contents">
      <style:paragraph-properties fo:text-align="center" style:justify-single-word="false"/>
      <style:text-properties fo:font-size="15pt" officeooo:rsid="005c9522" officeooo:paragraph-rsid="040ae6cb" style:font-size-asian="15pt" style:font-size-complex="15pt"/>
    </style:style>
    <style:style style:name="P143" style:family="paragraph" style:parent-style-name="Table_20_Contents">
      <style:paragraph-properties fo:text-align="right" style:justify-single-word="false"/>
      <style:text-properties fo:font-size="15pt" officeooo:rsid="0008cba6" officeooo:paragraph-rsid="04240765" style:font-size-asian="15pt" style:font-size-complex="15pt"/>
    </style:style>
    <style:style style:name="P144" style:family="paragraph" style:parent-style-name="Standard">
      <style:text-properties fo:font-size="15pt" style:text-underline-style="none" fo:font-weight="bold" officeooo:rsid="002f88c8" officeooo:paragraph-rsid="040ae6cb" style:font-size-asian="15pt" style:font-weight-asian="bold" style:font-size-complex="15pt" style:font-weight-complex="bold"/>
    </style:style>
    <style:style style:name="P145" style:family="paragraph" style:parent-style-name="Standard">
      <style:text-properties fo:font-size="15pt" style:text-underline-style="solid" style:text-underline-width="auto" style:text-underline-color="font-color" fo:font-weight="normal" officeooo:rsid="03f8f457" officeooo:paragraph-rsid="040ae6cb" style:font-size-asian="15pt" style:font-weight-asian="normal" style:font-size-complex="15pt" style:font-weight-complex="normal"/>
    </style:style>
    <style:style style:name="P146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222bb8" style:font-size-asian="15pt" style:font-weight-asian="normal" style:font-size-complex="15pt" style:font-weight-complex="normal"/>
    </style:style>
    <style:style style:name="P147" style:family="paragraph" style:parent-style-name="Standard">
      <style:text-properties fo:font-size="15pt" style:text-underline-style="none" fo:font-weight="bold" officeooo:rsid="000a2a9b" officeooo:paragraph-rsid="04222bb8" style:font-size-asian="15pt" style:font-weight-asian="bold" style:font-size-complex="15pt" style:font-weight-complex="bold"/>
    </style:style>
    <style:style style:name="P148" style:family="paragraph" style:parent-style-name="Standard">
      <style:text-properties fo:font-size="15pt" style:text-underline-style="none" fo:font-weight="normal" officeooo:rsid="00e92cb2" officeooo:paragraph-rsid="04222bb8" style:font-size-asian="15pt" style:font-weight-asian="normal" style:font-size-complex="15pt" style:font-weight-complex="normal"/>
    </style:style>
    <style:style style:name="P149" style:family="paragraph" style:parent-style-name="Standard">
      <style:text-properties officeooo:paragraph-rsid="04222bb8"/>
    </style:style>
    <style:style style:name="P150" style:family="paragraph" style:parent-style-name="Standard">
      <style:text-properties fo:font-size="15pt" style:text-underline-style="none" fo:font-weight="normal" officeooo:rsid="01298765" officeooo:paragraph-rsid="040ae6cb" style:font-size-asian="15pt" style:font-weight-asian="normal" style:font-size-complex="15pt" style:font-weight-complex="normal"/>
    </style:style>
    <style:style style:name="P151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none" fo:font-weight="bold" officeooo:rsid="0026d2f1" officeooo:paragraph-rsid="040ae6cb" style:font-size-asian="15pt" style:font-weight-asian="bold" style:font-size-complex="15pt" style:font-weight-complex="bold"/>
    </style:style>
    <style:style style:name="P152" style:family="paragraph" style:parent-style-name="Standard">
      <style:text-properties fo:color="#3465a4" loext:opacity="100%" style:font-name="Carolingia" fo:font-size="15pt" style:text-underline-style="none" fo:font-weight="bold" officeooo:rsid="03173e30" officeooo:paragraph-rsid="040ae6cb" style:font-size-asian="15pt" style:font-weight-asian="bold" style:font-size-complex="15pt" style:font-weight-complex="bold"/>
    </style:style>
    <style:style style:name="P153" style:family="paragraph" style:parent-style-name="Standard">
      <style:paragraph-properties fo:text-align="left" style:justify-single-word="false"/>
      <style:text-properties style:font-name="Carolingia" fo:font-size="15pt" officeooo:paragraph-rsid="040ae6cb" style:font-size-asian="15pt" style:font-size-complex="15pt"/>
    </style:style>
    <style:style style:name="P154" style:family="paragraph" style:parent-style-name="Standard">
      <style:paragraph-properties fo:line-height="100%"/>
      <style:text-properties officeooo:paragraph-rsid="040ae6cb" fo:background-color="#eeeeee"/>
    </style:style>
    <style:style style:name="P155" style:family="paragraph" style:parent-style-name="Standard">
      <style:paragraph-properties fo:line-height="100%"/>
      <style:text-properties officeooo:paragraph-rsid="040ae6cb"/>
    </style:style>
    <style:style style:name="P156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20ed1a" style:font-size-asian="15pt" style:font-weight-asian="bold" style:font-size-complex="15pt" style:font-weight-complex="bold"/>
    </style:style>
    <style:style style:name="P157" style:family="paragraph" style:parent-style-name="Table_20_Contents">
      <style:paragraph-properties fo:text-align="right" style:justify-single-word="false"/>
      <style:text-properties fo:font-size="15pt" officeooo:rsid="0008cba6" officeooo:paragraph-rsid="0420ed1a" style:font-size-asian="15pt" style:font-size-complex="15pt"/>
    </style:style>
    <style:style style:name="P158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41fb91d" style:font-size-asian="15pt" style:font-weight-asian="normal" style:font-size-complex="15pt" style:font-weight-complex="normal"/>
    </style:style>
    <style:style style:name="P159" style:family="paragraph" style:parent-style-name="Standard">
      <style:text-properties fo:font-size="15pt" style:text-underline-style="none" fo:font-weight="bold" officeooo:rsid="000a2a9b" officeooo:paragraph-rsid="041fb91d" style:font-size-asian="15pt" style:font-weight-asian="bold" style:font-size-complex="15pt" style:font-weight-complex="bold"/>
    </style:style>
    <style:style style:name="P160" style:family="paragraph" style:parent-style-name="Standard">
      <style:text-properties fo:font-size="15pt" style:text-underline-style="none" fo:font-weight="normal" officeooo:rsid="00e92cb2" officeooo:paragraph-rsid="041fb91d" style:font-size-asian="15pt" style:font-weight-asian="normal" style:font-size-complex="15pt" style:font-weight-complex="normal"/>
    </style:style>
    <style:style style:name="P161" style:family="paragraph" style:parent-style-name="Standard">
      <style:text-properties fo:font-size="15pt" style:text-underline-style="none" fo:font-weight="normal" officeooo:paragraph-rsid="041fc186" style:font-size-asian="15pt" style:font-weight-asian="normal" style:font-size-complex="15pt" style:font-weight-complex="normal"/>
    </style:style>
    <style:style style:name="P162" style:family="paragraph" style:parent-style-name="Standard">
      <style:paragraph-properties fo:break-before="page"/>
      <style:text-properties fo:font-size="15pt" style:text-underline-style="none" fo:font-weight="normal" officeooo:paragraph-rsid="041fc186" style:font-size-asian="15pt" style:font-weight-asian="normal" style:font-size-complex="15pt" style:font-weight-complex="normal"/>
    </style:style>
    <style:style style:name="P163" style:family="paragraph" style:parent-style-name="Standard">
      <style:text-properties style:font-name="Carolingia" fo:font-size="15pt" style:text-underline-style="none" fo:font-weight="normal" officeooo:rsid="000333b2" officeooo:paragraph-rsid="024b74e5" style:font-size-asian="15pt" style:font-weight-asian="normal" style:font-size-complex="15pt" style:font-weight-complex="normal"/>
    </style:style>
    <style:style style:name="P164" style:family="paragraph" style:parent-style-name="Standard">
      <style:text-properties style:font-name="Carolingia" fo:font-size="15pt" style:text-underline-style="none" fo:font-weight="normal" officeooo:rsid="000333b2" officeooo:paragraph-rsid="039c8874" style:font-size-asian="15pt" style:font-weight-asian="normal" style:font-size-complex="15pt" style:font-weight-complex="normal"/>
    </style:style>
    <style:style style:name="P165" style:family="paragraph" style:parent-style-name="Standard">
      <style:text-properties style:font-name="Carolingia" fo:font-size="15pt" style:text-underline-style="none" fo:font-weight="normal" officeooo:rsid="000333b2" officeooo:paragraph-rsid="0399d4db" style:font-size-asian="15pt" style:font-weight-asian="normal" style:font-size-complex="15pt" style:font-weight-complex="normal"/>
    </style:style>
    <style:style style:name="P166" style:family="paragraph" style:parent-style-name="Standard">
      <style:text-properties style:font-name="Carolingia" fo:font-size="15pt" style:text-underline-style="none" fo:font-weight="normal" officeooo:rsid="0004722d" officeooo:paragraph-rsid="024b74e5" style:font-size-asian="15pt" style:font-weight-asian="normal" style:font-size-complex="15pt" style:font-weight-complex="normal"/>
    </style:style>
    <style:style style:name="P167" style:family="paragraph" style:parent-style-name="Standard">
      <style:text-properties style:font-name="Carolingia" fo:font-size="15pt" style:text-underline-style="none" fo:font-weight="normal" officeooo:rsid="0004722d" officeooo:paragraph-rsid="04318c84" style:font-size-asian="15pt" style:font-weight-asian="normal" style:font-size-complex="15pt" style:font-weight-complex="normal"/>
    </style:style>
    <style:style style:name="P168" style:family="paragraph" style:parent-style-name="Standard">
      <style:text-properties style:font-name="Carolingia" fo:font-size="15pt" style:text-underline-style="none" fo:font-weight="normal" officeooo:rsid="0005c2bd" officeooo:paragraph-rsid="024ece1d" style:font-size-asian="15pt" style:font-weight-asian="normal" style:font-size-complex="15pt" style:font-weight-complex="normal"/>
    </style:style>
    <style:style style:name="P169" style:family="paragraph" style:parent-style-name="Standard">
      <style:text-properties style:font-name="Carolingia" fo:font-size="15pt" style:text-underline-style="none" fo:font-weight="normal" officeooo:rsid="0005c2bd" officeooo:paragraph-rsid="03995ea1" style:font-size-asian="15pt" style:font-weight-asian="normal" style:font-size-complex="15pt" style:font-weight-complex="normal"/>
    </style:style>
    <style:style style:name="P170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93acca" style:font-size-asian="15pt" style:font-size-complex="15pt"/>
    </style:style>
    <style:style style:name="P171" style:family="paragraph" style:parent-style-name="Standard">
      <style:text-properties style:font-name="Carolingia" fo:font-size="15pt" style:text-underline-style="none" fo:font-weight="normal" officeooo:rsid="0005c2bd" officeooo:paragraph-rsid="0393acca" style:font-size-asian="15pt" style:font-weight-asian="normal" style:font-size-complex="15pt" style:font-weight-complex="normal"/>
    </style:style>
    <style:style style:name="P172" style:family="paragraph" style:parent-style-name="Standard">
      <style:paragraph-properties fo:text-align="left" style:justify-single-word="false"/>
      <style:text-properties style:font-name="Carolingia" fo:font-size="15pt" officeooo:paragraph-rsid="0393acca" style:font-size-asian="15pt" style:font-size-complex="15pt"/>
    </style:style>
    <style:style style:name="P173" style:family="paragraph" style:parent-style-name="Standard">
      <style:text-properties style:font-name="Carolingia" fo:font-size="15pt" officeooo:paragraph-rsid="03903166" style:font-size-asian="15pt" style:font-size-complex="15pt"/>
    </style:style>
    <style:style style:name="P174" style:family="paragraph" style:parent-style-name="Standard">
      <style:text-properties fo:font-size="15pt" style:text-underline-style="none" fo:font-weight="normal" officeooo:rsid="0005c2bd" officeooo:paragraph-rsid="03903166" style:font-size-asian="15pt" style:font-weight-asian="normal" style:font-size-complex="15pt" style:font-weight-complex="normal"/>
    </style:style>
    <style:style style:name="P175" style:family="paragraph" style:parent-style-name="Standard">
      <style:text-properties fo:color="#3465a4" loext:opacity="100%" style:font-name="Carolingia" fo:font-size="15pt" style:text-underline-style="none" fo:font-weight="bold" officeooo:rsid="024465f5" officeooo:paragraph-rsid="02c900aa" style:font-size-asian="15pt" style:font-weight-asian="bold" style:font-size-complex="15pt" style:font-weight-complex="bold"/>
    </style:style>
    <style:style style:name="P176" style:family="paragraph" style:parent-style-name="Standard">
      <style:text-properties fo:font-size="15pt" style:text-underline-style="none" fo:font-weight="bold" officeooo:rsid="00e195de" officeooo:paragraph-rsid="0391e7bb" style:font-size-asian="15pt" style:font-weight-asian="bold" style:font-size-complex="15pt" style:font-weight-complex="bold"/>
    </style:style>
    <style:style style:name="P177" style:family="paragraph" style:parent-style-name="Standard">
      <style:text-properties fo:font-size="14pt" style:text-underline-style="solid" style:text-underline-width="auto" style:text-underline-color="font-color" fo:font-weight="normal" officeooo:rsid="00e195de" officeooo:paragraph-rsid="0393acca" style:font-size-asian="14pt" style:font-weight-asian="normal" style:font-size-complex="14pt" style:font-weight-complex="normal"/>
    </style:style>
    <style:style style:name="P178" style:family="paragraph" style:parent-style-name="Standard">
      <style:text-properties fo:font-size="15pt" style:text-underline-style="none" fo:font-weight="bold" officeooo:rsid="00e195de" officeooo:paragraph-rsid="039528a1" style:font-size-asian="15pt" style:font-weight-asian="bold" style:font-size-complex="15pt" style:font-weight-complex="bold"/>
    </style:style>
    <style:style style:name="P179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39528a1" style:font-size-asian="13pt" style:font-weight-asian="normal" style:font-size-complex="13pt" style:font-weight-complex="normal"/>
    </style:style>
    <style:style style:name="P180" style:family="paragraph" style:parent-style-name="Standard">
      <style:text-properties fo:font-size="14pt" style:text-underline-style="none" fo:font-weight="normal" officeooo:rsid="00e195de" officeooo:paragraph-rsid="0082a5a6" style:font-size-asian="14pt" style:font-weight-asian="normal" style:font-size-complex="14pt" style:font-weight-complex="normal"/>
    </style:style>
    <style:style style:name="P181" style:family="paragraph" style:parent-style-name="Standard">
      <style:text-properties fo:font-size="14pt" style:text-underline-style="none" fo:font-weight="normal" officeooo:rsid="00e195de" officeooo:paragraph-rsid="0095abea" style:font-size-asian="14pt" style:font-weight-asian="normal" style:font-size-complex="14pt" style:font-weight-complex="normal"/>
    </style:style>
    <style:style style:name="P182" style:family="paragraph" style:parent-style-name="Standard">
      <style:text-properties fo:font-size="14pt" style:text-underline-style="none" fo:font-weight="normal" officeooo:rsid="00e195de" officeooo:paragraph-rsid="02505907" style:font-size-asian="14pt" style:font-weight-asian="normal" style:font-size-complex="14pt" style:font-weight-complex="normal"/>
    </style:style>
    <style:style style:name="P183" style:family="paragraph" style:parent-style-name="Standard">
      <style:text-properties fo:font-size="15pt" fo:font-style="italic" style:text-underline-style="none" fo:font-weight="normal" officeooo:rsid="0099375c" officeooo:paragraph-rsid="0393acca" style:font-size-asian="15pt" style:font-style-asian="italic" style:font-weight-asian="normal" style:font-size-complex="15pt" style:font-style-complex="italic" style:font-weight-complex="normal"/>
    </style:style>
    <style:style style:name="P184" style:family="paragraph" style:parent-style-name="Standard">
      <style:text-properties fo:font-size="14pt" style:text-underline-style="none" fo:font-weight="bold" officeooo:rsid="00a005d7" officeooo:paragraph-rsid="0393acca" style:font-size-asian="14pt" style:font-weight-asian="bold" style:font-size-complex="14pt" style:font-weight-complex="bold"/>
    </style:style>
    <style:style style:name="P185" style:family="paragraph" style:parent-style-name="Standard">
      <style:text-properties fo:font-size="14pt" style:text-underline-style="none" fo:font-weight="bold" officeooo:rsid="00a005d7" officeooo:paragraph-rsid="04021108" style:font-size-asian="14pt" style:font-weight-asian="bold" style:font-size-complex="14pt" style:font-weight-complex="bold"/>
    </style:style>
    <style:style style:name="P186" style:family="paragraph" style:parent-style-name="Standard">
      <style:text-properties fo:font-size="14pt" style:text-underline-style="none" fo:font-weight="bold" officeooo:rsid="0005c2bd" officeooo:paragraph-rsid="0393acca" style:font-size-asian="14pt" style:font-weight-asian="bold" style:font-size-complex="14pt" style:font-weight-complex="bold"/>
    </style:style>
    <style:style style:name="P187" style:family="paragraph" style:parent-style-name="Standard">
      <style:text-properties fo:font-size="13pt" style:text-underline-style="none" fo:font-weight="normal" officeooo:rsid="00ed8a6c" officeooo:paragraph-rsid="0393acca" style:font-size-asian="13pt" style:font-weight-asian="normal" style:font-size-complex="13pt" style:font-weight-complex="normal"/>
    </style:style>
    <style:style style:name="P188" style:family="paragraph" style:parent-style-name="Standard">
      <style:paragraph-properties fo:break-before="page"/>
      <style:text-properties fo:font-size="6pt" style:text-underline-style="none" fo:font-weight="bold" officeooo:rsid="0094f224" officeooo:paragraph-rsid="0393c250" style:font-size-asian="6pt" style:font-weight-asian="bold" style:font-size-complex="6pt" style:font-weight-complex="bold"/>
    </style:style>
    <style:style style:name="P189" style:family="paragraph" style:parent-style-name="Table_20_Contents">
      <style:paragraph-properties fo:text-align="center" style:justify-single-word="false"/>
      <style:text-properties fo:font-size="15pt" fo:font-weight="bold" officeooo:rsid="00e73d7d" officeooo:paragraph-rsid="0394a8d3" style:font-size-asian="15pt" style:font-weight-asian="bold" style:font-size-complex="15pt" style:font-weight-complex="bold"/>
    </style:style>
    <style:style style:name="P190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1c94a5" style:font-size-asian="15pt" style:font-weight-asian="bold" style:font-size-complex="15pt" style:font-weight-complex="bold"/>
    </style:style>
    <style:style style:name="P191" style:family="paragraph" style:parent-style-name="Table_20_Contents">
      <style:paragraph-properties fo:text-align="center" style:justify-single-word="false"/>
      <style:text-properties fo:font-size="15pt" officeooo:rsid="00e73d7d" officeooo:paragraph-rsid="0394a8d3" style:font-size-asian="15pt" style:font-size-complex="15pt"/>
    </style:style>
    <style:style style:name="P192" style:family="paragraph" style:parent-style-name="Table_20_Contents">
      <style:paragraph-properties fo:text-align="center" style:justify-single-word="false"/>
      <style:text-properties fo:font-size="15pt" officeooo:rsid="0008cba6" officeooo:paragraph-rsid="0394a8d3" style:font-size-asian="15pt" style:font-size-complex="15pt"/>
    </style:style>
    <style:style style:name="P193" style:family="paragraph" style:parent-style-name="Table_20_Contents">
      <style:paragraph-properties fo:text-align="right" style:justify-single-word="false"/>
      <style:text-properties fo:font-size="15pt" officeooo:rsid="0008cba6" officeooo:paragraph-rsid="041c94a5" style:font-size-asian="15pt" style:font-size-complex="15pt"/>
    </style:style>
    <style:style style:name="P194" style:family="paragraph" style:parent-style-name="Table_20_Contents">
      <style:paragraph-properties fo:text-align="center" style:justify-single-word="false"/>
      <style:text-properties fo:font-size="15pt" fo:font-weight="normal" officeooo:rsid="00e73d7d" officeooo:paragraph-rsid="0394a8d3" style:font-size-asian="15pt" style:font-weight-asian="normal" style:font-size-complex="15pt" style:font-weight-complex="normal"/>
    </style:style>
    <style:style style:name="P195" style:family="paragraph" style:parent-style-name="Standard">
      <style:text-properties fo:font-size="15pt" style:text-underline-style="none" fo:font-weight="bold" officeooo:rsid="0094f224" officeooo:paragraph-rsid="0394a8d3" style:font-size-asian="15pt" style:font-weight-asian="bold" style:font-size-complex="15pt" style:font-weight-complex="bold"/>
    </style:style>
    <style:style style:name="P196" style:family="paragraph" style:parent-style-name="Standard">
      <style:text-properties fo:font-size="6pt" style:text-underline-style="none" fo:font-weight="normal" officeooo:rsid="0065e989" officeooo:paragraph-rsid="0393c250" style:font-size-asian="6pt" style:font-weight-asian="normal" style:font-size-complex="6pt" style:font-weight-complex="normal"/>
    </style:style>
    <style:style style:name="P197" style:family="paragraph" style:parent-style-name="Standard">
      <style:text-properties fo:font-size="15pt" style:text-underline-style="none" fo:font-weight="bold" officeooo:rsid="0094f224" officeooo:paragraph-rsid="0393c250" style:font-size-asian="15pt" style:font-weight-asian="bold" style:font-size-complex="15pt" style:font-weight-complex="bold"/>
    </style:style>
    <style:style style:name="P198" style:family="paragraph" style:parent-style-name="Standard">
      <style:text-properties fo:font-size="13pt" style:text-underline-style="none" fo:font-weight="normal" officeooo:rsid="00875045" officeooo:paragraph-rsid="0393c250" style:font-size-asian="13pt" style:font-weight-asian="normal" style:font-size-complex="13pt" style:font-weight-complex="normal"/>
    </style:style>
    <style:style style:name="P199" style:family="paragraph" style:parent-style-name="Standard">
      <style:text-properties fo:font-size="13pt" officeooo:paragraph-rsid="0393c250" style:font-size-asian="13pt" style:font-size-complex="13pt"/>
    </style:style>
    <style:style style:name="P200" style:family="paragraph" style:parent-style-name="Standard">
      <style:text-properties fo:font-size="6pt" style:text-underline-style="none" fo:font-weight="normal" officeooo:rsid="00e92cb2" officeooo:paragraph-rsid="0393c250" style:font-size-asian="6pt" style:font-weight-asian="normal" style:font-size-complex="6pt" style:font-weight-complex="normal"/>
    </style:style>
    <style:style style:name="P201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1bab25" style:font-size-asian="13pt" style:font-weight-asian="normal" style:font-size-complex="13pt" style:font-weight-complex="normal"/>
    </style:style>
    <style:style style:name="P202" style:family="paragraph" style:parent-style-name="Standard">
      <style:text-properties fo:font-size="13pt" style:text-underline-style="none" fo:font-weight="normal" officeooo:rsid="009d1685" officeooo:paragraph-rsid="041bab25" style:font-size-asian="13pt" style:font-weight-asian="normal" style:font-size-complex="13pt" style:font-weight-complex="normal"/>
    </style:style>
    <style:style style:name="P203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1bab25" style:font-size-asian="13pt" style:font-weight-asian="normal" style:font-size-complex="13pt" style:font-weight-complex="normal"/>
    </style:style>
    <style:style style:name="P204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9d1685" officeooo:paragraph-rsid="041bab25" style:font-size-asian="13pt" style:font-weight-asian="normal" style:font-size-complex="13pt" style:font-weight-complex="normal"/>
    </style:style>
    <style:style style:name="P205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1bfc1c" style:font-size-asian="13pt" style:font-weight-asian="normal" style:font-size-complex="13pt" style:font-weight-complex="normal"/>
    </style:style>
    <style:style style:name="P206" style:family="paragraph" style:parent-style-name="Standard">
      <style:text-properties fo:font-size="13pt" style:text-underline-style="none" fo:font-weight="normal" officeooo:rsid="00e195de" officeooo:paragraph-rsid="041bfc1c" style:font-size-asian="13pt" style:font-weight-asian="normal" style:font-size-complex="13pt" style:font-weight-complex="normal"/>
    </style:style>
    <style:style style:name="P207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e195de" officeooo:paragraph-rsid="041bfc1c" style:font-size-asian="13pt" style:font-weight-asian="normal" style:font-size-complex="13pt" style:font-weight-complex="normal"/>
    </style:style>
    <style:style style:name="P208" style:family="paragraph" style:parent-style-name="Standard">
      <style:text-properties fo:font-size="13pt" style:text-underline-style="none" fo:font-weight="normal" officeooo:rsid="00e92cb2" officeooo:paragraph-rsid="0393c250" style:font-size-asian="13pt" style:font-weight-asian="normal" style:font-size-complex="13pt" style:font-weight-complex="normal"/>
    </style:style>
    <style:style style:name="P209" style:family="paragraph" style:parent-style-name="Standard">
      <style:text-properties fo:color="#000000" loext:opacity="100%" fo:font-size="6pt" officeooo:paragraph-rsid="0393c250" style:font-size-asian="6pt" style:font-size-complex="6pt"/>
    </style:style>
    <style:style style:name="P210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2c9520c" style:font-size-asian="32pt" style:font-weight-asian="bold" style:font-size-complex="32pt" style:font-weight-complex="bold"/>
    </style:style>
    <style:style style:name="P211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2c9520c" style:font-size-asian="32pt" style:font-weight-asian="bold" style:font-size-complex="32pt" style:font-weight-complex="bold"/>
    </style:style>
    <style:style style:name="P212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normal" officeooo:rsid="02c9520c" officeooo:paragraph-rsid="02dc37e5" style:font-size-asian="24pt" style:font-weight-asian="normal" style:font-size-complex="24pt" style:font-weight-complex="normal"/>
    </style:style>
    <style:style style:name="P213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caf4ce" officeooo:paragraph-rsid="02dc37e5" style:font-size-asian="13.1000003814697pt" style:font-weight-asian="normal" style:font-size-complex="15pt" style:font-weight-complex="normal"/>
    </style:style>
    <style:style style:name="P214" style:family="paragraph" style:parent-style-name="Standard">
      <style:paragraph-properties fo:text-align="left" style:justify-single-word="false"/>
      <style:text-properties style:font-name="Carolingia" fo:font-size="24pt" style:text-underline-style="none" fo:font-weight="bold" officeooo:rsid="02caf4ce" officeooo:paragraph-rsid="02caf4ce" style:font-size-asian="24pt" style:font-weight-asian="bold" style:font-size-complex="24pt" style:font-weight-complex="bold"/>
    </style:style>
    <style:style style:name="P215" style:family="paragraph" style:parent-style-name="Standard">
      <style:paragraph-properties fo:text-align="left" style:justify-single-word="false"/>
      <style:text-properties style:font-name="Carolingia" fo:font-size="24pt" style:text-underline-style="none" fo:font-weight="bold" officeooo:rsid="02caf4ce" officeooo:paragraph-rsid="02d0af99" style:font-size-asian="24pt" style:font-weight-asian="bold" style:font-size-complex="24pt" style:font-weight-complex="bold"/>
    </style:style>
    <style:style style:name="P216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f312ac" officeooo:paragraph-rsid="02f312ac" style:font-size-asian="13.1000003814697pt" style:font-weight-asian="normal" style:font-size-complex="15pt" style:font-weight-complex="normal"/>
    </style:style>
    <style:style style:name="P217" style:family="paragraph" style:parent-style-name="Standard">
      <style:paragraph-properties fo:text-align="left" style:justify-single-word="false"/>
      <style:text-properties fo:color="#000000" loext:opacity="100%" style:font-name="Calibri1" fo:font-size="15pt" style:text-underline-style="none" fo:font-weight="normal" officeooo:rsid="02cf0674" officeooo:paragraph-rsid="02dc37e5" style:font-size-asian="13.1000003814697pt" style:font-weight-asian="normal" style:font-size-complex="15pt" style:font-weight-complex="normal"/>
    </style:style>
    <style:style style:name="P218" style:family="paragraph" style:parent-style-name="Standard" style:list-style-name="L2">
      <style:paragraph-properties fo:text-align="left" style:justify-single-word="false"/>
      <style:text-properties officeooo:paragraph-rsid="02cdb609"/>
    </style:style>
    <style:style style:name="P219" style:family="paragraph" style:parent-style-name="Standard" style:list-style-name="L2">
      <style:paragraph-properties fo:text-align="left" style:justify-single-word="false"/>
      <style:text-properties officeooo:rsid="02f02eb7" officeooo:paragraph-rsid="02f02eb7"/>
    </style:style>
    <style:style style:name="P220" style:family="paragraph" style:parent-style-name="Standard" style:list-style-name="L2">
      <style:paragraph-properties fo:text-align="left" style:justify-single-word="false"/>
      <style:text-properties officeooo:paragraph-rsid="02cca386"/>
    </style:style>
    <style:style style:name="P221" style:family="paragraph" style:parent-style-name="Standard" style:list-style-name="L2">
      <style:paragraph-properties fo:text-align="left" style:justify-single-word="false"/>
      <style:text-properties officeooo:rsid="02cdb609" officeooo:paragraph-rsid="02dc37e5"/>
    </style:style>
    <style:style style:name="P222" style:family="paragraph" style:parent-style-name="Standard">
      <style:paragraph-properties fo:text-align="left" style:justify-single-word="false" fo:break-before="page"/>
      <style:text-properties style:font-name="Calibri1" fo:font-size="15pt" style:text-underline-style="solid" style:text-underline-width="auto" style:text-underline-color="font-color" fo:font-weight="bold" officeooo:rsid="0104ebf3" officeooo:paragraph-rsid="03f1ded1" style:font-size-asian="15pt" style:font-weight-asian="bold" style:font-size-complex="15pt" style:font-weight-complex="bold"/>
    </style:style>
    <style:style style:name="P223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3f1ded1" style:font-size-asian="13pt" style:font-weight-asian="normal" style:font-size-complex="13pt" style:font-weight-complex="normal"/>
    </style:style>
    <style:style style:name="P224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04ebf3" officeooo:paragraph-rsid="03f1ded1" fo:background-color="#eeeeee" style:font-size-asian="13pt" style:font-weight-asian="normal" style:font-size-complex="13pt" style:font-weight-complex="normal"/>
    </style:style>
    <style:style style:name="P225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bold" officeooo:rsid="0104ebf3" officeooo:paragraph-rsid="03f1ded1" style:font-size-asian="13pt" style:font-weight-asian="bold" style:font-size-complex="13pt" style:font-weight-complex="bold"/>
    </style:style>
    <style:style style:name="P226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b5cb3f" style:font-size-asian="15pt" style:font-weight-asian="bold" style:font-size-complex="15pt" style:font-weight-complex="bold"/>
    </style:style>
    <style:style style:name="P227" style:family="paragraph" style:parent-style-name="Standard">
      <style:text-properties fo:color="#127622" loext:opacity="100%" fo:font-size="15pt" style:text-underline-style="none" fo:font-weight="normal" officeooo:rsid="01156f02" officeooo:paragraph-rsid="02b5cb3f" style:font-size-asian="15pt" style:font-weight-asian="normal" style:font-size-complex="15pt" style:font-weight-complex="normal"/>
    </style:style>
    <style:style style:name="P228" style:family="paragraph" style:parent-style-name="Standard">
      <style:text-properties fo:font-size="6pt" style:text-underline-style="none" fo:font-weight="bold" officeooo:rsid="03019ed9" officeooo:paragraph-rsid="02b5cb3f" style:font-size-asian="6pt" style:font-weight-asian="bold" style:font-size-complex="6pt" style:font-weight-complex="bold"/>
    </style:style>
    <style:style style:name="P229" style:family="paragraph" style:parent-style-name="Standard">
      <style:text-properties fo:font-size="15pt" style:text-underline-style="none" fo:font-weight="bold" officeooo:rsid="03019ed9" officeooo:paragraph-rsid="02b5cb3f" style:font-size-asian="15pt" style:font-weight-asian="bold" style:font-size-complex="15pt" style:font-weight-complex="bold"/>
    </style:style>
    <style:style style:name="P230" style:family="paragraph" style:parent-style-name="Standard">
      <style:text-properties fo:font-size="6pt" style:text-underline-style="none" fo:font-weight="normal" officeooo:rsid="00e195de" officeooo:paragraph-rsid="02b5cb3f" style:font-size-asian="6pt" style:font-weight-asian="normal" style:font-size-complex="6pt" style:font-weight-complex="normal"/>
    </style:style>
    <style:style style:name="P231" style:family="paragraph" style:parent-style-name="Standard">
      <style:text-properties fo:font-size="15pt" style:text-underline-style="solid" style:text-underline-width="auto" style:text-underline-color="font-color" officeooo:rsid="00b53b22" officeooo:paragraph-rsid="02b5cb3f" style:font-size-asian="15pt" style:font-size-complex="15pt"/>
    </style:style>
    <style:style style:name="P232" style:family="paragraph" style:parent-style-name="Standard">
      <style:text-properties fo:font-size="15pt" style:text-underline-style="none" fo:font-weight="normal" officeooo:rsid="01156f02" officeooo:paragraph-rsid="02b5cb3f" style:font-size-asian="15pt" style:font-weight-asian="normal" style:font-size-complex="15pt" style:font-weight-complex="normal"/>
    </style:style>
    <style:style style:name="P233" style:family="paragraph" style:parent-style-name="Standard">
      <style:text-properties fo:font-size="6pt" style:text-underline-style="none" officeooo:rsid="00b53b22" officeooo:paragraph-rsid="02b5cb3f" style:font-size-asian="6pt" style:font-size-complex="6pt"/>
    </style:style>
    <style:style style:name="P234" style:family="paragraph" style:parent-style-name="Standard">
      <style:text-properties fo:font-size="15pt" style:text-underline-style="none" fo:font-weight="normal" officeooo:rsid="01156f02" officeooo:paragraph-rsid="03afe45d" style:font-size-asian="15pt" style:font-weight-asian="normal" style:font-size-complex="15pt" style:font-weight-complex="normal"/>
    </style:style>
    <style:style style:name="P235" style:family="paragraph" style:parent-style-name="Standard">
      <style:text-properties fo:font-size="15pt" style:text-underline-style="none" fo:font-weight="normal" officeooo:rsid="02eb847a" officeooo:paragraph-rsid="02b5cb3f" style:font-size-asian="15pt" style:font-weight-asian="normal" style:font-size-complex="15pt" style:font-weight-complex="normal"/>
    </style:style>
    <style:style style:name="P236" style:family="paragraph" style:parent-style-name="Standard">
      <style:text-properties fo:font-size="15pt" style:text-underline-style="none" fo:font-weight="normal" officeooo:rsid="01156f02" officeooo:paragraph-rsid="02b6a48e" style:font-size-asian="15pt" style:font-weight-asian="normal" style:font-size-complex="15pt" style:font-weight-complex="normal"/>
    </style:style>
    <style:style style:name="P237" style:family="paragraph" style:parent-style-name="Standard">
      <style:text-properties fo:font-size="15pt" style:text-underline-style="none" fo:font-weight="normal" officeooo:rsid="02ed8b63" officeooo:paragraph-rsid="02b6a48e" style:font-size-asian="15pt" style:font-weight-asian="normal" style:font-size-complex="15pt" style:font-weight-complex="normal"/>
    </style:style>
    <style:style style:name="P238" style:family="paragraph" style:parent-style-name="Standard">
      <style:text-properties fo:font-size="15pt" style:text-underline-style="none" fo:font-weight="normal" officeooo:rsid="02ee2436" officeooo:paragraph-rsid="02b6a48e" style:font-size-asian="15pt" style:font-weight-asian="normal" style:font-size-complex="15pt" style:font-weight-complex="normal"/>
    </style:style>
    <style:style style:name="P239" style:family="paragraph" style:parent-style-name="Standard">
      <style:text-properties fo:color="#127622" loext:opacity="100%" fo:font-size="15pt" style:text-underline-style="none" fo:font-weight="bold" officeooo:rsid="02e5a480" officeooo:paragraph-rsid="02b5cb3f" style:font-size-asian="15pt" style:font-weight-asian="bold" style:font-size-complex="15pt" style:font-weight-complex="bold"/>
    </style:style>
    <style:style style:name="P240" style:family="paragraph" style:parent-style-name="Standard">
      <style:text-properties fo:color="#127622" loext:opacity="100%" fo:font-size="15pt" style:text-underline-style="none" fo:font-weight="normal" officeooo:rsid="01156f02" officeooo:paragraph-rsid="02b34906" style:font-size-asian="15pt" style:font-weight-asian="normal" style:font-size-complex="15pt" style:font-weight-complex="normal"/>
    </style:style>
    <style:style style:name="P241" style:family="paragraph" style:parent-style-name="Standard">
      <style:text-properties fo:font-size="6pt" style:text-underline-style="none" fo:font-weight="bold" officeooo:rsid="03019ed9" officeooo:paragraph-rsid="02b34906" style:font-size-asian="6pt" style:font-weight-asian="bold" style:font-size-complex="6pt" style:font-weight-complex="bold"/>
    </style:style>
    <style:style style:name="P242" style:family="paragraph" style:parent-style-name="Standard">
      <style:text-properties fo:font-size="15pt" style:text-underline-style="none" fo:font-weight="bold" officeooo:rsid="03019ed9" officeooo:paragraph-rsid="02b34906" style:font-size-asian="15pt" style:font-weight-asian="bold" style:font-size-complex="15pt" style:font-weight-complex="bold"/>
    </style:style>
    <style:style style:name="P243" style:family="paragraph" style:parent-style-name="Standard">
      <style:text-properties fo:font-size="6pt" style:text-underline-style="none" fo:font-weight="normal" officeooo:rsid="00e195de" officeooo:paragraph-rsid="02b34906" style:font-size-asian="6pt" style:font-weight-asian="normal" style:font-size-complex="6pt" style:font-weight-complex="normal"/>
    </style:style>
    <style:style style:name="P244" style:family="paragraph" style:parent-style-name="Standard">
      <style:text-properties fo:font-size="15pt" style:text-underline-style="solid" style:text-underline-width="auto" style:text-underline-color="font-color" officeooo:rsid="00b53b22" officeooo:paragraph-rsid="02b34906" style:font-size-asian="15pt" style:font-size-complex="15pt"/>
    </style:style>
    <style:style style:name="P245" style:family="paragraph" style:parent-style-name="Standard">
      <style:text-properties fo:font-size="15pt" style:text-underline-style="none" fo:font-weight="normal" officeooo:rsid="01156f02" officeooo:paragraph-rsid="02b34906" style:font-size-asian="15pt" style:font-weight-asian="normal" style:font-size-complex="15pt" style:font-weight-complex="normal"/>
    </style:style>
    <style:style style:name="P246" style:family="paragraph" style:parent-style-name="Standard">
      <style:text-properties fo:font-size="6pt" style:text-underline-style="none" officeooo:rsid="00b53b22" officeooo:paragraph-rsid="02b34906" style:font-size-asian="6pt" style:font-size-complex="6pt"/>
    </style:style>
    <style:style style:name="P247" style:family="paragraph" style:parent-style-name="Standard">
      <style:text-properties fo:font-size="15pt" style:text-underline-style="none" officeooo:rsid="01156f02" officeooo:paragraph-rsid="02b34906" style:font-size-asian="15pt" style:font-size-complex="15pt"/>
    </style:style>
    <style:style style:name="P248" style:family="paragraph" style:parent-style-name="Standard">
      <style:text-properties fo:font-size="15pt" style:text-underline-style="none" fo:font-weight="normal" officeooo:rsid="02b62508" officeooo:paragraph-rsid="02b34906" style:font-size-asian="15pt" style:font-weight-asian="normal" style:font-size-complex="15pt" style:font-weight-complex="normal"/>
    </style:style>
    <style:style style:name="P249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d179b3" officeooo:paragraph-rsid="037ab79d" style:font-size-asian="15pt" style:font-weight-asian="bold" style:font-size-complex="15pt" style:font-weight-complex="bold"/>
    </style:style>
    <style:style style:name="P250" style:family="paragraph" style:parent-style-name="Standard">
      <style:text-properties fo:color="#127622" loext:opacity="100%" fo:font-size="14pt" style:text-underline-style="none" officeooo:rsid="00b53b22" officeooo:paragraph-rsid="037ab79d" style:font-size-asian="14pt" style:font-size-complex="14pt"/>
    </style:style>
    <style:style style:name="P251" style:family="paragraph" style:parent-style-name="Standard">
      <style:text-properties fo:font-size="6pt" style:text-underline-style="none" officeooo:paragraph-rsid="037ab79d" style:font-size-asian="6pt" style:font-size-complex="6pt"/>
    </style:style>
    <style:style style:name="P252" style:family="paragraph" style:parent-style-name="Standard">
      <style:text-properties fo:font-size="15pt" style:text-underline-style="solid" style:text-underline-width="auto" style:text-underline-color="font-color" officeooo:rsid="0362f432" officeooo:paragraph-rsid="037ab79d" style:font-size-asian="15pt" style:font-size-complex="15pt"/>
    </style:style>
    <style:style style:name="P253" style:family="paragraph" style:parent-style-name="Standard">
      <style:text-properties fo:font-size="15pt" style:text-underline-style="solid" style:text-underline-width="auto" style:text-underline-color="font-color" officeooo:rsid="00b53b22" officeooo:paragraph-rsid="037ab79d" style:font-size-asian="15pt" style:font-size-complex="15pt"/>
    </style:style>
    <style:style style:name="P254" style:family="paragraph" style:parent-style-name="Standard">
      <style:text-properties fo:font-size="15pt" style:text-underline-style="none" officeooo:rsid="00b53b22" officeooo:paragraph-rsid="037ab79d" style:font-size-asian="15pt" style:font-size-complex="15pt"/>
    </style:style>
    <style:style style:name="P255" style:family="paragraph" style:parent-style-name="Standard">
      <style:text-properties fo:font-size="6pt" style:text-underline-style="none" officeooo:rsid="00b53b22" officeooo:paragraph-rsid="037ab79d" style:font-size-asian="6pt" style:font-size-complex="6pt"/>
    </style:style>
    <style:style style:name="P256" style:family="paragraph" style:parent-style-name="Standard">
      <style:text-properties fo:font-size="12pt" style:text-underline-style="none" fo:font-weight="bold" officeooo:rsid="01d179b3" officeooo:paragraph-rsid="037ab79d" style:font-size-asian="12pt" style:font-weight-asian="bold" style:font-size-complex="12pt" style:font-weight-complex="bold"/>
    </style:style>
    <style:style style:name="P257" style:family="paragraph" style:parent-style-name="Standard">
      <style:text-properties fo:color="#127622" loext:opacity="100%" fo:font-size="15pt" style:text-underline-style="none" fo:font-weight="bold" officeooo:rsid="01d179b3" officeooo:paragraph-rsid="02b34906" style:font-size-asian="15pt" style:font-weight-asian="bold" style:font-size-complex="15pt" style:font-weight-complex="bold"/>
    </style:style>
    <style:style style:name="P258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d179b3" officeooo:paragraph-rsid="02b34906" style:font-size-asian="15pt" style:font-weight-asian="bold" style:font-size-complex="15pt" style:font-weight-complex="bold"/>
    </style:style>
    <style:style style:name="P259" style:family="paragraph" style:parent-style-name="Standard">
      <style:text-properties fo:color="#224b12" loext:opacity="100%" fo:font-size="6pt" style:text-underline-style="none" officeooo:rsid="00b53b22" officeooo:paragraph-rsid="02b34906" style:font-size-asian="6pt" style:font-size-complex="6pt"/>
    </style:style>
    <style:style style:name="P260" style:family="paragraph" style:parent-style-name="Standard">
      <style:paragraph-properties fo:margin-top="0mm" fo:margin-bottom="1.01mm" style:contextual-spacing="false"/>
      <style:text-properties fo:font-size="12pt" style:text-underline-style="none" officeooo:rsid="00b53b22" officeooo:paragraph-rsid="037ab79d" style:font-size-asian="12pt" style:font-size-complex="12pt"/>
    </style:style>
    <style:style style:name="P261" style:family="paragraph" style:parent-style-name="Standard">
      <style:text-properties fo:color="#000000" loext:opacity="100%" fo:font-size="15pt" style:text-underline-style="none" fo:font-weight="normal" officeooo:rsid="016639af" officeooo:paragraph-rsid="037ab79d" style:font-size-asian="15pt" style:font-weight-asian="normal" style:font-size-complex="15pt" style:font-weight-complex="normal"/>
    </style:style>
    <style:style style:name="P262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fc1b20" officeooo:paragraph-rsid="02b75bbe" style:font-size-asian="15pt" style:font-weight-asian="bold" style:font-size-complex="15pt" style:font-weight-complex="bold"/>
    </style:style>
    <style:style style:name="P263" style:family="paragraph" style:parent-style-name="Standard">
      <style:text-properties fo:color="#127622" loext:opacity="100%" fo:font-size="15pt" style:text-underline-style="none" fo:font-weight="normal" officeooo:rsid="01156f02" officeooo:paragraph-rsid="02b75bbe" style:font-size-asian="15pt" style:font-weight-asian="normal" style:font-size-complex="15pt" style:font-weight-complex="normal"/>
    </style:style>
    <style:style style:name="P264" style:family="paragraph" style:parent-style-name="Standard">
      <style:text-properties fo:font-size="15pt" style:text-underline-style="none" fo:font-weight="bold" officeooo:rsid="02ffe123" officeooo:paragraph-rsid="02b75bbe" style:font-size-asian="15pt" style:font-weight-asian="bold" style:font-size-complex="15pt" style:font-weight-complex="bold"/>
    </style:style>
    <style:style style:name="P265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b75bbe" style:font-size-asian="15pt" style:font-weight-asian="normal" style:font-size-complex="15pt" style:font-weight-complex="normal"/>
    </style:style>
    <style:style style:name="P266" style:family="paragraph" style:parent-style-name="Standard">
      <style:text-properties fo:font-size="15pt" style:text-underline-style="none" fo:font-weight="normal" officeooo:rsid="01156f02" officeooo:paragraph-rsid="02b75bbe" style:font-size-asian="15pt" style:font-weight-asian="normal" style:font-size-complex="15pt" style:font-weight-complex="normal"/>
    </style:style>
    <style:style style:name="P267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40e7195" style:font-size-asian="15pt" style:font-weight-asian="bold" style:font-size-complex="15pt" style:font-weight-complex="bold"/>
    </style:style>
    <style:style style:name="P268" style:family="paragraph" style:parent-style-name="Standard">
      <style:text-properties fo:color="#127622" loext:opacity="100%" fo:font-size="15pt" style:text-underline-style="none" fo:font-weight="normal" officeooo:rsid="01156f02" officeooo:paragraph-rsid="040e7195" style:font-size-asian="15pt" style:font-weight-asian="normal" style:font-size-complex="15pt" style:font-weight-complex="normal"/>
    </style:style>
    <style:style style:name="P269" style:family="paragraph" style:parent-style-name="Standard">
      <style:text-properties fo:font-size="15pt" style:text-underline-style="none" fo:font-weight="bold" officeooo:rsid="02ffe123" officeooo:paragraph-rsid="040e7195" style:font-size-asian="15pt" style:font-weight-asian="bold" style:font-size-complex="15pt" style:font-weight-complex="bold"/>
    </style:style>
    <style:style style:name="P270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40e7195" style:font-size-asian="15pt" style:font-weight-asian="normal" style:font-size-complex="15pt" style:font-weight-complex="normal"/>
    </style:style>
    <style:style style:name="P271" style:family="paragraph" style:parent-style-name="Standard">
      <style:text-properties fo:font-size="15pt" style:text-underline-style="none" fo:font-weight="normal" officeooo:rsid="01156f02" officeooo:paragraph-rsid="040e7195" style:font-size-asian="15pt" style:font-weight-asian="normal" style:font-size-complex="15pt" style:font-weight-complex="normal"/>
    </style:style>
    <style:style style:name="P272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2b92a6b" style:font-size-asian="15pt" style:font-weight-asian="bold" style:font-size-complex="15pt" style:font-weight-complex="bold"/>
    </style:style>
    <style:style style:name="P273" style:family="paragraph" style:parent-style-name="Standard">
      <style:text-properties fo:color="#127622" loext:opacity="100%" fo:font-size="15pt" style:text-underline-style="none" fo:font-weight="normal" officeooo:rsid="01156f02" officeooo:paragraph-rsid="02b92a6b" style:font-size-asian="15pt" style:font-weight-asian="normal" style:font-size-complex="15pt" style:font-weight-complex="normal"/>
    </style:style>
    <style:style style:name="P274" style:family="paragraph" style:parent-style-name="Standard">
      <style:text-properties fo:font-size="15pt" style:text-underline-style="none" fo:font-weight="bold" officeooo:rsid="030ad6c4" officeooo:paragraph-rsid="02b92a6b" style:font-size-asian="15pt" style:font-weight-asian="bold" style:font-size-complex="15pt" style:font-weight-complex="bold"/>
    </style:style>
    <style:style style:name="P275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b92a6b" style:font-size-asian="15pt" style:font-weight-asian="normal" style:font-size-complex="15pt" style:font-weight-complex="normal"/>
    </style:style>
    <style:style style:name="P276" style:family="paragraph" style:parent-style-name="Standard">
      <style:text-properties fo:font-size="15pt" style:text-underline-style="none" fo:font-weight="normal" officeooo:rsid="01156f02" officeooo:paragraph-rsid="02b92a6b" style:font-size-asian="15pt" style:font-weight-asian="normal" style:font-size-complex="15pt" style:font-weight-complex="normal"/>
    </style:style>
    <style:style style:name="P277" style:family="paragraph" style:parent-style-name="Standard">
      <style:text-properties fo:font-size="15pt" style:text-underline-style="none" fo:font-weight="normal" officeooo:rsid="04a41e39" officeooo:paragraph-rsid="02b92a6b" style:font-size-asian="15pt" style:font-weight-asian="normal" style:font-size-complex="15pt" style:font-weight-complex="normal"/>
    </style:style>
    <style:style style:name="P278" style:family="paragraph" style:parent-style-name="Standard">
      <style:text-properties fo:font-size="15pt" style:text-underline-style="none" officeooo:rsid="01156f02" officeooo:paragraph-rsid="02b92a6b" style:font-size-asian="15pt" style:font-size-complex="15pt"/>
    </style:style>
    <style:style style:name="P279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07f3977" officeooo:paragraph-rsid="02ad54f2" style:font-size-asian="24pt" style:font-weight-asian="bold" style:font-size-complex="24pt" style:font-weight-complex="bold"/>
    </style:style>
    <style:style style:name="P280" style:family="paragraph" style:parent-style-name="Standard">
      <style:text-properties style:font-name="Carolingia" fo:font-size="15pt" style:text-underline-style="none" fo:font-weight="normal" officeooo:rsid="000333b2" officeooo:paragraph-rsid="02ad54f2" style:font-size-asian="15pt" style:font-weight-asian="normal" style:font-size-complex="15pt" style:font-weight-complex="normal"/>
    </style:style>
    <style:style style:name="P281" style:family="paragraph" style:parent-style-name="Standard">
      <style:text-properties style:font-name="Carolingia" fo:font-size="15pt" style:text-underline-style="none" fo:font-weight="normal" officeooo:rsid="000333b2" officeooo:paragraph-rsid="039f4d54" style:font-size-asian="15pt" style:font-weight-asian="normal" style:font-size-complex="15pt" style:font-weight-complex="normal"/>
    </style:style>
    <style:style style:name="P282" style:family="paragraph" style:parent-style-name="Standard">
      <style:text-properties style:font-name="Carolingia" fo:font-size="15pt" style:text-underline-style="none" fo:font-weight="normal" officeooo:rsid="000333b2" officeooo:paragraph-rsid="04079c27" style:font-size-asian="15pt" style:font-weight-asian="normal" style:font-size-complex="15pt" style:font-weight-complex="normal"/>
    </style:style>
    <style:style style:name="P283" style:family="paragraph" style:parent-style-name="Standard">
      <style:text-properties style:font-name="Carolingia" fo:font-size="15pt" style:text-underline-style="none" fo:font-weight="normal" officeooo:rsid="0004722d" officeooo:paragraph-rsid="0322b29e" style:font-size-asian="15pt" style:font-weight-asian="normal" style:font-size-complex="15pt" style:font-weight-complex="normal"/>
    </style:style>
    <style:style style:name="P284" style:family="paragraph" style:parent-style-name="Standard">
      <style:text-properties style:font-name="Carolingia" fo:font-size="15pt" style:text-underline-style="none" fo:font-weight="normal" officeooo:rsid="0004722d" officeooo:paragraph-rsid="02ad54f2" style:font-size-asian="15pt" style:font-weight-asian="normal" style:font-size-complex="15pt" style:font-weight-complex="normal"/>
    </style:style>
    <style:style style:name="P285" style:family="paragraph" style:parent-style-name="Standard">
      <style:text-properties style:font-name="Carolingia" fo:font-size="15pt" style:text-underline-style="none" fo:font-weight="normal" officeooo:rsid="0005c2bd" officeooo:paragraph-rsid="02ad54f2" style:font-size-asian="15pt" style:font-weight-asian="normal" style:font-size-complex="15pt" style:font-weight-complex="normal"/>
    </style:style>
    <style:style style:name="P286" style:family="paragraph" style:parent-style-name="Standard">
      <style:text-properties style:font-name="Carolingia" fo:font-size="15pt" style:text-underline-style="none" fo:font-weight="normal" officeooo:rsid="0005c2bd" officeooo:paragraph-rsid="03b189c8" style:font-size-asian="15pt" style:font-weight-asian="normal" style:font-size-complex="15pt" style:font-weight-complex="normal"/>
    </style:style>
    <style:style style:name="P287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a0af8f" style:font-size-asian="15pt" style:font-size-complex="15pt"/>
    </style:style>
    <style:style style:name="P288" style:family="paragraph" style:parent-style-name="Standard">
      <style:text-properties style:font-name="Carolingia" fo:font-size="15pt" style:text-underline-style="none" fo:font-weight="normal" officeooo:rsid="0005c2bd" officeooo:paragraph-rsid="03a0af8f" style:font-size-asian="15pt" style:font-weight-asian="normal" style:font-size-complex="15pt" style:font-weight-complex="normal"/>
    </style:style>
    <style:style style:name="P289" style:family="paragraph" style:parent-style-name="Standard">
      <style:paragraph-properties fo:text-align="left" style:justify-single-word="false"/>
      <style:text-properties style:font-name="Carolingia" fo:font-size="15pt" officeooo:paragraph-rsid="03a0af8f" style:font-size-asian="15pt" style:font-size-complex="15pt"/>
    </style:style>
    <style:style style:name="P290" style:family="paragraph" style:parent-style-name="Standard">
      <style:text-properties style:font-name="Carolingia" fo:font-size="15pt" officeooo:paragraph-rsid="03a0af8f" style:font-size-asian="15pt" style:font-size-complex="15pt"/>
    </style:style>
    <style:style style:name="P291" style:family="paragraph" style:parent-style-name="Standard">
      <style:text-properties fo:font-size="15pt" style:text-underline-style="none" fo:font-weight="bold" officeooo:rsid="0005c2bd" officeooo:paragraph-rsid="03a0af8f" style:font-size-asian="15pt" style:font-weight-asian="bold" style:font-size-complex="15pt" style:font-weight-complex="bold"/>
    </style:style>
    <style:style style:name="P292" style:family="paragraph" style:parent-style-name="Standard">
      <style:text-properties fo:font-size="15pt" style:text-underline-style="none" fo:font-weight="bold" officeooo:rsid="00e195de" officeooo:paragraph-rsid="03a28439" style:font-size-asian="15pt" style:font-weight-asian="bold" style:font-size-complex="15pt" style:font-weight-complex="bold"/>
    </style:style>
    <style:style style:name="P293" style:family="paragraph" style:parent-style-name="Standard">
      <style:text-properties fo:color="#224b12" loext:opacity="100%" fo:font-size="15pt" style:text-underline-style="none" fo:font-weight="bold" officeooo:rsid="0005c2bd" officeooo:paragraph-rsid="03a7fa00" style:font-size-asian="15pt" style:font-weight-asian="bold" style:font-size-complex="15pt" style:font-weight-complex="bold"/>
    </style:style>
    <style:style style:name="P294" style:family="paragraph" style:parent-style-name="Standard">
      <style:text-properties fo:font-size="15pt" style:text-underline-style="none" fo:font-weight="bold" officeooo:rsid="00e195de" officeooo:paragraph-rsid="03aac131" style:font-size-asian="15pt" style:font-weight-asian="bold" style:font-size-complex="15pt" style:font-weight-complex="bold"/>
    </style:style>
    <style:style style:name="P295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2ad54f2" style:font-size-asian="13pt" style:font-weight-asian="normal" style:font-size-complex="13pt" style:font-weight-complex="normal"/>
    </style:style>
    <style:style style:name="P296" style:family="paragraph" style:parent-style-name="Standard">
      <style:text-properties fo:font-size="14pt" style:text-underline-style="none" fo:font-weight="normal" officeooo:rsid="00e195de" officeooo:paragraph-rsid="02ad54f2" style:font-size-asian="14pt" style:font-weight-asian="normal" style:font-size-complex="14pt" style:font-weight-complex="normal"/>
    </style:style>
    <style:style style:name="P297" style:family="paragraph" style:parent-style-name="Standard">
      <style:text-properties fo:font-size="15pt" fo:font-style="italic" style:text-underline-style="none" fo:font-weight="normal" officeooo:rsid="0099375c" officeooo:paragraph-rsid="0403fda7" style:font-size-asian="15pt" style:font-style-asian="italic" style:font-weight-asian="normal" style:font-size-complex="15pt" style:font-style-complex="italic" style:font-weight-complex="normal"/>
    </style:style>
    <style:style style:name="P298" style:family="paragraph" style:parent-style-name="Standard">
      <style:text-properties fo:font-size="14pt" style:text-underline-style="none" fo:font-weight="bold" officeooo:rsid="00a005d7" officeooo:paragraph-rsid="02ad54f2" style:font-size-asian="14pt" style:font-weight-asian="bold" style:font-size-complex="14pt" style:font-weight-complex="bold"/>
    </style:style>
    <style:style style:name="P299" style:family="paragraph" style:parent-style-name="Standard">
      <style:text-properties fo:font-size="14pt" style:text-underline-style="none" fo:font-weight="bold" officeooo:rsid="00a005d7" officeooo:paragraph-rsid="0404f3a3" style:font-size-asian="14pt" style:font-weight-asian="bold" style:font-size-complex="14pt" style:font-weight-complex="bold"/>
    </style:style>
    <style:style style:name="P300" style:family="paragraph" style:parent-style-name="Standard">
      <style:text-properties fo:font-size="15pt" style:text-underline-style="none" fo:font-weight="bold" officeooo:rsid="00ed8a6c" officeooo:paragraph-rsid="0403fda7" style:font-size-asian="15pt" style:font-weight-asian="bold" style:font-size-complex="15pt" style:font-weight-complex="bold"/>
    </style:style>
    <style:style style:name="P301" style:family="paragraph" style:parent-style-name="Standard">
      <style:text-properties fo:font-size="13pt" style:text-underline-style="none" fo:font-weight="normal" officeooo:rsid="00ed8a6c" officeooo:paragraph-rsid="02ad54f2" style:font-size-asian="13pt" style:font-weight-asian="normal" style:font-size-complex="13pt" style:font-weight-complex="normal"/>
    </style:style>
    <style:style style:name="P302" style:family="paragraph" style:parent-style-name="Table_20_Contents">
      <style:paragraph-properties fo:text-align="center" style:justify-single-word="false"/>
      <style:text-properties fo:font-size="15pt" fo:font-weight="bold" officeooo:rsid="00e73d7d" officeooo:paragraph-rsid="03ad7cbc" style:font-size-asian="15pt" style:font-weight-asian="bold" style:font-size-complex="15pt" style:font-weight-complex="bold"/>
    </style:style>
    <style:style style:name="P30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189f13" style:font-size-asian="15pt" style:font-weight-asian="bold" style:font-size-complex="15pt" style:font-weight-complex="bold"/>
    </style:style>
    <style:style style:name="P304" style:family="paragraph" style:parent-style-name="Table_20_Contents">
      <style:paragraph-properties fo:text-align="center" style:justify-single-word="false"/>
      <style:text-properties fo:font-size="15pt" officeooo:rsid="00e73d7d" officeooo:paragraph-rsid="03ad7cbc" style:font-size-asian="15pt" style:font-size-complex="15pt"/>
    </style:style>
    <style:style style:name="P305" style:family="paragraph" style:parent-style-name="Table_20_Contents">
      <style:paragraph-properties fo:text-align="center" style:justify-single-word="false"/>
      <style:text-properties fo:font-size="15pt" officeooo:rsid="0008cba6" officeooo:paragraph-rsid="03ad7cbc" style:font-size-asian="15pt" style:font-size-complex="15pt"/>
    </style:style>
    <style:style style:name="P306" style:family="paragraph" style:parent-style-name="Table_20_Contents">
      <style:paragraph-properties fo:text-align="center" style:justify-single-word="false"/>
      <style:text-properties fo:font-size="12pt" officeooo:rsid="00e73d7d" officeooo:paragraph-rsid="03ad7cbc" style:font-size-asian="12pt" style:font-size-complex="12pt"/>
    </style:style>
    <style:style style:name="P307" style:family="paragraph" style:parent-style-name="Table_20_Contents">
      <style:paragraph-properties fo:text-align="right" style:justify-single-word="false"/>
      <style:text-properties fo:font-size="15pt" officeooo:rsid="0008cba6" officeooo:paragraph-rsid="04189f13" style:font-size-asian="15pt" style:font-size-complex="15pt"/>
    </style:style>
    <style:style style:name="P308" style:family="paragraph" style:parent-style-name="Table_20_Contents">
      <style:paragraph-properties fo:text-align="center" style:justify-single-word="false"/>
      <style:text-properties fo:font-size="15pt" fo:font-weight="normal" officeooo:rsid="00e73d7d" officeooo:paragraph-rsid="03ad7cbc" style:font-size-asian="15pt" style:font-weight-asian="normal" style:font-size-complex="15pt" style:font-weight-complex="normal"/>
    </style:style>
    <style:style style:name="P309" style:family="paragraph" style:parent-style-name="Standard">
      <style:text-properties fo:font-size="6pt" style:text-underline-style="none" fo:font-weight="bold" officeooo:rsid="0094f224" officeooo:paragraph-rsid="03ad7cbc" style:font-size-asian="5.25pt" style:font-weight-asian="bold" style:font-size-complex="6pt" style:font-weight-complex="bold"/>
    </style:style>
    <style:style style:name="P310" style:family="paragraph" style:parent-style-name="Standard">
      <style:text-properties fo:font-size="15pt" style:text-underline-style="none" fo:font-weight="bold" officeooo:rsid="0094f224" officeooo:paragraph-rsid="03ad7cbc" style:font-size-asian="15pt" style:font-weight-asian="bold" style:font-size-complex="15pt" style:font-weight-complex="bold"/>
    </style:style>
    <style:style style:name="P311" style:family="paragraph" style:parent-style-name="Standard">
      <style:text-properties fo:font-size="6pt" style:text-underline-style="none" fo:font-weight="normal" officeooo:rsid="0065e989" officeooo:paragraph-rsid="03ad7cbc" style:font-size-asian="6pt" style:font-weight-asian="normal" style:font-size-complex="6pt" style:font-weight-complex="normal"/>
    </style:style>
    <style:style style:name="P312" style:family="paragraph" style:parent-style-name="Standard">
      <style:text-properties fo:font-size="13pt" style:text-underline-style="none" fo:font-weight="normal" officeooo:rsid="00875045" officeooo:paragraph-rsid="03ad7cbc" style:font-size-asian="13pt" style:font-weight-asian="normal" style:font-size-complex="13pt" style:font-weight-complex="normal"/>
    </style:style>
    <style:style style:name="P313" style:family="paragraph" style:parent-style-name="Standard">
      <style:text-properties fo:font-size="13pt" officeooo:paragraph-rsid="03ad7cbc" style:font-size-asian="13pt" style:font-size-complex="13pt"/>
    </style:style>
    <style:style style:name="P314" style:family="paragraph" style:parent-style-name="Standard">
      <style:text-properties fo:font-size="6pt" style:text-underline-style="none" fo:font-weight="normal" officeooo:rsid="00e92cb2" officeooo:paragraph-rsid="03ad7cbc" style:font-size-asian="6pt" style:font-weight-asian="normal" style:font-size-complex="6pt" style:font-weight-complex="normal"/>
    </style:style>
    <style:style style:name="P315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417ffdd" style:font-size-asian="13pt" style:font-weight-asian="normal" style:font-size-complex="13pt" style:font-weight-complex="normal"/>
    </style:style>
    <style:style style:name="P316" style:family="paragraph" style:parent-style-name="Standard">
      <style:text-properties fo:font-size="13pt" style:text-underline-style="none" fo:font-weight="normal" officeooo:rsid="009d1685" officeooo:paragraph-rsid="0417ffdd" style:font-size-asian="13pt" style:font-weight-asian="normal" style:font-size-complex="13pt" style:font-weight-complex="normal"/>
    </style:style>
    <style:style style:name="P317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417ffdd" style:font-size-asian="13pt" style:font-weight-asian="normal" style:font-size-complex="13pt" style:font-weight-complex="normal"/>
    </style:style>
    <style:style style:name="P318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9d1685" officeooo:paragraph-rsid="0417ffdd" style:font-size-asian="13pt" style:font-weight-asian="normal" style:font-size-complex="13pt" style:font-weight-complex="normal"/>
    </style:style>
    <style:style style:name="P319" style:family="paragraph" style:parent-style-name="Standard">
      <style:text-properties fo:font-size="13pt" style:text-underline-style="none" fo:font-weight="normal" officeooo:rsid="00e195de" officeooo:paragraph-rsid="0417ffdd" style:font-size-asian="13pt" style:font-weight-asian="normal" style:font-size-complex="13pt" style:font-weight-complex="normal"/>
    </style:style>
    <style:style style:name="P320" style:family="paragraph" style:parent-style-name="Standard">
      <style:paragraph-properties fo:margin-top="0mm" fo:margin-bottom="1.99mm" style:contextual-spacing="false"/>
      <style:text-properties fo:font-size="13pt" style:text-underline-style="none" fo:font-weight="normal" officeooo:rsid="00e195de" officeooo:paragraph-rsid="0417ffdd" style:font-size-asian="13pt" style:font-weight-asian="normal" style:font-size-complex="13pt" style:font-weight-complex="normal"/>
    </style:style>
    <style:style style:name="P321" style:family="paragraph" style:parent-style-name="Standard">
      <style:text-properties fo:font-size="13pt" style:text-underline-style="none" fo:font-weight="normal" officeooo:rsid="00e92cb2" officeooo:paragraph-rsid="0417ffdd" style:font-size-asian="13pt" style:font-weight-asian="normal" style:font-size-complex="13pt" style:font-weight-complex="normal"/>
    </style:style>
    <style:style style:name="P322" style:family="paragraph" style:parent-style-name="Standard">
      <style:text-properties fo:font-size="13pt" officeooo:paragraph-rsid="0417ffdd" style:font-size-asian="13pt" style:font-size-complex="13pt"/>
    </style:style>
    <style:style style:name="P323" style:family="paragraph" style:parent-style-name="Standard">
      <style:paragraph-properties fo:text-align="left" style:justify-single-word="false"/>
      <style:text-properties fo:color="#000000" loext:opacity="100%" officeooo:paragraph-rsid="03ad7cbc"/>
    </style:style>
    <style:style style:name="P324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2db287c" style:font-size-asian="32pt" style:font-weight-asian="bold" style:font-size-complex="32pt" style:font-weight-complex="bold"/>
    </style:style>
    <style:style style:name="P325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2db287c" style:font-size-asian="32pt" style:font-weight-asian="bold" style:font-size-complex="32pt" style:font-weight-complex="bold"/>
    </style:style>
    <style:style style:name="P326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bold" officeooo:rsid="024ec295" officeooo:paragraph-rsid="02db287c" style:font-size-asian="24pt" style:font-weight-asian="bold" style:font-size-complex="24pt" style:font-weight-complex="bold"/>
    </style:style>
    <style:style style:name="P327" style:family="paragraph" style:parent-style-name="Standard">
      <style:paragraph-properties fo:text-align="left" style:justify-single-word="false"/>
      <style:text-properties fo:color="#8d281e" loext:opacity="100%" style:font-name="Carolingia" fo:font-size="24pt" style:text-underline-style="none" fo:font-weight="bold" officeooo:rsid="02caf4ce" officeooo:paragraph-rsid="02d72614" style:font-size-asian="24pt" style:font-weight-asian="bold" style:font-size-complex="24pt" style:font-weight-complex="bold"/>
    </style:style>
    <style:style style:name="P328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caf4ce" officeooo:paragraph-rsid="04174322" style:font-size-asian="24pt" style:font-weight-asian="bold" style:font-size-complex="24pt" style:font-weight-complex="bold"/>
    </style:style>
    <style:style style:name="P329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4174322" style:font-size-asian="24pt" style:font-weight-asian="bold" style:font-size-complex="24pt" style:font-weight-complex="bold"/>
    </style:style>
    <style:style style:name="P330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e169b" officeooo:paragraph-rsid="04174322" style:font-size-asian="24pt" style:font-weight-asian="bold" style:font-size-complex="24pt" style:font-weight-complex="bold"/>
    </style:style>
    <style:style style:name="P331" style:family="paragraph" style:parent-style-name="Standard">
      <style:paragraph-properties fo:text-align="left" style:justify-single-word="false"/>
      <style:text-properties officeooo:rsid="02d752d4" officeooo:paragraph-rsid="02d752d4"/>
    </style:style>
    <style:style style:name="P332" style:family="paragraph" style:parent-style-name="Standard" style:list-style-name="L2">
      <style:paragraph-properties fo:text-align="left" style:justify-single-word="false"/>
      <style:text-properties officeooo:paragraph-rsid="02d72614"/>
    </style:style>
    <style:style style:name="P333" style:family="paragraph" style:parent-style-name="Standard" style:list-style-name="L2">
      <style:paragraph-properties fo:text-align="left" style:justify-single-word="false"/>
      <style:text-properties officeooo:paragraph-rsid="02d752d4"/>
    </style:style>
    <style:style style:name="P334" style:family="paragraph" style:parent-style-name="Standard">
      <style:paragraph-properties fo:break-before="page"/>
      <style:text-properties officeooo:paragraph-rsid="02ad54f2"/>
    </style:style>
    <style:style style:name="P335" style:family="paragraph" style:parent-style-name="Standard">
      <style:text-properties fo:color="#127622" loext:opacity="100%" fo:font-size="15pt" style:text-underline-style="none" fo:font-weight="normal" officeooo:rsid="01156f02" officeooo:paragraph-rsid="02556a41" style:font-size-asian="15pt" style:font-weight-asian="normal" style:font-size-complex="15pt" style:font-weight-complex="normal"/>
    </style:style>
    <style:style style:name="P336" style:family="paragraph" style:parent-style-name="Standard">
      <style:text-properties fo:font-size="6pt" style:text-underline-style="none" fo:font-weight="bold" officeooo:rsid="02e5276d" officeooo:paragraph-rsid="02556a41" style:font-size-asian="6pt" style:font-weight-asian="bold" style:font-size-complex="6pt" style:font-weight-complex="bold"/>
    </style:style>
    <style:style style:name="P337" style:family="paragraph" style:parent-style-name="Standard">
      <style:text-properties fo:font-size="15pt" style:text-underline-style="none" fo:font-weight="bold" officeooo:rsid="02e5276d" officeooo:paragraph-rsid="02556a41" style:font-size-asian="15pt" style:font-weight-asian="bold" style:font-size-complex="15pt" style:font-weight-complex="bold"/>
    </style:style>
    <style:style style:name="P338" style:family="paragraph" style:parent-style-name="Standard">
      <style:text-properties fo:font-size="6pt" style:text-underline-style="none" fo:font-weight="normal" officeooo:rsid="00e195de" officeooo:paragraph-rsid="02556a41" style:font-size-asian="6pt" style:font-weight-asian="normal" style:font-size-complex="6pt" style:font-weight-complex="normal"/>
    </style:style>
    <style:style style:name="P339" style:family="paragraph" style:parent-style-name="Standard">
      <style:text-properties fo:font-size="15pt" style:text-underline-style="solid" style:text-underline-width="auto" style:text-underline-color="font-color" officeooo:rsid="00b53b22" officeooo:paragraph-rsid="02556a41" style:font-size-asian="15pt" style:font-size-complex="15pt"/>
    </style:style>
    <style:style style:name="P340" style:family="paragraph" style:parent-style-name="Standard">
      <style:text-properties fo:font-size="15pt" style:text-underline-style="none" fo:font-weight="normal" officeooo:rsid="01156f02" officeooo:paragraph-rsid="02556a41" style:font-size-asian="15pt" style:font-weight-asian="normal" style:font-size-complex="15pt" style:font-weight-complex="normal"/>
    </style:style>
    <style:style style:name="P341" style:family="paragraph" style:parent-style-name="Standard">
      <style:text-properties fo:font-size="6pt" style:text-underline-style="none" officeooo:rsid="00b53b22" officeooo:paragraph-rsid="02556a41" style:font-size-asian="6pt" style:font-size-complex="6pt"/>
    </style:style>
    <style:style style:name="P342" style:family="paragraph" style:parent-style-name="Standard">
      <style:text-properties fo:font-size="15pt" style:text-underline-style="none" officeooo:rsid="01156f02" officeooo:paragraph-rsid="02556a41" style:font-size-asian="15pt" style:font-size-complex="15pt"/>
    </style:style>
    <style:style style:name="P343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2e5a480" officeooo:paragraph-rsid="026042aa" style:font-size-asian="15pt" style:font-weight-asian="bold" style:font-size-complex="15pt" style:font-weight-complex="bold"/>
    </style:style>
    <style:style style:name="P344" style:family="paragraph" style:parent-style-name="Standard">
      <style:text-properties fo:color="#127622" loext:opacity="100%" fo:font-size="15pt" style:text-underline-style="none" fo:font-weight="normal" officeooo:rsid="01156f02" officeooo:paragraph-rsid="026042aa" style:font-size-asian="15pt" style:font-weight-asian="normal" style:font-size-complex="15pt" style:font-weight-complex="normal"/>
    </style:style>
    <style:style style:name="P345" style:family="paragraph" style:parent-style-name="Standard">
      <style:text-properties fo:font-size="6pt" style:text-underline-style="none" fo:font-weight="bold" officeooo:rsid="03019ed9" officeooo:paragraph-rsid="026042aa" style:font-size-asian="6pt" style:font-weight-asian="bold" style:font-size-complex="6pt" style:font-weight-complex="bold"/>
    </style:style>
    <style:style style:name="P346" style:family="paragraph" style:parent-style-name="Standard">
      <style:text-properties fo:font-size="15pt" style:text-underline-style="none" fo:font-weight="bold" officeooo:rsid="03019ed9" officeooo:paragraph-rsid="026042aa" style:font-size-asian="15pt" style:font-weight-asian="bold" style:font-size-complex="15pt" style:font-weight-complex="bold"/>
    </style:style>
    <style:style style:name="P347" style:family="paragraph" style:parent-style-name="Standard">
      <style:text-properties fo:font-size="6pt" style:text-underline-style="none" fo:font-weight="normal" officeooo:rsid="00e195de" officeooo:paragraph-rsid="026042aa" style:font-size-asian="6pt" style:font-weight-asian="normal" style:font-size-complex="6pt" style:font-weight-complex="normal"/>
    </style:style>
    <style:style style:name="P348" style:family="paragraph" style:parent-style-name="Standard">
      <style:text-properties fo:font-size="15pt" style:text-underline-style="solid" style:text-underline-width="auto" style:text-underline-color="font-color" officeooo:rsid="00b53b22" officeooo:paragraph-rsid="026042aa" style:font-size-asian="15pt" style:font-size-complex="15pt"/>
    </style:style>
    <style:style style:name="P349" style:family="paragraph" style:parent-style-name="Standard">
      <style:text-properties fo:font-size="15pt" style:text-underline-style="none" fo:font-weight="normal" officeooo:rsid="01156f02" officeooo:paragraph-rsid="026042aa" style:font-size-asian="15pt" style:font-weight-asian="normal" style:font-size-complex="15pt" style:font-weight-complex="normal"/>
    </style:style>
    <style:style style:name="P350" style:family="paragraph" style:parent-style-name="Standard">
      <style:text-properties fo:font-size="6pt" style:text-underline-style="none" officeooo:rsid="00b53b22" officeooo:paragraph-rsid="026042aa" style:font-size-asian="6pt" style:font-size-complex="6pt"/>
    </style:style>
    <style:style style:name="P351" style:family="paragraph" style:parent-style-name="Standard">
      <style:text-properties fo:font-size="15pt" style:text-underline-style="none" fo:font-weight="normal" officeooo:rsid="01156f02" officeooo:paragraph-rsid="03ae899a" style:font-size-asian="15pt" style:font-weight-asian="normal" style:font-size-complex="15pt" style:font-weight-complex="normal"/>
    </style:style>
    <style:style style:name="P352" style:family="paragraph" style:parent-style-name="Standard">
      <style:text-properties fo:font-size="15pt" style:text-underline-style="none" officeooo:rsid="01156f02" officeooo:paragraph-rsid="026042aa" style:font-size-asian="15pt" style:font-size-complex="15pt"/>
    </style:style>
    <style:style style:name="P353" style:family="paragraph" style:parent-style-name="Standard">
      <style:text-properties fo:font-size="15pt" style:text-underline-style="none" fo:font-weight="normal" officeooo:rsid="02b62508" officeooo:paragraph-rsid="026042aa" style:font-size-asian="15pt" style:font-weight-asian="normal" style:font-size-complex="15pt" style:font-weight-complex="normal"/>
    </style:style>
    <style:style style:name="P354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3206457" officeooo:paragraph-rsid="025768cf" style:font-size-asian="15pt" style:font-weight-asian="bold" style:font-size-complex="15pt" style:font-weight-complex="bold"/>
    </style:style>
    <style:style style:name="P355" style:family="paragraph" style:parent-style-name="Standard">
      <style:text-properties fo:color="#127622" loext:opacity="100%" fo:font-size="15pt" style:text-underline-style="none" fo:font-weight="normal" officeooo:rsid="01156f02" officeooo:paragraph-rsid="025768cf" style:font-size-asian="15pt" style:font-weight-asian="normal" style:font-size-complex="15pt" style:font-weight-complex="normal"/>
    </style:style>
    <style:style style:name="P356" style:family="paragraph" style:parent-style-name="Standard">
      <style:text-properties fo:font-size="6pt" style:text-underline-style="none" fo:font-weight="bold" officeooo:rsid="03206457" officeooo:paragraph-rsid="025768cf" style:font-size-asian="6pt" style:font-weight-asian="bold" style:font-size-complex="6pt" style:font-weight-complex="bold"/>
    </style:style>
    <style:style style:name="P357" style:family="paragraph" style:parent-style-name="Standard">
      <style:text-properties fo:font-size="15pt" style:text-underline-style="none" fo:font-weight="bold" officeooo:rsid="03206457" officeooo:paragraph-rsid="025768cf" style:font-size-asian="15pt" style:font-weight-asian="bold" style:font-size-complex="15pt" style:font-weight-complex="bold"/>
    </style:style>
    <style:style style:name="P358" style:family="paragraph" style:parent-style-name="Standard">
      <style:text-properties fo:font-size="6pt" style:text-underline-style="none" fo:font-weight="normal" officeooo:rsid="00e195de" officeooo:paragraph-rsid="025768cf" style:font-size-asian="6pt" style:font-weight-asian="normal" style:font-size-complex="6pt" style:font-weight-complex="normal"/>
    </style:style>
    <style:style style:name="P359" style:family="paragraph" style:parent-style-name="Standard">
      <style:text-properties fo:font-size="15pt" style:text-underline-style="solid" style:text-underline-width="auto" style:text-underline-color="font-color" officeooo:rsid="00b53b22" officeooo:paragraph-rsid="025768cf" style:font-size-asian="15pt" style:font-size-complex="15pt"/>
    </style:style>
    <style:style style:name="P360" style:family="paragraph" style:parent-style-name="Standard">
      <style:text-properties fo:font-size="15pt" style:text-underline-style="none" fo:font-weight="normal" officeooo:rsid="01156f02" officeooo:paragraph-rsid="025768cf" style:font-size-asian="15pt" style:font-weight-asian="normal" style:font-size-complex="15pt" style:font-weight-complex="normal"/>
    </style:style>
    <style:style style:name="P361" style:family="paragraph" style:parent-style-name="Standard">
      <style:text-properties fo:font-size="6pt" style:text-underline-style="none" fo:font-weight="normal" officeooo:rsid="01156f02" officeooo:paragraph-rsid="025768cf" style:font-size-asian="6pt" style:font-weight-asian="normal" style:font-size-complex="6pt" style:font-weight-complex="normal"/>
    </style:style>
    <style:style style:name="P362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5768cf" style:font-size-asian="15pt" style:font-weight-asian="normal" style:font-size-complex="15pt" style:font-weight-complex="normal"/>
    </style:style>
    <style:style style:name="P363" style:family="paragraph" style:parent-style-name="Standard">
      <style:text-properties style:font-name="Calibri" fo:font-size="15pt" style:text-underline-style="none" fo:font-weight="normal" officeooo:rsid="0329a57c" officeooo:paragraph-rsid="025768cf" style:font-name-asian="NSimSun" style:font-size-asian="15pt" style:font-weight-asian="normal" style:font-name-complex="Lucida Sans1" style:font-size-complex="15pt" style:font-weight-complex="normal"/>
    </style:style>
    <style:style style:name="P364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639af" officeooo:paragraph-rsid="025adc4e" style:font-size-asian="15pt" style:font-weight-asian="bold" style:font-size-complex="15pt" style:font-weight-complex="bold"/>
    </style:style>
    <style:style style:name="P365" style:family="paragraph" style:parent-style-name="Standard">
      <style:text-properties fo:color="#127622" loext:opacity="100%" fo:font-size="15pt" style:text-underline-style="none" fo:font-weight="normal" officeooo:rsid="01156f02" officeooo:paragraph-rsid="025adc4e" style:font-size-asian="15pt" style:font-weight-asian="normal" style:font-size-complex="15pt" style:font-weight-complex="normal"/>
    </style:style>
    <style:style style:name="P366" style:family="paragraph" style:parent-style-name="Standard">
      <style:text-properties fo:font-size="6pt" style:text-underline-style="none" fo:font-weight="normal" officeooo:rsid="03019ed9" officeooo:paragraph-rsid="025adc4e" style:font-size-asian="6pt" style:font-weight-asian="normal" style:font-size-complex="6pt" style:font-weight-complex="normal"/>
    </style:style>
    <style:style style:name="P367" style:family="paragraph" style:parent-style-name="Standard">
      <style:text-properties fo:font-size="15pt" style:text-underline-style="none" fo:font-weight="bold" officeooo:rsid="03019ed9" officeooo:paragraph-rsid="025adc4e" style:font-size-asian="15pt" style:font-weight-asian="bold" style:font-size-complex="15pt" style:font-weight-complex="bold"/>
    </style:style>
    <style:style style:name="P368" style:family="paragraph" style:parent-style-name="Standard">
      <style:text-properties fo:font-size="6pt" style:text-underline-style="none" fo:font-weight="normal" officeooo:rsid="01156f02" officeooo:paragraph-rsid="025adc4e" style:font-size-asian="6pt" style:font-weight-asian="normal" style:font-size-complex="6pt" style:font-weight-complex="normal"/>
    </style:style>
    <style:style style:name="P369" style:family="paragraph" style:parent-style-name="Standard">
      <style:text-properties fo:font-size="15pt" style:text-underline-style="solid" style:text-underline-width="auto" style:text-underline-color="font-color" officeooo:rsid="00b53b22" officeooo:paragraph-rsid="025adc4e" style:font-size-asian="15pt" style:font-size-complex="15pt"/>
    </style:style>
    <style:style style:name="P370" style:family="paragraph" style:parent-style-name="Standard">
      <style:text-properties fo:font-size="15pt" style:text-underline-style="none" fo:font-weight="normal" officeooo:rsid="01156f02" officeooo:paragraph-rsid="025adc4e" style:font-size-asian="15pt" style:font-weight-asian="normal" style:font-size-complex="15pt" style:font-weight-complex="normal"/>
    </style:style>
    <style:style style:name="P371" style:family="paragraph" style:parent-style-name="Standard">
      <style:text-properties fo:font-size="6pt" style:text-underline-style="none" fo:font-weight="normal" officeooo:rsid="00e195de" officeooo:paragraph-rsid="025adc4e" style:font-size-asian="6pt" style:font-weight-asian="normal" style:font-size-complex="6pt" style:font-weight-complex="normal"/>
    </style:style>
    <style:style style:name="P372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25adc4e" style:font-size-asian="15pt" style:font-weight-asian="normal" style:font-size-complex="15pt" style:font-weight-complex="normal"/>
    </style:style>
    <style:style style:name="P373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37940ad" style:font-size-asian="15pt" style:font-weight-asian="bold" style:font-size-complex="15pt" style:font-weight-complex="bold"/>
    </style:style>
    <style:style style:name="P374" style:family="paragraph" style:parent-style-name="Standard">
      <style:text-properties fo:color="#127622" loext:opacity="100%" fo:font-size="14pt" style:text-underline-style="none" fo:font-weight="normal" officeooo:rsid="01156f02" officeooo:paragraph-rsid="037940ad" style:font-size-asian="14pt" style:font-weight-asian="normal" style:font-size-complex="14pt" style:font-weight-complex="normal"/>
    </style:style>
    <style:style style:name="P375" style:family="paragraph" style:parent-style-name="Standard">
      <style:text-properties fo:font-size="6pt" style:text-underline-style="none" fo:font-weight="bold" officeooo:rsid="030ad6c4" officeooo:paragraph-rsid="037940ad" style:font-size-asian="6pt" style:font-weight-asian="bold" style:font-size-complex="6pt" style:font-weight-complex="bold"/>
    </style:style>
    <style:style style:name="P376" style:family="paragraph" style:parent-style-name="Standard">
      <style:text-properties fo:font-size="15pt" style:text-underline-style="none" fo:font-weight="bold" officeooo:rsid="030ad6c4" officeooo:paragraph-rsid="037940ad" style:font-size-asian="15pt" style:font-weight-asian="bold" style:font-size-complex="15pt" style:font-weight-complex="bold"/>
    </style:style>
    <style:style style:name="P377" style:family="paragraph" style:parent-style-name="Standard">
      <style:text-properties fo:font-size="6pt" style:text-underline-style="none" fo:font-weight="normal" officeooo:rsid="00e195de" officeooo:paragraph-rsid="037940ad" style:font-size-asian="6pt" style:font-weight-asian="normal" style:font-size-complex="6pt" style:font-weight-complex="normal"/>
    </style:style>
    <style:style style:name="P378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37940ad" style:font-size-asian="13pt" style:font-weight-asian="normal" style:font-size-complex="13pt" style:font-weight-complex="normal"/>
    </style:style>
    <style:style style:name="P379" style:family="paragraph" style:parent-style-name="Standard">
      <style:text-properties fo:font-size="13pt" style:text-underline-style="none" fo:font-weight="normal" officeooo:rsid="01156f02" officeooo:paragraph-rsid="03ae899a" style:font-size-asian="13pt" style:font-weight-asian="normal" style:font-size-complex="13pt" style:font-weight-complex="normal"/>
    </style:style>
    <style:style style:name="P380" style:family="paragraph" style:parent-style-name="Standard">
      <style:text-properties fo:font-size="13pt" style:text-underline-style="none" fo:font-weight="normal" officeooo:rsid="01156f02" officeooo:paragraph-rsid="037940ad" style:font-size-asian="13pt" style:font-weight-asian="normal" style:font-size-complex="13pt" style:font-weight-complex="normal"/>
    </style:style>
    <style:style style:name="P381" style:family="paragraph" style:parent-style-name="Standard">
      <style:text-properties fo:font-size="13pt" style:text-underline-style="none" fo:font-weight="normal" officeooo:rsid="01638b8a" officeooo:paragraph-rsid="037940ad" style:font-size-asian="13pt" style:font-weight-asian="normal" style:font-size-complex="13pt" style:font-weight-complex="normal"/>
    </style:style>
    <style:style style:name="P382" style:family="paragraph" style:parent-style-name="Standard">
      <style:text-properties fo:font-size="13pt" style:text-underline-style="none" officeooo:rsid="01156f02" officeooo:paragraph-rsid="037940ad" style:font-size-asian="13pt" style:font-size-complex="13pt"/>
    </style:style>
    <style:style style:name="P383" style:family="paragraph" style:parent-style-name="Standard">
      <style:paragraph-properties fo:break-before="page"/>
      <style:text-properties fo:color="#127622" loext:opacity="100%" fo:font-size="15pt" style:text-underline-style="none" fo:font-weight="bold" officeooo:rsid="0161d5fd" officeooo:paragraph-rsid="033602ad" style:font-size-asian="15pt" style:font-weight-asian="bold" style:font-size-complex="15pt" style:font-weight-complex="bold"/>
    </style:style>
    <style:style style:name="P384" style:family="paragraph" style:parent-style-name="Standard">
      <style:text-properties fo:color="#127622" loext:opacity="100%" fo:font-size="15pt" style:text-underline-style="none" fo:font-weight="normal" officeooo:rsid="01156f02" officeooo:paragraph-rsid="033602ad" style:font-size-asian="15pt" style:font-weight-asian="normal" style:font-size-complex="15pt" style:font-weight-complex="normal"/>
    </style:style>
    <style:style style:name="P385" style:family="paragraph" style:parent-style-name="Standard">
      <style:text-properties fo:font-size="15pt" style:text-underline-style="none" fo:font-weight="bold" officeooo:rsid="030ad6c4" officeooo:paragraph-rsid="033602ad" style:font-size-asian="15pt" style:font-weight-asian="bold" style:font-size-complex="15pt" style:font-weight-complex="bold"/>
    </style:style>
    <style:style style:name="P386" style:family="paragraph" style:parent-style-name="Standard">
      <style:text-properties fo:font-size="15pt" style:text-underline-style="solid" style:text-underline-width="auto" style:text-underline-color="font-color" fo:font-weight="normal" officeooo:rsid="00e195de" officeooo:paragraph-rsid="033602ad" style:font-size-asian="15pt" style:font-weight-asian="normal" style:font-size-complex="15pt" style:font-weight-complex="normal"/>
    </style:style>
    <style:style style:name="P387" style:family="paragraph" style:parent-style-name="Standard">
      <style:text-properties fo:font-size="15pt" style:text-underline-style="none" fo:font-weight="normal" officeooo:rsid="01156f02" officeooo:paragraph-rsid="033602ad" style:font-size-asian="15pt" style:font-weight-asian="normal" style:font-size-complex="15pt" style:font-weight-complex="normal"/>
    </style:style>
    <style:style style:name="P388" style:family="paragraph" style:parent-style-name="Standard">
      <style:text-properties fo:font-size="15pt" style:text-underline-style="none" fo:font-weight="normal" officeooo:rsid="04a41e39" officeooo:paragraph-rsid="033602ad" style:font-size-asian="15pt" style:font-weight-asian="normal" style:font-size-complex="15pt" style:font-weight-complex="normal"/>
    </style:style>
    <style:style style:name="P389" style:family="paragraph" style:parent-style-name="Standard">
      <style:text-properties fo:font-size="15pt" style:text-underline-style="none" officeooo:rsid="01156f02" officeooo:paragraph-rsid="033602ad" style:font-size-asian="15pt" style:font-size-complex="15pt"/>
    </style:style>
    <style:style style:name="P390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104ebf3" officeooo:paragraph-rsid="0104ebf3" style:font-size-asian="24pt" style:font-weight-asian="bold" style:font-size-complex="24pt" style:font-weight-complex="bold"/>
    </style:style>
    <style:style style:name="P391" style:family="paragraph" style:parent-style-name="Standard">
      <style:text-properties style:font-name="Carolingia" fo:font-size="15pt" style:text-underline-style="none" fo:font-weight="normal" officeooo:rsid="000333b2" officeooo:paragraph-rsid="025cd071" style:font-size-asian="15pt" style:font-weight-asian="normal" style:font-size-complex="15pt" style:font-weight-complex="normal"/>
    </style:style>
    <style:style style:name="P392" style:family="paragraph" style:parent-style-name="Standard">
      <style:text-properties style:font-name="Carolingia" fo:font-size="15pt" style:text-underline-style="none" fo:font-weight="normal" officeooo:rsid="000333b2" officeooo:paragraph-rsid="03b5fd58" style:font-size-asian="15pt" style:font-weight-asian="normal" style:font-size-complex="15pt" style:font-weight-complex="normal"/>
    </style:style>
    <style:style style:name="P393" style:family="paragraph" style:parent-style-name="Standard">
      <style:text-properties style:font-name="Carolingia" fo:font-size="15pt" style:text-underline-style="none" fo:font-weight="normal" officeooo:rsid="000333b2" officeooo:paragraph-rsid="03bbe1d8" style:font-size-asian="15pt" style:font-weight-asian="normal" style:font-size-complex="15pt" style:font-weight-complex="normal"/>
    </style:style>
    <style:style style:name="P394" style:family="paragraph" style:parent-style-name="Standard">
      <style:text-properties style:font-name="Carolingia" fo:font-size="15pt" style:text-underline-style="none" fo:font-weight="normal" officeooo:rsid="0004722d" officeooo:paragraph-rsid="0323704c" style:font-size-asian="15pt" style:font-weight-asian="normal" style:font-size-complex="15pt" style:font-weight-complex="normal"/>
    </style:style>
    <style:style style:name="P395" style:family="paragraph" style:parent-style-name="Standard">
      <style:text-properties style:font-name="Carolingia" fo:font-size="15pt" style:text-underline-style="none" fo:font-weight="normal" officeooo:rsid="0004722d" officeooo:paragraph-rsid="025cd071" style:font-size-asian="15pt" style:font-weight-asian="normal" style:font-size-complex="15pt" style:font-weight-complex="normal"/>
    </style:style>
    <style:style style:name="P396" style:family="paragraph" style:parent-style-name="Standard">
      <style:text-properties style:font-name="Carolingia" fo:font-size="15pt" style:text-underline-style="none" fo:font-weight="normal" officeooo:rsid="0004722d" officeooo:paragraph-rsid="025e5167" style:font-size-asian="15pt" style:font-weight-asian="normal" style:font-size-complex="15pt" style:font-weight-complex="normal"/>
    </style:style>
    <style:style style:name="P397" style:family="paragraph" style:parent-style-name="Standard">
      <style:text-properties style:font-name="Carolingia" fo:font-size="15pt" style:text-underline-style="none" fo:font-weight="normal" officeooo:rsid="0004722d" officeooo:paragraph-rsid="025dc075" style:font-size-asian="15pt" style:font-weight-asian="normal" style:font-size-complex="15pt" style:font-weight-complex="normal"/>
    </style:style>
    <style:style style:name="P398" style:family="paragraph" style:parent-style-name="Standard">
      <style:text-properties style:font-name="Carolingia" fo:font-size="15pt" style:text-underline-style="none" fo:font-weight="bold" officeooo:rsid="0005c2bd" officeooo:paragraph-rsid="03b28430" style:font-size-asian="15pt" style:font-weight-asian="bold" style:font-size-complex="15pt" style:font-weight-complex="bold"/>
    </style:style>
    <style:style style:name="P399" style:family="paragraph" style:parent-style-name="Standard">
      <style:text-properties style:font-name="Carolingia" fo:font-size="15pt" style:text-underline-style="none" fo:font-weight="normal" officeooo:rsid="0005c2bd" officeooo:paragraph-rsid="03b28430" style:font-size-asian="15pt" style:font-weight-asian="normal" style:font-size-complex="15pt" style:font-weight-complex="normal"/>
    </style:style>
    <style:style style:name="P400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b28430" style:font-size-asian="15pt" style:font-size-complex="15pt"/>
    </style:style>
    <style:style style:name="P401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b28430" style:font-size-asian="15pt" style:font-weight-asian="normal" style:font-size-complex="15pt" style:font-weight-complex="normal"/>
    </style:style>
    <style:style style:name="P402" style:family="paragraph" style:parent-style-name="Standard">
      <style:text-properties style:font-name="Carolingia" fo:font-size="15pt" officeooo:paragraph-rsid="03b28430" style:font-size-asian="15pt" style:font-size-complex="15pt"/>
    </style:style>
    <style:style style:name="P403" style:family="paragraph" style:parent-style-name="Standard">
      <style:text-properties style:font-name="Carolingia" fo:font-size="15pt" style:text-underline-style="none" fo:font-weight="normal" officeooo:rsid="0005c2bd" officeooo:paragraph-rsid="03b1df75" style:font-size-asian="15pt" style:font-weight-asian="normal" style:font-size-complex="15pt" style:font-weight-complex="normal"/>
    </style:style>
    <style:style style:name="P404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1df75" style:font-size-asian="15pt" style:font-weight-asian="normal" style:font-size-complex="15pt" style:font-weight-complex="normal"/>
    </style:style>
    <style:style style:name="P405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b1df75" style:font-size-asian="15pt" style:font-weight-asian="normal" style:font-size-complex="15pt" style:font-weight-complex="normal"/>
    </style:style>
    <style:style style:name="P406" style:family="paragraph" style:parent-style-name="Standard">
      <style:text-properties fo:font-size="15pt" style:text-underline-style="none" fo:font-weight="normal" officeooo:rsid="01034e99" officeooo:paragraph-rsid="03b904b0" style:font-size-asian="15pt" style:font-weight-asian="normal" style:font-size-complex="15pt" style:font-weight-complex="normal"/>
    </style:style>
    <style:style style:name="P407" style:family="paragraph" style:parent-style-name="Standard">
      <style:text-properties fo:color="#c9211e" loext:opacity="100%" fo:font-size="14pt" style:text-underline-style="none" fo:font-weight="bold" officeooo:rsid="0260baac" officeooo:paragraph-rsid="0260baac" style:font-size-asian="14pt" style:font-weight-asian="bold" style:font-size-complex="14pt" style:font-weight-complex="bold"/>
    </style:style>
    <style:style style:name="P408" style:family="paragraph" style:parent-style-name="Standard">
      <style:text-properties fo:font-size="14pt" style:text-underline-style="none" fo:font-weight="normal" officeooo:rsid="007f3977" officeooo:paragraph-rsid="01129664" style:font-size-asian="14pt" style:font-weight-asian="normal" style:font-size-complex="14pt" style:font-weight-complex="normal"/>
    </style:style>
    <style:style style:name="P409" style:family="paragraph" style:parent-style-name="Standard">
      <style:text-properties fo:font-size="15pt" style:text-underline-style="none" fo:font-weight="bold" officeooo:rsid="0104ebf3" officeooo:paragraph-rsid="03b904b0" style:font-size-asian="15pt" style:font-weight-asian="bold" style:font-size-complex="15pt" style:font-weight-complex="bold"/>
    </style:style>
    <style:style style:name="P410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b44efc" style:font-size-asian="15pt" style:font-weight-asian="normal" style:font-size-complex="15pt" style:font-weight-complex="normal"/>
    </style:style>
    <style:style style:name="P411" style:family="paragraph" style:parent-style-name="Standard">
      <style:paragraph-properties fo:text-align="left" style:justify-single-word="false"/>
      <style:text-properties officeooo:paragraph-rsid="03b44efc"/>
    </style:style>
    <style:style style:name="P412" style:family="paragraph" style:parent-style-name="Table_20_Contents">
      <style:paragraph-properties fo:text-align="center" style:justify-single-word="false"/>
      <style:text-properties fo:font-size="15pt" fo:font-weight="bold" officeooo:rsid="01249e8e" officeooo:paragraph-rsid="01249e8e" style:font-size-asian="15pt" style:font-weight-asian="bold" style:font-size-complex="15pt" style:font-weight-complex="bold"/>
    </style:style>
    <style:style style:name="P41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199dcb" style:font-size-asian="15pt" style:font-weight-asian="bold" style:font-size-complex="15pt" style:font-weight-complex="bold"/>
    </style:style>
    <style:style style:name="P414" style:family="paragraph" style:parent-style-name="Table_20_Contents">
      <style:paragraph-properties fo:text-align="center" style:justify-single-word="false"/>
      <style:text-properties fo:font-size="15pt" officeooo:rsid="00e73d7d" officeooo:paragraph-rsid="01249e8e" style:font-size-asian="15pt" style:font-size-complex="15pt"/>
    </style:style>
    <style:style style:name="P415" style:family="paragraph" style:parent-style-name="Table_20_Contents">
      <style:paragraph-properties fo:text-align="center" style:justify-single-word="false"/>
      <style:text-properties fo:font-size="15pt" officeooo:rsid="003f7803" officeooo:paragraph-rsid="01249e8e" style:font-size-asian="15pt" style:font-size-complex="15pt"/>
    </style:style>
    <style:style style:name="P416" style:family="paragraph" style:parent-style-name="Table_20_Contents">
      <style:paragraph-properties fo:text-align="center" style:justify-single-word="false"/>
      <style:text-properties fo:font-size="15pt" officeooo:rsid="0008cba6" officeooo:paragraph-rsid="01249e8e" style:font-size-asian="15pt" style:font-size-complex="15pt"/>
    </style:style>
    <style:style style:name="P417" style:family="paragraph" style:parent-style-name="Table_20_Contents">
      <style:paragraph-properties fo:text-align="center" style:justify-single-word="false"/>
      <style:text-properties fo:font-size="15pt" officeooo:rsid="012495cb" officeooo:paragraph-rsid="01249e8e" style:font-size-asian="15pt" style:font-size-complex="15pt"/>
    </style:style>
    <style:style style:name="P418" style:family="paragraph" style:parent-style-name="Table_20_Contents">
      <style:paragraph-properties fo:text-align="right" style:justify-single-word="false"/>
      <style:text-properties fo:font-size="15pt" officeooo:rsid="0008cba6" officeooo:paragraph-rsid="04199dcb" style:font-size-asian="15pt" style:font-size-complex="15pt"/>
    </style:style>
    <style:style style:name="P419" style:family="paragraph" style:parent-style-name="Table_20_Contents">
      <style:paragraph-properties fo:text-align="center" style:justify-single-word="false"/>
      <style:text-properties fo:font-size="15pt" fo:font-weight="normal" officeooo:rsid="01249e8e" officeooo:paragraph-rsid="01249e8e" style:font-size-asian="15pt" style:font-weight-asian="normal" style:font-size-complex="15pt" style:font-weight-complex="normal"/>
    </style:style>
    <style:style style:name="P420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e8e" style:font-size-asian="15pt" style:font-weight-asian="normal" style:font-size-complex="15pt" style:font-weight-complex="normal"/>
    </style:style>
    <style:style style:name="P421" style:family="paragraph" style:parent-style-name="Table_20_Contents">
      <style:paragraph-properties fo:text-align="center" style:justify-single-word="false"/>
      <style:text-properties fo:font-size="15pt" officeooo:rsid="01249e8e" officeooo:paragraph-rsid="01249e8e" style:font-size-asian="15pt" style:font-size-complex="15pt"/>
    </style:style>
    <style:style style:name="P422" style:family="paragraph" style:parent-style-name="Standard">
      <style:text-properties fo:font-size="6pt" style:text-underline-style="none" fo:font-weight="normal" officeooo:rsid="000a2a9b" officeooo:paragraph-rsid="0233fa65" style:font-size-asian="6pt" style:font-weight-asian="normal" style:font-size-complex="6pt" style:font-weight-complex="normal"/>
    </style:style>
    <style:style style:name="P423" style:family="paragraph" style:parent-style-name="Standard">
      <style:text-properties fo:font-size="15pt" style:text-underline-style="none" fo:font-weight="bold" officeooo:rsid="002f88c8" officeooo:paragraph-rsid="03ba1de0" style:font-size-asian="15pt" style:font-weight-asian="bold" style:font-size-complex="15pt" style:font-weight-complex="bold"/>
    </style:style>
    <style:style style:name="P424" style:family="paragraph" style:parent-style-name="Standard">
      <style:text-properties fo:font-size="13pt" style:text-underline-style="none" fo:font-weight="bold" officeooo:rsid="024b502d" officeooo:paragraph-rsid="03ba1de0" style:font-size-asian="13pt" style:font-weight-asian="bold" style:font-size-complex="13pt" style:font-weight-complex="bold"/>
    </style:style>
    <style:style style:name="P425" style:family="paragraph" style:parent-style-name="Standard">
      <style:text-properties fo:font-size="15pt" style:text-underline-style="solid" style:text-underline-width="auto" style:text-underline-color="font-color" fo:font-weight="normal" officeooo:rsid="023369cb" officeooo:paragraph-rsid="0415f6d0" style:font-size-asian="15pt" style:font-weight-asian="normal" style:font-size-complex="15pt" style:font-weight-complex="normal"/>
    </style:style>
    <style:style style:name="P426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00a2a9b" officeooo:paragraph-rsid="0415f6d0" style:font-size-asian="15pt" style:font-weight-asian="bold" style:font-size-complex="15pt" style:font-weight-complex="bold"/>
    </style:style>
    <style:style style:name="P427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3bb8a5e" style:font-size-asian="15pt" style:font-weight-asian="bold" style:font-size-complex="15pt" style:font-weight-complex="bold"/>
    </style:style>
    <style:style style:name="P428" style:family="paragraph" style:parent-style-name="Standard">
      <style:text-properties fo:font-size="14pt" style:text-underline-style="none" fo:font-weight="normal" officeooo:rsid="00e92cb2" officeooo:paragraph-rsid="03bb8a5e" style:font-size-asian="14pt" style:font-weight-asian="normal" style:font-size-complex="14pt" style:font-weight-complex="normal"/>
    </style:style>
    <style:style style:name="P429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bb8a5e" style:font-size-asian="15pt" style:font-weight-asian="bold" style:font-size-complex="15pt" style:font-weight-complex="bold"/>
    </style:style>
    <style:style style:name="P430" style:family="paragraph" style:parent-style-name="Standard">
      <style:text-properties fo:font-size="6pt" style:text-underline-style="none" fo:font-weight="normal" officeooo:rsid="00e92cb2" officeooo:paragraph-rsid="03bb8a5e" style:font-size-asian="6pt" style:font-weight-asian="normal" style:font-size-complex="6pt" style:font-weight-complex="normal"/>
    </style:style>
    <style:style style:name="P431" style:family="paragraph" style:parent-style-name="Standard">
      <style:paragraph-properties fo:text-align="left" style:justify-single-word="false"/>
      <style:text-properties fo:color="#000000" loext:opacity="100%" fo:font-size="14pt" officeooo:paragraph-rsid="03bb8a5e" style:font-size-asian="14pt" style:font-size-complex="14pt"/>
    </style:style>
    <style:style style:name="P432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28fe1c9" officeooo:paragraph-rsid="026508a7" style:font-size-asian="15pt" style:font-weight-asian="bold" style:font-size-complex="15pt" style:font-weight-complex="bold"/>
    </style:style>
    <style:style style:name="P433" style:family="paragraph" style:parent-style-name="Standard">
      <style:text-properties fo:font-size="15pt" style:text-underline-style="none" officeooo:rsid="00bfa244" officeooo:paragraph-rsid="026508a7" style:font-size-asian="15pt" style:font-size-complex="15pt"/>
    </style:style>
    <style:style style:name="P434" style:family="paragraph" style:parent-style-name="Standard">
      <style:text-properties fo:font-size="15pt" style:text-underline-style="solid" style:text-underline-width="auto" style:text-underline-color="font-color" officeooo:rsid="00b53b22" officeooo:paragraph-rsid="026508a7" style:font-size-asian="15pt" style:font-size-complex="15pt"/>
    </style:style>
    <style:style style:name="P435" style:family="paragraph" style:parent-style-name="Standard">
      <style:text-properties fo:font-size="15pt" style:text-underline-style="none" officeooo:rsid="00bfa244" officeooo:paragraph-rsid="03bd90f8" style:font-size-asian="15pt" style:font-size-complex="15pt"/>
    </style:style>
    <style:style style:name="P436" style:family="paragraph" style:parent-style-name="Standard">
      <style:text-properties fo:font-size="15pt" style:text-underline-style="none" officeooo:rsid="0291fd8e" officeooo:paragraph-rsid="026508a7" style:font-size-asian="15pt" style:font-size-complex="15pt"/>
    </style:style>
    <style:style style:name="P437" style:family="paragraph" style:parent-style-name="Standard">
      <style:text-properties fo:font-size="15pt" style:text-underline-style="none" fo:font-weight="normal" officeooo:rsid="0291fd8e" officeooo:paragraph-rsid="026508a7" style:font-size-asian="15pt" style:font-weight-asian="normal" style:font-size-complex="15pt" style:font-weight-complex="normal"/>
    </style:style>
    <style:style style:name="P438" style:family="paragraph" style:parent-style-name="Standard">
      <style:text-properties fo:font-size="15pt" style:text-underline-style="none" officeooo:rsid="00b53b22" officeooo:paragraph-rsid="026508a7" style:font-size-asian="15pt" style:font-size-complex="15pt"/>
    </style:style>
    <style:style style:name="P439" style:family="paragraph" style:parent-style-name="Standard">
      <style:text-properties fo:font-size="15pt" officeooo:rsid="00b53b22" officeooo:paragraph-rsid="026508a7" style:font-size-asian="15pt" style:font-size-complex="15pt"/>
    </style:style>
    <style:style style:name="P440" style:family="paragraph" style:parent-style-name="Standard">
      <style:text-properties fo:font-size="15pt" style:text-underline-style="none" officeooo:rsid="029a1619" officeooo:paragraph-rsid="026508a7" style:font-size-asian="15pt" style:font-size-complex="15pt"/>
    </style:style>
    <style:style style:name="P441" style:family="paragraph" style:parent-style-name="Standard">
      <style:text-properties fo:font-size="15pt" style:text-underline-style="solid" style:text-underline-width="auto" style:text-underline-color="font-color" officeooo:rsid="00bfa244" officeooo:paragraph-rsid="026508a7" style:font-size-asian="15pt" style:font-size-complex="15pt"/>
    </style:style>
    <style:style style:name="P442" style:family="paragraph" style:parent-style-name="Standard">
      <style:paragraph-properties fo:break-before="page"/>
      <style:text-properties fo:color="#c9211e" loext:opacity="100%" fo:font-size="15pt" fo:font-weight="bold" officeooo:rsid="00b53b22" officeooo:paragraph-rsid="0269da8b" style:font-size-asian="15pt" style:font-weight-asian="bold" style:font-size-complex="15pt" style:font-weight-complex="bold"/>
    </style:style>
    <style:style style:name="P443" style:family="paragraph" style:parent-style-name="Standard">
      <style:text-properties fo:color="#c9211e" loext:opacity="100%" fo:font-size="15pt" officeooo:paragraph-rsid="0269da8b" style:font-size-asian="15pt" style:font-size-complex="15pt"/>
    </style:style>
    <style:style style:name="P444" style:family="paragraph" style:parent-style-name="Standard">
      <style:text-properties fo:font-size="15pt" style:text-underline-style="solid" style:text-underline-width="auto" style:text-underline-color="font-color" officeooo:paragraph-rsid="0269da8b" style:font-size-asian="15pt" style:font-size-complex="15pt"/>
    </style:style>
    <style:style style:name="P445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9da8b" style:font-size-asian="15pt" style:font-weight-asian="bold" style:font-size-complex="15pt" style:font-weight-complex="bold"/>
    </style:style>
    <style:style style:name="P446" style:family="paragraph" style:parent-style-name="Standard">
      <style:text-properties fo:font-size="15pt" style:text-underline-style="solid" style:text-underline-width="auto" style:text-underline-color="font-color" officeooo:rsid="00b53b22" officeooo:paragraph-rsid="0269da8b" style:font-size-asian="15pt" style:font-size-complex="15pt"/>
    </style:style>
    <style:style style:name="P447" style:family="paragraph" style:parent-style-name="Standard">
      <style:text-properties fo:font-size="15pt" officeooo:paragraph-rsid="0269da8b" style:font-size-asian="15pt" style:font-size-complex="15pt"/>
    </style:style>
    <style:style style:name="P448" style:family="paragraph" style:parent-style-name="Standard">
      <style:text-properties fo:font-size="15pt" officeooo:paragraph-rsid="03bd90f8" style:font-size-asian="15pt" style:font-size-complex="15pt"/>
    </style:style>
    <style:style style:name="P449" style:family="paragraph" style:parent-style-name="Standard">
      <style:paragraph-properties fo:break-before="page"/>
      <style:text-properties fo:color="#c9211e" loext:opacity="100%" fo:font-size="15pt" officeooo:paragraph-rsid="026bbeec" style:font-size-asian="15pt" style:font-size-complex="15pt"/>
    </style:style>
    <style:style style:name="P450" style:family="paragraph" style:parent-style-name="Standard">
      <style:text-properties fo:color="#c9211e" loext:opacity="100%" fo:font-size="15pt" style:text-underline-style="none" officeooo:paragraph-rsid="026bbeec" style:font-size-asian="15pt" style:font-size-complex="15pt"/>
    </style:style>
    <style:style style:name="P451" style:family="paragraph" style:parent-style-name="Standard">
      <style:text-properties fo:font-size="6pt" style:text-underline-style="none" officeooo:paragraph-rsid="026bbeec" style:font-size-asian="6pt" style:font-size-complex="6pt"/>
    </style:style>
    <style:style style:name="P452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bbeec" style:font-size-asian="15pt" style:font-weight-asian="bold" style:font-size-complex="15pt" style:font-weight-complex="bold"/>
    </style:style>
    <style:style style:name="P453" style:family="paragraph" style:parent-style-name="Standard">
      <style:text-properties fo:font-size="6pt" style:text-underline-style="none" officeooo:rsid="00b53b22" officeooo:paragraph-rsid="026bbeec" style:font-size-asian="6pt" style:font-size-complex="6pt"/>
    </style:style>
    <style:style style:name="P454" style:family="paragraph" style:parent-style-name="Standard">
      <style:text-properties fo:font-size="15pt" style:text-underline-style="solid" style:text-underline-width="auto" style:text-underline-color="font-color" officeooo:rsid="00b53b22" officeooo:paragraph-rsid="026bbeec" style:font-size-asian="15pt" style:font-size-complex="15pt"/>
    </style:style>
    <style:style style:name="P455" style:family="paragraph" style:parent-style-name="Standard">
      <style:text-properties fo:font-size="15pt" officeooo:paragraph-rsid="026bbeec" style:font-size-asian="15pt" style:font-size-complex="15pt"/>
    </style:style>
    <style:style style:name="P456" style:family="paragraph" style:parent-style-name="Standard">
      <style:text-properties fo:font-size="6pt" officeooo:paragraph-rsid="026bbeec" style:font-size-asian="6pt" style:font-size-complex="6pt"/>
    </style:style>
    <style:style style:name="P457" style:family="paragraph" style:parent-style-name="Standard">
      <style:text-properties fo:font-size="14pt" style:text-underline-style="solid" style:text-underline-width="auto" style:text-underline-color="font-color" officeooo:rsid="007c94d8" officeooo:paragraph-rsid="026bbeec" style:font-size-asian="14pt" style:font-size-complex="14pt"/>
    </style:style>
    <style:style style:name="P458" style:family="paragraph" style:parent-style-name="Standard">
      <style:text-properties fo:font-size="14pt" officeooo:paragraph-rsid="026bbeec" style:font-size-asian="14pt" style:font-size-complex="14pt"/>
    </style:style>
    <style:style style:name="P459" style:family="paragraph" style:parent-style-name="Standard">
      <style:text-properties fo:font-size="14pt" officeooo:paragraph-rsid="026d9ea3" style:font-size-asian="14pt" style:font-size-complex="14pt"/>
    </style:style>
    <style:style style:name="P460" style:family="paragraph" style:parent-style-name="Standard">
      <style:text-properties fo:font-size="14pt" officeooo:rsid="008381cd" officeooo:paragraph-rsid="026d9ea3" style:font-size-asian="14pt" style:font-size-complex="14pt"/>
    </style:style>
    <style:style style:name="P461" style:family="paragraph" style:parent-style-name="Standard">
      <style:text-properties fo:color="#c9211e" loext:opacity="100%" fo:font-size="6pt" style:text-underline-style="none" fo:font-weight="bold" officeooo:rsid="01ae5e11" officeooo:paragraph-rsid="026bbeec" style:font-size-asian="6pt" style:font-weight-asian="bold" style:font-size-complex="6pt" style:font-weight-complex="bold"/>
    </style:style>
    <style:style style:name="P462" style:family="paragraph" style:parent-style-name="Standard">
      <style:text-properties fo:font-size="14pt" officeooo:paragraph-rsid="026e53cc" style:font-size-asian="14pt" style:font-size-complex="14pt"/>
    </style:style>
    <style:style style:name="P463" style:family="paragraph" style:parent-style-name="Standard">
      <style:text-properties fo:color="#000000" loext:opacity="100%" fo:font-size="14pt" style:text-underline-style="none" fo:font-weight="normal" officeooo:rsid="00926f49" officeooo:paragraph-rsid="026bbeec" style:font-size-asian="14pt" style:font-weight-asian="normal" style:font-size-complex="14pt" style:font-weight-complex="normal"/>
    </style:style>
    <style:style style:name="P464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26f822c" style:font-size-asian="15pt" style:font-weight-asian="bold" style:font-size-complex="15pt" style:font-weight-complex="bold"/>
    </style:style>
    <style:style style:name="P465" style:family="paragraph" style:parent-style-name="Standard">
      <style:text-properties fo:color="#c9211e" loext:opacity="100%" fo:font-size="15pt" style:text-underline-style="none" officeooo:rsid="00b53b22" officeooo:paragraph-rsid="026f822c" style:font-size-asian="15pt" style:font-size-complex="15pt"/>
    </style:style>
    <style:style style:name="P466" style:family="paragraph" style:parent-style-name="Standard">
      <style:text-properties fo:font-size="6pt" style:text-underline-style="none" officeooo:paragraph-rsid="026f822c" style:font-size-asian="6pt" style:font-size-complex="6pt"/>
    </style:style>
    <style:style style:name="P467" style:family="paragraph" style:parent-style-name="Standard">
      <style:text-properties fo:font-size="15pt" style:text-underline-style="solid" style:text-underline-width="auto" style:text-underline-color="font-color" officeooo:rsid="0362f432" officeooo:paragraph-rsid="026f822c" style:font-size-asian="15pt" style:font-size-complex="15pt"/>
    </style:style>
    <style:style style:name="P468" style:family="paragraph" style:parent-style-name="Standard">
      <style:text-properties fo:font-size="6pt" style:text-underline-style="none" officeooo:rsid="00b53b22" officeooo:paragraph-rsid="026f822c" style:font-size-asian="6pt" style:font-size-complex="6pt"/>
    </style:style>
    <style:style style:name="P469" style:family="paragraph" style:parent-style-name="Standard">
      <style:text-properties fo:font-size="15pt" style:text-underline-style="solid" style:text-underline-width="auto" style:text-underline-color="font-color" officeooo:rsid="00b53b22" officeooo:paragraph-rsid="026f822c" style:font-size-asian="15pt" style:font-size-complex="15pt"/>
    </style:style>
    <style:style style:name="P470" style:family="paragraph" style:parent-style-name="Standard">
      <style:text-properties fo:font-size="15pt" style:text-underline-style="none" officeooo:rsid="00b53b22" officeooo:paragraph-rsid="026f822c" style:font-size-asian="15pt" style:font-size-complex="15pt"/>
    </style:style>
    <style:style style:name="P471" style:family="paragraph" style:parent-style-name="Standard">
      <style:text-properties fo:font-size="15pt" style:text-underline-style="none" officeooo:rsid="00b53b22" officeooo:paragraph-rsid="03bd90f8" style:font-size-asian="15pt" style:font-size-complex="15pt"/>
    </style:style>
    <style:style style:name="P472" style:family="paragraph" style:parent-style-name="Standard">
      <style:text-properties fo:font-size="15pt" style:text-underline-style="none" officeooo:rsid="00b53b22" officeooo:paragraph-rsid="027187fc" style:font-size-asian="15pt" style:font-size-complex="15pt"/>
    </style:style>
    <style:style style:name="P473" style:family="paragraph" style:parent-style-name="Standard">
      <style:text-properties fo:font-size="15pt" style:text-underline-style="none" fo:font-weight="normal" officeooo:rsid="03c1ee35" officeooo:paragraph-rsid="026f822c" style:font-size-asian="15pt" style:font-weight-asian="normal" style:font-size-complex="15pt" style:font-weight-complex="normal"/>
    </style:style>
    <style:style style:name="P474" style:family="paragraph" style:parent-style-name="Standard">
      <style:text-properties fo:color="#c9211e" loext:opacity="100%" fo:font-size="6pt" style:text-underline-style="none" officeooo:rsid="00b53b22" officeooo:paragraph-rsid="026f822c" style:font-size-asian="6pt" style:font-size-complex="6pt"/>
    </style:style>
    <style:style style:name="P475" style:family="paragraph" style:parent-style-name="Standard">
      <style:text-properties fo:font-size="15pt" style:text-underline-style="none" officeooo:rsid="00b53b22" officeooo:paragraph-rsid="0271f5bf" style:font-size-asian="15pt" style:font-size-complex="15pt"/>
    </style:style>
    <style:style style:name="P476" style:family="paragraph" style:parent-style-name="Standard">
      <style:text-properties fo:color="#c9211e" loext:opacity="100%" fo:font-size="15pt" style:text-underline-style="none" fo:font-weight="bold" officeooo:rsid="01bb5eb2" officeooo:paragraph-rsid="026f822c" style:font-size-asian="15pt" style:font-weight-asian="bold" style:font-size-complex="15pt" style:font-weight-complex="bold"/>
    </style:style>
    <style:style style:name="P477" style:family="paragraph" style:parent-style-name="Standard">
      <style:text-properties fo:font-size="15pt" style:text-underline-style="none" fo:font-weight="normal" officeooo:rsid="01be5ac5" officeooo:paragraph-rsid="026f822c" style:font-size-asian="15pt" style:font-weight-asian="normal" style:font-size-complex="15pt" style:font-weight-complex="normal"/>
    </style:style>
    <style:style style:name="P478" style:family="paragraph" style:parent-style-name="Standard">
      <style:text-properties fo:font-size="15pt" style:text-underline-style="none" officeooo:rsid="00b53b22" officeooo:paragraph-rsid="02742028" style:font-size-asian="15pt" style:font-size-complex="15pt"/>
    </style:style>
    <style:style style:name="P479" style:family="paragraph" style:parent-style-name="Standard">
      <style:text-properties fo:font-size="13pt" style:text-underline-style="solid" style:text-underline-width="auto" style:text-underline-color="font-color" officeooo:rsid="00b53b22" officeooo:paragraph-rsid="026f822c" style:font-size-asian="13pt" style:font-size-complex="13pt"/>
    </style:style>
    <style:style style:name="P480" style:family="paragraph" style:parent-style-name="Standard">
      <style:text-properties fo:font-size="13pt" style:text-underline-style="none" officeooo:rsid="00b53b22" officeooo:paragraph-rsid="026f822c" style:font-size-asian="13pt" style:font-size-complex="13pt"/>
    </style:style>
    <style:style style:name="P481" style:family="paragraph" style:parent-style-name="Standard">
      <style:text-properties fo:color="#000000" loext:opacity="100%" fo:font-size="13pt" style:text-underline-style="none" officeooo:rsid="01c8d27a" officeooo:paragraph-rsid="026f822c" style:font-size-asian="13pt" style:font-size-complex="13pt"/>
    </style:style>
    <style:style style:name="P482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32db6bf" style:font-size-asian="15pt" style:font-weight-asian="bold" style:font-size-complex="15pt" style:font-weight-complex="bold"/>
    </style:style>
    <style:style style:name="P483" style:family="paragraph" style:parent-style-name="Standard">
      <style:text-properties fo:color="#c9211e" loext:opacity="100%" fo:font-size="15pt" style:text-underline-style="none" officeooo:rsid="00b53b22" officeooo:paragraph-rsid="032db6bf" style:font-size-asian="15pt" style:font-size-complex="15pt"/>
    </style:style>
    <style:style style:name="P484" style:family="paragraph" style:parent-style-name="Standard">
      <style:text-properties fo:font-size="15pt" style:text-underline-style="solid" style:text-underline-width="auto" style:text-underline-color="font-color" officeooo:paragraph-rsid="032db6bf" style:font-size-asian="15pt" style:font-size-complex="15pt"/>
    </style:style>
    <style:style style:name="P485" style:family="paragraph" style:parent-style-name="Standard">
      <style:text-properties fo:font-size="15pt" style:text-underline-style="solid" style:text-underline-width="auto" style:text-underline-color="font-color" officeooo:rsid="0362f432" officeooo:paragraph-rsid="032db6bf" style:font-size-asian="15pt" style:font-size-complex="15pt"/>
    </style:style>
    <style:style style:name="P486" style:family="paragraph" style:parent-style-name="Standard">
      <style:text-properties fo:font-size="15pt" style:text-underline-style="solid" style:text-underline-width="auto" style:text-underline-color="font-color" officeooo:rsid="00b53b22" officeooo:paragraph-rsid="032db6bf" style:font-size-asian="15pt" style:font-size-complex="15pt"/>
    </style:style>
    <style:style style:name="P487" style:family="paragraph" style:parent-style-name="Standard">
      <style:text-properties fo:font-size="15pt" style:text-underline-style="none" officeooo:rsid="00b53b22" officeooo:paragraph-rsid="032db6bf" style:font-size-asian="15pt" style:font-size-complex="15pt"/>
    </style:style>
    <style:style style:name="P488" style:family="paragraph" style:parent-style-name="Standard">
      <style:text-properties fo:font-size="6pt" style:text-underline-style="none" officeooo:rsid="00b53b22" officeooo:paragraph-rsid="032db6bf" style:font-size-asian="6pt" style:font-size-complex="6pt"/>
    </style:style>
    <style:style style:name="P489" style:family="paragraph" style:parent-style-name="Standard">
      <style:text-properties fo:font-size="15pt" style:text-underline-style="none" fo:font-weight="normal" officeooo:rsid="025c0279" officeooo:paragraph-rsid="032db6bf" style:font-size-asian="15pt" style:font-weight-asian="normal" style:font-size-complex="15pt" style:font-weight-complex="normal"/>
    </style:style>
    <style:style style:name="P490" style:family="paragraph" style:parent-style-name="Standard">
      <style:text-properties fo:font-size="15pt" style:text-underline-style="none" officeooo:rsid="025c0279" officeooo:paragraph-rsid="032db6bf" style:font-size-asian="15pt" style:font-size-complex="15pt"/>
    </style:style>
    <style:style style:name="P491" style:family="paragraph" style:parent-style-name="Standard">
      <style:paragraph-properties fo:text-align="left" style:justify-single-word="false" fo:break-before="page"/>
      <style:text-properties fo:font-size="24pt" style:text-underline-style="none" fo:font-weight="bold" officeooo:rsid="01131ac4" officeooo:paragraph-rsid="01131ac4" style:font-size-asian="24pt" style:font-weight-asian="bold" style:font-size-complex="24pt" style:font-weight-complex="bold"/>
    </style:style>
    <style:style style:name="P492" style:family="paragraph" style:parent-style-name="Standard">
      <style:text-properties style:font-name="Carolingia" fo:font-size="15pt" style:text-underline-style="none" fo:font-weight="normal" officeooo:rsid="000333b2" officeooo:paragraph-rsid="02749f8a" style:font-size-asian="15pt" style:font-weight-asian="normal" style:font-size-complex="15pt" style:font-weight-complex="normal"/>
    </style:style>
    <style:style style:name="P493" style:family="paragraph" style:parent-style-name="Standard">
      <style:text-properties style:font-name="Carolingia" fo:font-size="15pt" style:text-underline-style="none" fo:font-weight="normal" officeooo:rsid="000333b2" officeooo:paragraph-rsid="03c02647" style:font-size-asian="15pt" style:font-weight-asian="normal" style:font-size-complex="15pt" style:font-weight-complex="normal"/>
    </style:style>
    <style:style style:name="P494" style:family="paragraph" style:parent-style-name="Standard">
      <style:text-properties style:font-name="Carolingia" fo:font-size="15pt" style:text-underline-style="none" fo:font-weight="normal" officeooo:rsid="000333b2" officeooo:paragraph-rsid="03c0964d" style:font-size-asian="15pt" style:font-weight-asian="normal" style:font-size-complex="15pt" style:font-weight-complex="normal"/>
    </style:style>
    <style:style style:name="P495" style:family="paragraph" style:parent-style-name="Standard">
      <style:text-properties style:font-name="Carolingia" fo:font-size="15pt" style:text-underline-style="none" fo:font-weight="normal" officeooo:rsid="0004722d" officeooo:paragraph-rsid="02749f8a" style:font-size-asian="15pt" style:font-weight-asian="normal" style:font-size-complex="15pt" style:font-weight-complex="normal"/>
    </style:style>
    <style:style style:name="P496" style:family="paragraph" style:parent-style-name="Standard">
      <style:text-properties style:font-name="Carolingia" fo:font-size="15pt" style:text-underline-style="none" fo:font-weight="normal" officeooo:rsid="0005c2bd" officeooo:paragraph-rsid="03c343f2" style:font-size-asian="15pt" style:font-weight-asian="normal" style:font-size-complex="15pt" style:font-weight-complex="normal"/>
    </style:style>
    <style:style style:name="P497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3c343f2" style:font-size-asian="15pt" style:font-size-complex="15pt"/>
    </style:style>
    <style:style style:name="P498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c343f2" style:font-size-asian="15pt" style:font-weight-asian="normal" style:font-size-complex="15pt" style:font-weight-complex="normal"/>
    </style:style>
    <style:style style:name="P499" style:family="paragraph" style:parent-style-name="Standard">
      <style:text-properties style:font-name="Carolingia" fo:font-size="15pt" officeooo:paragraph-rsid="03c343f2" style:font-size-asian="15pt" style:font-size-complex="15pt"/>
    </style:style>
    <style:style style:name="P500" style:family="paragraph" style:parent-style-name="Standard">
      <style:text-properties fo:font-size="15pt" style:text-underline-style="none" fo:font-weight="normal" officeooo:rsid="0005c2bd" officeooo:paragraph-rsid="03c343f2" style:font-size-asian="15pt" style:font-weight-asian="normal" style:font-size-complex="15pt" style:font-weight-complex="normal"/>
    </style:style>
    <style:style style:name="P501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3c4e759" style:font-size-asian="15pt" style:font-weight-asian="normal" style:font-size-complex="15pt" style:font-weight-complex="normal"/>
    </style:style>
    <style:style style:name="P502" style:family="paragraph" style:parent-style-name="Standard">
      <style:text-properties fo:font-size="15pt" style:text-underline-style="none" fo:font-weight="bold" officeooo:rsid="00e195de" officeooo:paragraph-rsid="03c4e759" style:font-size-asian="15pt" style:font-weight-asian="bold" style:font-size-complex="15pt" style:font-weight-complex="bold"/>
    </style:style>
    <style:style style:name="P503" style:family="paragraph" style:parent-style-name="Standard">
      <style:text-properties fo:font-size="15pt" style:text-underline-style="none" fo:font-weight="normal" officeooo:rsid="0005c2bd" officeooo:paragraph-rsid="03c56736" style:font-size-asian="15pt" style:font-weight-asian="normal" style:font-size-complex="15pt" style:font-weight-complex="normal"/>
    </style:style>
    <style:style style:name="P504" style:family="paragraph" style:parent-style-name="Standard">
      <style:text-properties fo:font-size="15pt" style:text-underline-style="none" fo:font-weight="normal" officeooo:rsid="0005c2bd" officeooo:paragraph-rsid="03c4e759" style:font-size-asian="15pt" style:font-weight-asian="normal" style:font-size-complex="15pt" style:font-weight-complex="normal"/>
    </style:style>
    <style:style style:name="P505" style:family="paragraph" style:parent-style-name="Standard">
      <style:text-properties fo:font-size="15pt" style:text-underline-style="none" fo:font-weight="bold" officeooo:rsid="0104ebf3" officeooo:paragraph-rsid="03c4e759" style:font-size-asian="15pt" style:font-weight-asian="bold" style:font-size-complex="15pt" style:font-weight-complex="bold"/>
    </style:style>
    <style:style style:name="P506" style:family="paragraph" style:parent-style-name="Standard">
      <style:paragraph-properties fo:text-align="left" style:justify-single-word="false"/>
      <style:text-properties fo:color="#000000" loext:opacity="100%" style:font-name="Carolingia" fo:font-size="15pt" fo:font-weight="normal" officeooo:paragraph-rsid="03c4e759" style:font-size-asian="15pt" style:font-weight-asian="normal" style:font-size-complex="15pt" style:font-weight-complex="normal"/>
    </style:style>
    <style:style style:name="P507" style:family="paragraph" style:parent-style-name="Standard">
      <style:text-properties officeooo:paragraph-rsid="03c56736"/>
    </style:style>
    <style:style style:name="P508" style:family="paragraph" style:parent-style-name="Table_20_Contents">
      <style:paragraph-properties fo:text-align="center" style:justify-single-word="false"/>
      <style:text-properties fo:font-size="14pt" fo:font-weight="bold" officeooo:rsid="012495cb" officeooo:paragraph-rsid="012495cb" style:font-size-asian="14pt" style:font-weight-asian="bold" style:font-size-complex="14pt" style:font-weight-complex="bold"/>
    </style:style>
    <style:style style:name="P509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140452" style:font-size-asian="15pt" style:font-weight-asian="bold" style:font-size-complex="15pt" style:font-weight-complex="bold"/>
    </style:style>
    <style:style style:name="P510" style:family="paragraph" style:parent-style-name="Table_20_Contents">
      <style:paragraph-properties fo:text-align="center" style:justify-single-word="false"/>
      <style:text-properties fo:font-size="14pt" officeooo:rsid="00e73d7d" officeooo:paragraph-rsid="012495cb" style:font-size-asian="14pt" style:font-size-complex="14pt"/>
    </style:style>
    <style:style style:name="P511" style:family="paragraph" style:parent-style-name="Table_20_Contents">
      <style:paragraph-properties fo:text-align="center" style:justify-single-word="false"/>
      <style:text-properties fo:font-size="14pt" officeooo:rsid="003f7803" officeooo:paragraph-rsid="012495cb" style:font-size-asian="14pt" style:font-size-complex="14pt"/>
    </style:style>
    <style:style style:name="P512" style:family="paragraph" style:parent-style-name="Table_20_Contents">
      <style:paragraph-properties fo:text-align="center" style:justify-single-word="false"/>
      <style:text-properties fo:font-size="14pt" officeooo:rsid="0008cba6" officeooo:paragraph-rsid="012495cb" style:font-size-asian="14pt" style:font-size-complex="14pt"/>
    </style:style>
    <style:style style:name="P513" style:family="paragraph" style:parent-style-name="Table_20_Contents">
      <style:paragraph-properties fo:text-align="center" style:justify-single-word="false"/>
      <style:text-properties fo:font-size="14pt" officeooo:rsid="012495cb" officeooo:paragraph-rsid="012495cb" style:font-size-asian="14pt" style:font-size-complex="14pt"/>
    </style:style>
    <style:style style:name="P514" style:family="paragraph" style:parent-style-name="Table_20_Contents">
      <style:paragraph-properties fo:text-align="right" style:justify-single-word="false"/>
      <style:text-properties fo:font-size="15pt" officeooo:rsid="0008cba6" officeooo:paragraph-rsid="04140452" style:font-size-asian="15pt" style:font-size-complex="15pt"/>
    </style:style>
    <style:style style:name="P515" style:family="paragraph" style:parent-style-name="Table_20_Contents">
      <style:paragraph-properties fo:text-align="center" style:justify-single-word="false"/>
      <style:text-properties fo:font-size="15pt" officeooo:rsid="00e73d7d" officeooo:paragraph-rsid="012495cb" style:font-size-asian="15pt" style:font-size-complex="15pt"/>
    </style:style>
    <style:style style:name="P516" style:family="paragraph" style:parent-style-name="Table_20_Contents">
      <style:paragraph-properties fo:text-align="center" style:justify-single-word="false"/>
      <style:text-properties fo:font-size="15pt" officeooo:rsid="0008cba6" officeooo:paragraph-rsid="012495cb" style:font-size-asian="15pt" style:font-size-complex="15pt"/>
    </style:style>
    <style:style style:name="P517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12495cb" style:font-size-asian="15pt" style:font-weight-asian="normal" style:font-size-complex="15pt" style:font-weight-complex="normal"/>
    </style:style>
    <style:style style:name="P518" style:family="paragraph" style:parent-style-name="Table_20_Contents">
      <style:paragraph-properties fo:text-align="center" style:justify-single-word="false"/>
      <style:text-properties fo:font-size="15pt" officeooo:rsid="012495cb" officeooo:paragraph-rsid="012495cb" style:font-size-asian="15pt" style:font-size-complex="15pt"/>
    </style:style>
    <style:style style:name="P519" style:family="paragraph" style:parent-style-name="Standard">
      <style:text-properties fo:font-size="12pt" style:text-underline-style="none" fo:font-weight="bold" officeooo:rsid="002f88c8" officeooo:paragraph-rsid="03c56736" style:font-size-asian="12pt" style:font-weight-asian="bold" style:font-size-complex="12pt" style:font-weight-complex="bold"/>
    </style:style>
    <style:style style:name="P520" style:family="paragraph" style:parent-style-name="Standard">
      <style:text-properties fo:font-size="12pt" style:text-underline-style="none" fo:font-weight="normal" officeooo:rsid="002f88c8" officeooo:paragraph-rsid="03ebdd09" style:font-size-asian="12pt" style:font-weight-asian="normal" style:font-size-complex="12pt" style:font-weight-complex="normal"/>
    </style:style>
    <style:style style:name="P521" style:family="paragraph" style:parent-style-name="Standard">
      <style:text-properties fo:font-size="12pt" officeooo:paragraph-rsid="03c56736" style:font-size-asian="12pt" style:font-size-complex="12pt"/>
    </style:style>
    <style:style style:name="P522" style:family="paragraph" style:parent-style-name="Standard">
      <style:text-properties fo:font-size="12pt" officeooo:paragraph-rsid="03ebdd09" style:font-size-asian="12pt" style:font-size-complex="12pt"/>
    </style:style>
    <style:style style:name="P523" style:family="paragraph" style:parent-style-name="Standard">
      <style:text-properties fo:font-size="12pt" style:text-underline-style="solid" style:text-underline-width="auto" style:text-underline-color="font-color" fo:font-weight="normal" officeooo:rsid="023369cb" officeooo:paragraph-rsid="041373c9" style:font-size-asian="12pt" style:font-weight-asian="normal" style:font-size-complex="12pt" style:font-weight-complex="normal"/>
    </style:style>
    <style:style style:name="P524" style:family="paragraph" style:parent-style-name="Standard">
      <style:paragraph-properties fo:text-align="left" style:justify-single-word="false"/>
      <style:text-properties fo:font-size="12pt" officeooo:paragraph-rsid="041373c9" style:font-size-asian="12pt" style:font-size-complex="12pt"/>
    </style:style>
    <style:style style:name="P525" style:family="paragraph" style:parent-style-name="Standard">
      <style:text-properties fo:font-size="12pt" style:text-underline-style="none" fo:font-weight="bold" officeooo:rsid="000a2a9b" officeooo:paragraph-rsid="041373c9" style:font-size-asian="12pt" style:font-weight-asian="bold" style:font-size-complex="12pt" style:font-weight-complex="bold"/>
    </style:style>
    <style:style style:name="P526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41373c9" style:font-size-asian="15pt" style:font-weight-asian="bold" style:font-size-complex="15pt" style:font-weight-complex="bold"/>
    </style:style>
    <style:style style:name="P527" style:family="paragraph" style:parent-style-name="Standard">
      <style:text-properties fo:font-size="13pt" style:text-underline-style="none" fo:font-weight="normal" officeooo:rsid="00e92cb2" officeooo:paragraph-rsid="03c56736" style:font-size-asian="13pt" style:font-weight-asian="normal" style:font-size-complex="13pt" style:font-weight-complex="normal"/>
    </style:style>
    <style:style style:name="P528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3c56736" style:font-size-asian="15pt" style:font-weight-asian="bold" style:font-size-complex="15pt" style:font-weight-complex="bold"/>
    </style:style>
    <style:style style:name="P529" style:family="paragraph" style:parent-style-name="Standard">
      <style:text-properties fo:font-size="6pt" style:text-underline-style="none" fo:font-weight="normal" officeooo:rsid="01298765" officeooo:paragraph-rsid="03c56736" style:font-size-asian="6pt" style:font-weight-asian="normal" style:font-size-complex="6pt" style:font-weight-complex="normal"/>
    </style:style>
    <style:style style:name="P530" style:family="paragraph" style:parent-style-name="Standard">
      <style:paragraph-properties fo:break-before="page"/>
      <style:text-properties fo:color="#c9211e" loext:opacity="100%" fo:font-size="15pt" fo:font-weight="bold" officeooo:rsid="00b53b22" officeooo:paragraph-rsid="0274dbd2" style:font-size-asian="15pt" style:font-weight-asian="bold" style:font-size-complex="15pt" style:font-weight-complex="bold"/>
    </style:style>
    <style:style style:name="P531" style:family="paragraph" style:parent-style-name="Standard">
      <style:text-properties fo:color="#c9211e" loext:opacity="100%" fo:font-size="15pt" officeooo:paragraph-rsid="0274dbd2" style:font-size-asian="15pt" style:font-size-complex="15pt"/>
    </style:style>
    <style:style style:name="P532" style:family="paragraph" style:parent-style-name="Standard">
      <style:text-properties fo:font-size="15pt" style:text-underline-style="solid" style:text-underline-width="auto" style:text-underline-color="font-color" officeooo:paragraph-rsid="0274dbd2" style:font-size-asian="15pt" style:font-size-complex="15pt"/>
    </style:style>
    <style:style style:name="P533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74dbd2" style:font-size-asian="15pt" style:font-weight-asian="bold" style:font-size-complex="15pt" style:font-weight-complex="bold"/>
    </style:style>
    <style:style style:name="P534" style:family="paragraph" style:parent-style-name="Standard">
      <style:text-properties fo:font-size="15pt" style:text-underline-style="solid" style:text-underline-width="auto" style:text-underline-color="font-color" officeooo:rsid="00b53b22" officeooo:paragraph-rsid="0274dbd2" style:font-size-asian="15pt" style:font-size-complex="15pt"/>
    </style:style>
    <style:style style:name="P535" style:family="paragraph" style:parent-style-name="Standard">
      <style:text-properties fo:font-size="15pt" officeooo:paragraph-rsid="0274dbd2" style:font-size-asian="15pt" style:font-size-complex="15pt"/>
    </style:style>
    <style:style style:name="P536" style:family="paragraph" style:parent-style-name="Standard">
      <style:paragraph-properties fo:break-before="page"/>
      <style:text-properties fo:color="#c9211e" loext:opacity="100%" fo:font-size="15pt" officeooo:paragraph-rsid="0274dbd2" style:font-size-asian="15pt" style:font-size-complex="15pt"/>
    </style:style>
    <style:style style:name="P537" style:family="paragraph" style:parent-style-name="Standard">
      <style:text-properties fo:color="#c9211e" loext:opacity="100%" fo:font-size="15pt" style:text-underline-style="none" officeooo:paragraph-rsid="0274dbd2" style:font-size-asian="15pt" style:font-size-complex="15pt"/>
    </style:style>
    <style:style style:name="P538" style:family="paragraph" style:parent-style-name="Standard">
      <style:text-properties fo:font-size="6pt" style:text-underline-style="none" officeooo:paragraph-rsid="0274dbd2" style:font-size-asian="6pt" style:font-size-complex="6pt"/>
    </style:style>
    <style:style style:name="P539" style:family="paragraph" style:parent-style-name="Standard">
      <style:text-properties fo:font-size="6pt" style:text-underline-style="none" officeooo:rsid="00b53b22" officeooo:paragraph-rsid="0274dbd2" style:font-size-asian="6pt" style:font-size-complex="6pt"/>
    </style:style>
    <style:style style:name="P540" style:family="paragraph" style:parent-style-name="Standard">
      <style:text-properties fo:font-size="15pt" officeooo:paragraph-rsid="03c6b029" style:font-size-asian="15pt" style:font-size-complex="15pt"/>
    </style:style>
    <style:style style:name="P541" style:family="paragraph" style:parent-style-name="Standard">
      <style:text-properties fo:font-size="6pt" officeooo:paragraph-rsid="0274dbd2" style:font-size-asian="6pt" style:font-size-complex="6pt"/>
    </style:style>
    <style:style style:name="P542" style:family="paragraph" style:parent-style-name="Standard">
      <style:text-properties fo:font-size="14pt" style:text-underline-style="solid" style:text-underline-width="auto" style:text-underline-color="font-color" officeooo:rsid="007c94d8" officeooo:paragraph-rsid="0274dbd2" style:font-size-asian="14pt" style:font-size-complex="14pt"/>
    </style:style>
    <style:style style:name="P543" style:family="paragraph" style:parent-style-name="Standard">
      <style:text-properties fo:font-size="14pt" officeooo:paragraph-rsid="0274dbd2" style:font-size-asian="14pt" style:font-size-complex="14pt"/>
    </style:style>
    <style:style style:name="P544" style:family="paragraph" style:parent-style-name="Standard">
      <style:text-properties fo:font-size="14pt" officeooo:rsid="008381cd" officeooo:paragraph-rsid="0274dbd2" style:font-size-asian="14pt" style:font-size-complex="14pt"/>
    </style:style>
    <style:style style:name="P545" style:family="paragraph" style:parent-style-name="Standard">
      <style:text-properties fo:color="#c9211e" loext:opacity="100%" fo:font-size="6pt" style:text-underline-style="none" fo:font-weight="bold" officeooo:rsid="01ae5e11" officeooo:paragraph-rsid="0274dbd2" style:font-size-asian="6pt" style:font-weight-asian="bold" style:font-size-complex="6pt" style:font-weight-complex="bold"/>
    </style:style>
    <style:style style:name="P546" style:family="paragraph" style:parent-style-name="Standard">
      <style:text-properties fo:color="#000000" loext:opacity="100%" fo:font-size="14pt" style:text-underline-style="none" fo:font-weight="normal" officeooo:rsid="00926f49" officeooo:paragraph-rsid="0274dbd2" style:font-size-asian="14pt" style:font-weight-asian="normal" style:font-size-complex="14pt" style:font-weight-complex="normal"/>
    </style:style>
    <style:style style:name="P547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1bb5eb2" officeooo:paragraph-rsid="0274dbd2" style:font-size-asian="15pt" style:font-weight-asian="bold" style:font-size-complex="15pt" style:font-weight-complex="bold"/>
    </style:style>
    <style:style style:name="P548" style:family="paragraph" style:parent-style-name="Standard">
      <style:text-properties fo:color="#c9211e" loext:opacity="100%" fo:font-size="15pt" style:text-underline-style="none" officeooo:rsid="00b53b22" officeooo:paragraph-rsid="0274dbd2" style:font-size-asian="15pt" style:font-size-complex="15pt"/>
    </style:style>
    <style:style style:name="P549" style:family="paragraph" style:parent-style-name="Standard">
      <style:text-properties fo:font-size="15pt" style:text-underline-style="solid" style:text-underline-width="auto" style:text-underline-color="font-color" officeooo:rsid="0362f432" officeooo:paragraph-rsid="0274dbd2" style:font-size-asian="15pt" style:font-size-complex="15pt"/>
    </style:style>
    <style:style style:name="P550" style:family="paragraph" style:parent-style-name="Standard">
      <style:text-properties fo:font-size="15pt" style:text-underline-style="none" officeooo:rsid="00b53b22" officeooo:paragraph-rsid="0274dbd2" style:font-size-asian="15pt" style:font-size-complex="15pt"/>
    </style:style>
    <style:style style:name="P551" style:family="paragraph" style:parent-style-name="Standard">
      <style:text-properties fo:font-size="15pt" style:text-underline-style="none" officeooo:rsid="00b53b22" officeooo:paragraph-rsid="03c6b029" style:font-size-asian="15pt" style:font-size-complex="15pt"/>
    </style:style>
    <style:style style:name="P552" style:family="paragraph" style:parent-style-name="Standard">
      <style:text-properties fo:font-size="15pt" style:text-underline-style="none" fo:font-weight="normal" officeooo:rsid="03c1ee35" officeooo:paragraph-rsid="0274dbd2" style:font-size-asian="15pt" style:font-weight-asian="normal" style:font-size-complex="15pt" style:font-weight-complex="normal"/>
    </style:style>
    <style:style style:name="P553" style:family="paragraph" style:parent-style-name="Standard">
      <style:text-properties fo:color="#c9211e" loext:opacity="100%" fo:font-size="6pt" style:text-underline-style="none" officeooo:rsid="00b53b22" officeooo:paragraph-rsid="0274dbd2" style:font-size-asian="6pt" style:font-size-complex="6pt"/>
    </style:style>
    <style:style style:name="P554" style:family="paragraph" style:parent-style-name="Standard">
      <style:paragraph-properties fo:text-align="left" style:justify-single-word="false"/>
      <style:text-properties fo:color="#c9211e" loext:opacity="100%" style:font-name="Calibri1" fo:font-size="15pt" style:text-underline-style="none" fo:font-weight="bold" officeooo:rsid="01faedee" officeooo:paragraph-rsid="0274dbd2" style:font-size-asian="15pt" style:font-weight-asian="bold" style:font-size-complex="15pt" style:font-weight-complex="bold"/>
    </style:style>
    <style:style style:name="P555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32b8792" style:font-size-asian="15pt" style:font-weight-asian="bold" style:font-size-complex="15pt" style:font-weight-complex="bold"/>
    </style:style>
    <style:style style:name="P556" style:family="paragraph" style:parent-style-name="Standard">
      <style:text-properties fo:color="#c9211e" loext:opacity="100%" fo:font-size="15pt" style:text-underline-style="none" officeooo:rsid="00b53b22" officeooo:paragraph-rsid="032b8792" style:font-size-asian="15pt" style:font-size-complex="15pt"/>
    </style:style>
    <style:style style:name="P557" style:family="paragraph" style:parent-style-name="Standard">
      <style:text-properties fo:font-size="6pt" style:text-underline-style="none" officeooo:paragraph-rsid="032b8792" style:font-size-asian="6pt" style:font-size-complex="6pt"/>
    </style:style>
    <style:style style:name="P558" style:family="paragraph" style:parent-style-name="Standard">
      <style:text-properties fo:font-size="15pt" style:text-underline-style="solid" style:text-underline-width="auto" style:text-underline-color="font-color" officeooo:rsid="0362f432" officeooo:paragraph-rsid="032b8792" style:font-size-asian="15pt" style:font-size-complex="15pt"/>
    </style:style>
    <style:style style:name="P559" style:family="paragraph" style:parent-style-name="Standard">
      <style:text-properties fo:font-size="6pt" style:text-underline-style="none" officeooo:rsid="00b53b22" officeooo:paragraph-rsid="032b8792" style:font-size-asian="6pt" style:font-size-complex="6pt"/>
    </style:style>
    <style:style style:name="P560" style:family="paragraph" style:parent-style-name="Standard">
      <style:text-properties fo:font-size="15pt" style:text-underline-style="solid" style:text-underline-width="auto" style:text-underline-color="font-color" officeooo:rsid="00b53b22" officeooo:paragraph-rsid="032b8792" style:font-size-asian="15pt" style:font-size-complex="15pt"/>
    </style:style>
    <style:style style:name="P561" style:family="paragraph" style:parent-style-name="Standard">
      <style:text-properties fo:font-size="15pt" style:text-underline-style="none" officeooo:rsid="00b53b22" officeooo:paragraph-rsid="032b8792" style:font-size-asian="15pt" style:font-size-complex="15pt"/>
    </style:style>
    <style:style style:name="P562" style:family="paragraph" style:parent-style-name="Standard">
      <style:text-properties fo:font-size="15pt" style:text-underline-style="none" officeooo:rsid="00b53b22" officeooo:paragraph-rsid="032c515e" style:font-size-asian="15pt" style:font-size-complex="15pt"/>
    </style:style>
    <style:style style:name="P563" style:family="paragraph" style:parent-style-name="Standard">
      <style:text-properties fo:font-size="15pt" style:text-underline-style="none" fo:font-weight="normal" officeooo:rsid="00b53b22" officeooo:paragraph-rsid="032c515e" style:font-size-asian="15pt" style:font-weight-asian="normal" style:font-size-complex="15pt" style:font-weight-complex="normal"/>
    </style:style>
    <style:style style:name="P564" style:family="paragraph" style:parent-style-name="Standard">
      <style:text-properties fo:color="#c9211e" loext:opacity="100%" fo:font-size="6pt" style:text-underline-style="none" officeooo:rsid="00c87703" officeooo:paragraph-rsid="032b8792" style:font-size-asian="6pt" style:font-size-complex="6pt"/>
    </style:style>
    <style:style style:name="P565" style:family="paragraph" style:parent-style-name="Standard">
      <style:text-properties fo:font-size="15pt" style:text-underline-style="none" fo:font-weight="normal" officeooo:rsid="01156f02" officeooo:paragraph-rsid="032b8792" style:font-size-asian="15pt" style:font-weight-asian="normal" style:font-size-complex="15pt" style:font-weight-complex="normal"/>
    </style:style>
    <style:style style:name="P566" style:family="paragraph" style:parent-style-name="Standard">
      <style:text-properties fo:font-size="15pt" style:text-underline-style="none" fo:font-weight="bold" officeooo:rsid="00b53b22" officeooo:paragraph-rsid="04116320" style:font-size-asian="15pt" style:font-weight-asian="bold" style:font-size-complex="15pt" style:font-weight-complex="bold"/>
    </style:style>
    <style:style style:name="P567" style:family="paragraph" style:parent-style-name="Standard">
      <style:text-properties fo:font-size="14pt" style:text-underline-style="none" officeooo:rsid="01e5325b" officeooo:paragraph-rsid="04116320" style:font-size-asian="14pt" style:font-size-complex="14pt"/>
    </style:style>
    <style:style style:name="P568" style:family="paragraph" style:parent-style-name="Standard">
      <style:text-properties fo:font-size="15pt" style:text-underline-style="none" officeooo:rsid="00b53b22" officeooo:paragraph-rsid="04116320" style:font-size-asian="15pt" style:font-size-complex="15pt"/>
    </style:style>
    <style:style style:name="P569" style:family="paragraph" style:parent-style-name="Standard">
      <style:paragraph-properties fo:text-align="left" style:justify-single-word="false" fo:break-before="page"/>
      <style:text-properties fo:color="#2a6099" loext:opacity="100%" style:font-name="Calibri1" fo:font-size="15pt" style:text-underline-style="none" fo:font-weight="bold" officeooo:rsid="01faedee" officeooo:paragraph-rsid="0410bef2" style:font-size-asian="15pt" style:font-weight-asian="bold" style:font-size-complex="15pt" style:font-weight-complex="bold"/>
    </style:style>
    <style:style style:name="P570" style:family="paragraph" style:parent-style-name="Standard">
      <style:paragraph-properties fo:text-align="left" style:justify-single-word="false"/>
      <style:text-properties style:font-name="Calibri1" fo:font-size="13pt" style:text-underline-style="none" fo:font-weight="normal" officeooo:rsid="01faedee" officeooo:paragraph-rsid="0410bef2" style:font-size-asian="13pt" style:font-weight-asian="normal" style:font-size-complex="13pt" style:font-weight-complex="normal"/>
    </style:style>
    <style:style style:name="P571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bold" officeooo:rsid="01faedee" officeooo:paragraph-rsid="0410bef2" style:font-size-asian="15pt" style:font-weight-asian="bold" style:font-size-complex="15pt" style:font-weight-complex="bold"/>
    </style:style>
    <style:style style:name="P572" style:family="paragraph" style:parent-style-name="Standard">
      <style:text-properties fo:font-size="15pt" style:text-underline-style="none" officeooo:rsid="00bfa244" officeooo:paragraph-rsid="0410bef2" style:font-size-asian="15pt" style:font-size-complex="15pt"/>
    </style:style>
    <style:style style:name="P573" style:family="paragraph" style:parent-style-name="Standard">
      <style:text-properties fo:color="#c9211e" loext:opacity="100%" fo:font-size="15pt" style:text-underline-style="none" fo:font-weight="bold" officeooo:rsid="00bfa244" officeooo:paragraph-rsid="0410bef2" style:font-size-asian="15pt" style:font-weight-asian="bold" style:font-size-complex="15pt" style:font-weight-complex="bold"/>
    </style:style>
    <style:style style:name="P574" style:family="paragraph" style:parent-style-name="Standard">
      <style:paragraph-properties fo:text-align="left" style:justify-single-word="false"/>
      <style:text-properties fo:color="#2a6099" loext:opacity="100%" style:font-name="Calibri1" fo:font-size="15pt" style:text-underline-style="none" fo:font-weight="bold" officeooo:rsid="01faedee" officeooo:paragraph-rsid="0410bef2" style:font-size-asian="15pt" style:font-weight-asian="bold" style:font-size-complex="15pt" style:font-weight-complex="bold"/>
    </style:style>
    <style:style style:name="P575" style:family="paragraph" style:parent-style-name="Standard">
      <style:paragraph-properties fo:text-align="left" style:justify-single-word="false"/>
      <style:text-properties fo:color="#2a6099" loext:opacity="100%" style:font-name="Calibri1" fo:font-size="13pt" style:text-underline-style="none" fo:font-weight="normal" officeooo:rsid="01faedee" officeooo:paragraph-rsid="0410bef2" style:font-size-asian="13pt" style:font-weight-asian="normal" style:font-size-complex="13pt" style:font-weight-complex="normal"/>
    </style:style>
    <style:style style:name="P576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normal" officeooo:rsid="01faedee" officeooo:paragraph-rsid="0410bef2" style:font-size-asian="15pt" style:font-weight-asian="normal" style:font-size-complex="15pt" style:font-weight-complex="normal"/>
    </style:style>
    <style:style style:name="P577" style:family="paragraph" style:parent-style-name="Standard">
      <style:paragraph-properties fo:margin-top="0mm" fo:margin-bottom="1.99mm" style:contextual-spacing="false"/>
      <style:text-properties fo:font-size="15pt" style:text-underline-style="none" fo:font-weight="normal" officeooo:rsid="02023b35" officeooo:paragraph-rsid="0410bef2" style:font-size-asian="15pt" style:font-weight-asian="normal" style:font-size-complex="15pt" style:font-weight-complex="normal"/>
    </style:style>
    <style:style style:name="P578" style:family="paragraph" style:parent-style-name="Standard">
      <style:text-properties fo:font-size="15pt" style:text-underline-style="none" fo:font-weight="bold" officeooo:rsid="02042644" officeooo:paragraph-rsid="0410bef2" style:font-size-asian="15pt" style:font-weight-asian="bold" style:font-size-complex="15pt" style:font-weight-complex="bold"/>
    </style:style>
    <style:style style:name="P579" style:family="paragraph" style:parent-style-name="Standard">
      <style:paragraph-properties fo:margin-top="0mm" fo:margin-bottom="1.99mm" style:contextual-spacing="false"/>
      <style:text-properties fo:color="#000000" loext:opacity="100%" fo:font-size="15pt" style:text-underline-style="none" fo:font-weight="normal" officeooo:rsid="02042644" officeooo:paragraph-rsid="0410bef2" style:font-size-asian="15pt" style:font-weight-asian="normal" style:font-size-complex="15pt" style:font-weight-complex="normal"/>
    </style:style>
    <style:style style:name="P580" style:family="paragraph" style:parent-style-name="Standard">
      <style:paragraph-properties fo:margin-top="0mm" fo:margin-bottom="1.99mm" style:contextual-spacing="false"/>
      <style:text-properties fo:font-size="15pt" style:text-underline-style="none" fo:font-weight="bold" officeooo:rsid="02042644" officeooo:paragraph-rsid="0410bef2" style:font-size-asian="15pt" style:font-weight-asian="bold" style:font-size-complex="15pt" style:font-weight-complex="bold"/>
    </style:style>
    <style:style style:name="P581" style:family="paragraph" style:parent-style-name="Standard">
      <style:paragraph-properties fo:text-align="center" style:justify-single-word="false"/>
      <style:text-properties style:font-name="Calibri1" fo:font-size="15pt" style:text-underline-style="none" fo:font-weight="bold" officeooo:rsid="04ad9930" officeooo:paragraph-rsid="0410bef2" style:font-size-asian="15pt" style:font-weight-asian="bold" style:font-size-complex="15pt" style:font-weight-complex="bold"/>
    </style:style>
    <style:style style:name="P582" style:family="paragraph" style:parent-style-name="Standard">
      <style:paragraph-properties fo:text-align="left" style:justify-single-word="false"/>
      <style:text-properties style:font-name="Calibri1" fo:font-size="15pt" style:text-underline-style="solid" style:text-underline-width="auto" style:text-underline-color="font-color" fo:font-weight="bold" officeooo:rsid="04ad9930" officeooo:paragraph-rsid="0410bef2" style:font-size-asian="15pt" style:font-weight-asian="bold" style:font-size-complex="15pt" style:font-weight-complex="bold"/>
    </style:style>
    <style:style style:name="P583" style:family="paragraph" style:parent-style-name="Standard">
      <style:paragraph-properties fo:text-align="left" style:justify-single-word="false"/>
      <style:text-properties officeooo:paragraph-rsid="0410bef2"/>
    </style:style>
    <style:style style:name="T1" style:family="text">
      <style:text-properties officeooo:rsid="0145d552"/>
    </style:style>
    <style:style style:name="T2" style:family="text">
      <style:text-properties officeooo:rsid="041027e3"/>
    </style:style>
    <style:style style:name="T3" style:family="text">
      <style:text-properties officeooo:rsid="0410bef2"/>
    </style:style>
    <style:style style:name="T4" style:family="text">
      <style:text-properties officeooo:rsid="0382587f"/>
    </style:style>
    <style:style style:name="T5" style:family="text">
      <style:text-properties officeooo:rsid="03fa1c5c"/>
    </style:style>
    <style:style style:name="T6" style:family="text">
      <style:text-properties officeooo:rsid="02bcaacd"/>
    </style:style>
    <style:style style:name="T7" style:family="text">
      <style:text-properties officeooo:rsid="0195b842"/>
    </style:style>
    <style:style style:name="T8" style:family="text">
      <style:text-properties fo:color="#c9211e" loext:opacity="100%"/>
    </style:style>
    <style:style style:name="T9" style:family="text">
      <style:text-properties fo:color="#c9211e" loext:opacity="100%" officeooo:rsid="031eb2df"/>
    </style:style>
    <style:style style:name="T10" style:family="text">
      <style:text-properties fo:font-style="normal" style:font-style-asian="normal" style:font-style-complex="normal"/>
    </style:style>
    <style:style style:name="T11" style:family="text">
      <style:text-properties fo:font-style="normal" officeooo:rsid="032941ad" style:font-style-asian="normal" style:font-style-complex="normal"/>
    </style:style>
    <style:style style:name="T12" style:family="text">
      <style:text-properties fo:font-style="normal" officeooo:rsid="034bd219" style:font-style-asian="normal" style:font-style-complex="normal"/>
    </style:style>
    <style:style style:name="T13" style:family="text">
      <style:text-properties fo:font-style="normal" officeooo:rsid="04348baf" style:font-style-asian="normal" style:font-style-complex="normal"/>
    </style:style>
    <style:style style:name="T14" style:family="text">
      <style:text-properties fo:font-style="normal" officeooo:rsid="045c2edc" style:font-style-asian="normal" style:font-style-complex="normal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weight="normal" officeooo:rsid="01ad6031" style:font-weight-asian="normal" style:font-weight-complex="normal"/>
    </style:style>
    <style:style style:name="T17" style:family="text">
      <style:text-properties fo:font-weight="normal" officeooo:rsid="01ac08c0" style:font-weight-asian="normal" style:font-weight-complex="normal"/>
    </style:style>
    <style:style style:name="T18" style:family="text">
      <style:text-properties fo:font-weight="normal" officeooo:rsid="02816d0e" style:font-weight-asian="normal" style:font-weight-complex="normal"/>
    </style:style>
    <style:style style:name="T19" style:family="text">
      <style:text-properties fo:font-weight="normal" officeooo:rsid="01ad74a9" style:font-weight-asian="normal" style:font-weight-complex="normal"/>
    </style:style>
    <style:style style:name="T20" style:family="text">
      <style:text-properties fo:font-weight="normal" officeooo:rsid="01ac43c4" style:font-weight-asian="normal" style:font-weight-complex="normal"/>
    </style:style>
    <style:style style:name="T21" style:family="text">
      <style:text-properties fo:font-weight="normal" officeooo:rsid="033c667e" style:font-weight-asian="normal" style:font-weight-complex="normal"/>
    </style:style>
    <style:style style:name="T22" style:family="text">
      <style:text-properties fo:font-weight="normal" officeooo:rsid="033dd7d5" style:font-weight-asian="normal" style:font-weight-complex="normal"/>
    </style:style>
    <style:style style:name="T23" style:family="text">
      <style:text-properties fo:font-weight="normal" officeooo:rsid="033ec97e" style:font-weight-asian="normal" style:font-weight-complex="normal"/>
    </style:style>
    <style:style style:name="T24" style:family="text">
      <style:text-properties officeooo:rsid="033e052b"/>
    </style:style>
    <style:style style:name="T25" style:family="text">
      <style:text-properties officeooo:rsid="036d00b6"/>
    </style:style>
    <style:style style:name="T26" style:family="text">
      <style:text-properties fo:font-weight="normal" officeooo:rsid="014a3b53" style:font-weight-asian="normal" style:font-weight-complex="normal"/>
    </style:style>
    <style:style style:name="T27" style:family="text">
      <style:text-properties fo:font-weight="normal" officeooo:rsid="01c47fc0" style:font-weight-asian="normal" style:font-weight-complex="normal"/>
    </style:style>
    <style:style style:name="T28" style:family="text">
      <style:text-properties officeooo:rsid="01cb97ef"/>
    </style:style>
    <style:style style:name="T29" style:family="text">
      <style:text-properties fo:color="#000000" loext:opacity="100%" fo:font-weight="bold" officeooo:rsid="01be688a" style:font-weight-asian="bold" style:font-weight-complex="bold"/>
    </style:style>
    <style:style style:name="T30" style:family="text">
      <style:text-properties officeooo:rsid="01be688a"/>
    </style:style>
    <style:style style:name="T31" style:family="text">
      <style:text-properties fo:color="#000000" loext:opacity="100%" officeooo:rsid="01be688a"/>
    </style:style>
    <style:style style:name="T32" style:family="text">
      <style:text-properties fo:color="#000000" loext:opacity="100%" style:font-name="Calibri" officeooo:rsid="00b83bdc" style:font-name-asian="Calibri" style:font-name-complex="Calibri"/>
    </style:style>
    <style:style style:name="T33" style:family="text">
      <style:text-properties officeooo:rsid="0213a3a3"/>
    </style:style>
    <style:style style:name="T34" style:family="text">
      <style:text-properties officeooo:rsid="0217a899"/>
    </style:style>
    <style:style style:name="T35" style:family="text">
      <style:text-properties officeooo:rsid="014c9322"/>
    </style:style>
    <style:style style:name="T36" style:family="text">
      <style:text-properties officeooo:rsid="021c76f3"/>
    </style:style>
    <style:style style:name="T37" style:family="text">
      <style:text-properties officeooo:rsid="0100727d"/>
    </style:style>
    <style:style style:name="T38" style:family="text">
      <style:text-properties fo:font-weight="bold" style:font-weight-asian="bold" style:font-weight-complex="bold"/>
    </style:style>
    <style:style style:name="T39" style:family="text">
      <style:text-properties fo:font-weight="bold" officeooo:rsid="0100727d" style:font-weight-asian="bold" style:font-weight-complex="bold"/>
    </style:style>
    <style:style style:name="T40" style:family="text">
      <style:text-properties officeooo:rsid="019c2785"/>
    </style:style>
    <style:style style:name="T41" style:family="text">
      <style:text-properties style:text-underline-style="none" fo:font-weight="normal" officeooo:rsid="01bfbee6" style:font-weight-asian="normal" style:font-weight-complex="normal"/>
    </style:style>
    <style:style style:name="T42" style:family="text">
      <style:text-properties style:text-underline-style="none" fo:font-weight="normal" officeooo:rsid="01cc31a5" style:font-weight-asian="normal" style:font-weight-complex="normal"/>
    </style:style>
    <style:style style:name="T43" style:family="text">
      <style:text-properties style:text-underline-style="none" fo:font-weight="normal" officeooo:rsid="01c9f2cb" style:font-weight-asian="normal" style:font-weight-complex="normal"/>
    </style:style>
    <style:style style:name="T44" style:family="text">
      <style:text-properties style:text-underline-style="none" fo:font-weight="normal" officeooo:rsid="01298765" style:font-weight-asian="normal" style:font-weight-complex="normal"/>
    </style:style>
    <style:style style:name="T45" style:family="text">
      <style:text-properties style:text-underline-style="none" fo:font-weight="normal" officeooo:rsid="00254374" style:font-weight-asian="normal" style:font-weight-complex="normal"/>
    </style:style>
    <style:style style:name="T46" style:family="text">
      <style:text-properties style:text-underline-style="none" fo:font-weight="normal" officeooo:rsid="01ca5686" style:font-weight-asian="normal" style:font-weight-complex="normal"/>
    </style:style>
    <style:style style:name="T47" style:family="text">
      <style:text-properties fo:font-weight="normal" officeooo:rsid="015b1276" style:font-weight-asian="normal" style:font-weight-complex="normal"/>
    </style:style>
    <style:style style:name="T48" style:family="text">
      <style:text-properties style:font-name="Calibri" fo:font-weight="normal" officeooo:rsid="00b83bdc" style:font-name-asian="Calibri" style:font-weight-asian="normal" style:font-name-complex="Calibri" style:font-weight-complex="normal"/>
    </style:style>
    <style:style style:name="T49" style:family="text">
      <style:text-properties fo:font-weight="normal" officeooo:rsid="015c5f19" style:font-weight-asian="normal" style:font-weight-complex="normal"/>
    </style:style>
    <style:style style:name="T50" style:family="text">
      <style:text-properties fo:font-weight="normal" officeooo:rsid="015dcce8" style:font-weight-asian="normal" style:font-weight-complex="normal"/>
    </style:style>
    <style:style style:name="T51" style:family="text">
      <style:text-properties fo:font-weight="normal" officeooo:rsid="015ed139" style:font-weight-asian="normal" style:font-weight-complex="normal"/>
    </style:style>
    <style:style style:name="T52" style:family="text">
      <style:text-properties fo:font-weight="normal" officeooo:rsid="01646d3b" style:font-weight-asian="normal" style:font-weight-complex="normal"/>
    </style:style>
    <style:style style:name="T53" style:family="text">
      <style:text-properties fo:font-weight="normal" officeooo:rsid="0163f593" style:font-weight-asian="normal" style:font-weight-complex="normal"/>
    </style:style>
    <style:style style:name="T54" style:family="text">
      <style:text-properties fo:font-weight="normal" officeooo:rsid="016036b3" style:font-weight-asian="normal" style:font-weight-complex="normal"/>
    </style:style>
    <style:style style:name="T55" style:family="text">
      <style:text-properties style:font-name="Calibri" fo:font-weight="normal" officeooo:rsid="016036b3" style:font-name-asian="Calibri" style:font-weight-asian="normal" style:font-name-complex="Calibri" style:font-weight-complex="normal"/>
    </style:style>
    <style:style style:name="T56" style:family="text">
      <style:text-properties fo:font-weight="normal" officeooo:rsid="01d3be6a" style:font-weight-asian="normal" style:font-weight-complex="normal"/>
    </style:style>
    <style:style style:name="T57" style:family="text">
      <style:text-properties fo:font-weight="normal" officeooo:rsid="01632a0d" style:font-weight-asian="normal" style:font-weight-complex="normal"/>
    </style:style>
    <style:style style:name="T58" style:family="text">
      <style:text-properties fo:font-weight="normal" officeooo:rsid="0163dfa4" style:font-weight-asian="normal" style:font-weight-complex="normal"/>
    </style:style>
    <style:style style:name="T59" style:family="text">
      <style:text-properties style:font-name="Calibri" officeooo:rsid="00b83bdc" style:font-name-asian="Calibri" style:font-name-complex="Calibri"/>
    </style:style>
    <style:style style:name="T60" style:family="text">
      <style:text-properties fo:font-weight="normal" officeooo:rsid="017828d0" style:font-weight-asian="normal" style:font-weight-complex="normal"/>
    </style:style>
    <style:style style:name="T61" style:family="text">
      <style:text-properties fo:font-weight="normal" officeooo:rsid="017a4f32" style:font-weight-asian="normal" style:font-weight-complex="normal"/>
    </style:style>
    <style:style style:name="T62" style:family="text">
      <style:text-properties fo:font-weight="normal" officeooo:rsid="017b9870" style:font-weight-asian="normal" style:font-weight-complex="normal"/>
    </style:style>
    <style:style style:name="T63" style:family="text">
      <style:text-properties fo:font-weight="normal" officeooo:rsid="0179d250" style:font-weight-asian="normal" style:font-weight-complex="normal"/>
    </style:style>
    <style:style style:name="T64" style:family="text">
      <style:text-properties fo:font-weight="normal" officeooo:rsid="0181ed3a" style:font-weight-asian="normal" style:font-weight-complex="normal"/>
    </style:style>
    <style:style style:name="T65" style:family="text">
      <style:text-properties fo:color="#808080" loext:opacity="100%" fo:font-weight="normal" officeooo:rsid="01d7eaed" style:font-weight-asian="normal" style:font-weight-complex="normal"/>
    </style:style>
    <style:style style:name="T66" style:family="text">
      <style:text-properties fo:font-size="9pt" fo:font-weight="normal" officeooo:rsid="0145d552" style:font-size-asian="9pt" style:font-weight-asian="normal" style:font-size-complex="9pt" style:font-weight-complex="normal"/>
    </style:style>
    <style:style style:name="T67" style:family="text">
      <style:text-properties fo:font-size="14pt" fo:font-weight="bold" style:font-size-asian="14pt" style:font-weight-asian="bold" style:font-size-complex="14pt" style:font-weight-complex="bold"/>
    </style:style>
    <style:style style:name="T68" style:family="text">
      <style:text-properties fo:font-size="14pt" style:font-size-asian="14pt" style:font-size-complex="14pt"/>
    </style:style>
    <style:style style:name="T69" style:family="text">
      <style:text-properties fo:color="#c9211e" loext:opacity="100%" style:font-name="Carolingia" fo:font-size="48pt" fo:background-color="#ffbf00" loext:char-shading-value="0" style:font-size-asian="48pt" style:font-size-complex="48pt"/>
    </style:style>
    <style:style style:name="T70" style:family="text">
      <style:text-properties style:font-name="Carolingia"/>
    </style:style>
    <style:style style:name="T71" style:family="text">
      <style:text-properties fo:color="#c9211e" loext:opacity="100%" fo:font-weight="bold" officeooo:rsid="000333b2" style:font-weight-asian="bold" style:font-weight-complex="bold"/>
    </style:style>
    <style:style style:name="T72" style:family="text">
      <style:text-properties fo:font-weight="bold" officeooo:rsid="000333b2" style:font-weight-asian="bold" style:font-weight-complex="bold"/>
    </style:style>
    <style:style style:name="T73" style:family="text">
      <style:text-properties officeooo:rsid="000333b2"/>
    </style:style>
    <style:style style:name="T74" style:family="text">
      <style:text-properties style:text-underline-style="solid" style:text-underline-width="auto" style:text-underline-color="font-color" officeooo:rsid="000333b2"/>
    </style:style>
    <style:style style:name="T75" style:family="text">
      <style:text-properties fo:color="#c9211e" loext:opacity="100%" fo:font-weight="bold" officeooo:rsid="00c61c25" style:font-weight-asian="bold" style:font-weight-complex="bold"/>
    </style:style>
    <style:style style:name="T76" style:family="text">
      <style:text-properties fo:font-weight="bold" officeooo:rsid="00c61c25" style:font-weight-asian="bold" style:font-weight-complex="bold"/>
    </style:style>
    <style:style style:name="T77" style:family="text">
      <style:text-properties officeooo:rsid="00061258"/>
    </style:style>
    <style:style style:name="T78" style:family="text">
      <style:text-properties fo:color="#2a6099" loext:opacity="100%" fo:font-weight="bold" officeooo:rsid="03220f71" style:font-weight-asian="bold" style:font-weight-complex="bold"/>
    </style:style>
    <style:style style:name="T79" style:family="text">
      <style:text-properties fo:color="#c9211e" loext:opacity="100%" fo:font-weight="bold" style:font-weight-asian="bold" style:font-weight-complex="bold"/>
    </style:style>
    <style:style style:name="T80" style:family="text">
      <style:text-properties fo:color="#3465a4" loext:opacity="100%" fo:font-weight="bold" officeooo:rsid="028f4e8a" style:font-weight-asian="bold" style:font-weight-complex="bold"/>
    </style:style>
    <style:style style:name="T81" style:family="text">
      <style:text-properties fo:color="#c9211e" loext:opacity="100%" fo:font-weight="bold" officeooo:rsid="00061258" style:font-weight-asian="bold" style:font-weight-complex="bold"/>
    </style:style>
    <style:style style:name="T82" style:family="text">
      <style:text-properties fo:font-weight="bold" officeooo:rsid="00061258" style:font-weight-asian="bold" style:font-weight-complex="bold"/>
    </style:style>
    <style:style style:name="T83" style:family="text">
      <style:text-properties fo:color="#2a6099" loext:opacity="100%" fo:font-weight="bold" officeooo:rsid="00c61c25" style:font-weight-asian="bold" style:font-weight-complex="bold"/>
    </style:style>
    <style:style style:name="T84" style:family="text">
      <style:text-properties style:text-underline-style="solid" style:text-underline-width="auto" style:text-underline-color="font-color"/>
    </style:style>
    <style:style style:name="T85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86" style:family="text">
      <style:text-properties fo:font-size="10pt" style:font-size-asian="10pt" style:font-size-complex="10pt"/>
    </style:style>
    <style:style style:name="T87" style:family="text">
      <style:text-properties fo:color="#2a6099" loext:opacity="100%" fo:font-weight="bold" style:font-weight-asian="bold" style:font-weight-complex="bold"/>
    </style:style>
    <style:style style:name="T88" style:family="text">
      <style:text-properties fo:color="#2a6099" loext:opacity="100%" fo:font-weight="bold" officeooo:rsid="00b21ef0" style:font-weight-asian="bold" style:font-weight-complex="bold"/>
    </style:style>
    <style:style style:name="T89" style:family="text">
      <style:text-properties fo:color="#2a6099" loext:opacity="100%" fo:font-weight="bold" officeooo:rsid="025cd071" style:font-weight-asian="bold" style:font-weight-complex="bold"/>
    </style:style>
    <style:style style:name="T90" style:family="text">
      <style:text-properties fo:color="#c9211e" loext:opacity="100%" officeooo:rsid="002f88c8"/>
    </style:style>
    <style:style style:name="T91" style:family="text">
      <style:text-properties fo:color="#c9211e" loext:opacity="100%" fo:font-weight="bold" officeooo:rsid="002f88c8" style:font-weight-asian="bold" style:font-weight-complex="bold"/>
    </style:style>
    <style:style style:name="T92" style:family="text">
      <style:text-properties fo:color="#000000" loext:opacity="100%" fo:font-weight="bold" officeooo:rsid="002f88c8" style:font-weight-asian="bold" style:font-weight-complex="bold"/>
    </style:style>
    <style:style style:name="T93" style:family="text">
      <style:text-properties fo:color="#2a6099" loext:opacity="100%" fo:font-weight="bold" officeooo:rsid="024ec295" style:font-weight-asian="bold" style:font-weight-complex="bold"/>
    </style:style>
    <style:style style:name="T94" style:family="text">
      <style:text-properties fo:color="#2a6099" loext:opacity="100%" fo:font-weight="bold" officeooo:rsid="002f88c8" style:font-weight-asian="bold" style:font-weight-complex="bold"/>
    </style:style>
    <style:style style:name="T95" style:family="text">
      <style:text-properties fo:color="#2a6099" loext:opacity="100%" fo:font-weight="bold" officeooo:rsid="00776a34" style:font-weight-asian="bold" style:font-weight-complex="bold"/>
    </style:style>
    <style:style style:name="T96" style:family="text">
      <style:text-properties officeooo:rsid="003468fb"/>
    </style:style>
    <style:style style:name="T97" style:family="text">
      <style:text-properties style:text-position="super 58%" fo:font-style="normal" officeooo:rsid="001471f2" style:font-style-asian="normal" style:font-style-complex="normal"/>
    </style:style>
    <style:style style:name="T98" style:family="text">
      <style:text-properties style:text-position="super 58%" fo:font-style="normal" officeooo:rsid="0013224a" style:font-style-asian="normal" style:font-style-complex="normal"/>
    </style:style>
    <style:style style:name="T99" style:family="text">
      <style:text-properties officeooo:rsid="0004722d"/>
    </style:style>
    <style:style style:name="T100" style:family="text">
      <style:text-properties fo:color="#c9211e" loext:opacity="100%" fo:font-weight="bold" officeooo:rsid="003468fb" style:font-weight-asian="bold" style:font-weight-complex="bold"/>
    </style:style>
    <style:style style:name="T101" style:family="text">
      <style:text-properties fo:font-weight="bold" officeooo:rsid="003468fb" style:font-weight-asian="bold" style:font-weight-complex="bold"/>
    </style:style>
    <style:style style:name="T102" style:family="text">
      <style:text-properties fo:color="#c9211e" loext:opacity="100%" fo:font-weight="bold" officeooo:rsid="0228f053" style:font-weight-asian="bold" style:font-weight-complex="bold"/>
    </style:style>
    <style:style style:name="T103" style:family="text">
      <style:text-properties fo:color="#000000" loext:opacity="100%" fo:font-weight="bold" officeooo:rsid="0228f053" style:font-weight-asian="bold" style:font-weight-complex="bold"/>
    </style:style>
    <style:style style:name="T104" style:family="text">
      <style:text-properties fo:color="#2a6099" loext:opacity="100%" fo:font-weight="bold" officeooo:rsid="00b83bdc" style:font-name-asian="Calibri" style:font-weight-asian="bold" style:font-name-complex="Calibri" style:font-weight-complex="bold"/>
    </style:style>
    <style:style style:name="T105" style:family="text">
      <style:text-properties fo:color="#2a6099" loext:opacity="100%" fo:font-weight="bold" officeooo:rsid="024442e7" style:font-name-asian="Calibri" style:font-weight-asian="bold" style:font-name-complex="Calibri" style:font-weight-complex="bold"/>
    </style:style>
    <style:style style:name="T106" style:family="text">
      <style:text-properties fo:color="#c9211e" loext:opacity="100%" fo:font-weight="bold" officeooo:rsid="022acf86" style:font-weight-asian="bold" style:font-weight-complex="bold"/>
    </style:style>
    <style:style style:name="T107" style:family="text">
      <style:text-properties fo:font-weight="bold" officeooo:rsid="022acf86" style:font-weight-asian="bold" style:font-weight-complex="bold"/>
    </style:style>
    <style:style style:name="T108" style:family="text">
      <style:text-properties officeooo:rsid="022acf86"/>
    </style:style>
    <style:style style:name="T109" style:family="text">
      <style:text-properties fo:color="#2a6099" loext:opacity="100%" fo:font-weight="bold" officeooo:rsid="04133f03" style:font-weight-asian="bold" style:font-weight-complex="bold"/>
    </style:style>
    <style:style style:name="T110" style:family="text">
      <style:text-properties fo:font-weight="bold" officeooo:rsid="0009e01f" style:font-weight-asian="bold" style:font-weight-complex="bold"/>
    </style:style>
    <style:style style:name="T111" style:family="text">
      <style:text-properties officeooo:rsid="0009e01f"/>
    </style:style>
    <style:style style:name="T112" style:family="text">
      <style:text-properties fo:color="#2a6099" loext:opacity="100%" fo:font-weight="bold" officeooo:rsid="00b3efb2" style:font-weight-asian="bold" style:font-weight-complex="bold"/>
    </style:style>
    <style:style style:name="T113" style:family="text">
      <style:text-properties fo:color="#2a6099" loext:opacity="100%" fo:font-weight="bold" officeooo:rsid="02408514" style:font-weight-asian="bold" style:font-weight-complex="bold"/>
    </style:style>
    <style:style style:name="T114" style:family="text">
      <style:text-properties fo:color="#3465a4" loext:opacity="100%" officeooo:rsid="024291ec"/>
    </style:style>
    <style:style style:name="T115" style:family="text">
      <style:text-properties fo:color="#3465a4" loext:opacity="100%"/>
    </style:style>
    <style:style style:name="T116" style:family="text">
      <style:text-properties fo:color="#3465a4" loext:opacity="100%" officeooo:rsid="02408514"/>
    </style:style>
    <style:style style:name="T117" style:family="text">
      <style:text-properties fo:color="#355269" loext:opacity="100%" officeooo:rsid="02408514"/>
    </style:style>
    <style:style style:name="T118" style:family="text">
      <style:text-properties fo:color="#c9211e" loext:opacity="100%" fo:font-weight="bold" officeooo:rsid="0004722d" style:font-weight-asian="bold" style:font-weight-complex="bold"/>
    </style:style>
    <style:style style:name="T119" style:family="text">
      <style:text-properties fo:font-weight="bold" officeooo:rsid="0004722d" style:font-weight-asian="bold" style:font-weight-complex="bold"/>
    </style:style>
    <style:style style:name="T120" style:family="text">
      <style:text-properties fo:color="#2a6099" loext:opacity="100%" fo:font-weight="bold" officeooo:rsid="0409e87d" style:font-weight-asian="bold" style:font-weight-complex="bold"/>
    </style:style>
    <style:style style:name="T121" style:family="text">
      <style:text-properties fo:color="#2a6099" loext:opacity="100%" officeooo:rsid="019fdc81"/>
    </style:style>
    <style:style style:name="T122" style:family="text">
      <style:text-properties fo:color="#2a6099" loext:opacity="100%" officeooo:rsid="023c66b8"/>
    </style:style>
    <style:style style:name="T123" style:family="text">
      <style:text-properties fo:color="#2a6099" loext:opacity="100%" officeooo:rsid="03220f71"/>
    </style:style>
    <style:style style:name="T124" style:family="text">
      <style:text-properties fo:color="#2a6099" loext:opacity="100%" officeooo:rsid="02f50beb"/>
    </style:style>
    <style:style style:name="T125" style:family="text">
      <style:text-properties fo:color="#2a6099" loext:opacity="100%" officeooo:rsid="0409e87d"/>
    </style:style>
    <style:style style:name="T126" style:family="text">
      <style:text-properties fo:color="#c9211e" loext:opacity="100%" fo:font-weight="bold" officeooo:rsid="019fdc81" style:font-weight-asian="bold" style:font-weight-complex="bold"/>
    </style:style>
    <style:style style:name="T127" style:family="text">
      <style:text-properties fo:color="#c9211e" loext:opacity="100%" fo:font-weight="bold" officeooo:rsid="019fdc81" fo:background-color="#eeeeee" loext:char-shading-value="0" style:font-weight-asian="bold" style:font-weight-complex="bold"/>
    </style:style>
    <style:style style:name="T128" style:family="text">
      <style:text-properties fo:font-style="italic" fo:background-color="#eeeeee" loext:char-shading-value="0" style:font-style-asian="italic" style:font-style-complex="italic"/>
    </style:style>
    <style:style style:name="T129" style:family="text">
      <style:text-properties fo:color="#c9211e" loext:opacity="100%"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130" style:family="text">
      <style:text-properties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131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132" style:family="text">
      <style:text-properties fo:font-weight="bold" fo:background-color="#eeeeee" loext:char-shading-value="0" style:font-weight-asian="bold" style:font-weight-complex="bold"/>
    </style:style>
    <style:style style:name="T133" style:family="text">
      <style:text-properties fo:background-color="#eeeeee" loext:char-shading-value="0"/>
    </style:style>
    <style:style style:name="T134" style:family="text">
      <style:text-properties fo:color="#2a6099" loext:opacity="100%" officeooo:rsid="00b21ef0" fo:background-color="#eeeeee" loext:char-shading-value="0"/>
    </style:style>
    <style:style style:name="T135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136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137" style:family="text">
      <style:text-properties officeooo:rsid="0004d0f1"/>
    </style:style>
    <style:style style:name="T138" style:family="text">
      <style:text-properties fo:color="#c9211e" loext:opacity="100%" fo:font-weight="bold" officeooo:rsid="0004d0f1" fo:background-color="#eeeeee" loext:char-shading-value="0" style:font-weight-asian="bold" style:font-weight-complex="bold"/>
    </style:style>
    <style:style style:name="T139" style:family="text">
      <style:text-properties fo:font-weight="bold" officeooo:rsid="0004d0f1" fo:background-color="#eeeeee" loext:char-shading-value="0" style:font-weight-asian="bold" style:font-weight-complex="bold"/>
    </style:style>
    <style:style style:name="T140" style:family="text">
      <style:text-properties officeooo:rsid="0004d0f1" fo:background-color="#eeeeee" loext:char-shading-value="0"/>
    </style:style>
    <style:style style:name="T141" style:family="text">
      <style:text-properties fo:color="#2a6099" loext:opacity="100%" fo:font-weight="bold" officeooo:rsid="03220f71" fo:background-color="#eeeeee" loext:char-shading-value="0" style:font-weight-asian="bold" style:font-weight-complex="bold"/>
    </style:style>
    <style:style style:name="T142" style:family="text">
      <style:text-properties fo:color="#2a6099" loext:opacity="100%" officeooo:rsid="02f0210b" fo:background-color="#eeeeee" loext:char-shading-value="0"/>
    </style:style>
    <style:style style:name="T143" style:family="text">
      <style:text-properties fo:color="#2a6099" loext:opacity="100%" officeooo:rsid="02408514" fo:background-color="#eeeeee" loext:char-shading-value="0"/>
    </style:style>
    <style:style style:name="T144" style:family="text">
      <style:text-properties officeooo:rsid="0004d0f1" fo:background-color="transparent" loext:char-shading-value="0"/>
    </style:style>
    <style:style style:name="T145" style:family="text">
      <style:text-properties fo:color="#c9211e" loext:opacity="100%" fo:font-weight="bold" officeooo:rsid="0004d0f1" style:font-weight-asian="bold" style:font-weight-complex="bold"/>
    </style:style>
    <style:style style:name="T146" style:family="text">
      <style:text-properties fo:font-weight="bold" officeooo:rsid="0004d0f1" style:font-weight-asian="bold" style:font-weight-complex="bold"/>
    </style:style>
    <style:style style:name="T147" style:family="text">
      <style:text-properties fo:color="#2a6099" loext:opacity="100%" officeooo:rsid="0004d0f1"/>
    </style:style>
    <style:style style:name="T148" style:family="text">
      <style:text-properties fo:color="#2a6099" loext:opacity="100%" fo:font-weight="bold" officeooo:rsid="02408514" fo:background-color="#eeeeee" loext:char-shading-value="0" style:font-weight-asian="bold" style:font-weight-complex="bold"/>
    </style:style>
    <style:style style:name="T149" style:family="text">
      <style:text-properties fo:color="#b4c7dc" loext:opacity="100%" officeooo:rsid="0004d0f1" fo:background-color="#eeeeee" loext:char-shading-value="0"/>
    </style:style>
    <style:style style:name="T150" style:family="text">
      <style:text-properties fo:color="#b4c7dc" loext:opacity="100%" fo:font-weight="bold" officeooo:rsid="00b21ef0" fo:background-color="#eeeeee" loext:char-shading-value="0" style:font-weight-asian="bold" style:font-weight-complex="bold"/>
    </style:style>
    <style:style style:name="T151" style:family="text">
      <style:text-properties fo:color="#b4c7dc" loext:opacity="100%" fo:font-weight="bold" officeooo:rsid="00b997ae" fo:background-color="#eeeeee" loext:char-shading-value="0" style:font-weight-asian="bold" style:font-weight-complex="bold"/>
    </style:style>
    <style:style style:name="T152" style:family="text">
      <style:text-properties fo:color="#3465a4" loext:opacity="100%" officeooo:rsid="02c7af99" fo:background-color="#eeeeee" loext:char-shading-value="0"/>
    </style:style>
    <style:style style:name="T153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154" style:family="text">
      <style:text-properties fo:color="#2a6099" loext:opacity="100%" fo:font-weight="bold" officeooo:rsid="03faf7d0" style:font-weight-asian="bold" style:font-weight-complex="bold"/>
    </style:style>
    <style:style style:name="T155" style:family="text">
      <style:text-properties fo:color="#2a6099" loext:opacity="100%" fo:font-weight="bold" officeooo:rsid="00b83bdc" fo:background-color="#eeeeee" loext:char-shading-value="0" style:font-name-asian="Calibri" style:font-weight-asian="bold" style:font-name-complex="Calibri" style:font-weight-complex="bold"/>
    </style:style>
    <style:style style:name="T156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157" style:family="text">
      <style:text-properties fo:color="#5983b0" loext:opacity="100%" fo:font-weight="bold" officeooo:rsid="003f7803" style:font-weight-asian="bold" style:font-weight-complex="bold"/>
    </style:style>
    <style:style style:name="T158" style:family="text">
      <style:text-properties fo:color="#5983b0" loext:opacity="100%" fo:font-weight="bold" officeooo:rsid="00b3efb2" style:font-weight-asian="bold" style:font-weight-complex="bold"/>
    </style:style>
    <style:style style:name="T159" style:family="text">
      <style:text-properties fo:color="#2a6099" loext:opacity="100%" officeooo:rsid="040e1b2d" fo:background-color="#eeeeee" loext:char-shading-value="0"/>
    </style:style>
    <style:style style:name="T160" style:family="text">
      <style:text-properties fo:color="#5983b0" loext:opacity="100%" fo:font-weight="bold" officeooo:rsid="0004d0f1" style:font-weight-asian="bold" style:font-weight-complex="bold"/>
    </style:style>
    <style:style style:name="T161" style:family="text">
      <style:text-properties fo:color="#5983b0" loext:opacity="100%" fo:font-weight="bold" officeooo:rsid="02c8e69f" style:font-weight-asian="bold" style:font-weight-complex="bold"/>
    </style:style>
    <style:style style:name="T162" style:family="text">
      <style:text-properties fo:color="#5983b0" loext:opacity="100%" fo:font-weight="bold" officeooo:rsid="00b21ef0" style:font-weight-asian="bold" style:font-weight-complex="bold"/>
    </style:style>
    <style:style style:name="T163" style:family="text">
      <style:text-properties fo:color="#5983b0" loext:opacity="100%" fo:font-weight="bold" officeooo:rsid="028f4e8a" style:font-weight-asian="bold" style:font-weight-complex="bold"/>
    </style:style>
    <style:style style:name="T164" style:family="text">
      <style:text-properties fo:color="#000000" loext:opacity="100%" fo:font-size="9pt" officeooo:rsid="04b004b5" fo:background-color="transparent" loext:char-shading-value="0" style:font-size-asian="9pt" style:font-size-complex="9pt"/>
    </style:style>
    <style:style style:name="T165" style:family="text">
      <style:text-properties fo:color="#000000" loext:opacity="100%" fo:font-size="9pt" officeooo:rsid="046034f1" fo:background-color="transparent" loext:char-shading-value="0" style:font-size-asian="9pt" style:font-size-complex="9pt"/>
    </style:style>
    <style:style style:name="T166" style:family="text">
      <style:text-properties fo:color="#000000" loext:opacity="100%" fo:font-weight="bold" style:font-weight-asian="bold" style:font-weight-complex="bold"/>
    </style:style>
    <style:style style:name="T167" style:family="text">
      <style:text-properties fo:color="#2a6099" loext:opacity="100%" fo:font-weight="bold" officeooo:rsid="02c8b1c3" style:font-weight-asian="bold" style:font-weight-complex="bold"/>
    </style:style>
    <style:style style:name="T168" style:family="text">
      <style:text-properties fo:color="#2a6099" loext:opacity="100%" fo:font-weight="bold" officeooo:rsid="0357f201" style:font-weight-asian="bold" style:font-weight-complex="bold"/>
    </style:style>
    <style:style style:name="T169" style:family="text">
      <style:text-properties fo:color="#c9211e" loext:opacity="100%" officeooo:rsid="00b3efb2"/>
    </style:style>
    <style:style style:name="T170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171" style:family="text">
      <style:text-properties fo:color="#2a6099" loext:opacity="100%" fo:font-weight="bold" officeooo:rsid="003468fb" style:font-weight-asian="bold" style:font-weight-complex="bold"/>
    </style:style>
    <style:style style:name="T172" style:family="text">
      <style:text-properties fo:color="#2a6099" loext:opacity="100%" fo:font-weight="bold" officeooo:rsid="00b4b952" style:font-weight-asian="bold" style:font-weight-complex="bold"/>
    </style:style>
    <style:style style:name="T173" style:family="text">
      <style:text-properties fo:color="#2a6099" loext:opacity="100%" officeooo:rsid="00b4b952"/>
    </style:style>
    <style:style style:name="T174" style:family="text">
      <style:text-properties fo:color="#000000" loext:opacity="100%" style:text-underline-style="solid" style:text-underline-width="auto" style:text-underline-color="font-color" fo:font-weight="bold" officeooo:rsid="00b4b952" style:font-weight-asian="bold" style:font-weight-complex="bold"/>
    </style:style>
    <style:style style:name="T175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76" style:family="text">
      <style:text-properties style:text-underline-style="none" fo:font-weight="bold" style:font-weight-asian="bold" style:font-weight-complex="bold"/>
    </style:style>
    <style:style style:name="T177" style:family="text">
      <style:text-properties fo:font-weight="bold" officeooo:rsid="00ce1e5f" style:font-weight-asian="bold" style:font-weight-complex="bold"/>
    </style:style>
    <style:style style:name="T178" style:family="text">
      <style:text-properties fo:font-size="13pt" style:font-size-asian="13pt" style:font-size-complex="13pt"/>
    </style:style>
    <style:style style:name="T179" style:family="text">
      <style:text-properties fo:font-size="13pt" officeooo:rsid="001157bb" style:font-size-asian="13pt" style:font-size-complex="13pt"/>
    </style:style>
    <style:style style:name="T180" style:family="text">
      <style:text-properties fo:color="#000000" loext:opacity="100%" fo:font-weight="bold" officeooo:rsid="00b4b952" style:font-weight-asian="bold" style:font-weight-complex="bold"/>
    </style:style>
    <style:style style:name="T181" style:family="text">
      <style:text-properties fo:color="#000000" loext:opacity="100%" style:text-underline-style="solid" style:text-underline-width="auto" style:text-underline-color="font-color" officeooo:rsid="00b3efb2"/>
    </style:style>
    <style:style style:name="T182" style:family="text">
      <style:text-properties fo:color="#c9211e" loext:opacity="100%" style:text-underline-style="none" fo:font-weight="bold" officeooo:rsid="0005f06a" style:font-weight-asian="bold" style:font-weight-complex="bold"/>
    </style:style>
    <style:style style:name="T183" style:family="text">
      <style:text-properties fo:color="#000000" loext:opacity="100%" style:text-underline-style="none" fo:font-weight="bold" officeooo:rsid="0005f06a" style:font-weight-asian="bold" style:font-weight-complex="bold"/>
    </style:style>
    <style:style style:name="T184" style:family="text">
      <style:text-properties style:text-underline-style="none" fo:font-weight="bold" officeooo:rsid="0005f06a" style:font-weight-asian="bold" style:font-weight-complex="bold"/>
    </style:style>
    <style:style style:name="T185" style:family="text">
      <style:text-properties style:text-underline-style="none" fo:font-weight="normal" officeooo:rsid="0005f06a" style:font-weight-asian="normal" style:font-weight-complex="normal"/>
    </style:style>
    <style:style style:name="T186" style:family="text">
      <style:text-properties fo:color="#c9211e" loext:opacity="100%" style:text-underline-style="none" fo:font-weight="bold" officeooo:rsid="01af5fa0" style:font-weight-asian="bold" style:font-weight-complex="bold"/>
    </style:style>
    <style:style style:name="T187" style:family="text">
      <style:text-properties fo:color="#ffbf00" loext:opacity="100%" style:text-underline-style="none" fo:font-weight="bold" officeooo:rsid="01519bf9" style:font-weight-asian="bold" style:font-weight-complex="bold"/>
    </style:style>
    <style:style style:name="T188" style:family="text">
      <style:text-properties style:text-underline-style="none" fo:font-weight="normal" officeooo:rsid="01519bf9" style:font-weight-asian="normal" style:font-weight-complex="normal"/>
    </style:style>
    <style:style style:name="T189" style:family="text">
      <style:text-properties fo:color="#c9211e" loext:opacity="100%" style:text-underline-style="none" fo:font-weight="bold" officeooo:rsid="031c12ff" style:font-weight-asian="bold" style:font-weight-complex="bold"/>
    </style:style>
    <style:style style:name="T190" style:family="text">
      <style:text-properties fo:color="#999999" loext:opacity="100%" style:text-underline-style="none" fo:font-weight="bold" officeooo:rsid="01519bf9" style:font-weight-asian="bold" style:font-weight-complex="bold"/>
    </style:style>
    <style:style style:name="T191" style:family="text">
      <style:text-properties fo:color="#999999" loext:opacity="100%" style:text-underline-style="none" fo:font-weight="bold" officeooo:rsid="01af5fa0" style:font-weight-asian="bold" style:font-weight-complex="bold"/>
    </style:style>
    <style:style style:name="T192" style:family="text">
      <style:text-properties fo:color="#c9211e" loext:opacity="100%" style:text-underline-style="none" fo:font-weight="bold" officeooo:rsid="01b60816" style:font-weight-asian="bold" style:font-weight-complex="bold"/>
    </style:style>
    <style:style style:name="T193" style:family="text">
      <style:text-properties fo:color="#b85c00" loext:opacity="100%" style:text-underline-style="none" fo:font-weight="bold" officeooo:rsid="01519bf9" style:font-weight-asian="bold" style:font-weight-complex="bold"/>
    </style:style>
    <style:style style:name="T194" style:family="text">
      <style:text-properties fo:color="#3465a4" loext:opacity="100%" officeooo:rsid="028f4e8a"/>
    </style:style>
    <style:style style:name="T195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196" style:family="text">
      <style:text-properties fo:font-style="normal" style:text-underline-style="solid" style:text-underline-width="auto" style:text-underline-color="font-color" officeooo:rsid="010a400d" style:font-style-asian="normal" style:font-style-complex="normal"/>
    </style:style>
    <style:style style:name="T197" style:family="text">
      <style:text-properties fo:font-style="normal" style:text-underline-style="solid" style:text-underline-width="auto" style:text-underline-color="font-color" officeooo:rsid="006d4be9" style:font-style-asian="normal" style:font-style-complex="normal"/>
    </style:style>
    <style:style style:name="T198" style:family="text">
      <style:text-properties fo:font-style="normal" style:text-underline-style="solid" style:text-underline-width="auto" style:text-underline-color="font-color" officeooo:rsid="016f946a" style:font-style-asian="normal" style:font-style-complex="normal"/>
    </style:style>
    <style:style style:name="T199" style:family="text">
      <style:text-properties fo:font-style="normal" style:text-underline-style="solid" style:text-underline-width="auto" style:text-underline-color="font-color" officeooo:rsid="03e26a11" style:font-style-asian="normal" style:font-style-complex="normal"/>
    </style:style>
    <style:style style:name="T200" style:family="text">
      <style:text-properties fo:font-weight="bold" officeooo:rsid="04372718" style:font-weight-asian="bold" style:font-weight-complex="bold"/>
    </style:style>
    <style:style style:name="T201" style:family="text">
      <style:text-properties officeooo:rsid="04372718"/>
    </style:style>
    <style:style style:name="T202" style:family="text">
      <style:text-properties officeooo:rsid="04392d6f"/>
    </style:style>
    <style:style style:name="T203" style:family="text">
      <style:text-properties officeooo:rsid="0439697c"/>
    </style:style>
    <style:style style:name="T204" style:family="text">
      <style:text-properties officeooo:rsid="03de57f7"/>
    </style:style>
    <style:style style:name="T205" style:family="text">
      <style:text-properties officeooo:rsid="0174342b"/>
    </style:style>
    <style:style style:name="T206" style:family="text">
      <style:text-properties officeooo:rsid="0070cc7d"/>
    </style:style>
    <style:style style:name="T207" style:family="text">
      <style:text-properties officeooo:rsid="03096590"/>
    </style:style>
    <style:style style:name="T208" style:family="text">
      <style:text-properties fo:font-weight="bold" officeooo:rsid="01754d71" style:font-weight-asian="bold" style:font-weight-complex="bold"/>
    </style:style>
    <style:style style:name="T209" style:family="text">
      <style:text-properties officeooo:rsid="01754d71"/>
    </style:style>
    <style:style style:name="T210" style:family="text">
      <style:text-properties officeooo:rsid="0441f70d"/>
    </style:style>
    <style:style style:name="T211" style:family="text">
      <style:text-properties fo:font-weight="bold" officeooo:rsid="0176763b" style:font-weight-asian="bold" style:font-weight-complex="bold"/>
    </style:style>
    <style:style style:name="T212" style:family="text">
      <style:text-properties officeooo:rsid="0176763b"/>
    </style:style>
    <style:style style:name="T213" style:family="text">
      <style:text-properties officeooo:rsid="0303eaac"/>
    </style:style>
    <style:style style:name="T214" style:family="text">
      <style:text-properties fo:color="#000000" loext:opacity="100%" fo:font-style="normal" fo:font-weight="bold" officeooo:rsid="043a756a" style:font-style-asian="normal" style:font-weight-asian="bold" style:font-style-complex="normal" style:font-weight-complex="bold"/>
    </style:style>
    <style:style style:name="T215" style:family="text">
      <style:text-properties fo:color="#000000" loext:opacity="100%" fo:font-style="normal" officeooo:rsid="043a756a" style:font-style-asian="normal" style:font-style-complex="normal"/>
    </style:style>
    <style:style style:name="T216" style:family="text">
      <style:text-properties fo:color="#000000" loext:opacity="100%" fo:font-style="normal" officeooo:rsid="0442faf2" style:font-style-asian="normal" style:font-style-complex="normal"/>
    </style:style>
    <style:style style:name="T217" style:family="text">
      <style:text-properties officeooo:rsid="0302eef9"/>
    </style:style>
    <style:style style:name="T218" style:family="text">
      <style:text-properties officeooo:rsid="016c5d8e"/>
    </style:style>
    <style:style style:name="T219" style:family="text">
      <style:text-properties officeooo:rsid="00702111"/>
    </style:style>
    <style:style style:name="T220" style:family="text">
      <style:text-properties officeooo:rsid="030f28c4"/>
    </style:style>
    <style:style style:name="T221" style:family="text">
      <style:text-properties fo:font-weight="bold" officeooo:rsid="016e9f59" style:font-weight-asian="bold" style:font-weight-complex="bold"/>
    </style:style>
    <style:style style:name="T222" style:family="text">
      <style:text-properties officeooo:rsid="016a5f3c"/>
    </style:style>
    <style:style style:name="T223" style:family="text">
      <style:text-properties officeooo:rsid="016e9f59"/>
    </style:style>
    <style:style style:name="T224" style:family="text">
      <style:text-properties officeooo:rsid="016e98ce"/>
    </style:style>
    <style:style style:name="T225" style:family="text">
      <style:text-properties fo:font-weight="bold" officeooo:rsid="043bc581" style:font-weight-asian="bold" style:font-weight-complex="bold"/>
    </style:style>
    <style:style style:name="T226" style:family="text">
      <style:text-properties fo:color="#000000" loext:opacity="100%" fo:font-style="normal" fo:font-weight="bold" officeooo:rsid="043afc82" style:font-style-asian="normal" style:font-weight-asian="bold" style:font-style-complex="normal" style:font-weight-complex="bold"/>
    </style:style>
    <style:style style:name="T227" style:family="text">
      <style:text-properties fo:color="#000000" loext:opacity="100%" fo:font-style="normal" officeooo:rsid="043afc82" style:font-style-asian="normal" style:font-style-complex="normal"/>
    </style:style>
    <style:style style:name="T228" style:family="text">
      <style:text-properties fo:color="#000000" loext:opacity="100%" fo:font-style="normal" officeooo:rsid="043b35e6" style:font-style-asian="normal" style:font-style-complex="normal"/>
    </style:style>
    <style:style style:name="T229" style:family="text">
      <style:text-properties officeooo:rsid="006fe0d3"/>
    </style:style>
    <style:style style:name="T230" style:family="text">
      <style:text-properties officeooo:rsid="0304f0b5"/>
    </style:style>
    <style:style style:name="T231" style:family="text">
      <style:text-properties officeooo:rsid="0304fc40"/>
    </style:style>
    <style:style style:name="T232" style:family="text">
      <style:text-properties officeooo:rsid="0314e24e"/>
    </style:style>
    <style:style style:name="T233" style:family="text">
      <style:text-properties fo:font-weight="bold" officeooo:rsid="016cb391" style:font-weight-asian="bold" style:font-weight-complex="bold"/>
    </style:style>
    <style:style style:name="T234" style:family="text">
      <style:text-properties fo:font-weight="bold" officeooo:rsid="006fe0d3" style:font-weight-asian="bold" style:font-weight-complex="bold"/>
    </style:style>
    <style:style style:name="T235" style:family="text">
      <style:text-properties officeooo:rsid="0170db18"/>
    </style:style>
    <style:style style:name="T236" style:family="text">
      <style:text-properties fo:font-weight="bold" officeooo:rsid="016fe439" style:font-weight-asian="bold" style:font-weight-complex="bold"/>
    </style:style>
    <style:style style:name="T237" style:family="text">
      <style:text-properties officeooo:rsid="016fe439"/>
    </style:style>
    <style:style style:name="T238" style:family="text">
      <style:text-properties officeooo:rsid="0437ceb2"/>
    </style:style>
    <style:style style:name="T239" style:family="text">
      <style:text-properties fo:font-weight="bold" officeooo:rsid="0439697c" style:font-weight-asian="bold" style:font-weight-complex="bold"/>
    </style:style>
    <style:style style:name="T240" style:family="text">
      <style:text-properties fo:font-weight="bold" officeooo:rsid="0437ceb2" style:font-weight-asian="bold" style:font-weight-complex="bold"/>
    </style:style>
    <style:style style:name="T241" style:family="text">
      <style:text-properties officeooo:rsid="043d77a9"/>
    </style:style>
    <style:style style:name="T242" style:family="text">
      <style:text-properties fo:font-weight="bold" officeooo:rsid="043d77a9" style:font-weight-asian="bold" style:font-weight-complex="bold"/>
    </style:style>
    <style:style style:name="T243" style:family="text">
      <style:text-properties fo:font-weight="bold" officeooo:rsid="0455c2ab" style:font-weight-asian="bold" style:font-weight-complex="bold"/>
    </style:style>
    <style:style style:name="T244" style:family="text">
      <style:text-properties fo:font-weight="bold" officeooo:rsid="0445e17e" style:font-weight-asian="bold" style:font-weight-complex="bold"/>
    </style:style>
    <style:style style:name="T245" style:family="text">
      <style:text-properties fo:font-weight="bold" officeooo:rsid="043daaef" style:font-weight-asian="bold" style:font-weight-complex="bold"/>
    </style:style>
    <style:style style:name="T246" style:family="text">
      <style:text-properties officeooo:rsid="043daaef"/>
    </style:style>
    <style:style style:name="T247" style:family="text">
      <style:text-properties officeooo:rsid="01e94274"/>
    </style:style>
    <style:style style:name="T248" style:family="text">
      <style:text-properties officeooo:rsid="01d90829"/>
    </style:style>
    <style:style style:name="T249" style:family="text">
      <style:text-properties officeooo:rsid="01729f14"/>
    </style:style>
    <style:style style:name="T250" style:family="text">
      <style:text-properties fo:font-weight="bold" officeooo:rsid="044021b0" style:font-weight-asian="bold" style:font-weight-complex="bold"/>
    </style:style>
    <style:style style:name="T251" style:family="text">
      <style:text-properties fo:font-weight="bold" officeooo:rsid="043a756a" style:font-weight-asian="bold" style:font-weight-complex="bold"/>
    </style:style>
    <style:style style:name="T252" style:family="text">
      <style:text-properties officeooo:rsid="043a756a"/>
    </style:style>
    <style:style style:name="T253" style:family="text">
      <style:text-properties officeooo:rsid="044021b0"/>
    </style:style>
    <style:style style:name="T254" style:family="text">
      <style:text-properties style:font-name="Calibri1" fo:font-weight="bold" officeooo:rsid="0439697c" style:font-weight-asian="bold" style:font-weight-complex="bold"/>
    </style:style>
    <style:style style:name="T255" style:family="text">
      <style:text-properties style:font-name="Calibri1" officeooo:rsid="0439697c"/>
    </style:style>
    <style:style style:name="T256" style:family="text">
      <style:text-properties style:font-name="Calibri1" fo:font-weight="normal" officeooo:rsid="0439697c" style:font-weight-asian="normal" style:font-weight-complex="normal"/>
    </style:style>
    <style:style style:name="T257" style:family="text">
      <style:text-properties style:font-name="Calibri1" fo:font-weight="normal" officeooo:rsid="0441f70d" style:font-weight-asian="normal" style:font-weight-complex="normal"/>
    </style:style>
    <style:style style:name="T258" style:family="text">
      <style:text-properties fo:color="#000000" loext:opacity="100%" style:font-name="Calibri1" fo:font-style="normal" fo:font-weight="bold" officeooo:rsid="00278bdc" style:font-style-asian="normal" style:font-weight-asian="bold" style:font-style-complex="normal" style:font-weight-complex="bold"/>
    </style:style>
    <style:style style:name="T259" style:family="text">
      <style:text-properties fo:color="#000000" loext:opacity="100%" style:font-name="Calibri1" fo:font-style="normal" fo:font-weight="bold" officeooo:rsid="0439e97a" style:font-style-asian="normal" style:font-weight-asian="bold" style:font-style-complex="normal" style:font-weight-complex="bold"/>
    </style:style>
    <style:style style:name="T260" style:family="text">
      <style:text-properties fo:color="#000000" loext:opacity="100%" style:font-name="Calibri1" fo:font-style="normal" officeooo:rsid="0439e97a" style:font-style-asian="normal" style:font-style-complex="normal"/>
    </style:style>
    <style:style style:name="T261" style:family="text">
      <style:text-properties fo:color="#000000" loext:opacity="100%" style:font-name="Calibri1" fo:font-style="normal" fo:font-weight="normal" officeooo:rsid="0439e97a" style:font-style-asian="normal" style:font-weight-asian="normal" style:font-style-complex="normal" style:font-weight-complex="normal"/>
    </style:style>
    <style:style style:name="T262" style:family="text">
      <style:text-properties fo:font-style="normal" style:text-underline-style="solid" style:text-underline-width="auto" style:text-underline-color="font-color" officeooo:rsid="03de57f7" style:font-style-asian="normal" style:font-style-complex="normal"/>
    </style:style>
    <style:style style:name="T263" style:family="text">
      <style:text-properties fo:color="#000000" loext:opacity="100%" fo:font-style="normal" officeooo:rsid="03de57f7" style:font-style-asian="normal" style:font-style-complex="normal"/>
    </style:style>
    <style:style style:name="T264" style:family="text">
      <style:text-properties fo:font-size="13pt" officeooo:rsid="03de57f7" style:font-size-asian="13pt" style:font-size-complex="13pt"/>
    </style:style>
    <style:style style:name="T265" style:family="text">
      <style:text-properties fo:font-size="13pt" officeooo:rsid="016e9f59" style:font-size-asian="13pt" style:font-size-complex="13pt"/>
    </style:style>
    <style:style style:name="T266" style:family="text">
      <style:text-properties fo:font-size="13pt" officeooo:rsid="0437ceb2" style:font-size-asian="13pt" style:font-size-complex="13pt"/>
    </style:style>
    <style:style style:name="T267" style:family="text">
      <style:text-properties fo:font-size="13pt" officeooo:rsid="04372718" style:font-size-asian="13pt" style:font-size-complex="13pt"/>
    </style:style>
    <style:style style:name="T268" style:family="text">
      <style:text-properties officeooo:rsid="043ee5ac"/>
    </style:style>
    <style:style style:name="T269" style:family="text">
      <style:text-properties fo:color="#000000" loext:opacity="100%" style:font-name="Calibri1" fo:font-style="normal" style:text-underline-style="none" fo:font-weight="bold" officeooo:rsid="0439697c" style:font-style-asian="normal" style:font-weight-asian="bold" style:font-style-complex="normal" style:font-weight-complex="bold"/>
    </style:style>
    <style:style style:name="T270" style:family="text">
      <style:text-properties fo:color="#000000" loext:opacity="100%" style:font-name="Calibri1" fo:font-style="normal" style:text-underline-style="none" fo:font-weight="normal" officeooo:rsid="0439697c" style:font-style-asian="normal" style:font-weight-asian="normal" style:font-style-complex="normal" style:font-weight-complex="normal"/>
    </style:style>
    <style:style style:name="T271" style:family="text">
      <style:text-properties fo:color="#000000" loext:opacity="100%" style:font-name="Calibri1" fo:font-style="normal" style:text-underline-style="none" fo:font-weight="normal" officeooo:rsid="03de57f7" style:font-style-asian="normal" style:font-weight-asian="normal" style:font-style-complex="normal" style:font-weight-complex="normal"/>
    </style:style>
    <style:style style:name="T272" style:family="text">
      <style:text-properties fo:color="#000000" loext:opacity="100%" style:font-name="Calibri1" fo:font-style="normal" style:text-underline-style="none" fo:font-weight="normal" officeooo:rsid="0441f70d" style:font-style-asian="normal" style:font-weight-asian="normal" style:font-style-complex="normal" style:font-weight-complex="normal"/>
    </style:style>
    <style:style style:name="T273" style:family="text">
      <style:text-properties fo:color="#000000" loext:opacity="100%" style:font-name="Calibri1" fo:font-style="normal" style:text-underline-style="none" fo:font-weight="bold" officeooo:rsid="00278bdc" style:font-style-asian="normal" style:font-weight-asian="bold" style:font-style-complex="normal" style:font-weight-complex="bold"/>
    </style:style>
    <style:style style:name="T274" style:family="text">
      <style:text-properties fo:color="#000000" loext:opacity="100%" style:font-name="Calibri1" fo:font-style="normal" style:text-underline-style="none" fo:font-weight="bold" officeooo:rsid="0439e97a" style:font-style-asian="normal" style:font-weight-asian="bold" style:font-style-complex="normal" style:font-weight-complex="bold"/>
    </style:style>
    <style:style style:name="T275" style:family="text">
      <style:text-properties fo:color="#000000" loext:opacity="100%" style:font-name="Calibri1" fo:font-style="normal" style:text-underline-style="none" fo:font-weight="normal" officeooo:rsid="0439e97a" style:font-style-asian="normal" style:font-weight-asian="normal" style:font-style-complex="normal" style:font-weight-complex="normal"/>
    </style:style>
    <style:style style:name="T276" style:family="text">
      <style:text-properties officeooo:rsid="00583c4b"/>
    </style:style>
    <style:style style:name="T277" style:family="text">
      <style:text-properties officeooo:rsid="024b502d"/>
    </style:style>
    <style:style style:name="T278" style:family="text">
      <style:text-properties fo:font-weight="normal" officeooo:rsid="00583c4b" style:font-weight-asian="normal" style:font-weight-complex="normal"/>
    </style:style>
    <style:style style:name="T279" style:family="text">
      <style:text-properties fo:font-weight="normal" officeooo:rsid="024b74e5" style:font-weight-asian="normal" style:font-weight-complex="normal"/>
    </style:style>
    <style:style style:name="T280" style:family="text">
      <style:text-properties fo:font-weight="normal" officeooo:rsid="0371e779" style:font-weight-asian="normal" style:font-weight-complex="normal"/>
    </style:style>
    <style:style style:name="T281" style:family="text">
      <style:text-properties fo:font-weight="normal" officeooo:rsid="01156f02" style:font-weight-asian="normal" style:font-weight-complex="normal"/>
    </style:style>
    <style:style style:name="T282" style:family="text">
      <style:text-properties fo:font-weight="normal" officeooo:rsid="00275d60" style:font-weight-asian="normal" style:font-weight-complex="normal"/>
    </style:style>
    <style:style style:name="T283" style:family="text">
      <style:text-properties fo:color="#000000" loext:opacity="100%"/>
    </style:style>
    <style:style style:name="T284" style:family="text">
      <style:text-properties fo:color="#000000" loext:opacity="100%" fo:font-size="15pt" style:text-underline-style="none" fo:font-weight="bold" officeooo:rsid="0033fb0d" style:font-size-asian="15pt" style:font-weight-asian="bold" style:font-size-complex="15pt" style:font-weight-complex="bold"/>
    </style:style>
    <style:style style:name="T285" style:family="text">
      <style:text-properties fo:color="#000000" loext:opacity="100%" fo:font-size="15pt" style:text-underline-style="none" fo:font-weight="normal" officeooo:rsid="0033fb0d" style:font-size-asian="15pt" style:font-weight-asian="normal" style:font-size-complex="15pt" style:font-weight-complex="normal"/>
    </style:style>
    <style:style style:name="T286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T287" style:family="text">
      <style:text-properties fo:color="#000000" loext:opacity="100%" style:font-name="Calibri" fo:font-size="15pt" style:text-underline-style="none" fo:font-weight="normal" officeooo:rsid="00355d28" style:font-name-asian="Calibri" style:font-size-asian="15pt" style:font-weight-asian="normal" style:font-name-complex="Calibri" style:font-size-complex="15pt" style:font-weight-complex="normal"/>
    </style:style>
    <style:style style:name="T288" style:family="text">
      <style:text-properties fo:color="#000000" loext:opacity="100%" fo:font-size="15pt" style:text-underline-style="none" fo:font-weight="normal" officeooo:rsid="00355d28" style:font-size-asian="15pt" style:font-weight-asian="normal" style:font-size-complex="15pt" style:font-weight-complex="normal"/>
    </style:style>
    <style:style style:name="T289" style:family="text">
      <style:text-properties fo:color="#000000" loext:opacity="100%" style:text-underline-style="none" fo:font-weight="normal" style:font-weight-asian="normal" style:font-weight-complex="normal"/>
    </style:style>
    <style:style style:name="T290" style:family="text">
      <style:text-properties fo:font-size="12pt" fo:font-weight="normal" officeooo:rsid="04b048ce" style:font-size-asian="12pt" style:font-weight-asian="normal" style:font-size-complex="12pt" style:font-weight-complex="normal"/>
    </style:style>
    <style:style style:name="T291" style:family="text">
      <style:text-properties officeooo:rsid="0008e540"/>
    </style:style>
    <style:style style:name="T292" style:family="text">
      <style:text-properties officeooo:rsid="003f7803"/>
    </style:style>
    <style:style style:name="T293" style:family="text">
      <style:text-properties officeooo:rsid="00e236bc"/>
    </style:style>
    <style:style style:name="T294" style:family="text">
      <style:text-properties style:font-name="Calibri"/>
    </style:style>
    <style:style style:name="T295" style:family="text">
      <style:text-properties style:font-name="Calibri" fo:font-size="12pt" officeooo:rsid="04b048ce" style:font-size-asian="12pt" style:font-size-complex="12pt"/>
    </style:style>
    <style:style style:name="T296" style:family="text">
      <style:text-properties style:font-name="Calibri" fo:font-size="12pt" officeooo:rsid="042b9c58" style:font-size-asian="12pt" style:font-size-complex="12pt"/>
    </style:style>
    <style:style style:name="T297" style:family="text">
      <style:text-properties fo:font-size="14pt" fo:font-weight="bold" officeooo:rsid="0429e02a" style:font-size-asian="14pt" style:font-weight-asian="bold" style:font-size-complex="14pt" style:font-weight-complex="bold"/>
    </style:style>
    <style:style style:name="T298" style:family="text">
      <style:text-properties fo:font-size="14pt" fo:font-weight="bold" officeooo:rsid="001b2fa0" style:font-size-asian="14pt" style:font-weight-asian="bold" style:font-size-complex="14pt" style:font-weight-complex="bold"/>
    </style:style>
    <style:style style:name="T299" style:family="text">
      <style:text-properties fo:font-size="14pt" fo:font-weight="bold" officeooo:rsid="000a2a9b" style:font-size-asian="14pt" style:font-weight-asian="bold" style:font-size-complex="14pt" style:font-weight-complex="bold"/>
    </style:style>
    <style:style style:name="T300" style:family="text">
      <style:text-properties fo:color="#000000" loext:opacity="100%" fo:font-size="14pt" officeooo:rsid="000a2a9b" style:font-size-asian="14pt" style:font-size-complex="14pt"/>
    </style:style>
    <style:style style:name="T301" style:family="text">
      <style:text-properties fo:color="#000000" loext:opacity="100%" fo:font-size="14pt" fo:font-weight="bold" officeooo:rsid="000a2a9b" style:font-size-asian="14pt" style:font-weight-asian="bold" style:font-size-complex="14pt" style:font-weight-complex="bold"/>
    </style:style>
    <style:style style:name="T302" style:family="text">
      <style:text-properties fo:font-size="14pt" officeooo:rsid="000a2a9b" style:font-size-asian="14pt" style:font-size-complex="14pt"/>
    </style:style>
    <style:style style:name="T303" style:family="text">
      <style:text-properties style:text-underline-style="none" fo:font-weight="bold" officeooo:rsid="000a2a9b" style:font-weight-asian="bold" style:font-weight-complex="bold"/>
    </style:style>
    <style:style style:name="T304" style:family="text">
      <style:text-properties style:text-underline-style="none" officeooo:rsid="000a2a9b"/>
    </style:style>
    <style:style style:name="T305" style:family="text">
      <style:text-properties style:text-underline-style="none" officeooo:rsid="01091a88"/>
    </style:style>
    <style:style style:name="T306" style:family="text">
      <style:text-properties style:text-underline-style="none"/>
    </style:style>
    <style:style style:name="T307" style:family="text">
      <style:text-properties style:text-underline-style="none" fo:font-weight="bold" officeooo:rsid="012f1898" style:font-weight-asian="bold" style:font-weight-complex="bold"/>
    </style:style>
    <style:style style:name="T308" style:family="text">
      <style:text-properties style:text-underline-style="none" officeooo:rsid="012f1898"/>
    </style:style>
    <style:style style:name="T309" style:family="text">
      <style:text-properties style:text-underline-style="none" fo:font-weight="bold" officeooo:rsid="0221a790" style:font-weight-asian="bold" style:font-weight-complex="bold"/>
    </style:style>
    <style:style style:name="T310" style:family="text">
      <style:text-properties style:text-underline-style="none" officeooo:rsid="010ea76d"/>
    </style:style>
    <style:style style:name="T311" style:family="text">
      <style:text-properties style:text-underline-style="none" officeooo:rsid="01c47fc0"/>
    </style:style>
    <style:style style:name="T312" style:family="text">
      <style:text-properties fo:color="#000000" loext:opacity="100%" style:text-underline-style="none" officeooo:rsid="01c47fc0"/>
    </style:style>
    <style:style style:name="T313" style:family="text">
      <style:text-properties fo:color="#000000" loext:opacity="100%" style:text-underline-style="none" fo:font-weight="bold" officeooo:rsid="01c47fc0" style:font-weight-asian="bold" style:font-weight-complex="bold"/>
    </style:style>
    <style:style style:name="T314" style:family="text">
      <style:text-properties fo:color="#000000" loext:opacity="100%" style:text-underline-style="none"/>
    </style:style>
    <style:style style:name="T315" style:family="text">
      <style:text-properties fo:color="#000000" loext:opacity="100%" style:text-underline-style="none" fo:font-weight="bold" style:font-weight-asian="bold" style:font-weight-complex="bold"/>
    </style:style>
    <style:style style:name="T316" style:family="text">
      <style:text-properties style:text-underline-style="none" officeooo:rsid="000d6c0d"/>
    </style:style>
    <style:style style:name="T317" style:family="text">
      <style:text-properties style:text-underline-style="none" officeooo:rsid="048a9ce9"/>
    </style:style>
    <style:style style:name="T318" style:family="text">
      <style:text-properties style:text-underline-style="none" fo:font-weight="bold" officeooo:rsid="010ea76d" style:font-weight-asian="bold" style:font-weight-complex="bold"/>
    </style:style>
    <style:style style:name="T319" style:family="text">
      <style:text-properties officeooo:rsid="000e074c"/>
    </style:style>
    <style:style style:name="T320" style:family="text">
      <style:text-properties fo:font-weight="normal" officeooo:rsid="00e92cb2" style:font-weight-asian="normal" style:font-weight-complex="normal"/>
    </style:style>
    <style:style style:name="T321" style:family="text">
      <style:text-properties officeooo:rsid="0109e92c"/>
    </style:style>
    <style:style style:name="T322" style:family="text">
      <style:text-properties fo:font-weight="normal" officeooo:rsid="0109e92c" style:font-weight-asian="normal" style:font-weight-complex="normal"/>
    </style:style>
    <style:style style:name="T323" style:family="text">
      <style:text-properties fo:font-weight="normal" officeooo:rsid="01c71ec7" style:font-weight-asian="normal" style:font-weight-complex="normal"/>
    </style:style>
    <style:style style:name="T324" style:family="text">
      <style:text-properties fo:color="#000000" loext:opacity="100%" fo:font-weight="normal" officeooo:rsid="00e92cb2" style:font-weight-asian="normal" style:font-weight-complex="normal"/>
    </style:style>
    <style:style style:name="T325" style:family="text">
      <style:text-properties fo:color="#000000" loext:opacity="100%" officeooo:rsid="00e92cb2"/>
    </style:style>
    <style:style style:name="T326" style:family="text">
      <style:text-properties fo:color="#000000" loext:opacity="100%" style:text-underline-style="none" fo:font-weight="bold" officeooo:rsid="000e074c" style:font-weight-asian="bold" style:font-weight-complex="bold"/>
    </style:style>
    <style:style style:name="T327" style:family="text">
      <style:text-properties fo:color="#000000" loext:opacity="100%" style:text-underline-style="none" fo:font-weight="normal" officeooo:rsid="00e92cb2" style:font-weight-asian="normal" style:font-weight-complex="normal"/>
    </style:style>
    <style:style style:name="T328" style:family="text">
      <style:text-properties fo:color="#000000" loext:opacity="100%" style:text-underline-style="none" fo:font-weight="bold" officeooo:rsid="012f3e0b" style:font-weight-asian="bold" style:font-weight-complex="bold"/>
    </style:style>
    <style:style style:name="T329" style:family="text">
      <style:text-properties fo:color="#000000" loext:opacity="100%" style:text-underline-style="none" fo:font-weight="normal" officeooo:rsid="012f3e0b" style:font-weight-asian="normal" style:font-weight-complex="normal"/>
    </style:style>
    <style:style style:name="T330" style:family="text">
      <style:text-properties fo:color="#000000" loext:opacity="100%" style:text-underline-style="none" fo:font-weight="normal" officeooo:rsid="01c5dc18" style:font-weight-asian="normal" style:font-weight-complex="normal"/>
    </style:style>
    <style:style style:name="T331" style:family="text">
      <style:text-properties fo:color="#000000" loext:opacity="100%" style:text-underline-style="none" fo:font-weight="normal" officeooo:rsid="01091a88" style:font-weight-asian="normal" style:font-weight-complex="normal"/>
    </style:style>
    <style:style style:name="T332" style:family="text">
      <style:text-properties fo:color="#000000" loext:opacity="100%" style:text-underline-style="none" fo:font-weight="bold" officeooo:rsid="0109e92c" style:font-weight-asian="bold" style:font-weight-complex="bold"/>
    </style:style>
    <style:style style:name="T333" style:family="text">
      <style:text-properties fo:color="#000000" loext:opacity="100%" style:text-underline-style="none" fo:font-weight="normal" officeooo:rsid="0109e92c" style:font-weight-asian="normal" style:font-weight-complex="normal"/>
    </style:style>
    <style:style style:name="T334" style:family="text">
      <style:text-properties fo:color="#000000" loext:opacity="100%" style:text-underline-style="none" fo:font-weight="normal" officeooo:rsid="01c71ec7" style:font-weight-asian="normal" style:font-weight-complex="normal"/>
    </style:style>
    <style:style style:name="T335" style:family="text"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T336" style:family="text">
      <style:text-properties fo:color="#c9211e" loext:opacity="100%" officeooo:rsid="00c61c25"/>
    </style:style>
    <style:style style:name="T337" style:family="text">
      <style:text-properties officeooo:rsid="00c61c25"/>
    </style:style>
    <style:style style:name="T338" style:family="text">
      <style:text-properties fo:color="#2a6099" loext:opacity="100%" fo:font-weight="bold" officeooo:rsid="03229ea6" style:font-weight-asian="bold" style:font-weight-complex="bold"/>
    </style:style>
    <style:style style:name="T339" style:family="text">
      <style:text-properties fo:color="#3465a4" loext:opacity="100%" fo:font-weight="bold" style:font-weight-asian="bold" style:font-weight-complex="bold"/>
    </style:style>
    <style:style style:name="T340" style:family="text">
      <style:text-properties fo:color="#c9211e" loext:opacity="100%" officeooo:rsid="00061258"/>
    </style:style>
    <style:style style:name="T341" style:family="text">
      <style:text-properties fo:color="#2a6099" loext:opacity="100%" fo:font-weight="bold" officeooo:rsid="024291ec" style:font-weight-asian="bold" style:font-weight-complex="bold"/>
    </style:style>
    <style:style style:name="T342" style:family="text">
      <style:text-properties fo:color="#000000" loext:opacity="100%" officeooo:rsid="002f88c8"/>
    </style:style>
    <style:style style:name="T343" style:family="text">
      <style:text-properties fo:color="#c9211e" loext:opacity="100%" officeooo:rsid="003468fb"/>
    </style:style>
    <style:style style:name="T344" style:family="text">
      <style:text-properties fo:color="#c9211e" loext:opacity="100%" officeooo:rsid="0228f053"/>
    </style:style>
    <style:style style:name="T345" style:family="text">
      <style:text-properties fo:color="#000000" loext:opacity="100%" officeooo:rsid="0228f053"/>
    </style:style>
    <style:style style:name="T346" style:family="text">
      <style:text-properties fo:color="#c9211e" loext:opacity="100%" officeooo:rsid="022acf86"/>
    </style:style>
    <style:style style:name="T347" style:family="text">
      <style:text-properties fo:color="#2a6099" loext:opacity="100%" fo:font-weight="bold" officeooo:rsid="02775cbe" style:font-weight-asian="bold" style:font-weight-complex="bold"/>
    </style:style>
    <style:style style:name="T348" style:family="text">
      <style:text-properties fo:color="#2a6099" loext:opacity="100%" fo:font-weight="bold" officeooo:rsid="024442e7" style:font-weight-asian="bold" style:font-weight-complex="bold"/>
    </style:style>
    <style:style style:name="T349" style:family="text">
      <style:text-properties fo:color="#3465a4" loext:opacity="100%" fo:font-weight="bold" officeooo:rsid="024291ec" style:font-weight-asian="bold" style:font-weight-complex="bold"/>
    </style:style>
    <style:style style:name="T350" style:family="text">
      <style:text-properties fo:color="#3465a4" loext:opacity="100%" fo:font-weight="bold" officeooo:rsid="00b997ae" style:font-weight-asian="bold" style:font-weight-complex="bold"/>
    </style:style>
    <style:style style:name="T351" style:family="text">
      <style:text-properties fo:color="#3465a4" loext:opacity="100%" officeooo:rsid="0388d7fc"/>
    </style:style>
    <style:style style:name="T352" style:family="text">
      <style:text-properties fo:color="#c9211e" loext:opacity="100%" officeooo:rsid="0004722d"/>
    </style:style>
    <style:style style:name="T353" style:family="text">
      <style:text-properties fo:color="#2a6099" loext:opacity="100%" fo:font-weight="bold" officeooo:rsid="0282b59f" style:font-weight-asian="bold" style:font-weight-complex="bold"/>
    </style:style>
    <style:style style:name="T354" style:family="text">
      <style:text-properties fo:color="#2a6099" loext:opacity="100%" fo:font-weight="bold" officeooo:rsid="0339a300" style:font-weight-asian="bold" style:font-weight-complex="bold"/>
    </style:style>
    <style:style style:name="T355" style:family="text">
      <style:text-properties fo:color="#2a6099" loext:opacity="100%" officeooo:rsid="03229ea6"/>
    </style:style>
    <style:style style:name="T356" style:family="text">
      <style:text-properties fo:color="#2a6099" loext:opacity="100%" officeooo:rsid="024ec295"/>
    </style:style>
    <style:style style:name="T357" style:family="text">
      <style:text-properties fo:color="#c9211e" loext:opacity="100%" fo:font-style="normal" officeooo:rsid="0019d2a8" fo:background-color="#eeeeee" loext:char-shading-value="0" style:font-style-asian="normal" style:font-style-complex="normal"/>
    </style:style>
    <style:style style:name="T358" style:family="text">
      <style:text-properties fo:font-style="normal" officeooo:rsid="0019d2a8" fo:background-color="#eeeeee" loext:char-shading-value="0" style:font-style-asian="normal" style:font-style-complex="normal"/>
    </style:style>
    <style:style style:name="T359" style:family="text">
      <style:text-properties fo:color="#2a6099" loext:opacity="100%" officeooo:rsid="024442e7" fo:background-color="#eeeeee" loext:char-shading-value="0"/>
    </style:style>
    <style:style style:name="T360" style:family="text">
      <style:text-properties fo:color="#2a6099" loext:opacity="100%" fo:font-weight="bold" officeooo:rsid="024442e7" fo:background-color="#eeeeee" loext:char-shading-value="0" style:font-weight-asian="bold" style:font-weight-complex="bold"/>
    </style:style>
    <style:style style:name="T361" style:family="text">
      <style:text-properties fo:color="#c9211e" loext:opacity="100%" officeooo:rsid="0004d0f1" fo:background-color="#eeeeee" loext:char-shading-value="0"/>
    </style:style>
    <style:style style:name="T362" style:family="text">
      <style:text-properties fo:color="#2a6099" loext:opacity="100%" fo:font-weight="bold" officeooo:rsid="03229ea6" fo:background-color="#eeeeee" loext:char-shading-value="0" style:font-weight-asian="bold" style:font-weight-complex="bold"/>
    </style:style>
    <style:style style:name="T363" style:family="text">
      <style:text-properties fo:color="#2a6099" loext:opacity="100%" fo:font-weight="bold" officeooo:rsid="024465f5" fo:background-color="#eeeeee" loext:char-shading-value="0" style:font-weight-asian="bold" style:font-weight-complex="bold"/>
    </style:style>
    <style:style style:name="T364" style:family="text">
      <style:text-properties fo:color="#c9211e" loext:opacity="100%" officeooo:rsid="0004d0f1"/>
    </style:style>
    <style:style style:name="T365" style:family="text">
      <style:text-properties fo:color="#2a6099" loext:opacity="100%" fo:font-weight="bold" officeooo:rsid="02c8e69f" style:font-weight-asian="bold" style:font-weight-complex="bold"/>
    </style:style>
    <style:style style:name="T366" style:family="text">
      <style:text-properties fo:color="#2a6099" loext:opacity="100%" fo:font-weight="bold" officeooo:rsid="0004d0f1" style:font-weight-asian="bold" style:font-weight-complex="bold"/>
    </style:style>
    <style:style style:name="T367" style:family="text">
      <style:text-properties fo:color="#3465a4" loext:opacity="100%" fo:font-weight="bold" officeooo:rsid="0004d0f1" fo:background-color="#eeeeee" loext:char-shading-value="0" style:font-weight-asian="bold" style:font-weight-complex="bold"/>
    </style:style>
    <style:style style:name="T368" style:family="text">
      <style:text-properties fo:color="#3465a4" loext:opacity="100%" fo:font-weight="bold" officeooo:rsid="00b21ef0" fo:background-color="#eeeeee" loext:char-shading-value="0" style:font-weight-asian="bold" style:font-weight-complex="bold"/>
    </style:style>
    <style:style style:name="T369" style:family="text">
      <style:text-properties fo:color="#3465a4" loext:opacity="100%" fo:font-weight="bold" officeooo:rsid="00b997ae" fo:background-color="#eeeeee" loext:char-shading-value="0" style:font-weight-asian="bold" style:font-weight-complex="bold"/>
    </style:style>
    <style:style style:name="T370" style:family="text">
      <style:text-properties fo:color="#3465a4" loext:opacity="100%" fo:font-weight="bold" officeooo:rsid="0249f1da" fo:background-color="#eeeeee" loext:char-shading-value="0" style:font-weight-asian="bold" style:font-weight-complex="bold"/>
    </style:style>
    <style:style style:name="T371" style:family="text">
      <style:text-properties fo:color="#3465a4" loext:opacity="100%" fo:background-color="#eeeeee" loext:char-shading-value="0"/>
    </style:style>
    <style:style style:name="T372" style:family="text">
      <style:text-properties fo:color="#3465a4" loext:opacity="100%" officeooo:rsid="02c8e69f" fo:background-color="#eeeeee" loext:char-shading-value="0"/>
    </style:style>
    <style:style style:name="T373" style:family="text">
      <style:text-properties fo:color="#2a6099" loext:opacity="100%" fo:font-weight="bold" officeooo:rsid="024291ec" style:font-name-asian="Calibri" style:font-weight-asian="bold" style:font-name-complex="Calibri" style:font-weight-complex="bold"/>
    </style:style>
    <style:style style:name="T374" style:family="text">
      <style:text-properties fo:color="#2a6099" loext:opacity="100%" fo:font-weight="bold" officeooo:rsid="02c8e69f" style:font-name-asian="Calibri" style:font-weight-asian="bold" style:font-name-complex="Calibri" style:font-weight-complex="bold"/>
    </style:style>
    <style:style style:name="T375" style:family="text">
      <style:text-properties fo:color="#3465a4" loext:opacity="100%" officeooo:rsid="024ece1d" fo:background-color="#eeeeee" loext:char-shading-value="0"/>
    </style:style>
    <style:style style:name="T376" style:family="text">
      <style:text-properties fo:color="#3465a4" loext:opacity="100%" fo:font-weight="bold" officeooo:rsid="00b83bdc" fo:background-color="#eeeeee" loext:char-shading-value="0" style:font-name-asian="Calibri" style:font-weight-asian="bold" style:font-name-complex="Calibri" style:font-weight-complex="bold"/>
    </style:style>
    <style:style style:name="T377" style:family="text">
      <style:text-properties fo:color="#3465a4" loext:opacity="100%" fo:font-weight="bold" officeooo:rsid="002e5be7" style:font-weight-asian="bold" style:font-weight-complex="bold"/>
    </style:style>
    <style:style style:name="T378" style:family="text">
      <style:text-properties fo:color="#3465a4" loext:opacity="100%" officeooo:rsid="00b21ef0" fo:background-color="#eeeeee" loext:char-shading-value="0"/>
    </style:style>
    <style:style style:name="T379" style:family="text">
      <style:text-properties fo:color="#3465a4" loext:opacity="100%" officeooo:rsid="024442e7" fo:background-color="#eeeeee" loext:char-shading-value="0"/>
    </style:style>
    <style:style style:name="T380" style:family="text">
      <style:text-properties fo:color="#3465a4" loext:opacity="100%" officeooo:rsid="0004d0f1" fo:background-color="#eeeeee" loext:char-shading-value="0"/>
    </style:style>
    <style:style style:name="T381" style:family="text">
      <style:text-properties fo:color="#3465a4" loext:opacity="100%" fo:font-weight="bold" officeooo:rsid="024442e7" fo:background-color="#eeeeee" loext:char-shading-value="0" style:font-weight-asian="bold" style:font-weight-complex="bold"/>
    </style:style>
    <style:style style:name="T382" style:family="text">
      <style:text-properties fo:color="#3465a4" loext:opacity="100%" fo:font-weight="bold" officeooo:rsid="0004d0f1" style:font-weight-asian="bold" style:font-weight-complex="bold"/>
    </style:style>
    <style:style style:name="T383" style:family="text">
      <style:text-properties fo:color="#2a6099" loext:opacity="100%" fo:font-weight="bold" officeooo:rsid="024465f5" style:font-weight-asian="bold" style:font-weight-complex="bold"/>
    </style:style>
    <style:style style:name="T384" style:family="text">
      <style:text-properties fo:color="#2a6099" loext:opacity="100%" fo:font-weight="bold" officeooo:rsid="02493192" style:font-weight-asian="bold" style:font-weight-complex="bold"/>
    </style:style>
    <style:style style:name="T385" style:family="text">
      <style:text-properties fo:color="#2a6099" loext:opacity="100%" fo:font-weight="bold" officeooo:rsid="0248b950" style:font-weight-asian="bold" style:font-weight-complex="bold"/>
    </style:style>
    <style:style style:name="T386" style:family="text">
      <style:text-properties fo:color="#5983b0" loext:opacity="100%" officeooo:rsid="02c8e69f"/>
    </style:style>
    <style:style style:name="T387" style:family="text">
      <style:text-properties fo:color="#2a6099" loext:opacity="100%"/>
    </style:style>
    <style:style style:name="T388" style:family="text">
      <style:text-properties fo:color="#2a6099" loext:opacity="100%" officeooo:rsid="024465f5"/>
    </style:style>
    <style:style style:name="T389" style:family="text">
      <style:text-properties fo:color="#000000" loext:opacity="100%" fo:font-weight="normal" officeooo:rsid="00b4b952" style:font-weight-asian="normal" style:font-weight-complex="normal"/>
    </style:style>
    <style:style style:name="T390" style:family="text">
      <style:text-properties fo:color="#000000" loext:opacity="100%" style:text-underline-style="solid" style:text-underline-width="auto" style:text-underline-color="font-color" officeooo:rsid="035bc79d"/>
    </style:style>
    <style:style style:name="T391" style:family="text">
      <style:text-properties fo:color="#000000" loext:opacity="100%" style:text-underline-style="solid" style:text-underline-width="auto" style:text-underline-color="font-color" fo:font-weight="bold" officeooo:rsid="035bc79d" style:font-weight-asian="bold" style:font-weight-complex="bold"/>
    </style:style>
    <style:style style:name="T392" style:family="text">
      <style:text-properties officeooo:rsid="00b4b952"/>
    </style:style>
    <style:style style:name="T393" style:family="text">
      <style:text-properties fo:color="#2a6099" loext:opacity="100%" fo:font-weight="bold" officeooo:rsid="03e095c5" style:font-weight-asian="bold" style:font-weight-complex="bold"/>
    </style:style>
    <style:style style:name="T394" style:family="text">
      <style:text-properties fo:color="#2a6099" loext:opacity="100%" fo:font-weight="bold" officeooo:rsid="0358d40b" style:font-weight-asian="bold" style:font-weight-complex="bold"/>
    </style:style>
    <style:style style:name="T395" style:family="text">
      <style:text-properties fo:color="#000000" loext:opacity="100%" style:text-underline-style="solid" style:text-underline-width="auto" style:text-underline-color="font-color" officeooo:rsid="00400efe"/>
    </style:style>
    <style:style style:name="T396" style:family="text">
      <style:text-properties fo:color="#3465a4" loext:opacity="100%" style:text-underline-style="none" fo:font-weight="bold" officeooo:rsid="03f03bae" style:font-weight-asian="bold" style:font-weight-complex="bold"/>
    </style:style>
    <style:style style:name="T397" style:family="text">
      <style:text-properties fo:color="#3465a4" loext:opacity="100%" officeooo:rsid="024465f5"/>
    </style:style>
    <style:style style:name="T398" style:family="text">
      <style:text-properties fo:color="#3465a4" loext:opacity="100%" officeooo:rsid="02fed4f7"/>
    </style:style>
    <style:style style:name="T399" style:family="text">
      <style:text-properties fo:color="#000000" loext:opacity="100%" style:font-name="Calibri1" fo:font-weight="bold" officeooo:rsid="0439697c" style:font-weight-asian="bold" style:font-weight-complex="bold"/>
    </style:style>
    <style:style style:name="T400" style:family="text">
      <style:text-properties fo:color="#000000" loext:opacity="100%" style:font-name="Calibri1" officeooo:rsid="0439697c"/>
    </style:style>
    <style:style style:name="T401" style:family="text">
      <style:text-properties fo:color="#000000" loext:opacity="100%" style:font-name="Calibri1" officeooo:rsid="0441f70d"/>
    </style:style>
    <style:style style:name="T402" style:family="text">
      <style:text-properties fo:font-size="12pt" officeooo:rsid="04b048ce" style:font-size-asian="12pt" style:font-size-complex="12pt"/>
    </style:style>
    <style:style style:name="T403" style:family="text">
      <style:text-properties fo:font-size="12pt" officeooo:rsid="04878ff3" style:font-size-asian="12pt" style:font-size-complex="12pt"/>
    </style:style>
    <style:style style:name="T404" style:family="text">
      <style:text-properties officeooo:rsid="002cedcc"/>
    </style:style>
    <style:style style:name="T405" style:family="text">
      <style:text-properties fo:font-size="12pt" officeooo:rsid="0428c769" style:font-size-asian="12pt" style:font-size-complex="12pt"/>
    </style:style>
    <style:style style:name="T406" style:family="text">
      <style:text-properties officeooo:rsid="0030dc2d"/>
    </style:style>
    <style:style style:name="T407" style:family="text">
      <style:text-properties officeooo:rsid="00233a41"/>
    </style:style>
    <style:style style:name="T408" style:family="text">
      <style:text-properties officeooo:rsid="0032bdb1"/>
    </style:style>
    <style:style style:name="T409" style:family="text">
      <style:text-properties fo:font-weight="normal" officeooo:rsid="0032bdb1" style:font-weight-asian="normal" style:font-weight-complex="normal"/>
    </style:style>
    <style:style style:name="T410" style:family="text">
      <style:text-properties fo:font-weight="normal" officeooo:rsid="00233a41" style:font-weight-asian="normal" style:font-weight-complex="normal"/>
    </style:style>
    <style:style style:name="T411" style:family="text">
      <style:text-properties officeooo:rsid="00341072"/>
    </style:style>
    <style:style style:name="T412" style:family="text">
      <style:text-properties fo:font-weight="normal" officeooo:rsid="00341072" style:font-weight-asian="normal" style:font-weight-complex="normal"/>
    </style:style>
    <style:style style:name="T413" style:family="text">
      <style:text-properties fo:font-weight="normal" officeooo:rsid="00331a54" style:font-weight-asian="normal" style:font-weight-complex="normal"/>
    </style:style>
    <style:style style:name="T414" style:family="text">
      <style:text-properties fo:font-weight="normal" officeooo:rsid="0186db9f" style:font-weight-asian="normal" style:font-weight-complex="normal"/>
    </style:style>
    <style:style style:name="T415" style:family="text">
      <style:text-properties fo:font-weight="normal" officeooo:rsid="00749aa8" style:font-weight-asian="normal" style:font-weight-complex="normal"/>
    </style:style>
    <style:style style:name="T416" style:family="text">
      <style:text-properties officeooo:rsid="00367066"/>
    </style:style>
    <style:style style:name="T417" style:family="text">
      <style:text-properties fo:font-weight="normal" officeooo:rsid="00367066" style:font-weight-asian="normal" style:font-weight-complex="normal"/>
    </style:style>
    <style:style style:name="T418" style:family="text">
      <style:text-properties officeooo:rsid="01156f02"/>
    </style:style>
    <style:style style:name="T419" style:family="text">
      <style:text-properties officeooo:rsid="00192439"/>
    </style:style>
    <style:style style:name="T420" style:family="text">
      <style:text-properties officeooo:rsid="011a1a68"/>
    </style:style>
    <style:style style:name="T421" style:family="text">
      <style:text-properties fo:font-weight="bold" officeooo:rsid="000e074c" style:font-weight-asian="bold" style:font-weight-complex="bold"/>
    </style:style>
    <style:style style:name="T422" style:family="text">
      <style:text-properties fo:font-weight="bold" officeooo:rsid="012f3e0b" style:font-weight-asian="bold" style:font-weight-complex="bold"/>
    </style:style>
    <style:style style:name="T423" style:family="text">
      <style:text-properties officeooo:rsid="012f3e0b"/>
    </style:style>
    <style:style style:name="T424" style:family="text">
      <style:text-properties officeooo:rsid="01c5dc18"/>
    </style:style>
    <style:style style:name="T425" style:family="text">
      <style:text-properties officeooo:rsid="01091a88"/>
    </style:style>
    <style:style style:name="T426" style:family="text">
      <style:text-properties fo:font-weight="bold" officeooo:rsid="0109e92c" style:font-weight-asian="bold" style:font-weight-complex="bold"/>
    </style:style>
    <style:style style:name="T427" style:family="text">
      <style:text-properties officeooo:rsid="01c71ec7"/>
    </style:style>
    <style:style style:name="T428" style:family="text">
      <style:text-properties style:font-name="Carolingia" fo:font-size="15pt" style:font-size-asian="15pt" style:font-size-complex="15pt"/>
    </style:style>
    <style:style style:name="T429" style:family="text">
      <style:text-properties style:font-name="Carolingia" officeooo:rsid="0230a7ed"/>
    </style:style>
    <style:style style:name="T430" style:family="text">
      <style:text-properties fo:color="#2a6099" loext:opacity="100%" fo:font-weight="bold" officeooo:rsid="0326937d" style:font-weight-asian="bold" style:font-weight-complex="bold"/>
    </style:style>
    <style:style style:name="T431" style:family="text">
      <style:text-properties fo:color="#3465a4" loext:opacity="100%" fo:font-weight="bold" officeooo:rsid="023eed80" style:font-weight-asian="bold" style:font-weight-complex="bold"/>
    </style:style>
    <style:style style:name="T432" style:family="text">
      <style:text-properties fo:color="#2a6099" loext:opacity="100%" fo:font-weight="bold" officeooo:rsid="025cd071" style:font-name-asian="Calibri" style:font-weight-asian="bold" style:font-name-complex="Calibri" style:font-weight-complex="bold"/>
    </style:style>
    <style:style style:name="T433" style:family="text">
      <style:text-properties fo:color="#2a6099" loext:opacity="100%" fo:font-weight="bold" officeooo:rsid="04133f03" style:font-name-asian="Calibri" style:font-weight-asian="bold" style:font-name-complex="Calibri" style:font-weight-complex="bold"/>
    </style:style>
    <style:style style:name="T434" style:family="text">
      <style:text-properties fo:color="#2a6099" loext:opacity="100%" fo:font-weight="bold" officeooo:rsid="03ed1285" style:font-weight-asian="bold" style:font-weight-complex="bold"/>
    </style:style>
    <style:style style:name="T435" style:family="text">
      <style:text-properties fo:color="#2a6099" loext:opacity="100%" fo:font-weight="bold" officeooo:rsid="02749f8a" style:font-weight-asian="bold" style:font-weight-complex="bold"/>
    </style:style>
    <style:style style:name="T436" style:family="text">
      <style:text-properties fo:color="#2a6099" loext:opacity="100%" fo:font-weight="bold" officeooo:rsid="03f1ec3b" style:font-weight-asian="bold" style:font-weight-complex="bold"/>
    </style:style>
    <style:style style:name="T437" style:family="text">
      <style:text-properties fo:color="#3465a4" loext:opacity="100%" officeooo:rsid="0274d6c6"/>
    </style:style>
    <style:style style:name="T438" style:family="text">
      <style:text-properties fo:color="#3465a4" loext:opacity="100%" officeooo:rsid="036803dc"/>
    </style:style>
    <style:style style:name="T439" style:family="text">
      <style:text-properties fo:color="#3465a4" loext:opacity="100%" fo:font-weight="bold" officeooo:rsid="02408514" style:font-weight-asian="bold" style:font-weight-complex="bold"/>
    </style:style>
    <style:style style:name="T440" style:family="text">
      <style:text-properties fo:color="#2a6099" loext:opacity="100%" fo:font-weight="bold" officeooo:rsid="0277a1a9" style:font-weight-asian="bold" style:font-weight-complex="bold"/>
    </style:style>
    <style:style style:name="T441" style:family="text">
      <style:text-properties fo:color="#2a6099" loext:opacity="100%" fo:font-weight="bold" officeooo:rsid="033afd68" style:font-weight-asian="bold" style:font-weight-complex="bold"/>
    </style:style>
    <style:style style:name="T442" style:family="text">
      <style:text-properties fo:color="#2a6099" loext:opacity="100%" officeooo:rsid="0326937d"/>
    </style:style>
    <style:style style:name="T443" style:family="text">
      <style:text-properties fo:color="#2a6099" loext:opacity="100%" officeooo:rsid="0274d6c6"/>
    </style:style>
    <style:style style:name="T444" style:family="text">
      <style:text-properties fo:color="#3465a4" loext:opacity="100%" officeooo:rsid="02749f8a" fo:background-color="#eeeeee" loext:char-shading-value="0"/>
    </style:style>
    <style:style style:name="T445" style:family="text">
      <style:text-properties fo:color="#3465a4" loext:opacity="100%" officeooo:rsid="03ed1285" fo:background-color="#eeeeee" loext:char-shading-value="0"/>
    </style:style>
    <style:style style:name="T446" style:family="text">
      <style:text-properties fo:color="#2a6099" loext:opacity="100%" fo:font-weight="bold" officeooo:rsid="03ed1285" fo:background-color="#eeeeee" loext:char-shading-value="0" style:font-weight-asian="bold" style:font-weight-complex="bold"/>
    </style:style>
    <style:style style:name="T447" style:family="text">
      <style:text-properties fo:color="#2a6099" loext:opacity="100%" fo:font-weight="bold" officeooo:rsid="0274d6c6" fo:background-color="#eeeeee" loext:char-shading-value="0" style:font-weight-asian="bold" style:font-weight-complex="bold"/>
    </style:style>
    <style:style style:name="T448" style:family="text">
      <style:text-properties fo:color="#2a6099" loext:opacity="100%" fo:font-weight="bold" officeooo:rsid="03f1ec3b" fo:background-color="#eeeeee" loext:char-shading-value="0" style:font-weight-asian="bold" style:font-weight-complex="bold"/>
    </style:style>
    <style:style style:name="T449" style:family="text">
      <style:text-properties fo:color="#2a6099" loext:opacity="100%" officeooo:rsid="0277a1a9" fo:background-color="#eeeeee" loext:char-shading-value="0"/>
    </style:style>
    <style:style style:name="T450" style:family="text">
      <style:text-properties fo:color="#2a6099" loext:opacity="100%" fo:font-weight="bold" officeooo:rsid="0279dfe1" style:font-weight-asian="bold" style:font-weight-complex="bold"/>
    </style:style>
    <style:style style:name="T451" style:family="text">
      <style:text-properties fo:color="#2a6099" loext:opacity="100%" fo:font-weight="bold" officeooo:rsid="02e69f50" style:font-weight-asian="bold" style:font-weight-complex="bold"/>
    </style:style>
    <style:style style:name="T452" style:family="text">
      <style:text-properties fo:color="#3465a4" loext:opacity="100%" officeooo:rsid="0277a1a9" fo:background-color="#eeeeee" loext:char-shading-value="0"/>
    </style:style>
    <style:style style:name="T453" style:family="text">
      <style:text-properties fo:color="#2a6099" loext:opacity="100%" officeooo:rsid="0004d0f1" fo:background-color="#eeeeee" loext:char-shading-value="0"/>
    </style:style>
    <style:style style:name="T454" style:family="text">
      <style:text-properties fo:color="#3465a4" loext:opacity="100%" fo:font-weight="bold" officeooo:rsid="0279dfe1" style:font-weight-asian="bold" style:font-weight-complex="bold"/>
    </style:style>
    <style:style style:name="T455" style:family="text">
      <style:text-properties fo:color="#c9211e" loext:opacity="100%" fo:font-weight="bold" officeooo:rsid="027ced79" style:font-name-asian="Calibri" style:font-weight-asian="bold" style:font-name-complex="Calibri" style:font-weight-complex="bold"/>
    </style:style>
    <style:style style:name="T456" style:family="text">
      <style:text-properties fo:color="#000000" loext:opacity="100%" fo:font-weight="bold" officeooo:rsid="027ced79" style:font-name-asian="Calibri" style:font-weight-asian="bold" style:font-name-complex="Calibri" style:font-weight-complex="bold"/>
    </style:style>
    <style:style style:name="T457" style:family="text">
      <style:text-properties fo:color="#2a6099" loext:opacity="100%" fo:font-weight="bold" officeooo:rsid="027ced79" style:font-name-asian="Calibri" style:font-weight-asian="bold" style:font-name-complex="Calibri" style:font-weight-complex="bold"/>
    </style:style>
    <style:style style:name="T458" style:family="text">
      <style:text-properties fo:color="#2a6099" loext:opacity="100%" fo:font-weight="bold" officeooo:rsid="0326937d" style:font-name-asian="Calibri" style:font-weight-asian="bold" style:font-name-complex="Calibri" style:font-weight-complex="bold"/>
    </style:style>
    <style:style style:name="T459" style:family="text">
      <style:text-properties fo:color="#2a6099" loext:opacity="100%" fo:font-weight="bold" officeooo:rsid="003f7803" style:font-weight-asian="bold" style:font-weight-complex="bold"/>
    </style:style>
    <style:style style:name="T460" style:family="text">
      <style:text-properties fo:color="#2a6099" loext:opacity="100%" officeooo:rsid="03ed1285" fo:background-color="#eeeeee" loext:char-shading-value="0"/>
    </style:style>
    <style:style style:name="T461" style:family="text">
      <style:text-properties fo:color="#3465a4" loext:opacity="100%" fo:font-weight="bold" officeooo:rsid="02749f8a" fo:background-color="#eeeeee" loext:char-shading-value="0" style:font-weight-asian="bold" style:font-weight-complex="bold"/>
    </style:style>
    <style:style style:name="T462" style:family="text">
      <style:text-properties fo:color="#3465a4" loext:opacity="100%" fo:font-weight="bold" officeooo:rsid="03ed1285" fo:background-color="#eeeeee" loext:char-shading-value="0" style:font-weight-asian="bold" style:font-weight-complex="bold"/>
    </style:style>
    <style:style style:name="T463" style:family="text">
      <style:text-properties fo:color="#3465a4" loext:opacity="100%" fo:font-weight="bold" officeooo:rsid="0469f0d9" style:font-weight-asian="bold" style:font-weight-complex="bold"/>
    </style:style>
    <style:style style:name="T464" style:family="text">
      <style:text-properties fo:color="#3465a4" loext:opacity="100%" fo:font-weight="bold" officeooo:rsid="045b9e76" style:font-weight-asian="bold" style:font-weight-complex="bold"/>
    </style:style>
    <style:style style:name="T465" style:family="text">
      <style:text-properties fo:color="#2a6099" loext:opacity="100%" fo:font-weight="bold" officeooo:rsid="0279044b" style:font-weight-asian="bold" style:font-weight-complex="bold"/>
    </style:style>
    <style:style style:name="T466" style:family="text">
      <style:text-properties fo:color="#2a6099" loext:opacity="100%" fo:font-weight="bold" officeooo:rsid="03e41516" style:font-weight-asian="bold" style:font-weight-complex="bold"/>
    </style:style>
    <style:style style:name="T467" style:family="text">
      <style:text-properties fo:color="#3465a4" loext:opacity="100%" fo:font-size="14pt" officeooo:rsid="00b3efb2" style:font-size-asian="14pt" style:font-size-complex="14pt"/>
    </style:style>
    <style:style style:name="T468" style:family="text">
      <style:text-properties fo:color="#2a6099" loext:opacity="100%" fo:font-weight="bold" officeooo:rsid="0274d6c6" style:font-weight-asian="bold" style:font-weight-complex="bold"/>
    </style:style>
    <style:style style:name="T469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470" style:family="text">
      <style:text-properties fo:color="#c9211e" loext:opacity="100%" style:text-underline-style="none" fo:font-weight="bold" style:font-weight-asian="bold" style:font-weight-complex="bold"/>
    </style:style>
    <style:style style:name="T471" style:family="text">
      <style:text-properties fo:color="#000000" loext:opacity="100%" style:text-underline-style="none" fo:font-weight="bold" officeooo:rsid="00ce1e5f" style:font-weight-asian="bold" style:font-weight-complex="bold"/>
    </style:style>
    <style:style style:name="T472" style:family="text">
      <style:text-properties fo:font-size="13pt" style:text-underline-style="none" style:font-size-asian="13pt" style:font-size-complex="13pt"/>
    </style:style>
    <style:style style:name="T473" style:family="text">
      <style:text-properties fo:font-size="13pt" style:text-underline-style="none" officeooo:rsid="001157bb" style:font-size-asian="13pt" style:font-size-complex="13pt"/>
    </style:style>
    <style:style style:name="T474" style:family="text">
      <style:text-properties fo:color="#2a6099" loext:opacity="100%" fo:font-weight="bold" officeooo:rsid="027a38f6" style:font-weight-asian="bold" style:font-weight-complex="bold"/>
    </style:style>
    <style:style style:name="T475" style:family="text">
      <style:text-properties fo:color="#2a6099" loext:opacity="100%" fo:font-weight="bold" officeooo:rsid="0260baac" style:font-weight-asian="bold" style:font-weight-complex="bold"/>
    </style:style>
    <style:style style:name="T476" style:family="text">
      <style:text-properties fo:color="#3465a4" loext:opacity="100%" officeooo:rsid="025e5167"/>
    </style:style>
    <style:style style:name="T477" style:family="text">
      <style:text-properties fo:color="#c9211e" loext:opacity="100%" style:text-underline-style="solid" style:text-underline-width="auto" style:text-underline-color="font-color" fo:font-weight="bold" style:font-weight-asian="bold" style:font-weight-complex="bold"/>
    </style:style>
    <style:style style:name="T478" style:family="text">
      <style:text-properties fo:color="#3465a4" loext:opacity="100%" style:text-underline-style="none" fo:font-weight="bold" officeooo:rsid="03f1c3c3" style:font-weight-asian="bold" style:font-weight-complex="bold"/>
    </style:style>
    <style:style style:name="T479" style:family="text">
      <style:text-properties fo:color="#3465a4" loext:opacity="100%" style:text-underline-style="none" fo:font-weight="bold" officeooo:rsid="03f34725" style:font-weight-asian="bold" style:font-weight-complex="bold"/>
    </style:style>
    <style:style style:name="T480" style:family="text">
      <style:text-properties fo:color="#3465a4" loext:opacity="100%" style:font-name="Carolingia" fo:font-weight="bold" officeooo:rsid="0279044b" style:font-weight-asian="bold" style:font-weight-complex="bold"/>
    </style:style>
    <style:style style:name="T481" style:family="text">
      <style:text-properties fo:color="#3465a4" loext:opacity="100%" style:font-name="Carolingia" fo:font-weight="bold" officeooo:rsid="02408514" style:font-weight-asian="bold" style:font-weight-complex="bold"/>
    </style:style>
    <style:style style:name="T482" style:family="text">
      <style:text-properties fo:color="#3465a4" loext:opacity="100%" style:font-name="Carolingia" fo:font-weight="bold" officeooo:rsid="02a38bec" style:font-weight-asian="bold" style:font-weight-complex="bold"/>
    </style:style>
    <style:style style:name="T483" style:family="text">
      <style:text-properties fo:color="#3465a4" loext:opacity="100%" style:font-name="Carolingia" fo:font-weight="bold" officeooo:rsid="03f910ad" style:font-weight-asian="bold" style:font-weight-complex="bold"/>
    </style:style>
    <style:style style:name="T484" style:family="text">
      <style:text-properties fo:font-weight="bold" officeooo:rsid="027ced79" style:font-weight-asian="bold" style:font-weight-complex="bold"/>
    </style:style>
    <style:style style:name="T485" style:family="text">
      <style:text-properties officeooo:rsid="00485964"/>
    </style:style>
    <style:style style:name="T486" style:family="text">
      <style:text-properties fo:font-size="12pt" officeooo:rsid="04256459" style:font-size-asian="12pt" style:font-size-complex="12pt"/>
    </style:style>
    <style:style style:name="T487" style:family="text">
      <style:text-properties fo:font-size="12pt" officeooo:rsid="048de0fb" style:font-size-asian="12pt" style:font-size-complex="12pt"/>
    </style:style>
    <style:style style:name="T488" style:family="text">
      <style:text-properties fo:font-weight="bold" officeooo:rsid="03fc462b" style:font-weight-asian="bold" style:font-weight-complex="bold"/>
    </style:style>
    <style:style style:name="T489" style:family="text">
      <style:text-properties fo:font-weight="bold" officeooo:rsid="002f88c8" style:font-weight-asian="bold" style:font-weight-complex="bold"/>
    </style:style>
    <style:style style:name="T490" style:family="text">
      <style:text-properties fo:font-weight="bold" officeooo:rsid="00759fce" style:font-weight-asian="bold" style:font-weight-complex="bold"/>
    </style:style>
    <style:style style:name="T491" style:family="text">
      <style:text-properties fo:font-weight="bold" officeooo:rsid="01272c03" style:font-weight-asian="bold" style:font-weight-complex="bold"/>
    </style:style>
    <style:style style:name="T492" style:family="text">
      <style:text-properties fo:font-weight="bold" officeooo:rsid="03f79d6b" style:font-weight-asian="bold" style:font-weight-complex="bold"/>
    </style:style>
    <style:style style:name="T493" style:family="text">
      <style:text-properties officeooo:rsid="03f79d6b"/>
    </style:style>
    <style:style style:name="T494" style:family="text">
      <style:text-properties fo:font-weight="bold" officeooo:rsid="00517386" style:font-weight-asian="bold" style:font-weight-complex="bold"/>
    </style:style>
    <style:style style:name="T495" style:family="text">
      <style:text-properties officeooo:rsid="00517386"/>
    </style:style>
    <style:style style:name="T496" style:family="text">
      <style:text-properties officeooo:rsid="01441473"/>
    </style:style>
    <style:style style:name="T497" style:family="text">
      <style:text-properties officeooo:rsid="01453cd6"/>
    </style:style>
    <style:style style:name="T498" style:family="text">
      <style:text-properties officeooo:rsid="00499fa9"/>
    </style:style>
    <style:style style:name="T499" style:family="text">
      <style:text-properties fo:font-weight="bold" officeooo:rsid="00499fa9" style:font-weight-asian="bold" style:font-weight-complex="bold"/>
    </style:style>
    <style:style style:name="T500" style:family="text">
      <style:text-properties officeooo:rsid="027b2db3"/>
    </style:style>
    <style:style style:name="T501" style:family="text">
      <style:text-properties officeooo:rsid="002ec7ec"/>
    </style:style>
    <style:style style:name="T502" style:family="text">
      <style:text-properties officeooo:rsid="04007a4e"/>
    </style:style>
    <style:style style:name="T503" style:family="text">
      <style:text-properties officeooo:rsid="007e1afb"/>
    </style:style>
    <style:style style:name="T504" style:family="text">
      <style:text-properties style:text-underline-style="none" fo:font-weight="bold" officeooo:rsid="004b26b2" style:font-weight-asian="bold" style:font-weight-complex="bold"/>
    </style:style>
    <style:style style:name="T505" style:family="text">
      <style:text-properties style:text-underline-style="none" officeooo:rsid="01c5dc18"/>
    </style:style>
    <style:style style:name="T506" style:family="text">
      <style:text-properties style:text-underline-style="none" officeooo:rsid="004b26b2"/>
    </style:style>
    <style:style style:name="T507" style:family="text">
      <style:text-properties fo:color="#3465a4" loext:opacity="100%" fo:font-weight="bold" officeooo:rsid="02a7ed1f" style:font-weight-asian="bold" style:font-weight-complex="bold"/>
    </style:style>
    <style:style style:name="T508" style:family="text">
      <style:text-properties fo:color="#3465a4" loext:opacity="100%" officeooo:rsid="02a7ed1f"/>
    </style:style>
    <style:style style:name="T509" style:family="text">
      <style:text-properties fo:color="#2a6099" loext:opacity="100%" fo:font-weight="bold" officeooo:rsid="027fa3e3" style:font-weight-asian="bold" style:font-weight-complex="bold"/>
    </style:style>
    <style:style style:name="T510" style:family="text">
      <style:text-properties fo:color="#c9211e" loext:opacity="100%" fo:font-weight="bold" officeooo:rsid="027fa3e3" style:font-name-asian="Calibri" style:font-weight-asian="bold" style:font-name-complex="Calibri" style:font-weight-complex="bold"/>
    </style:style>
    <style:style style:name="T511" style:family="text">
      <style:text-properties fo:color="#000000" loext:opacity="100%" fo:font-weight="bold" officeooo:rsid="027fa3e3" style:font-name-asian="Calibri" style:font-weight-asian="bold" style:font-name-complex="Calibri" style:font-weight-complex="bold"/>
    </style:style>
    <style:style style:name="T512" style:family="text">
      <style:text-properties fo:color="#2a6099" loext:opacity="100%" officeooo:rsid="0004d0f1" style:font-name-asian="Calibri" style:font-name-complex="Calibri"/>
    </style:style>
    <style:style style:name="T513" style:family="text">
      <style:text-properties fo:color="#2a6099" loext:opacity="100%" fo:font-weight="bold" officeooo:rsid="027fa3e3" style:font-name-asian="Calibri" style:font-weight-asian="bold" style:font-name-complex="Calibri" style:font-weight-complex="bold"/>
    </style:style>
    <style:style style:name="T514" style:family="text">
      <style:text-properties fo:color="#2a6099" loext:opacity="100%" fo:font-weight="bold" officeooo:rsid="03fcce38" style:font-name-asian="Calibri" style:font-weight-asian="bold" style:font-name-complex="Calibri" style:font-weight-complex="bold"/>
    </style:style>
    <style:style style:name="T515" style:family="text">
      <style:text-properties fo:color="#2a6099" loext:opacity="100%" fo:font-weight="bold" officeooo:rsid="02a967fe" style:font-name-asian="Calibri" style:font-weight-asian="bold" style:font-name-complex="Calibri" style:font-weight-complex="bold"/>
    </style:style>
    <style:style style:name="T516" style:family="text">
      <style:text-properties fo:color="#2a6099" loext:opacity="100%" fo:font-weight="bold" officeooo:rsid="02aa3740" style:font-weight-asian="bold" style:font-weight-complex="bold"/>
    </style:style>
    <style:style style:name="T517" style:family="text">
      <style:text-properties fo:color="#2a6099" loext:opacity="100%" fo:font-weight="bold" officeooo:rsid="02e967e2" style:font-weight-asian="bold" style:font-weight-complex="bold"/>
    </style:style>
    <style:style style:name="T518" style:family="text">
      <style:text-properties fo:color="#3465a4" loext:opacity="100%" officeooo:rsid="0277a1a9"/>
    </style:style>
    <style:style style:name="T519" style:family="text">
      <style:text-properties fo:color="#3465a4" loext:opacity="100%" officeooo:rsid="027fa3e3"/>
    </style:style>
    <style:style style:name="T520" style:family="text">
      <style:text-properties fo:color="#2a6099" loext:opacity="100%" fo:font-weight="bold" officeooo:rsid="0329580b" style:font-weight-asian="bold" style:font-weight-complex="bold"/>
    </style:style>
    <style:style style:name="T521" style:family="text">
      <style:text-properties fo:color="#2a6099" loext:opacity="100%" officeooo:rsid="0329580b"/>
    </style:style>
    <style:style style:name="T522" style:family="text">
      <style:text-properties fo:font-style="italic" style:font-style-asian="italic" style:font-style-complex="italic"/>
    </style:style>
    <style:style style:name="T523" style:family="text">
      <style:text-properties fo:color="#c9211e" loext:opacity="100%" fo:font-style="normal" fo:font-weight="bold" officeooo:rsid="028128eb" fo:background-color="#eeeeee" loext:char-shading-value="0" style:font-style-asian="normal" style:font-weight-asian="bold" style:font-style-complex="normal" style:font-weight-complex="bold"/>
    </style:style>
    <style:style style:name="T524" style:family="text">
      <style:text-properties fo:font-style="normal" fo:font-weight="bold" officeooo:rsid="028128eb" fo:background-color="#eeeeee" loext:char-shading-value="0" style:font-style-asian="normal" style:font-weight-asian="bold" style:font-style-complex="normal" style:font-weight-complex="bold"/>
    </style:style>
    <style:style style:name="T525" style:family="text">
      <style:text-properties fo:font-style="normal" fo:font-weight="bold" officeooo:rsid="03d75c28" fo:background-color="#eeeeee" loext:char-shading-value="0" style:font-style-asian="normal" style:font-weight-asian="bold" style:font-style-complex="normal" style:font-weight-complex="bold"/>
    </style:style>
    <style:style style:name="T526" style:family="text">
      <style:text-properties fo:color="#2a6099" loext:opacity="100%" fo:font-weight="bold" officeooo:rsid="0277a1a9" fo:background-color="#eeeeee" loext:char-shading-value="0" style:font-weight-asian="bold" style:font-weight-complex="bold"/>
    </style:style>
    <style:style style:name="T527" style:family="text">
      <style:text-properties fo:color="#2a6099" loext:opacity="100%" fo:font-weight="bold" officeooo:rsid="028128eb" fo:background-color="#eeeeee" loext:char-shading-value="0" style:font-weight-asian="bold" style:font-weight-complex="bold"/>
    </style:style>
    <style:style style:name="T528" style:family="text">
      <style:text-properties fo:color="#2a6099" loext:opacity="100%" fo:font-weight="bold" officeooo:rsid="0326937d" fo:background-color="#eeeeee" loext:char-shading-value="0" style:font-weight-asian="bold" style:font-weight-complex="bold"/>
    </style:style>
    <style:style style:name="T529" style:family="text">
      <style:text-properties fo:color="#2a6099" loext:opacity="100%" officeooo:rsid="02aa27b8" fo:background-color="#eeeeee" loext:char-shading-value="0"/>
    </style:style>
    <style:style style:name="T530" style:family="text">
      <style:text-properties fo:color="#2a6099" loext:opacity="100%" fo:font-weight="bold" officeooo:rsid="02aa27b8" fo:background-color="#eeeeee" loext:char-shading-value="0" style:font-weight-asian="bold" style:font-weight-complex="bold"/>
    </style:style>
    <style:style style:name="T531" style:family="text">
      <style:text-properties fo:color="#2a6099" loext:opacity="100%" fo:font-weight="bold" officeooo:rsid="02e78eda" style:font-weight-asian="bold" style:font-weight-complex="bold"/>
    </style:style>
    <style:style style:name="T532" style:family="text">
      <style:text-properties fo:color="#2a6099" loext:opacity="100%" fo:font-weight="bold" officeooo:rsid="02e967e2" fo:background-color="#eeeeee" loext:char-shading-value="0" style:font-weight-asian="bold" style:font-weight-complex="bold"/>
    </style:style>
    <style:style style:name="T533" style:family="text">
      <style:text-properties fo:color="#2a6099" loext:opacity="100%" officeooo:rsid="027fa3e3" fo:background-color="#eeeeee" loext:char-shading-value="0"/>
    </style:style>
    <style:style style:name="T534" style:family="text">
      <style:text-properties fo:color="#3465a4" loext:opacity="100%" officeooo:rsid="02f0210b" fo:background-color="#eeeeee" loext:char-shading-value="0"/>
    </style:style>
    <style:style style:name="T535" style:family="text">
      <style:text-properties fo:color="#2a6099" loext:opacity="100%" officeooo:rsid="025cd071" fo:background-color="#eeeeee" loext:char-shading-value="0"/>
    </style:style>
    <style:style style:name="T536" style:family="text">
      <style:text-properties fo:color="#2a6099" loext:opacity="100%" officeooo:rsid="02e78eda" fo:background-color="#eeeeee" loext:char-shading-value="0"/>
    </style:style>
    <style:style style:name="T537" style:family="text">
      <style:text-properties fo:color="#2a6099" loext:opacity="100%" fo:font-weight="bold" officeooo:rsid="02a7ed1f" style:font-weight-asian="bold" style:font-weight-complex="bold"/>
    </style:style>
    <style:style style:name="T538" style:family="text">
      <style:text-properties fo:color="#2a6099" loext:opacity="100%" officeooo:rsid="03eee381" fo:background-color="#eeeeee" loext:char-shading-value="0"/>
    </style:style>
    <style:style style:name="T539" style:family="text">
      <style:text-properties fo:color="#3465a4" loext:opacity="100%" fo:font-weight="bold" officeooo:rsid="02aa27b8" fo:background-color="#eeeeee" loext:char-shading-value="0" style:font-weight-asian="bold" style:font-weight-complex="bold"/>
    </style:style>
    <style:style style:name="T540" style:family="text">
      <style:text-properties fo:color="#3465a4" loext:opacity="100%" fo:font-weight="bold" officeooo:rsid="02a862bb" style:font-weight-asian="bold" style:font-weight-complex="bold"/>
    </style:style>
    <style:style style:name="T541" style:family="text">
      <style:text-properties fo:color="#3465a4" loext:opacity="100%" fo:font-weight="bold" officeooo:rsid="02e78eda" style:font-weight-asian="bold" style:font-weight-complex="bold"/>
    </style:style>
    <style:style style:name="T542" style:family="text">
      <style:text-properties fo:color="#c9211e" loext:opacity="100%" fo:font-weight="bold" officeooo:rsid="027fcaee" style:font-weight-asian="bold" style:font-weight-complex="bold"/>
    </style:style>
    <style:style style:name="T543" style:family="text">
      <style:text-properties fo:font-weight="bold" officeooo:rsid="027fcaee" style:font-weight-asian="bold" style:font-weight-complex="bold"/>
    </style:style>
    <style:style style:name="T544" style:family="text">
      <style:text-properties fo:font-weight="bold" officeooo:rsid="0331a7ba" style:font-weight-asian="bold" style:font-weight-complex="bold"/>
    </style:style>
    <style:style style:name="T545" style:family="text">
      <style:text-properties officeooo:rsid="027fcaee"/>
    </style:style>
    <style:style style:name="T546" style:family="text">
      <style:text-properties fo:color="#2a6099" loext:opacity="100%" fo:font-weight="bold" officeooo:rsid="027fcaee" style:font-weight-asian="bold" style:font-weight-complex="bold"/>
    </style:style>
    <style:style style:name="T547" style:family="text">
      <style:text-properties fo:color="#2a6099" loext:opacity="100%" fo:font-weight="bold" officeooo:rsid="034af673" style:font-weight-asian="bold" style:font-weight-complex="bold"/>
    </style:style>
    <style:style style:name="T548" style:family="text">
      <style:text-properties fo:color="#3465a4" loext:opacity="100%" fo:font-weight="bold" officeooo:rsid="027fcaee" style:font-weight-asian="bold" style:font-weight-complex="bold"/>
    </style:style>
    <style:style style:name="T549" style:family="text">
      <style:text-properties style:text-underline-style="none" fo:font-weight="normal" style:font-weight-asian="normal" style:font-weight-complex="normal"/>
    </style:style>
    <style:style style:name="T550" style:family="text">
      <style:text-properties fo:font-weight="bold" officeooo:rsid="0332d201" style:font-weight-asian="bold" style:font-weight-complex="bold"/>
    </style:style>
    <style:style style:name="T551" style:family="text">
      <style:text-properties fo:color="#c9211e" loext:opacity="100%" style:text-underline-style="none" fo:font-weight="bold" officeooo:rsid="0026d2f1" style:font-weight-asian="bold" style:font-weight-complex="bold"/>
    </style:style>
    <style:style style:name="T552" style:family="text">
      <style:text-properties fo:color="#3465a4" loext:opacity="100%" style:font-name="Carolingia" officeooo:rsid="02a7ed1f"/>
    </style:style>
    <style:style style:name="T553" style:family="text">
      <style:text-properties fo:color="#3465a4" loext:opacity="100%" style:font-name="Carolingia" officeooo:rsid="02408514"/>
    </style:style>
    <style:style style:name="T554" style:family="text">
      <style:text-properties fo:color="#3465a4" loext:opacity="100%" style:font-name="Carolingia" officeooo:rsid="02e82970"/>
    </style:style>
    <style:style style:name="T555" style:family="text">
      <style:text-properties fo:color="#3465a4" loext:opacity="100%" style:font-name="Carolingia" officeooo:rsid="027dfc21"/>
    </style:style>
    <style:style style:name="T556" style:family="text">
      <style:text-properties fo:color="#3465a4" loext:opacity="100%" style:font-name="Carolingia" officeooo:rsid="02a38bec"/>
    </style:style>
    <style:style style:name="T557" style:family="text">
      <style:text-properties officeooo:rsid="03173e30"/>
    </style:style>
    <style:style style:name="T558" style:family="text">
      <style:text-properties fo:color="#3465a4" loext:opacity="100%" officeooo:rsid="03173e30"/>
    </style:style>
    <style:style style:name="T559" style:family="text">
      <style:text-properties style:font-name="Carolingia" fo:font-size="15pt" style:text-underline-style="none" fo:font-weight="normal" officeooo:rsid="0005c2bd" style:font-size-asian="15pt" style:font-weight-asian="normal" style:font-size-complex="15pt" style:font-weight-complex="normal"/>
    </style:style>
    <style:style style:name="T560" style:family="text">
      <style:text-properties officeooo:rsid="027fa3e3"/>
    </style:style>
    <style:style style:name="T561" style:family="text">
      <style:text-properties fo:color="#c9211e" loext:opacity="100%" officeooo:rsid="028128eb"/>
    </style:style>
    <style:style style:name="T562" style:family="text">
      <style:text-properties fo:color="#c9211e" loext:opacity="100%" officeooo:rsid="02a7ed1f"/>
    </style:style>
    <style:style style:name="T563" style:family="text">
      <style:text-properties fo:color="#c9211e" loext:opacity="100%" fo:font-weight="bold" officeooo:rsid="006be284" style:font-weight-asian="bold" style:font-weight-complex="bold"/>
    </style:style>
    <style:style style:name="T564" style:family="text">
      <style:text-properties fo:color="#c9211e" loext:opacity="100%" fo:font-weight="bold" officeooo:rsid="0326937d" style:font-weight-asian="bold" style:font-weight-complex="bold"/>
    </style:style>
    <style:style style:name="T565" style:family="text">
      <style:text-properties officeooo:rsid="006be284"/>
    </style:style>
    <style:style style:name="T566" style:family="text">
      <style:text-properties fo:color="#c9211e" loext:opacity="100%" style:text-underline-style="none" fo:font-weight="bold" officeooo:rsid="00699d5b" style:font-weight-asian="bold" style:font-weight-complex="bold"/>
    </style:style>
    <style:style style:name="T567" style:family="text">
      <style:text-properties fo:color="#c9211e" loext:opacity="100%" style:text-underline-style="none" fo:font-weight="bold" officeooo:rsid="0326937d" style:font-weight-asian="bold" style:font-weight-complex="bold"/>
    </style:style>
    <style:style style:name="T568" style:family="text">
      <style:text-properties fo:color="#c9211e" loext:opacity="100%" style:text-underline-style="none" fo:font-weight="bold" officeooo:rsid="01a56744" style:font-weight-asian="bold" style:font-weight-complex="bold"/>
    </style:style>
    <style:style style:name="T569" style:family="text">
      <style:text-properties fo:color="#c9211e" loext:opacity="100%" style:text-underline-style="none" fo:font-weight="bold" officeooo:rsid="02a967fe" style:font-weight-asian="bold" style:font-weight-complex="bold"/>
    </style:style>
    <style:style style:name="T570" style:family="text">
      <style:text-properties fo:color="#c9211e" loext:opacity="100%" style:text-underline-style="none" fo:font-weight="bold" officeooo:rsid="03278336" style:font-weight-asian="bold" style:font-weight-complex="bold"/>
    </style:style>
    <style:style style:name="T571" style:family="text">
      <style:text-properties style:text-underline-style="none" fo:font-weight="normal" officeooo:rsid="00699d5b" style:font-weight-asian="normal" style:font-weight-complex="normal"/>
    </style:style>
    <style:style style:name="T572" style:family="text">
      <style:text-properties fo:color="#c9211e" loext:opacity="100%" fo:font-weight="bold" officeooo:rsid="00699d5b" style:font-weight-asian="bold" style:font-weight-complex="bold"/>
    </style:style>
    <style:style style:name="T573" style:family="text">
      <style:text-properties fo:color="#c9211e" loext:opacity="100%" fo:font-weight="bold" officeooo:rsid="01a56744" style:font-weight-asian="bold" style:font-weight-complex="bold"/>
    </style:style>
    <style:style style:name="T574" style:family="text">
      <style:text-properties fo:color="#c9211e" loext:opacity="100%" fo:font-weight="bold" officeooo:rsid="02a967fe" style:font-weight-asian="bold" style:font-weight-complex="bold"/>
    </style:style>
    <style:style style:name="T575" style:family="text">
      <style:text-properties style:text-underline-style="none" fo:font-weight="normal" officeooo:rsid="018ae8a0" style:font-weight-asian="normal" style:font-weight-complex="normal"/>
    </style:style>
    <style:style style:name="T576" style:family="text">
      <style:text-properties fo:color="#c9211e" loext:opacity="100%" style:text-underline-style="none" fo:font-weight="bold" officeooo:rsid="00bdfe9a" style:font-weight-asian="bold" style:font-weight-complex="bold"/>
    </style:style>
    <style:style style:name="T577" style:family="text">
      <style:text-properties fo:color="#c9211e" loext:opacity="100%" fo:font-weight="bold" officeooo:rsid="03278336" style:font-weight-asian="bold" style:font-weight-complex="bold"/>
    </style:style>
    <style:style style:name="T578" style:family="text">
      <style:text-properties fo:color="#c9211e" loext:opacity="100%" fo:font-weight="bold" officeooo:rsid="02aa27b8" style:font-weight-asian="bold" style:font-weight-complex="bold"/>
    </style:style>
    <style:style style:name="T579" style:family="text">
      <style:text-properties fo:color="#c9211e" loext:opacity="100%" style:text-underline-style="none" fo:font-weight="bold" officeooo:rsid="00be37f6" style:font-weight-asian="bold" style:font-weight-complex="bold"/>
    </style:style>
    <style:style style:name="T580" style:family="text">
      <style:text-properties style:text-underline-style="none" fo:font-weight="normal" officeooo:rsid="00f9941c" style:font-weight-asian="normal" style:font-weight-complex="normal"/>
    </style:style>
    <style:style style:name="T581" style:family="text">
      <style:text-properties fo:color="#c9211e" loext:opacity="100%" fo:font-weight="bold" officeooo:rsid="006ae703" style:font-weight-asian="bold" style:font-weight-complex="bold"/>
    </style:style>
    <style:style style:name="T582" style:family="text">
      <style:text-properties officeooo:rsid="006ae703"/>
    </style:style>
    <style:style style:name="T583" style:family="text">
      <style:text-properties style:text-underline-style="none" fo:font-weight="normal" officeooo:rsid="0480805e" style:font-weight-asian="normal" style:font-weight-complex="normal"/>
    </style:style>
    <style:style style:name="T584" style:family="text">
      <style:text-properties officeooo:rsid="00e195de"/>
    </style:style>
    <style:style style:name="T585" style:family="text">
      <style:text-properties fo:color="#000000" loext:opacity="100%" fo:font-weight="bold" officeooo:rsid="018ae8a0" style:font-weight-asian="bold" style:font-weight-complex="bold"/>
    </style:style>
    <style:style style:name="T586" style:family="text">
      <style:text-properties fo:color="#000000" loext:opacity="100%" style:text-underline-style="none" fo:font-weight="bold" officeooo:rsid="0188a10e" style:font-weight-asian="bold" style:font-weight-complex="bold"/>
    </style:style>
    <style:style style:name="T587" style:family="text">
      <style:text-properties fo:color="#000000" loext:opacity="100%" style:text-underline-style="none" fo:font-weight="bold" officeooo:rsid="01871867" style:font-weight-asian="bold" style:font-weight-complex="bold"/>
    </style:style>
    <style:style style:name="T588" style:family="text">
      <style:text-properties fo:color="#000000" loext:opacity="100%" style:text-underline-style="none" fo:font-weight="bold" officeooo:rsid="01a56744" style:font-weight-asian="bold" style:font-weight-complex="bold"/>
    </style:style>
    <style:style style:name="T589" style:family="text">
      <style:text-properties fo:color="#000000" loext:opacity="100%" style:text-underline-style="none" fo:font-weight="bold" officeooo:rsid="0430fc86" style:font-weight-asian="bold" style:font-weight-complex="bold"/>
    </style:style>
    <style:style style:name="T590" style:family="text">
      <style:text-properties fo:color="#000000" loext:opacity="100%" style:text-underline-style="none" fo:font-weight="bold" officeooo:rsid="00e195de" style:font-weight-asian="bold" style:font-weight-complex="bold"/>
    </style:style>
    <style:style style:name="T591" style:family="text">
      <style:text-properties fo:color="#000000" loext:opacity="100%" style:text-underline-style="none" fo:font-weight="bold" officeooo:rsid="018ae8a0" style:font-weight-asian="bold" style:font-weight-complex="bold"/>
    </style:style>
    <style:style style:name="T592" style:family="text">
      <style:text-properties officeooo:rsid="005c9522"/>
    </style:style>
    <style:style style:name="T593" style:family="text">
      <style:text-properties officeooo:rsid="005c9e91"/>
    </style:style>
    <style:style style:name="T594" style:family="text">
      <style:text-properties fo:font-size="12pt" officeooo:rsid="04240765" style:font-size-asian="12pt" style:font-size-complex="12pt"/>
    </style:style>
    <style:style style:name="T595" style:family="text">
      <style:text-properties officeooo:rsid="03f8f457"/>
    </style:style>
    <style:style style:name="T596" style:family="text">
      <style:text-properties fo:font-weight="normal" officeooo:rsid="03f79d6b" style:font-weight-asian="normal" style:font-weight-complex="normal"/>
    </style:style>
    <style:style style:name="T597" style:family="text">
      <style:text-properties fo:font-weight="normal" officeooo:rsid="0064af69" style:font-weight-asian="normal" style:font-weight-complex="normal"/>
    </style:style>
    <style:style style:name="T598" style:family="text">
      <style:text-properties fo:font-weight="normal" officeooo:rsid="00499fa9" style:font-weight-asian="normal" style:font-weight-complex="normal"/>
    </style:style>
    <style:style style:name="T599" style:family="text">
      <style:text-properties fo:font-weight="normal" officeooo:rsid="00517386" style:font-weight-asian="normal" style:font-weight-complex="normal"/>
    </style:style>
    <style:style style:name="T600" style:family="text">
      <style:text-properties fo:font-weight="normal" officeooo:rsid="01dcc6e1" style:font-weight-asian="normal" style:font-weight-complex="normal"/>
    </style:style>
    <style:style style:name="T601" style:family="text">
      <style:text-properties fo:font-weight="normal" officeooo:rsid="020e1478" style:font-weight-asian="normal" style:font-weight-complex="normal"/>
    </style:style>
    <style:style style:name="T602" style:family="text">
      <style:text-properties fo:font-weight="normal" officeooo:rsid="01dbb491" style:font-weight-asian="normal" style:font-weight-complex="normal"/>
    </style:style>
    <style:style style:name="T603" style:family="text">
      <style:text-properties fo:font-weight="normal" officeooo:rsid="03631ff3" style:font-weight-asian="normal" style:font-weight-complex="normal"/>
    </style:style>
    <style:style style:name="T604" style:family="text">
      <style:text-properties fo:font-weight="normal" officeooo:rsid="01df2a42" style:font-weight-asian="normal" style:font-weight-complex="normal"/>
    </style:style>
    <style:style style:name="T605" style:family="text">
      <style:text-properties style:text-underline-style="none" officeooo:rsid="04007a4e"/>
    </style:style>
    <style:style style:name="T606" style:family="text">
      <style:text-properties style:text-underline-style="none" officeooo:rsid="0401a691"/>
    </style:style>
    <style:style style:name="T607" style:family="text">
      <style:text-properties style:text-underline-style="none" officeooo:rsid="020e1478"/>
    </style:style>
    <style:style style:name="T608" style:family="text">
      <style:text-properties style:text-underline-style="none" officeooo:rsid="01dcc6e1"/>
    </style:style>
    <style:style style:name="T609" style:family="text">
      <style:text-properties style:text-underline-style="none" officeooo:rsid="005ab8d4"/>
    </style:style>
    <style:style style:name="T610" style:family="text">
      <style:text-properties style:text-underline-style="none" fo:font-weight="bold" officeooo:rsid="005ab8d4" style:font-weight-asian="bold" style:font-weight-complex="bold"/>
    </style:style>
    <style:style style:name="T611" style:family="text">
      <style:text-properties fo:color="#808080" loext:opacity="100%"/>
    </style:style>
    <style:style style:name="T612" style:family="text">
      <style:text-properties fo:color="#808080" loext:opacity="100%" fo:font-weight="bold" officeooo:rsid="0109e92c" style:font-weight-asian="bold" style:font-weight-complex="bold"/>
    </style:style>
    <style:style style:name="T613" style:family="text">
      <style:text-properties fo:color="#808080" loext:opacity="100%" officeooo:rsid="0109e92c"/>
    </style:style>
    <style:style style:name="T614" style:family="text">
      <style:text-properties fo:color="#808080" loext:opacity="100%" officeooo:rsid="01c71ec7"/>
    </style:style>
    <style:style style:name="T615" style:family="text">
      <style:text-properties style:font-name="Calibri1" officeooo:rsid="005a6095"/>
    </style:style>
    <style:style style:name="T616" style:family="text">
      <style:text-properties style:font-name="Calibri1" fo:font-weight="bold" officeooo:rsid="005a6095" style:font-weight-asian="bold" style:font-weight-complex="bold"/>
    </style:style>
    <style:style style:name="T617" style:family="text">
      <style:text-properties style:font-name="Calibri1" officeooo:rsid="01c8d812"/>
    </style:style>
    <style:style style:name="T618" style:family="text">
      <style:text-properties fo:color="#2a6099" loext:opacity="100%" fo:font-weight="bold" officeooo:rsid="03282337" style:font-weight-asian="bold" style:font-weight-complex="bold"/>
    </style:style>
    <style:style style:name="T619" style:family="text">
      <style:text-properties fo:color="#3465a4" loext:opacity="100%" fo:font-weight="bold" officeooo:rsid="0285fe40" style:font-weight-asian="bold" style:font-weight-complex="bold"/>
    </style:style>
    <style:style style:name="T620" style:family="text">
      <style:text-properties fo:color="#2a6099" loext:opacity="100%" fo:font-weight="bold" officeooo:rsid="02eaab74" style:font-weight-asian="bold" style:font-weight-complex="bold"/>
    </style:style>
    <style:style style:name="T621" style:family="text">
      <style:text-properties fo:color="#2a6099" loext:opacity="100%" fo:font-weight="bold" officeooo:rsid="03d517a0" style:font-name-asian="Calibri" style:font-weight-asian="bold" style:font-name-complex="Calibri" style:font-weight-complex="bold"/>
    </style:style>
    <style:style style:name="T622" style:family="text">
      <style:text-properties fo:font-style="normal" fo:font-weight="bold" officeooo:rsid="03d6d5da" fo:background-color="#eeeeee" loext:char-shading-value="0" style:font-style-asian="normal" style:font-weight-asian="bold" style:font-style-complex="normal" style:font-weight-complex="bold"/>
    </style:style>
    <style:style style:name="T623" style:family="text">
      <style:text-properties fo:color="#2a6099" loext:opacity="100%" fo:font-weight="bold" officeooo:rsid="03282337" fo:background-color="#eeeeee" loext:char-shading-value="0" style:font-weight-asian="bold" style:font-weight-complex="bold"/>
    </style:style>
    <style:style style:name="T624" style:family="text">
      <style:text-properties fo:color="#2a6099" loext:opacity="100%" fo:font-weight="bold" officeooo:rsid="0329b7fa" fo:background-color="#eeeeee" loext:char-shading-value="0" style:font-weight-asian="bold" style:font-weight-complex="bold"/>
    </style:style>
    <style:style style:name="T625" style:family="text">
      <style:text-properties fo:color="#3465a4" loext:opacity="100%" fo:font-weight="bold" officeooo:rsid="027fa3e3" fo:background-color="#eeeeee" loext:char-shading-value="0" style:font-weight-asian="bold" style:font-weight-complex="bold"/>
    </style:style>
    <style:style style:name="T626" style:family="text">
      <style:text-properties fo:color="#3465a4" loext:opacity="100%" fo:font-weight="bold" officeooo:rsid="02e8ec35" fo:background-color="#eeeeee" loext:char-shading-value="0" style:font-weight-asian="bold" style:font-weight-complex="bold"/>
    </style:style>
    <style:style style:name="T627" style:family="text">
      <style:text-properties fo:color="#2a6099" loext:opacity="100%" fo:font-weight="bold" officeooo:rsid="02e8ec35" style:font-weight-asian="bold" style:font-weight-complex="bold"/>
    </style:style>
    <style:style style:name="T628" style:family="text">
      <style:text-properties fo:color="#3465a4" loext:opacity="100%" fo:font-weight="bold" officeooo:rsid="027fa3e3" style:font-weight-asian="bold" style:font-weight-complex="bold"/>
    </style:style>
    <style:style style:name="T629" style:family="text">
      <style:text-properties fo:color="#2a6099" loext:opacity="100%" officeooo:rsid="02e8ec35" fo:background-color="#eeeeee" loext:char-shading-value="0"/>
    </style:style>
    <style:style style:name="T630" style:family="text">
      <style:text-properties fo:color="#2a6099" loext:opacity="100%" fo:font-weight="bold" officeooo:rsid="02e8ec35" fo:background-color="#eeeeee" loext:char-shading-value="0" style:font-weight-asian="bold" style:font-weight-complex="bold"/>
    </style:style>
    <style:style style:name="T631" style:family="text">
      <style:text-properties fo:color="#3465a4" loext:opacity="100%" fo:font-weight="bold" officeooo:rsid="02e8ec35" style:font-weight-asian="bold" style:font-weight-complex="bold"/>
    </style:style>
    <style:style style:name="T632" style:family="text">
      <style:text-properties fo:color="#c9211e" loext:opacity="100%" officeooo:rsid="027fcaee"/>
    </style:style>
    <style:style style:name="T633" style:family="text">
      <style:text-properties officeooo:rsid="033442ec"/>
    </style:style>
    <style:style style:name="T634" style:family="text">
      <style:text-properties fo:color="#2a6099" loext:opacity="100%" fo:font-weight="bold" officeooo:rsid="0329b7fa" style:font-weight-asian="bold" style:font-weight-complex="bold"/>
    </style:style>
    <style:style style:name="T635" style:family="text">
      <style:text-properties fo:color="#2a6099" loext:opacity="100%" fo:font-weight="bold" officeooo:rsid="03496fd5" style:font-weight-asian="bold" style:font-weight-complex="bold"/>
    </style:style>
    <style:style style:name="T636" style:family="text">
      <style:text-properties fo:color="#000000" loext:opacity="100%" style:text-underline-style="solid" style:text-underline-width="auto" style:text-underline-color="font-color" fo:font-weight="bold" officeooo:rsid="03496fd5" style:font-weight-asian="bold" style:font-weight-complex="bold"/>
    </style:style>
    <style:style style:name="T637" style:family="text">
      <style:text-properties fo:font-weight="bold" officeooo:rsid="033442ec" style:font-weight-asian="bold" style:font-weight-complex="bold"/>
    </style:style>
    <style:style style:name="T638" style:family="text">
      <style:text-properties fo:color="#c9211e" loext:opacity="100%" fo:font-family="Carolingia" style:font-family-generic="swiss" fo:font-size="24pt" style:text-underline-style="none" fo:font-weight="bold" officeooo:rsid="001ad18f" style:font-size-asian="24pt" style:font-weight-asian="bold" style:font-size-complex="24pt" style:font-weight-complex="bold"/>
    </style:style>
    <style:style style:name="T639" style:family="text">
      <style:text-properties fo:color="#3465a4" loext:opacity="100%" style:font-name="Carolingia" officeooo:rsid="03173e30"/>
    </style:style>
    <style:style style:name="T640" style:family="text">
      <style:text-properties fo:color="#3465a4" loext:opacity="100%" style:font-name="Carolingia" officeooo:rsid="03003a3b"/>
    </style:style>
    <style:style style:name="T641" style:family="text">
      <style:text-properties style:font-name="Carolingia" officeooo:rsid="0035896a" fo:background-color="#eeeeee" loext:char-shading-value="0"/>
    </style:style>
    <style:style style:name="T642" style:family="text">
      <style:text-properties style:font-name="Carolingia" officeooo:rsid="027fa3e3" fo:background-color="#eeeeee" loext:char-shading-value="0"/>
    </style:style>
    <style:style style:name="T643" style:family="text">
      <style:text-properties fo:color="#c9211e" loext:opacity="100%" style:font-name="Carolingia" officeooo:rsid="028128eb" fo:background-color="#eeeeee" loext:char-shading-value="0"/>
    </style:style>
    <style:style style:name="T644" style:family="text">
      <style:text-properties fo:color="#c9211e" loext:opacity="100%" fo:font-weight="bold" officeooo:rsid="03292072" style:font-weight-asian="bold" style:font-weight-complex="bold"/>
    </style:style>
    <style:style style:name="T645" style:family="text">
      <style:text-properties fo:color="#c9211e" loext:opacity="100%" style:text-underline-style="none" fo:font-weight="bold" officeooo:rsid="03292072" style:font-weight-asian="bold" style:font-weight-complex="bold"/>
    </style:style>
    <style:style style:name="T646" style:family="text">
      <style:text-properties fo:color="#c9211e" loext:opacity="100%" style:text-underline-style="none" fo:font-weight="bold" officeooo:rsid="028128eb" style:font-weight-asian="bold" style:font-weight-complex="bold"/>
    </style:style>
    <style:style style:name="T647" style:family="text">
      <style:text-properties fo:color="#c9211e" loext:opacity="100%" fo:font-weight="bold" officeooo:rsid="028128eb" style:font-weight-asian="bold" style:font-weight-complex="bold"/>
    </style:style>
    <style:style style:name="T648" style:family="text">
      <style:text-properties fo:color="#c9211e" loext:opacity="100%" fo:font-size="12pt" style:text-underline-style="none" fo:font-weight="bold" officeooo:rsid="03292072" style:font-size-asian="12pt" style:font-weight-asian="bold" style:font-size-complex="12pt" style:font-weight-complex="bold"/>
    </style:style>
    <style:style style:name="T649" style:family="text">
      <style:text-properties fo:color="#c9211e" loext:opacity="100%" fo:font-weight="bold" officeooo:rsid="02e8ec35" style:font-weight-asian="bold" style:font-weight-complex="bold"/>
    </style:style>
    <style:style style:name="T650" style:family="text">
      <style:text-properties fo:color="#c9211e" loext:opacity="100%" fo:font-size="12pt" fo:font-weight="bold" officeooo:rsid="03292072" style:font-size-asian="12pt" style:font-weight-asian="bold" style:font-size-complex="12pt" style:font-weight-complex="bold"/>
    </style:style>
    <style:style style:name="T651" style:family="text">
      <style:text-properties fo:color="#c9211e" loext:opacity="100%" style:text-underline-style="none" fo:font-weight="bold" officeooo:rsid="02e8ec35" style:font-weight-asian="bold" style:font-weight-complex="bold"/>
    </style:style>
    <style:style style:name="T652" style:family="text">
      <style:text-properties fo:font-size="14pt" officeooo:rsid="00e195de" style:font-size-asian="14pt" style:font-size-complex="14pt"/>
    </style:style>
    <style:style style:name="T653" style:family="text">
      <style:text-properties fo:color="#c9211e" loext:opacity="100%" fo:font-size="14pt" fo:font-weight="bold" officeooo:rsid="00699d5b" style:font-size-asian="14pt" style:font-weight-asian="bold" style:font-size-complex="14pt" style:font-weight-complex="bold"/>
    </style:style>
    <style:style style:name="T654" style:family="text">
      <style:text-properties fo:color="#c9211e" loext:opacity="100%" fo:font-size="14pt" fo:font-weight="bold" officeooo:rsid="006ae703" style:font-size-asian="14pt" style:font-weight-asian="bold" style:font-size-complex="14pt" style:font-weight-complex="bold"/>
    </style:style>
    <style:style style:name="T655" style:family="text">
      <style:text-properties fo:color="#000000" loext:opacity="100%" fo:font-size="14pt" fo:font-weight="bold" officeooo:rsid="018ae8a0" style:font-size-asian="14pt" style:font-weight-asian="bold" style:font-size-complex="14pt" style:font-weight-complex="bold"/>
    </style:style>
    <style:style style:name="T656" style:family="text">
      <style:text-properties fo:color="#000000" loext:opacity="100%" fo:font-size="14pt" style:text-underline-style="none" fo:font-weight="bold" officeooo:rsid="0188a10e" style:font-size-asian="14pt" style:font-weight-asian="bold" style:font-size-complex="14pt" style:font-weight-complex="bold"/>
    </style:style>
    <style:style style:name="T657" style:family="text">
      <style:text-properties fo:color="#000000" loext:opacity="100%" fo:font-size="14pt" style:text-underline-style="none" fo:font-weight="bold" officeooo:rsid="01871867" style:font-size-asian="14pt" style:font-weight-asian="bold" style:font-size-complex="14pt" style:font-weight-complex="bold"/>
    </style:style>
    <style:style style:name="T658" style:family="text">
      <style:text-properties fo:color="#000000" loext:opacity="100%" fo:font-size="14pt" style:text-underline-style="none" fo:font-weight="bold" officeooo:rsid="01a56744" style:font-size-asian="14pt" style:font-weight-asian="bold" style:font-size-complex="14pt" style:font-weight-complex="bold"/>
    </style:style>
    <style:style style:name="T659" style:family="text">
      <style:text-properties fo:color="#000000" loext:opacity="100%" fo:font-size="14pt" style:text-underline-style="none" fo:font-weight="bold" officeooo:rsid="03d3776f" style:font-size-asian="14pt" style:font-weight-asian="bold" style:font-size-complex="14pt" style:font-weight-complex="bold"/>
    </style:style>
    <style:style style:name="T660" style:family="text">
      <style:text-properties fo:color="#000000" loext:opacity="100%" fo:font-size="14pt" style:text-underline-style="none" fo:font-weight="bold" officeooo:rsid="00e195de" style:font-size-asian="14pt" style:font-weight-asian="bold" style:font-size-complex="14pt" style:font-weight-complex="bold"/>
    </style:style>
    <style:style style:name="T661" style:family="text">
      <style:text-properties fo:color="#000000" loext:opacity="100%" fo:font-size="14pt" style:text-underline-style="none" fo:font-weight="bold" officeooo:rsid="018ae8a0" style:font-size-asian="14pt" style:font-weight-asian="bold" style:font-size-complex="14pt" style:font-weight-complex="bold"/>
    </style:style>
    <style:style style:name="T662" style:family="text">
      <style:text-properties fo:color="#000000" loext:opacity="100%" fo:font-size="14pt" style:text-underline-style="none" fo:font-weight="normal" officeooo:rsid="018ae8a0" style:font-size-asian="14pt" style:font-weight-asian="normal" style:font-size-complex="14pt" style:font-weight-complex="normal"/>
    </style:style>
    <style:style style:name="T663" style:family="text">
      <style:text-properties fo:font-size="12pt" officeooo:rsid="0420ed1a" style:font-size-asian="12pt" style:font-size-complex="12pt"/>
    </style:style>
    <style:style style:name="T664" style:family="text">
      <style:text-properties officeooo:rsid="00e92cb2"/>
    </style:style>
    <style:style style:name="T665" style:family="text">
      <style:text-properties fo:color="#808080" loext:opacity="100%" officeooo:rsid="00e92cb2"/>
    </style:style>
    <style:style style:name="T666" style:family="text">
      <style:text-properties fo:color="#c9211e" loext:opacity="100%" style:font-name="Carolingia" fo:font-size="48pt" fo:font-weight="bold" officeooo:rsid="007f3977" fo:background-color="#ffbf00" loext:char-shading-value="0" style:font-size-asian="48pt" style:font-weight-asian="bold" style:font-size-complex="48pt" style:font-weight-complex="bold"/>
    </style:style>
    <style:style style:name="T667" style:family="text">
      <style:text-properties fo:color="#c9211e" loext:opacity="100%" style:font-name="Carolingia" fo:font-weight="bold" officeooo:rsid="007f3977" fo:background-color="transparent" loext:char-shading-value="0" style:font-weight-asian="bold" style:font-weight-complex="bold"/>
    </style:style>
    <style:style style:name="T668" style:family="text">
      <style:text-properties style:font-name="Carolingia" fo:font-size="24pt" fo:font-weight="bold" officeooo:rsid="007f3977" style:font-size-asian="24pt" style:font-weight-asian="bold" style:font-size-complex="24pt" style:font-weight-complex="bold"/>
    </style:style>
    <style:style style:name="T669" style:family="text">
      <style:text-properties fo:color="#3465a4" loext:opacity="100%" fo:font-weight="bold" officeooo:rsid="02af343f" style:font-weight-asian="bold" style:font-weight-complex="bold"/>
    </style:style>
    <style:style style:name="T670" style:family="text">
      <style:text-properties fo:font-weight="bold" officeooo:rsid="024ec295" style:font-weight-asian="bold" style:font-weight-complex="bold"/>
    </style:style>
    <style:style style:name="T671" style:family="text">
      <style:text-properties fo:color="#127622" loext:opacity="100%" fo:font-weight="bold" officeooo:rsid="02af343f" style:font-weight-asian="bold" style:font-weight-complex="bold"/>
    </style:style>
    <style:style style:name="T672" style:family="text">
      <style:text-properties fo:color="#c9211e" loext:opacity="100%" fo:font-weight="bold" officeooo:rsid="024ec295" style:font-weight-asian="bold" style:font-weight-complex="bold"/>
    </style:style>
    <style:style style:name="T673" style:family="text">
      <style:text-properties fo:color="#c9211e" loext:opacity="100%" fo:font-weight="bold" officeooo:rsid="024ec295" style:font-name-asian="Calibri" style:font-weight-asian="bold" style:font-name-complex="Calibri" style:font-weight-complex="bold"/>
    </style:style>
    <style:style style:name="T674" style:family="text">
      <style:text-properties fo:color="#000000" loext:opacity="100%" fo:font-weight="bold" officeooo:rsid="024ec295" style:font-name-asian="Calibri" style:font-weight-asian="bold" style:font-name-complex="Calibri" style:font-weight-complex="bold"/>
    </style:style>
    <style:style style:name="T675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676" style:family="text">
      <style:text-properties fo:color="#2a6099" loext:opacity="100%" fo:font-weight="bold" officeooo:rsid="039c8874" style:font-name-asian="Calibri" style:font-weight-asian="bold" style:font-name-complex="Calibri" style:font-weight-complex="bold"/>
    </style:style>
    <style:style style:name="T677" style:family="text">
      <style:text-properties fo:color="#127622" loext:opacity="100%" fo:font-size="12pt" officeooo:rsid="024ec295" style:font-size-asian="12pt" style:font-size-complex="12pt"/>
    </style:style>
    <style:style style:name="T678" style:family="text">
      <style:text-properties fo:color="#127622" loext:opacity="100%" fo:font-size="12pt" officeooo:rsid="02af343f" style:font-size-asian="12pt" style:font-size-complex="12pt"/>
    </style:style>
    <style:style style:name="T679" style:family="text">
      <style:text-properties fo:color="#3465a4" loext:opacity="100%" officeooo:rsid="024ec295"/>
    </style:style>
    <style:style style:name="T680" style:family="text">
      <style:text-properties fo:color="#3465a4" loext:opacity="100%" officeooo:rsid="00b997ae"/>
    </style:style>
    <style:style style:name="T681" style:family="text">
      <style:text-properties fo:color="#3465a4" loext:opacity="100%" officeooo:rsid="0399d4db"/>
    </style:style>
    <style:style style:name="T682" style:family="text">
      <style:text-properties fo:color="#2a6099" loext:opacity="100%" fo:font-weight="bold" officeooo:rsid="0322b29e" style:font-weight-asian="bold" style:font-weight-complex="bold"/>
    </style:style>
    <style:style style:name="T683" style:family="text">
      <style:text-properties fo:color="#2a6099" loext:opacity="100%" officeooo:rsid="0322b29e"/>
    </style:style>
    <style:style style:name="T684" style:family="text">
      <style:text-properties fo:color="#2a6099" loext:opacity="100%" fo:font-weight="bold" officeooo:rsid="02d49e86" style:font-weight-asian="bold" style:font-weight-complex="bold"/>
    </style:style>
    <style:style style:name="T685" style:family="text">
      <style:text-properties fo:color="#3465a4" loext:opacity="100%" fo:font-weight="bold" officeooo:rsid="03229ea6" fo:background-color="#eeeeee" loext:char-shading-value="0" style:font-weight-asian="bold" style:font-weight-complex="bold"/>
    </style:style>
    <style:style style:name="T686" style:family="text">
      <style:text-properties fo:color="#2a6099" loext:opacity="100%" officeooo:rsid="02e0f649" fo:background-color="#eeeeee" loext:char-shading-value="0"/>
    </style:style>
    <style:style style:name="T687" style:family="text">
      <style:text-properties fo:color="#2a6099" loext:opacity="100%" fo:font-weight="bold" officeooo:rsid="024ec295" fo:background-color="#eeeeee" loext:char-shading-value="0" style:font-name-asian="Calibri" style:font-weight-asian="bold" style:font-name-complex="Calibri" style:font-weight-complex="bold"/>
    </style:style>
    <style:style style:name="T688" style:family="text">
      <style:text-properties fo:color="#2a6099" loext:opacity="100%" fo:font-weight="bold" officeooo:rsid="02c900aa" fo:background-color="#eeeeee" loext:char-shading-value="0" style:font-name-asian="Calibri" style:font-weight-asian="bold" style:font-name-complex="Calibri" style:font-weight-complex="bold"/>
    </style:style>
    <style:style style:name="T689" style:family="text">
      <style:text-properties fo:color="#2a6099" loext:opacity="100%" fo:font-weight="bold" officeooo:rsid="02d49e86" style:font-name-asian="Calibri" style:font-weight-asian="bold" style:font-name-complex="Calibri" style:font-weight-complex="bold"/>
    </style:style>
    <style:style style:name="T690" style:family="text">
      <style:text-properties fo:color="#2a6099" loext:opacity="100%" fo:font-weight="bold" officeooo:rsid="024ece1d" fo:background-color="#eeeeee" loext:char-shading-value="0" style:font-name-asian="Calibri" style:font-weight-asian="bold" style:font-name-complex="Calibri" style:font-weight-complex="bold"/>
    </style:style>
    <style:style style:name="T691" style:family="text">
      <style:text-properties fo:color="#3465a4" loext:opacity="100%" fo:font-weight="bold" officeooo:rsid="02af770e" style:font-weight-asian="bold" style:font-weight-complex="bold"/>
    </style:style>
    <style:style style:name="T692" style:family="text">
      <style:text-properties fo:color="#3465a4" loext:opacity="100%" fo:font-weight="bold" officeooo:rsid="02f84947" style:font-weight-asian="bold" style:font-weight-complex="bold"/>
    </style:style>
    <style:style style:name="T693" style:family="text">
      <style:text-properties fo:color="#2a6099" loext:opacity="100%" fo:font-weight="bold" officeooo:rsid="024ece1d" style:font-weight-asian="bold" style:font-weight-complex="bold"/>
    </style:style>
    <style:style style:name="T694" style:family="text">
      <style:text-properties fo:color="#2a6099" loext:opacity="100%" fo:font-weight="bold" officeooo:rsid="0285fe40" style:font-weight-asian="bold" style:font-weight-complex="bold"/>
    </style:style>
    <style:style style:name="T695" style:family="text">
      <style:text-properties fo:color="#3465a4" loext:opacity="100%" officeooo:rsid="02505907"/>
    </style:style>
    <style:style style:name="T696" style:family="text">
      <style:text-properties fo:color="#3465a4" loext:opacity="100%" officeooo:rsid="02860b4f"/>
    </style:style>
    <style:style style:name="T697" style:family="text">
      <style:text-properties fo:color="#3465a4" loext:opacity="100%" fo:font-weight="bold" officeooo:rsid="02505907" style:font-weight-asian="bold" style:font-weight-complex="bold"/>
    </style:style>
    <style:style style:name="T698" style:family="text">
      <style:text-properties fo:color="#3465a4" loext:opacity="100%" fo:font-weight="bold" officeooo:rsid="03229ea6" style:font-weight-asian="bold" style:font-weight-complex="bold"/>
    </style:style>
    <style:style style:name="T699" style:family="text">
      <style:text-properties fo:color="#000000" loext:opacity="100%" style:text-underline-style="solid" style:text-underline-width="auto" style:text-underline-color="font-color" fo:font-weight="normal" style:font-weight-asian="normal" style:font-weight-complex="normal"/>
    </style:style>
    <style:style style:name="T700" style:family="text">
      <style:text-properties fo:color="#3465a4" loext:opacity="100%" style:text-underline-style="none" fo:font-weight="bold" officeooo:rsid="03f16216" style:font-weight-asian="bold" style:font-weight-complex="bold"/>
    </style:style>
    <style:style style:name="T701" style:family="text">
      <style:text-properties fo:color="#3465a4" loext:opacity="100%" style:text-underline-style="none" fo:font-weight="bold" officeooo:rsid="031c12ff" style:font-weight-asian="bold" style:font-weight-complex="bold"/>
    </style:style>
    <style:style style:name="T702" style:family="text">
      <style:text-properties fo:color="#3465a4" loext:opacity="100%" style:font-name="Carolingia" fo:font-weight="bold" officeooo:rsid="024465f5" style:font-weight-asian="bold" style:font-weight-complex="bold"/>
    </style:style>
    <style:style style:name="T703" style:family="text">
      <style:text-properties fo:color="#3465a4" loext:opacity="100%" style:font-name="Carolingia" fo:font-weight="bold" officeooo:rsid="0291e854" style:font-weight-asian="bold" style:font-weight-complex="bold"/>
    </style:style>
    <style:style style:name="T704" style:family="text">
      <style:text-properties fo:color="#3465a4" loext:opacity="100%" style:font-name="Carolingia" fo:font-weight="bold" officeooo:rsid="02afcd97" style:font-weight-asian="bold" style:font-weight-complex="bold"/>
    </style:style>
    <style:style style:name="T705" style:family="text">
      <style:text-properties fo:color="#3465a4" loext:opacity="100%" style:font-name="Carolingia" officeooo:rsid="02afcd97"/>
    </style:style>
    <style:style style:name="T706" style:family="text">
      <style:text-properties fo:color="#3465a4" loext:opacity="100%" style:font-name="Carolingia" fo:font-weight="bold" officeooo:rsid="02c900aa" style:font-weight-asian="bold" style:font-weight-complex="bold"/>
    </style:style>
    <style:style style:name="T707" style:family="text">
      <style:text-properties fo:color="#c9211e" loext:opacity="100%" style:font-name="Carolingia" officeooo:rsid="00ed8a6c"/>
    </style:style>
    <style:style style:name="T708" style:family="text">
      <style:text-properties style:font-name="Carolingia" officeooo:rsid="00ed8a6c"/>
    </style:style>
    <style:style style:name="T709" style:family="text">
      <style:text-properties fo:font-size="12pt" fo:font-weight="normal" officeooo:rsid="00ed8a6c" style:font-size-asian="12pt" style:font-weight-asian="normal" style:font-size-complex="12pt" style:font-weight-complex="normal"/>
    </style:style>
    <style:style style:name="T710" style:family="text">
      <style:text-properties fo:font-size="12pt" fo:font-weight="normal" officeooo:rsid="00853802" style:font-size-asian="12pt" style:font-weight-asian="normal" style:font-size-complex="12pt" style:font-weight-complex="normal"/>
    </style:style>
    <style:style style:name="T711" style:family="text">
      <style:text-properties fo:font-size="12pt" fo:font-weight="normal" officeooo:rsid="03a675f9" style:font-size-asian="12pt" style:font-weight-asian="normal" style:font-size-complex="12pt" style:font-weight-complex="normal"/>
    </style:style>
    <style:style style:name="T712" style:family="text">
      <style:text-properties fo:font-size="12pt" fo:font-weight="normal" officeooo:rsid="010b0d8f" style:font-size-asian="12pt" style:font-weight-asian="normal" style:font-size-complex="12pt" style:font-weight-complex="normal"/>
    </style:style>
    <style:style style:name="T713" style:family="text">
      <style:text-properties fo:font-size="12pt" fo:font-weight="normal" officeooo:rsid="00fe7dc6" style:font-size-asian="12pt" style:font-weight-asian="normal" style:font-size-complex="12pt" style:font-weight-complex="normal"/>
    </style:style>
    <style:style style:name="T714" style:family="text">
      <style:text-properties fo:color="#3465a4" loext:opacity="100%" fo:font-size="12pt" officeooo:rsid="03a675f9" style:font-size-asian="12pt" style:font-size-complex="12pt"/>
    </style:style>
    <style:style style:name="T715" style:family="text">
      <style:text-properties fo:font-size="12pt" style:font-size-asian="12pt" style:font-size-complex="12pt"/>
    </style:style>
    <style:style style:name="T716" style:family="text">
      <style:text-properties fo:font-size="12pt" fo:font-weight="normal" style:font-size-asian="12pt" style:font-weight-asian="normal" style:font-size-complex="12pt" style:font-weight-complex="normal"/>
    </style:style>
    <style:style style:name="T717" style:family="text">
      <style:text-properties fo:color="#3465a4" loext:opacity="100%" fo:font-size="12pt" officeooo:rsid="00fe7dc6" style:font-size-asian="12pt" style:font-size-complex="12pt"/>
    </style:style>
    <style:style style:name="T718" style:family="text">
      <style:text-properties fo:color="#127622" loext:opacity="100%" style:text-underline-style="none" fo:font-weight="bold" officeooo:rsid="02b315af" style:font-weight-asian="bold" style:font-weight-complex="bold"/>
    </style:style>
    <style:style style:name="T719" style:family="text">
      <style:text-properties fo:color="#127622" loext:opacity="100%" style:text-underline-style="none" fo:font-weight="bold" officeooo:rsid="02e5a480" style:font-weight-asian="bold" style:font-weight-complex="bold"/>
    </style:style>
    <style:style style:name="T720" style:family="text">
      <style:text-properties fo:color="#127622" loext:opacity="100%" style:text-underline-style="none" fo:font-weight="bold" officeooo:rsid="0005c2bd" style:font-weight-asian="bold" style:font-weight-complex="bold"/>
    </style:style>
    <style:style style:name="T721" style:family="text">
      <style:text-properties fo:color="#127622" loext:opacity="100%" style:text-underline-style="none" fo:font-weight="bold" officeooo:rsid="033602ad" style:font-weight-asian="bold" style:font-weight-complex="bold"/>
    </style:style>
    <style:style style:name="T722" style:family="text">
      <style:text-properties fo:color="#127622" loext:opacity="100%" style:text-underline-style="none" fo:font-weight="bold" officeooo:rsid="02b6cbcf" style:font-weight-asian="bold" style:font-weight-complex="bold"/>
    </style:style>
    <style:style style:name="T723" style:family="text">
      <style:text-properties fo:color="#c9211e" loext:opacity="100%" style:font-name="Carolingia"/>
    </style:style>
    <style:style style:name="T724" style:family="text">
      <style:text-properties fo:font-size="12pt" fo:font-weight="normal" officeooo:rsid="0401743a" style:font-size-asian="12pt" style:font-weight-asian="normal" style:font-size-complex="12pt" style:font-weight-complex="normal"/>
    </style:style>
    <style:style style:name="T725" style:family="text">
      <style:text-properties fo:color="#3465a4" loext:opacity="100%" fo:font-size="12pt" officeooo:rsid="0401743a" style:font-size-asian="12pt" style:font-size-complex="12pt"/>
    </style:style>
    <style:style style:name="T726" style:family="text">
      <style:text-properties officeooo:rsid="0101b973"/>
    </style:style>
    <style:style style:name="T727" style:family="text">
      <style:text-properties officeooo:rsid="0095abea"/>
    </style:style>
    <style:style style:name="T728" style:family="text">
      <style:text-properties officeooo:rsid="0097a604"/>
    </style:style>
    <style:style style:name="T729" style:family="text">
      <style:text-properties fo:font-style="italic" fo:font-weight="bold" officeooo:rsid="02505907" style:font-style-asian="italic" style:font-weight-asian="bold" style:font-style-complex="italic" style:font-weight-complex="bold"/>
    </style:style>
    <style:style style:name="T730" style:family="text">
      <style:text-properties fo:font-style="italic" fo:font-weight="bold" officeooo:rsid="0099375c" style:font-style-asian="italic" style:font-weight-asian="bold" style:font-style-complex="italic" style:font-weight-complex="bold"/>
    </style:style>
    <style:style style:name="T731" style:family="text">
      <style:text-properties fo:color="#c9211e" loext:opacity="100%"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732" style:family="text">
      <style:text-properties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733" style:family="text">
      <style:text-properties fo:font-style="normal" fo:font-weight="bold" officeooo:rsid="00e123e4" style:font-style-asian="normal" style:font-weight-asian="bold" style:font-style-complex="normal" style:font-weight-complex="bold"/>
    </style:style>
    <style:style style:name="T734" style:family="text">
      <style:text-properties fo:font-size="12pt" fo:font-style="normal" officeooo:rsid="00e195de" style:font-size-asian="12pt" style:font-style-asian="normal" style:font-size-complex="12pt" style:font-style-complex="normal"/>
    </style:style>
    <style:style style:name="T735" style:family="text">
      <style:text-properties fo:font-size="12pt" fo:font-style="normal" officeooo:rsid="00e123e4" style:font-size-asian="12pt" style:font-style-asian="normal" style:font-size-complex="12pt" style:font-style-complex="normal"/>
    </style:style>
    <style:style style:name="T736" style:family="text">
      <style:text-properties fo:font-size="12pt" fo:font-style="normal" officeooo:rsid="02f7903b" style:font-size-asian="12pt" style:font-style-asian="normal" style:font-size-complex="12pt" style:font-style-complex="normal"/>
    </style:style>
    <style:style style:name="T737" style:family="text">
      <style:text-properties fo:color="#3465a4" loext:opacity="100%" fo:font-size="12pt" fo:font-style="normal" fo:font-weight="bold" officeooo:rsid="00fe7dc6" style:font-size-asian="12pt" style:font-style-asian="normal" style:font-weight-asian="bold" style:font-size-complex="12pt" style:font-style-complex="normal" style:font-weight-complex="bold"/>
    </style:style>
    <style:style style:name="T738" style:family="text">
      <style:text-properties fo:color="#3465a4" loext:opacity="100%" fo:font-size="12pt" fo:font-style="normal" fo:font-weight="bold" officeooo:rsid="03a675f9" style:font-size-asian="12pt" style:font-style-asian="normal" style:font-weight-asian="bold" style:font-size-complex="12pt" style:font-style-complex="normal" style:font-weight-complex="bold"/>
    </style:style>
    <style:style style:name="T739" style:family="text">
      <style:text-properties fo:font-weight="normal" officeooo:rsid="00a211c4" style:font-weight-asian="normal" style:font-weight-complex="normal"/>
    </style:style>
    <style:style style:name="T740" style:family="text">
      <style:text-properties fo:font-weight="normal" officeooo:rsid="00af0c0d" style:font-weight-asian="normal" style:font-weight-complex="normal"/>
    </style:style>
    <style:style style:name="T741" style:family="text">
      <style:text-properties officeooo:rsid="00a691af"/>
    </style:style>
    <style:style style:name="T742" style:family="text">
      <style:text-properties fo:font-weight="normal" officeooo:rsid="00a691af" style:font-weight-asian="normal" style:font-weight-complex="normal"/>
    </style:style>
    <style:style style:name="T743" style:family="text">
      <style:text-properties officeooo:rsid="00a211c4"/>
    </style:style>
    <style:style style:name="T744" style:family="text">
      <style:text-properties fo:font-weight="normal" officeooo:rsid="00a490ee" style:font-weight-asian="normal" style:font-weight-complex="normal"/>
    </style:style>
    <style:style style:name="T745" style:family="text">
      <style:text-properties fo:font-weight="normal" officeooo:rsid="00a6d62f" style:font-weight-asian="normal" style:font-weight-complex="normal"/>
    </style:style>
    <style:style style:name="T746" style:family="text">
      <style:text-properties fo:font-weight="normal" officeooo:rsid="00ab030e" style:font-weight-asian="normal" style:font-weight-complex="normal"/>
    </style:style>
    <style:style style:name="T747" style:family="text">
      <style:text-properties officeooo:rsid="00a1c686"/>
    </style:style>
    <style:style style:name="T748" style:family="text">
      <style:text-properties fo:font-weight="normal" officeooo:rsid="00a1c686" style:font-weight-asian="normal" style:font-weight-complex="normal"/>
    </style:style>
    <style:style style:name="T749" style:family="text">
      <style:text-properties fo:font-style="italic" officeooo:rsid="02505907" style:font-style-asian="italic" style:font-style-complex="italic"/>
    </style:style>
    <style:style style:name="T750" style:family="text">
      <style:text-properties fo:font-style="italic" officeooo:rsid="00a747e1" style:font-style-asian="italic" style:font-style-complex="italic"/>
    </style:style>
    <style:style style:name="T751" style:family="text">
      <style:text-properties fo:font-style="italic" officeooo:rsid="010034ae" style:font-style-asian="italic" style:font-style-complex="italic"/>
    </style:style>
    <style:style style:name="T752" style:family="text">
      <style:text-properties fo:color="#c9211e" loext:opacity="100%" style:font-name="Carolingia" fo:font-size="15pt" officeooo:rsid="00ed8a6c" style:font-size-asian="15pt" style:font-size-complex="15pt"/>
    </style:style>
    <style:style style:name="T753" style:family="text">
      <style:text-properties style:font-name="Carolingia" fo:font-size="15pt" officeooo:rsid="00ed8a6c" style:font-size-asian="15pt" style:font-size-complex="15pt"/>
    </style:style>
    <style:style style:name="T754" style:family="text">
      <style:text-properties style:font-name="Carolingia" fo:font-size="15pt" officeooo:rsid="0401743a" style:font-size-asian="15pt" style:font-size-complex="15pt"/>
    </style:style>
    <style:style style:name="T755" style:family="text">
      <style:text-properties fo:font-size="15pt" officeooo:rsid="00ed8a6c" style:font-size-asian="15pt" style:font-size-complex="15pt"/>
    </style:style>
    <style:style style:name="T756" style:family="text">
      <style:text-properties fo:font-size="12pt" fo:font-weight="normal" officeooo:rsid="00e195de" style:font-size-asian="12pt" style:font-weight-asian="normal" style:font-size-complex="12pt" style:font-weight-complex="normal"/>
    </style:style>
    <style:style style:name="T757" style:family="text">
      <style:text-properties officeooo:rsid="009132bd"/>
    </style:style>
    <style:style style:name="T758" style:family="text">
      <style:text-properties officeooo:rsid="009204b7"/>
    </style:style>
    <style:style style:name="T759" style:family="text">
      <style:text-properties officeooo:rsid="008fd917"/>
    </style:style>
    <style:style style:name="T760" style:family="text">
      <style:text-properties officeooo:rsid="00e94111"/>
    </style:style>
    <style:style style:name="T761" style:family="text">
      <style:text-properties officeooo:rsid="00e73d7d"/>
    </style:style>
    <style:style style:name="T762" style:family="text">
      <style:text-properties fo:color="#000000" loext:opacity="100%" style:font-name="Calibri" style:text-underline-style="none" officeooo:rsid="00b83bdc" style:font-name-asian="Calibri" style:font-name-complex="Calibri"/>
    </style:style>
    <style:style style:name="T763" style:family="text">
      <style:text-properties fo:font-size="12pt" officeooo:rsid="041c94a5" style:font-size-asian="12pt" style:font-size-complex="12pt"/>
    </style:style>
    <style:style style:name="T764" style:family="text">
      <style:text-properties fo:color="#000000" loext:opacity="100%" style:font-name="Calibri" style:text-underline-style="none" fo:font-weight="normal" officeooo:rsid="00b83bdc" style:font-name-asian="Calibri" style:font-weight-asian="normal" style:font-name-complex="Calibri" style:font-weight-complex="normal"/>
    </style:style>
    <style:style style:name="T765" style:family="text">
      <style:text-properties fo:color="#000000" loext:opacity="100%" fo:font-weight="normal" style:font-weight-asian="normal" style:font-weight-complex="normal"/>
    </style:style>
    <style:style style:name="T766" style:family="text">
      <style:text-properties fo:color="#000000" loext:opacity="100%" style:font-name="Calibri" style:text-underline-style="none" fo:font-weight="normal" style:font-name-asian="Calibri" style:font-weight-asian="normal" style:font-name-complex="Calibri" style:font-weight-complex="normal"/>
    </style:style>
    <style:style style:name="T767" style:family="text">
      <style:text-properties officeooo:rsid="00e76b99"/>
    </style:style>
    <style:style style:name="T768" style:family="text">
      <style:text-properties fo:color="#000000" loext:opacity="100%" style:font-name="Calibri" style:text-underline-style="none" fo:font-weight="normal" officeooo:rsid="00e76b99" style:font-name-asian="Calibri" style:font-weight-asian="normal" style:font-name-complex="Calibri" style:font-weight-complex="normal"/>
    </style:style>
    <style:style style:name="T769" style:family="text">
      <style:text-properties fo:font-size="6pt" officeooo:rsid="0065e989" style:font-size-asian="6pt" style:font-size-complex="6pt"/>
    </style:style>
    <style:style style:name="T770" style:family="text">
      <style:text-properties officeooo:rsid="0065e989"/>
    </style:style>
    <style:style style:name="T771" style:family="text">
      <style:text-properties fo:font-weight="normal" officeooo:rsid="0065e989" style:font-weight-asian="normal" style:font-weight-complex="normal"/>
    </style:style>
    <style:style style:name="T772" style:family="text">
      <style:text-properties officeooo:rsid="025456cf"/>
    </style:style>
    <style:style style:name="T773" style:family="text">
      <style:text-properties officeooo:rsid="0040e48b"/>
    </style:style>
    <style:style style:name="T774" style:family="text">
      <style:text-properties officeooo:rsid="00a8a79a"/>
    </style:style>
    <style:style style:name="T775" style:family="text">
      <style:text-properties officeooo:rsid="00ed8a6c"/>
    </style:style>
    <style:style style:name="T776" style:family="text">
      <style:text-properties style:text-underline-style="none" fo:font-weight="normal" officeooo:rsid="00875045" style:font-weight-asian="normal" style:font-weight-complex="normal"/>
    </style:style>
    <style:style style:name="T777" style:family="text">
      <style:text-properties style:text-underline-style="none" fo:font-weight="normal" officeooo:rsid="008b37f1" style:font-weight-asian="normal" style:font-weight-complex="normal"/>
    </style:style>
    <style:style style:name="T778" style:family="text">
      <style:text-properties style:text-underline-style="none" fo:font-weight="normal" officeooo:rsid="008859d8" style:font-weight-asian="normal" style:font-weight-complex="normal"/>
    </style:style>
    <style:style style:name="T779" style:family="text">
      <style:text-properties style:text-underline-style="none" fo:font-weight="normal" officeooo:rsid="00404a84" style:font-weight-asian="normal" style:font-weight-complex="normal"/>
    </style:style>
    <style:style style:name="T780" style:family="text">
      <style:text-properties style:text-underline-style="none" fo:font-weight="normal" officeooo:rsid="02505907" style:font-weight-asian="normal" style:font-weight-complex="normal"/>
    </style:style>
    <style:style style:name="T781" style:family="text">
      <style:text-properties style:text-underline-style="none" fo:font-weight="normal" officeooo:rsid="0057dbbb" style:font-weight-asian="normal" style:font-weight-complex="normal"/>
    </style:style>
    <style:style style:name="T782" style:family="text">
      <style:text-properties style:text-underline-style="none" fo:font-weight="normal" officeooo:rsid="0377b25a" style:font-weight-asian="normal" style:font-weight-complex="normal"/>
    </style:style>
    <style:style style:name="T783" style:family="text">
      <style:text-properties style:text-underline-style="none" fo:font-weight="normal" officeooo:rsid="037922b9" style:font-weight-asian="normal" style:font-weight-complex="normal"/>
    </style:style>
    <style:style style:name="T784" style:family="text">
      <style:text-properties style:text-underline-style="none" fo:font-weight="normal" officeooo:rsid="0065e989" style:font-weight-asian="normal" style:font-weight-complex="normal"/>
    </style:style>
    <style:style style:name="T785" style:family="text">
      <style:text-properties officeooo:rsid="009d1685"/>
    </style:style>
    <style:style style:name="T786" style:family="text">
      <style:text-properties officeooo:rsid="00e56fb7"/>
    </style:style>
    <style:style style:name="T787" style:family="text">
      <style:text-properties officeooo:rsid="049eec16"/>
    </style:style>
    <style:style style:name="T788" style:family="text">
      <style:text-properties fo:font-weight="bold" officeooo:rsid="01e8ba29" style:font-weight-asian="bold" style:font-weight-complex="bold"/>
    </style:style>
    <style:style style:name="T789" style:family="text">
      <style:text-properties officeooo:rsid="01e8ba29"/>
    </style:style>
    <style:style style:name="T790" style:family="text">
      <style:text-properties fo:font-weight="bold" officeooo:rsid="0496b1ee" style:font-weight-asian="bold" style:font-weight-complex="bold"/>
    </style:style>
    <style:style style:name="T791" style:family="text">
      <style:text-properties officeooo:rsid="0496b1ee"/>
    </style:style>
    <style:style style:name="T792" style:family="text">
      <style:text-properties fo:font-weight="bold" officeooo:rsid="01cd926a" style:font-weight-asian="bold" style:font-weight-complex="bold"/>
    </style:style>
    <style:style style:name="T793" style:family="text">
      <style:text-properties officeooo:rsid="01cd926a"/>
    </style:style>
    <style:style style:name="T794" style:family="text">
      <style:text-properties officeooo:rsid="00ed33a1"/>
    </style:style>
    <style:style style:name="T795" style:family="text">
      <style:text-properties fo:font-weight="bold" officeooo:rsid="00e56fb7" style:font-weight-asian="bold" style:font-weight-complex="bold"/>
    </style:style>
    <style:style style:name="T796" style:family="text">
      <style:text-properties fo:font-weight="bold" officeooo:rsid="0129e3bf" style:font-weight-asian="bold" style:font-weight-complex="bold"/>
    </style:style>
    <style:style style:name="T797" style:family="text">
      <style:text-properties officeooo:rsid="0129e3bf"/>
    </style:style>
    <style:style style:name="T798" style:family="text">
      <style:text-properties fo:font-weight="bold" officeooo:rsid="00f835b5" style:font-weight-asian="bold" style:font-weight-complex="bold"/>
    </style:style>
    <style:style style:name="T799" style:family="text">
      <style:text-properties officeooo:rsid="0237e207"/>
    </style:style>
    <style:style style:name="T800" style:family="text">
      <style:text-properties fo:font-weight="bold" officeooo:rsid="0237e207" style:font-weight-asian="bold" style:font-weight-complex="bold"/>
    </style:style>
    <style:style style:name="T801" style:family="text">
      <style:text-properties fo:font-weight="bold" officeooo:rsid="012d52a1" style:font-weight-asian="bold" style:font-weight-complex="bold"/>
    </style:style>
    <style:style style:name="T802" style:family="text">
      <style:text-properties officeooo:rsid="012d52a1"/>
    </style:style>
    <style:style style:name="T803" style:family="text">
      <style:text-properties officeooo:rsid="0235b4ab"/>
    </style:style>
    <style:style style:name="T804" style:family="text">
      <style:text-properties fo:font-weight="bold" officeooo:rsid="0235b4ab" style:font-weight-asian="bold" style:font-weight-complex="bold"/>
    </style:style>
    <style:style style:name="T805" style:family="text">
      <style:text-properties officeooo:rsid="00e76829"/>
    </style:style>
    <style:style style:name="T806" style:family="text">
      <style:text-properties fo:color="#808080" loext:opacity="100%" fo:font-weight="bold" officeooo:rsid="00f835b5" style:font-weight-asian="bold" style:font-weight-complex="bold"/>
    </style:style>
    <style:style style:name="T807" style:family="text">
      <style:text-properties officeooo:rsid="00951f51"/>
    </style:style>
    <style:style style:name="T808" style:family="text">
      <style:text-properties officeooo:rsid="0094f224"/>
    </style:style>
    <style:style style:name="T809" style:family="text">
      <style:text-properties officeooo:rsid="00eab902"/>
    </style:style>
    <style:style style:name="T810" style:family="text">
      <style:text-properties fo:color="#c9211e" loext:opacity="100%" fo:font-size="48pt" officeooo:rsid="02c9520c" fo:background-color="#ffbf00" loext:char-shading-value="0" style:font-size-asian="48pt" style:font-size-complex="48pt"/>
    </style:style>
    <style:style style:name="T811" style:family="text">
      <style:text-properties fo:color="#127622" loext:opacity="100%" fo:font-size="48pt" officeooo:rsid="02c9520c" fo:background-color="#ffbf00" loext:char-shading-value="0" style:font-size-asian="48pt" style:font-size-complex="48pt"/>
    </style:style>
    <style:style style:name="T812" style:family="text">
      <style:text-properties fo:color="#127622" loext:opacity="100%" fo:font-size="15pt" officeooo:rsid="02c9520c" style:font-size-asian="15pt" style:font-size-complex="15pt"/>
    </style:style>
    <style:style style:name="T813" style:family="text">
      <style:text-properties fo:color="#127622" loext:opacity="100%" fo:font-size="24pt" officeooo:rsid="02d27ac7" style:font-size-asian="24pt" style:font-size-complex="24pt"/>
    </style:style>
    <style:style style:name="T814" style:family="text">
      <style:text-properties fo:color="#127622" loext:opacity="100%" fo:font-size="24pt" officeooo:rsid="02c9520c" style:font-size-asian="24pt" style:font-size-complex="24pt"/>
    </style:style>
    <style:style style:name="T815" style:family="text">
      <style:text-properties fo:color="#127622" loext:opacity="100%" officeooo:rsid="02d0af99"/>
    </style:style>
    <style:style style:name="T816" style:family="text">
      <style:text-properties fo:color="#127622" loext:opacity="100%"/>
    </style:style>
    <style:style style:name="T817" style:family="text">
      <style:text-properties fo:color="#127622" loext:opacity="100%" officeooo:rsid="02d212ad"/>
    </style:style>
    <style:style style:name="T818" style:family="text">
      <style:text-properties fo:color="#127622" loext:opacity="100%" officeooo:rsid="02c9520c"/>
    </style:style>
    <style:style style:name="T819" style:family="text">
      <style:text-properties fo:color="#127622" loext:opacity="100%" officeooo:rsid="02f47090"/>
    </style:style>
    <style:style style:name="T820" style:family="text">
      <style:text-properties officeooo:rsid="02cf0674"/>
    </style:style>
    <style:style style:name="T821" style:family="text">
      <style:text-properties fo:color="#000000" loext:opacity="100%" style:font-name="Calibri1" fo:font-size="15pt" style:text-underline-style="none" fo:font-weight="normal" officeooo:rsid="02caf4ce" style:font-size-asian="13.1000003814697pt" style:font-weight-asian="normal" style:font-size-complex="15pt" style:font-weight-complex="normal"/>
    </style:style>
    <style:style style:name="T822" style:family="text">
      <style:text-properties fo:color="#000000" loext:opacity="100%" style:font-name="Calibri1" fo:font-size="15pt" style:text-underline-style="none" fo:font-weight="normal" officeooo:rsid="02cd2b63" style:font-size-asian="13.1000003814697pt" style:font-weight-asian="normal" style:font-size-complex="15pt" style:font-weight-complex="normal"/>
    </style:style>
    <style:style style:name="T823" style:family="text">
      <style:text-properties fo:color="#000000" loext:opacity="100%" style:font-name="Calibri1" fo:font-size="15pt" style:text-underline-style="none" fo:font-weight="normal" style:font-size-asian="13.1000003814697pt" style:font-weight-asian="normal" style:font-size-complex="15pt" style:font-weight-complex="normal"/>
    </style:style>
    <style:style style:name="T824" style:family="text">
      <style:text-properties fo:color="#000000" loext:opacity="100%" style:font-name="Calibri1" fo:font-size="15pt" style:text-underline-style="none" fo:font-weight="normal" officeooo:rsid="02cca386" style:font-size-asian="13.1000003814697pt" style:font-weight-asian="normal" style:font-size-complex="15pt" style:font-weight-complex="normal"/>
    </style:style>
    <style:style style:name="T825" style:family="text">
      <style:text-properties fo:color="#000000" loext:opacity="100%" style:font-name="Calibri1" fo:font-size="15pt" style:text-underline-style="none" fo:font-weight="normal" officeooo:rsid="02ceb800" style:font-size-asian="13.1000003814697pt" style:font-weight-asian="normal" style:font-size-complex="15pt" style:font-weight-complex="normal"/>
    </style:style>
    <style:style style:name="T826" style:family="text">
      <style:text-properties fo:color="#000000" loext:opacity="100%" style:font-name="Calibri1" fo:font-size="15pt" style:text-underline-style="none" fo:font-weight="normal" officeooo:rsid="02cdb609" style:font-size-asian="13.1000003814697pt" style:font-weight-asian="normal" style:font-size-complex="15pt" style:font-weight-complex="normal"/>
    </style:style>
    <style:style style:name="T827" style:family="text">
      <style:text-properties fo:color="#000000" loext:opacity="100%" style:font-name="Calibri1" fo:font-size="15pt" style:text-underline-style="none" fo:font-weight="normal" officeooo:rsid="02dc37e5" style:font-size-asian="13.1000003814697pt" style:font-weight-asian="normal" style:font-size-complex="15pt" style:font-weight-complex="normal"/>
    </style:style>
    <style:style style:name="T828" style:family="text">
      <style:text-properties fo:font-weight="normal" officeooo:rsid="02505907" style:font-weight-asian="normal" style:font-weight-complex="normal"/>
    </style:style>
    <style:style style:name="T829" style:family="text">
      <style:text-properties fo:font-weight="normal" officeooo:rsid="0377b25a" style:font-weight-asian="normal" style:font-weight-complex="normal"/>
    </style:style>
    <style:style style:name="T830" style:family="text">
      <style:text-properties fo:font-weight="normal" officeooo:rsid="037922b9" style:font-weight-asian="normal" style:font-weight-complex="normal"/>
    </style:style>
    <style:style style:name="T831" style:family="text">
      <style:text-properties fo:font-size="15pt" style:font-size-asian="15pt" style:font-size-complex="15pt"/>
    </style:style>
    <style:style style:name="T832" style:family="text">
      <style:text-properties officeooo:rsid="01fe19a6"/>
    </style:style>
    <style:style style:name="T833" style:family="text">
      <style:text-properties officeooo:rsid="01fa7a58"/>
    </style:style>
    <style:style style:name="T834" style:family="text">
      <style:text-properties officeooo:rsid="01fb4b23"/>
    </style:style>
    <style:style style:name="T835" style:family="text">
      <style:text-properties officeooo:rsid="01fcd495"/>
    </style:style>
    <style:style style:name="T836" style:family="text">
      <style:text-properties officeooo:rsid="01ff66b2"/>
    </style:style>
    <style:style style:name="T837" style:family="text">
      <style:text-properties officeooo:rsid="00b0e559"/>
    </style:style>
    <style:style style:name="T838" style:family="text">
      <style:text-properties officeooo:rsid="0200f11d"/>
    </style:style>
    <style:style style:name="T839" style:family="text">
      <style:text-properties officeooo:rsid="0201d1b7"/>
    </style:style>
    <style:style style:name="T840" style:family="text">
      <style:text-properties officeooo:rsid="0203b9ca"/>
    </style:style>
    <style:style style:name="T841" style:family="text">
      <style:text-properties officeooo:rsid="02047387"/>
    </style:style>
    <style:style style:name="T842" style:family="text">
      <style:text-properties fo:color="#000000" loext:opacity="100%" officeooo:rsid="05f5ae0a"/>
    </style:style>
    <style:style style:name="T843" style:family="text">
      <style:text-properties fo:color="#000000" loext:opacity="100%" officeooo:rsid="02241ff8"/>
    </style:style>
    <style:style style:name="T844" style:family="text">
      <style:text-properties fo:color="#000000" loext:opacity="100%" officeooo:rsid="02047387"/>
    </style:style>
    <style:style style:name="T845" style:family="text">
      <style:text-properties fo:color="#000000" loext:opacity="100%" officeooo:rsid="020551b1"/>
    </style:style>
    <style:style style:name="T846" style:family="text">
      <style:text-properties officeooo:rsid="04b25a18"/>
    </style:style>
    <style:style style:name="T847" style:family="text">
      <style:text-properties officeooo:rsid="0388a7cb"/>
    </style:style>
    <style:style style:name="T848" style:family="text">
      <style:text-properties fo:color="#c9211e" loext:opacity="100%" officeooo:rsid="0281cff2"/>
    </style:style>
    <style:style style:name="T849" style:family="text">
      <style:text-properties officeooo:rsid="02dd9dfa"/>
    </style:style>
    <style:style style:name="T850" style:family="text">
      <style:text-properties fo:color="#c9211e" loext:opacity="100%" officeooo:rsid="038a6bf5"/>
    </style:style>
    <style:style style:name="T851" style:family="text">
      <style:text-properties officeooo:rsid="038ecfc4"/>
    </style:style>
    <style:style style:name="T852" style:family="text">
      <style:text-properties officeooo:rsid="038eee22"/>
    </style:style>
    <style:style style:name="T853" style:family="text">
      <style:text-properties officeooo:rsid="01612d84"/>
    </style:style>
    <style:style style:name="T854" style:family="text">
      <style:text-properties officeooo:rsid="02e5bca5"/>
    </style:style>
    <style:style style:name="T855" style:family="text">
      <style:text-properties officeooo:rsid="02e7245f"/>
    </style:style>
    <style:style style:name="T856" style:family="text">
      <style:text-properties officeooo:rsid="03a1bcfc"/>
    </style:style>
    <style:style style:name="T857" style:family="text">
      <style:text-properties officeooo:rsid="050e743f"/>
    </style:style>
    <style:style style:name="T858" style:family="text">
      <style:text-properties officeooo:rsid="0510fc7b"/>
    </style:style>
    <style:style style:name="T859" style:family="text">
      <style:text-properties fo:font-weight="bold" officeooo:rsid="050e743f" style:font-weight-asian="bold" style:font-weight-complex="bold"/>
    </style:style>
    <style:style style:name="T860" style:family="text">
      <style:text-properties officeooo:rsid="0385242f"/>
    </style:style>
    <style:style style:name="T861" style:family="text">
      <style:text-properties officeooo:rsid="037b2cff"/>
    </style:style>
    <style:style style:name="T862" style:family="text">
      <style:text-properties officeooo:rsid="02e81722"/>
    </style:style>
    <style:style style:name="T863" style:family="text">
      <style:text-properties officeooo:rsid="02e94649"/>
    </style:style>
    <style:style style:name="T864" style:family="text">
      <style:text-properties officeooo:rsid="02ea2d62"/>
    </style:style>
    <style:style style:name="T865" style:family="text">
      <style:text-properties officeooo:rsid="02eb516c"/>
    </style:style>
    <style:style style:name="T866" style:family="text">
      <style:text-properties officeooo:rsid="02eb847a"/>
    </style:style>
    <style:style style:name="T867" style:family="text">
      <style:text-properties fo:font-weight="bold" officeooo:rsid="02e33bd3" style:font-weight-asian="bold" style:font-weight-complex="bold"/>
    </style:style>
    <style:style style:name="T868" style:family="text">
      <style:text-properties officeooo:rsid="02ec6b06"/>
    </style:style>
    <style:style style:name="T869" style:family="text">
      <style:text-properties fo:font-weight="bold" officeooo:rsid="02e3d4c5" style:font-weight-asian="bold" style:font-weight-complex="bold"/>
    </style:style>
    <style:style style:name="T870" style:family="text">
      <style:text-properties officeooo:rsid="03d4f4b3"/>
    </style:style>
    <style:style style:name="T871" style:family="text">
      <style:text-properties fo:font-weight="bold" officeooo:rsid="02e3f378" style:font-weight-asian="bold" style:font-weight-complex="bold"/>
    </style:style>
    <style:style style:name="T872" style:family="text">
      <style:text-properties officeooo:rsid="02ed8b63"/>
    </style:style>
    <style:style style:name="T873" style:family="text">
      <style:text-properties officeooo:rsid="02ee2436"/>
    </style:style>
    <style:style style:name="T874" style:family="text">
      <style:text-properties officeooo:rsid="02ef30a8"/>
    </style:style>
    <style:style style:name="T875" style:family="text">
      <style:text-properties officeooo:rsid="02f07c0a"/>
    </style:style>
    <style:style style:name="T876" style:family="text">
      <style:text-properties fo:font-size="15pt" style:text-underline-style="none" fo:font-weight="normal" officeooo:rsid="01156f02" style:font-size-asian="15pt" style:font-weight-asian="normal" style:font-size-complex="15pt" style:font-weight-complex="normal"/>
    </style:style>
    <style:style style:name="T877" style:family="text">
      <style:text-properties officeooo:rsid="04b0eaf0"/>
    </style:style>
    <style:style style:name="T878" style:family="text">
      <style:text-properties officeooo:rsid="03ed9d19"/>
    </style:style>
    <style:style style:name="T879" style:family="text">
      <style:text-properties officeooo:rsid="02b62508"/>
    </style:style>
    <style:style style:name="T880" style:family="text">
      <style:text-properties fo:font-weight="bold" officeooo:rsid="02b62508" style:font-weight-asian="bold" style:font-weight-complex="bold"/>
    </style:style>
    <style:style style:name="T881" style:family="text">
      <style:text-properties fo:font-weight="normal" officeooo:rsid="02e81722" style:font-weight-asian="normal" style:font-weight-complex="normal"/>
    </style:style>
    <style:style style:name="T882" style:family="text">
      <style:text-properties fo:font-weight="normal" officeooo:rsid="02b62508" style:font-weight-asian="normal" style:font-weight-complex="normal"/>
    </style:style>
    <style:style style:name="T883" style:family="text">
      <style:text-properties officeooo:rsid="02b7b14a"/>
    </style:style>
    <style:style style:name="T884" style:family="text">
      <style:text-properties officeooo:rsid="04b2d781"/>
    </style:style>
    <style:style style:name="T885" style:family="text">
      <style:text-properties officeooo:rsid="037ab79d"/>
    </style:style>
    <style:style style:name="T886" style:family="text">
      <style:text-properties officeooo:rsid="02b4b4f4"/>
    </style:style>
    <style:style style:name="T887" style:family="text">
      <style:text-properties officeooo:rsid="0281cff2"/>
    </style:style>
    <style:style style:name="T888" style:family="text">
      <style:text-properties officeooo:rsid="038a6bf5"/>
    </style:style>
    <style:style style:name="T889" style:family="text">
      <style:text-properties officeooo:rsid="038de91d"/>
    </style:style>
    <style:style style:name="T890" style:family="text">
      <style:text-properties officeooo:rsid="038b7b79"/>
    </style:style>
    <style:style style:name="T891" style:family="text">
      <style:text-properties officeooo:rsid="00c87703"/>
    </style:style>
    <style:style style:name="T892" style:family="text">
      <style:text-properties officeooo:rsid="01d2c0f1"/>
    </style:style>
    <style:style style:name="T893" style:family="text">
      <style:text-properties officeooo:rsid="01d179b3"/>
    </style:style>
    <style:style style:name="T894" style:family="text">
      <style:text-properties fo:color="#c9211e" loext:opacity="100%" fo:font-weight="bold" officeooo:rsid="05ad8c4b" style:font-weight-asian="bold" style:font-weight-complex="bold"/>
    </style:style>
    <style:style style:name="T895" style:family="text">
      <style:text-properties fo:color="#c9211e" loext:opacity="100%" fo:font-weight="bold" officeooo:rsid="05fade9d" style:font-weight-asian="bold" style:font-weight-complex="bold"/>
    </style:style>
    <style:style style:name="T896" style:family="text">
      <style:text-properties style:text-underline-style="none" fo:font-weight="bold" officeooo:rsid="035dd688" style:font-weight-asian="bold" style:font-weight-complex="bold"/>
    </style:style>
    <style:style style:name="T897" style:family="text">
      <style:text-properties style:text-underline-style="none" fo:font-weight="bold" officeooo:rsid="036c5ebd" style:font-weight-asian="bold" style:font-weight-complex="bold"/>
    </style:style>
    <style:style style:name="T898" style:family="text">
      <style:text-properties style:text-underline-style="none" fo:font-weight="bold" officeooo:rsid="036e82ac" style:font-weight-asian="bold" style:font-weight-complex="bold"/>
    </style:style>
    <style:style style:name="T899" style:family="text">
      <style:text-properties style:text-underline-style="none" fo:font-weight="bold" officeooo:rsid="0371490d" style:font-weight-asian="bold" style:font-weight-complex="bold"/>
    </style:style>
    <style:style style:name="T900" style:family="text">
      <style:text-properties style:text-underline-style="none" fo:font-weight="bold" officeooo:rsid="02b4a899" style:font-weight-asian="bold" style:font-weight-complex="bold"/>
    </style:style>
    <style:style style:name="T901" style:family="text">
      <style:text-properties style:text-underline-style="none" fo:font-weight="bold" officeooo:rsid="0528f60c" style:font-weight-asian="bold" style:font-weight-complex="bold"/>
    </style:style>
    <style:style style:name="T902" style:family="text">
      <style:text-properties style:text-underline-style="none" fo:font-weight="bold" officeooo:rsid="05d502d4" style:font-weight-asian="bold" style:font-weight-complex="bold"/>
    </style:style>
    <style:style style:name="T903" style:family="text">
      <style:text-properties officeooo:rsid="00cd7af5"/>
    </style:style>
    <style:style style:name="T904" style:family="text">
      <style:text-properties officeooo:rsid="023e878e"/>
    </style:style>
    <style:style style:name="T905" style:family="text">
      <style:text-properties officeooo:rsid="05d84712"/>
    </style:style>
    <style:style style:name="T906" style:family="text">
      <style:text-properties fo:font-weight="bold" officeooo:rsid="00cd7af5" style:font-weight-asian="bold" style:font-weight-complex="bold"/>
    </style:style>
    <style:style style:name="T907" style:family="text">
      <style:text-properties fo:font-weight="bold" officeooo:rsid="05d84712" style:font-weight-asian="bold" style:font-weight-complex="bold"/>
    </style:style>
    <style:style style:name="T908" style:family="text">
      <style:text-properties fo:font-weight="bold" officeooo:rsid="0312b500" style:font-weight-asian="bold" style:font-weight-complex="bold"/>
    </style:style>
    <style:style style:name="T909" style:family="text">
      <style:text-properties fo:font-weight="normal" officeooo:rsid="02b4b4f4" style:font-weight-asian="normal" style:font-weight-complex="normal"/>
    </style:style>
    <style:style style:name="T910" style:family="text">
      <style:text-properties fo:font-weight="bold" officeooo:rsid="0312d229" style:font-weight-asian="bold" style:font-weight-complex="bold"/>
    </style:style>
    <style:style style:name="T911" style:family="text">
      <style:text-properties officeooo:rsid="01d451a3"/>
    </style:style>
    <style:style style:name="T912" style:family="text">
      <style:text-properties officeooo:rsid="05d502d4"/>
    </style:style>
    <style:style style:name="T913" style:family="text">
      <style:text-properties officeooo:rsid="01dd27da"/>
    </style:style>
    <style:style style:name="T914" style:family="text">
      <style:text-properties officeooo:rsid="01d62afd"/>
    </style:style>
    <style:style style:name="T915" style:family="text">
      <style:text-properties officeooo:rsid="01d971c9"/>
    </style:style>
    <style:style style:name="T916" style:family="text">
      <style:text-properties fo:font-weight="bold" officeooo:rsid="01d971c9" style:font-weight-asian="bold" style:font-weight-complex="bold"/>
    </style:style>
    <style:style style:name="T917" style:family="text">
      <style:text-properties officeooo:rsid="01da89fb"/>
    </style:style>
    <style:style style:name="T918" style:family="text">
      <style:text-properties officeooo:rsid="05d61459"/>
    </style:style>
    <style:style style:name="T919" style:family="text">
      <style:text-properties fo:font-weight="bold" officeooo:rsid="01de9d19" style:font-weight-asian="bold" style:font-weight-complex="bold"/>
    </style:style>
    <style:style style:name="T920" style:family="text">
      <style:text-properties officeooo:rsid="01de9d19"/>
    </style:style>
    <style:style style:name="T921" style:family="text">
      <style:text-properties fo:font-weight="bold" officeooo:rsid="01dec89c" style:font-weight-asian="bold" style:font-weight-complex="bold"/>
    </style:style>
    <style:style style:name="T922" style:family="text">
      <style:text-properties officeooo:rsid="01dec89c"/>
    </style:style>
    <style:style style:name="T923" style:family="text">
      <style:text-properties officeooo:rsid="01e0435a"/>
    </style:style>
    <style:style style:name="T924" style:family="text">
      <style:text-properties officeooo:rsid="00c262ee"/>
    </style:style>
    <style:style style:name="T925" style:family="text">
      <style:text-properties officeooo:rsid="00b7ead2"/>
    </style:style>
    <style:style style:name="T926" style:family="text">
      <style:text-properties officeooo:rsid="01e30168"/>
    </style:style>
    <style:style style:name="T927" style:family="text">
      <style:text-properties officeooo:rsid="01c7e8fc"/>
    </style:style>
    <style:style style:name="T928" style:family="text">
      <style:text-properties officeooo:rsid="05d873a4"/>
    </style:style>
    <style:style style:name="T929" style:family="text">
      <style:text-properties officeooo:rsid="01e3c9f4"/>
    </style:style>
    <style:style style:name="T930" style:family="text">
      <style:text-properties fo:color="#224b12" loext:opacity="100%" fo:font-size="6pt" officeooo:rsid="04b2d781" style:font-size-asian="6pt" style:font-size-complex="6pt"/>
    </style:style>
    <style:style style:name="T931" style:family="text">
      <style:text-properties officeooo:rsid="01e4ada1"/>
    </style:style>
    <style:style style:name="T932" style:family="text">
      <style:text-properties fo:font-weight="bold" officeooo:rsid="03a49364" style:font-weight-asian="bold" style:font-weight-complex="bold"/>
    </style:style>
    <style:style style:name="T933" style:family="text">
      <style:text-properties fo:font-weight="bold" officeooo:rsid="01e5325b" style:font-weight-asian="bold" style:font-weight-complex="bold"/>
    </style:style>
    <style:style style:name="T934" style:family="text">
      <style:text-properties fo:font-weight="bold" officeooo:rsid="01e7d2f8" style:font-weight-asian="bold" style:font-weight-complex="bold"/>
    </style:style>
    <style:style style:name="T935" style:family="text">
      <style:text-properties fo:font-weight="bold" officeooo:rsid="03a373e8" style:font-weight-asian="bold" style:font-weight-complex="bold"/>
    </style:style>
    <style:style style:name="T936" style:family="text">
      <style:text-properties officeooo:rsid="01e5325b"/>
    </style:style>
    <style:style style:name="T937" style:family="text">
      <style:text-properties officeooo:rsid="03a51fa7"/>
    </style:style>
    <style:style style:name="T938" style:family="text">
      <style:text-properties officeooo:rsid="03a5bff9"/>
    </style:style>
    <style:style style:name="T939" style:family="text">
      <style:text-properties officeooo:rsid="03a49364"/>
    </style:style>
    <style:style style:name="T940" style:family="text">
      <style:text-properties officeooo:rsid="03a373e8"/>
    </style:style>
    <style:style style:name="T941" style:family="text">
      <style:text-properties officeooo:rsid="024fac6c"/>
    </style:style>
    <style:style style:name="T942" style:family="text">
      <style:text-properties fo:font-weight="bold" officeooo:rsid="01e4eae5" style:font-weight-asian="bold" style:font-weight-complex="bold"/>
    </style:style>
    <style:style style:name="T943" style:family="text">
      <style:text-properties officeooo:rsid="03a8830b"/>
    </style:style>
    <style:style style:name="T944" style:family="text">
      <style:text-properties fo:font-weight="bold" officeooo:rsid="03a673b0" style:font-weight-asian="bold" style:font-weight-complex="bold"/>
    </style:style>
    <style:style style:name="T945" style:family="text">
      <style:text-properties officeooo:rsid="03a673b0"/>
    </style:style>
    <style:style style:name="T946" style:family="text">
      <style:text-properties officeooo:rsid="03a850e0"/>
    </style:style>
    <style:style style:name="T947" style:family="text">
      <style:text-properties fo:font-weight="bold" officeooo:rsid="024fac6c" style:font-weight-asian="bold" style:font-weight-complex="bold"/>
    </style:style>
    <style:style style:name="T948" style:family="text">
      <style:text-properties fo:font-weight="bold" officeooo:rsid="01e9907a" style:font-weight-asian="bold" style:font-weight-complex="bold"/>
    </style:style>
    <style:style style:name="T949" style:family="text">
      <style:text-properties officeooo:rsid="023fe44b"/>
    </style:style>
    <style:style style:name="T950" style:family="text">
      <style:text-properties style:font-name="Calibri" fo:font-size="12pt" fo:font-weight="bold" officeooo:rsid="00b53b22" style:font-name-asian="NSimSun" style:font-size-asian="12pt" style:font-weight-asian="bold" style:font-name-complex="Lucida Sans1" style:font-size-complex="12pt" style:font-weight-complex="bold"/>
    </style:style>
    <style:style style:name="T951" style:family="text">
      <style:text-properties style:font-name="Calibri" fo:font-size="12pt" fo:font-weight="bold" officeooo:rsid="01e5325b" style:font-name-asian="NSimSun" style:font-size-asian="12pt" style:font-weight-asian="bold" style:font-name-complex="Lucida Sans1" style:font-size-complex="12pt" style:font-weight-complex="bold"/>
    </style:style>
    <style:style style:name="T952" style:family="text">
      <style:text-properties style:font-name="Calibri" fo:font-size="12pt" officeooo:rsid="00b53b22" style:font-name-asian="NSimSun" style:font-size-asian="12pt" style:font-name-complex="Lucida Sans1" style:font-size-complex="12pt"/>
    </style:style>
    <style:style style:name="T953" style:family="text">
      <style:text-properties style:font-name="Calibri" fo:font-size="12pt" officeooo:rsid="023e878e" style:font-name-asian="NSimSun" style:font-size-asian="12pt" style:font-name-complex="Lucida Sans1" style:font-size-complex="12pt"/>
    </style:style>
    <style:style style:name="T954" style:family="text">
      <style:text-properties style:font-name="Calibri" fo:font-size="12pt" officeooo:rsid="03a8830b" style:font-name-asian="NSimSun" style:font-size-asian="12pt" style:font-name-complex="Lucida Sans1" style:font-size-complex="12pt"/>
    </style:style>
    <style:style style:name="T955" style:family="text">
      <style:text-properties style:font-name="Calibri" fo:font-size="12pt" officeooo:rsid="047f922f" style:font-name-asian="NSimSun" style:font-size-asian="12pt" style:font-name-complex="Lucida Sans1" style:font-size-complex="12pt"/>
    </style:style>
    <style:style style:name="T956" style:family="text">
      <style:text-properties style:font-name="Calibri" fo:font-size="12pt" officeooo:rsid="023fe44b" style:font-name-asian="NSimSun" style:font-size-asian="12pt" style:font-name-complex="Lucida Sans1" style:font-size-complex="12pt"/>
    </style:style>
    <style:style style:name="T957" style:family="text">
      <style:text-properties style:font-name="Calibri" fo:font-size="12pt" officeooo:rsid="024fac6c" style:font-name-asian="NSimSun" style:font-size-asian="12pt" style:font-name-complex="Lucida Sans1" style:font-size-complex="12pt"/>
    </style:style>
    <style:style style:name="T958" style:family="text">
      <style:text-properties officeooo:rsid="03e79fd4"/>
    </style:style>
    <style:style style:name="T959" style:family="text">
      <style:text-properties officeooo:rsid="039070ec"/>
    </style:style>
    <style:style style:name="T960" style:family="text">
      <style:text-properties officeooo:rsid="02fc1b20"/>
    </style:style>
    <style:style style:name="T961" style:family="text">
      <style:text-properties style:font-name="Calibri" officeooo:rsid="02fc1b20" style:font-name-asian="Calibri" style:font-name-complex="Calibri"/>
    </style:style>
    <style:style style:name="T962" style:family="text">
      <style:text-properties style:font-name="Calibri" officeooo:rsid="018e8bdf" style:font-name-asian="Calibri" style:font-name-complex="Calibri"/>
    </style:style>
    <style:style style:name="T963" style:family="text">
      <style:text-properties style:font-name="Calibri" officeooo:rsid="02f23896" style:font-name-asian="Calibri" style:font-name-complex="Calibri"/>
    </style:style>
    <style:style style:name="T964" style:family="text">
      <style:text-properties officeooo:rsid="02f0ba6f"/>
    </style:style>
    <style:style style:name="T965" style:family="text">
      <style:text-properties officeooo:rsid="051a3145"/>
    </style:style>
    <style:style style:name="T966" style:family="text">
      <style:text-properties officeooo:rsid="02fcc66e"/>
    </style:style>
    <style:style style:name="T967" style:family="text">
      <style:text-properties fo:font-weight="bold" officeooo:rsid="02f8dd31" style:font-weight-asian="bold" style:font-weight-complex="bold"/>
    </style:style>
    <style:style style:name="T968" style:family="text">
      <style:text-properties officeooo:rsid="02fd7155"/>
    </style:style>
    <style:style style:name="T969" style:family="text">
      <style:text-properties fo:font-weight="bold" officeooo:rsid="02f9d4fa" style:font-weight-asian="bold" style:font-weight-complex="bold"/>
    </style:style>
    <style:style style:name="T970" style:family="text">
      <style:text-properties officeooo:rsid="02fe7924"/>
    </style:style>
    <style:style style:name="T971" style:family="text">
      <style:text-properties fo:font-weight="bold" officeooo:rsid="02fa7f8c" style:font-weight-asian="bold" style:font-weight-complex="bold"/>
    </style:style>
    <style:style style:name="T972" style:family="text">
      <style:text-properties officeooo:rsid="02ff71c9"/>
    </style:style>
    <style:style style:name="T973" style:family="text">
      <style:text-properties fo:color="#000000" loext:opacity="100%" style:font-name="Calibri" officeooo:rsid="02f0ba6f" style:font-name-asian="NSimSun" style:font-name-complex="Lucida Sans1"/>
    </style:style>
    <style:style style:name="T974" style:family="text">
      <style:text-properties fo:color="#000000" loext:opacity="100%" style:font-name="Calibri" officeooo:rsid="02ff71c9" style:font-name-asian="NSimSun" style:font-name-complex="Lucida Sans1"/>
    </style:style>
    <style:style style:name="T975" style:family="text">
      <style:text-properties officeooo:rsid="03eec704"/>
    </style:style>
    <style:style style:name="T976" style:family="text">
      <style:text-properties officeooo:rsid="0596d924"/>
    </style:style>
    <style:style style:name="T977" style:family="text">
      <style:text-properties officeooo:rsid="016639af"/>
    </style:style>
    <style:style style:name="T978" style:family="text">
      <style:text-properties style:font-name="Calibri" officeooo:rsid="0596d924" style:font-name-asian="Calibri" style:font-name-complex="Calibri"/>
    </style:style>
    <style:style style:name="T979" style:family="text">
      <style:text-properties style:font-name="Calibri" officeooo:rsid="0596d924" style:font-name-asian="NSimSun" style:font-name-complex="Lucida Sans1"/>
    </style:style>
    <style:style style:name="T980" style:family="text">
      <style:text-properties style:font-name="Calibri" officeooo:rsid="05a87ca7" style:font-name-asian="NSimSun" style:font-name-complex="Lucida Sans1"/>
    </style:style>
    <style:style style:name="T981" style:family="text">
      <style:text-properties officeooo:rsid="0598d57e"/>
    </style:style>
    <style:style style:name="T982" style:family="text">
      <style:text-properties officeooo:rsid="06326a13"/>
    </style:style>
    <style:style style:name="T983" style:family="text">
      <style:text-properties officeooo:rsid="05a1f77f"/>
    </style:style>
    <style:style style:name="T984" style:family="text">
      <style:text-properties fo:color="#000000" loext:opacity="100%" officeooo:rsid="0598d57e"/>
    </style:style>
    <style:style style:name="T985" style:family="text">
      <style:text-properties fo:color="#000000" loext:opacity="100%" officeooo:rsid="0596d924"/>
    </style:style>
    <style:style style:name="T986" style:family="text">
      <style:text-properties fo:color="#000000" loext:opacity="100%" style:font-name="Calibri" officeooo:rsid="0596d924" style:font-name-asian="Calibri" style:font-name-complex="Calibri"/>
    </style:style>
    <style:style style:name="T987" style:family="text">
      <style:text-properties fo:color="#000000" loext:opacity="100%" style:font-name="Calibri" officeooo:rsid="0596d924" style:font-name-asian="NSimSun" style:font-name-complex="Lucida Sans1"/>
    </style:style>
    <style:style style:name="T988" style:family="text">
      <style:text-properties fo:color="#000000" loext:opacity="100%" style:font-name="Calibri" officeooo:rsid="0598d57e" style:font-name-asian="NSimSun" style:font-name-complex="Lucida Sans1"/>
    </style:style>
    <style:style style:name="T989" style:family="text">
      <style:text-properties fo:font-weight="bold" officeooo:rsid="0598d57e" style:font-weight-asian="bold" style:font-weight-complex="bold"/>
    </style:style>
    <style:style style:name="T990" style:family="text">
      <style:text-properties officeooo:rsid="059948f0"/>
    </style:style>
    <style:style style:name="T991" style:family="text">
      <style:text-properties officeooo:rsid="059b3d70"/>
    </style:style>
    <style:style style:name="T992" style:family="text">
      <style:text-properties officeooo:rsid="059e7f03"/>
    </style:style>
    <style:style style:name="T993" style:family="text">
      <style:text-properties fo:font-weight="bold" officeooo:rsid="059e0ebc" style:font-weight-asian="bold" style:font-weight-complex="bold"/>
    </style:style>
    <style:style style:name="T994" style:family="text">
      <style:text-properties fo:font-weight="bold" officeooo:rsid="059b3d70" style:font-weight-asian="bold" style:font-weight-complex="bold"/>
    </style:style>
    <style:style style:name="T995" style:family="text">
      <style:text-properties fo:font-weight="bold" officeooo:rsid="059eabab" style:font-weight-asian="bold" style:font-weight-complex="bold"/>
    </style:style>
    <style:style style:name="T996" style:family="text">
      <style:text-properties officeooo:rsid="05a248c5"/>
    </style:style>
    <style:style style:name="T997" style:family="text">
      <style:text-properties fo:font-weight="bold" officeooo:rsid="059f40f1" style:font-weight-asian="bold" style:font-weight-complex="bold"/>
    </style:style>
    <style:style style:name="T998" style:family="text">
      <style:text-properties officeooo:rsid="059bd5c9"/>
    </style:style>
    <style:style style:name="T999" style:family="text">
      <style:text-properties officeooo:rsid="059bc68f"/>
    </style:style>
    <style:style style:name="T1000" style:family="text">
      <style:text-properties officeooo:rsid="059e0ebc"/>
    </style:style>
    <style:style style:name="T1001" style:family="text">
      <style:text-properties officeooo:rsid="059eabab"/>
    </style:style>
    <style:style style:name="T1002" style:family="text">
      <style:text-properties officeooo:rsid="059f40f1"/>
    </style:style>
    <style:style style:name="T1003" style:family="text">
      <style:text-properties officeooo:rsid="05a27005"/>
    </style:style>
    <style:style style:name="T1004" style:family="text">
      <style:text-properties fo:font-weight="bold" officeooo:rsid="05a27005" style:font-weight-asian="bold" style:font-weight-complex="bold"/>
    </style:style>
    <style:style style:name="T1005" style:family="text">
      <style:text-properties officeooo:rsid="05a45d3f"/>
    </style:style>
    <style:style style:name="T1006" style:family="text">
      <style:text-properties fo:font-weight="bold" officeooo:rsid="059bd5c9" style:font-weight-asian="bold" style:font-weight-complex="bold"/>
    </style:style>
    <style:style style:name="T1007" style:family="text">
      <style:text-properties fo:color="#000000" loext:opacity="100%" style:font-name="Calibri" fo:font-weight="bold" officeooo:rsid="0598d57e" style:font-name-asian="NSimSun" style:font-weight-asian="bold" style:font-name-complex="Lucida Sans1" style:font-weight-complex="bold"/>
    </style:style>
    <style:style style:name="T1008" style:family="text">
      <style:text-properties officeooo:rsid="05a509e5"/>
    </style:style>
    <style:style style:name="T1009" style:family="text">
      <style:text-properties officeooo:rsid="05a70361"/>
    </style:style>
    <style:style style:name="T1010" style:family="text">
      <style:text-properties fo:font-weight="bold" officeooo:rsid="05a509e5" style:font-weight-asian="bold" style:font-weight-complex="bold"/>
    </style:style>
    <style:style style:name="T1011" style:family="text">
      <style:text-properties officeooo:rsid="05a741c2"/>
    </style:style>
    <style:style style:name="T1012" style:family="text">
      <style:text-properties fo:font-weight="bold" officeooo:rsid="05a741c2" style:font-weight-asian="bold" style:font-weight-complex="bold"/>
    </style:style>
    <style:style style:name="T1013" style:family="text">
      <style:text-properties officeooo:rsid="05a82593"/>
    </style:style>
    <style:style style:name="T1014" style:family="text">
      <style:text-properties fo:font-weight="bold" officeooo:rsid="05a82593" style:font-weight-asian="bold" style:font-weight-complex="bold"/>
    </style:style>
    <style:style style:name="T1015" style:family="text">
      <style:text-properties officeooo:rsid="04ae835b"/>
    </style:style>
    <style:style style:name="T1016" style:family="text">
      <style:text-properties officeooo:rsid="04096a6d"/>
    </style:style>
    <style:style style:name="T1017" style:family="text">
      <style:text-properties officeooo:rsid="0161d5fd"/>
    </style:style>
    <style:style style:name="T1018" style:family="text">
      <style:text-properties officeooo:rsid="04a6c57e"/>
    </style:style>
    <style:style style:name="T1019" style:family="text">
      <style:text-properties style:font-name="Calibri" officeooo:rsid="04a84c80" style:font-name-asian="Calibri" style:font-name-complex="Calibri"/>
    </style:style>
    <style:style style:name="T1020" style:family="text">
      <style:text-properties officeooo:rsid="04a84c80"/>
    </style:style>
    <style:style style:name="T1021" style:family="text">
      <style:text-properties officeooo:rsid="04a2567d"/>
    </style:style>
    <style:style style:name="T1022" style:family="text">
      <style:text-properties officeooo:rsid="04a2f43f"/>
    </style:style>
    <style:style style:name="T1023" style:family="text">
      <style:text-properties fo:font-weight="bold" officeooo:rsid="04a2f43f" style:font-weight-asian="bold" style:font-weight-complex="bold"/>
    </style:style>
    <style:style style:name="T1024" style:family="text">
      <style:text-properties officeooo:rsid="04a38d15"/>
    </style:style>
    <style:style style:name="T1025" style:family="text">
      <style:text-properties officeooo:rsid="04a41e39"/>
    </style:style>
    <style:style style:name="T1026" style:family="text">
      <style:text-properties officeooo:rsid="04a69fe6"/>
    </style:style>
    <style:style style:name="T1027" style:family="text">
      <style:text-properties fo:font-weight="bold" officeooo:rsid="04a69fe6" style:font-weight-asian="bold" style:font-weight-complex="bold"/>
    </style:style>
    <style:style style:name="T1028" style:family="text">
      <style:text-properties officeooo:rsid="04a6b9d9"/>
    </style:style>
    <style:style style:name="T1029" style:family="text">
      <style:text-properties fo:font-weight="bold" officeooo:rsid="04a6b9d9" style:font-weight-asian="bold" style:font-weight-complex="bold"/>
    </style:style>
    <style:style style:name="T1030" style:family="text">
      <style:text-properties fo:font-weight="normal" officeooo:rsid="04a41e39" style:font-weight-asian="normal" style:font-weight-complex="normal"/>
    </style:style>
    <style:style style:name="T1031" style:family="text">
      <style:text-properties fo:font-weight="normal" officeooo:rsid="04a69fe6" style:font-weight-asian="normal" style:font-weight-complex="normal"/>
    </style:style>
    <style:style style:name="T1032" style:family="text">
      <style:text-properties fo:font-weight="normal" officeooo:rsid="04a6b9d9" style:font-weight-asian="normal" style:font-weight-complex="normal"/>
    </style:style>
    <style:style style:name="T1033" style:family="text">
      <style:text-properties fo:font-weight="bold" officeooo:rsid="04a6c57e" style:font-weight-asian="bold" style:font-weight-complex="bold"/>
    </style:style>
    <style:style style:name="T1034" style:family="text">
      <style:text-properties fo:font-weight="bold" officeooo:rsid="030c991a" style:font-weight-asian="bold" style:font-weight-complex="bold"/>
    </style:style>
    <style:style style:name="T1035" style:family="text">
      <style:text-properties fo:font-weight="bold" officeooo:rsid="04a9e3d8" style:font-weight-asian="bold" style:font-weight-complex="bold"/>
    </style:style>
    <style:style style:name="T1036" style:family="text">
      <style:text-properties fo:font-weight="bold" officeooo:rsid="04abc841" style:font-weight-asian="bold" style:font-weight-complex="bold"/>
    </style:style>
    <style:style style:name="T1037" style:family="text">
      <style:text-properties fo:font-weight="normal" officeooo:rsid="04abc841" style:font-weight-asian="normal" style:font-weight-complex="normal"/>
    </style:style>
    <style:style style:name="T1038" style:family="text">
      <style:text-properties fo:font-weight="bold" officeooo:rsid="031840df" style:font-weight-asian="bold" style:font-weight-complex="bold"/>
    </style:style>
    <style:style style:name="T1039" style:family="text">
      <style:text-properties fo:font-weight="bold" officeooo:rsid="04abdbeb" style:font-weight-asian="bold" style:font-weight-complex="bold"/>
    </style:style>
    <style:style style:name="T1040" style:family="text">
      <style:text-properties fo:font-weight="bold" officeooo:rsid="03195f2e" style:font-weight-asian="bold" style:font-weight-complex="bold"/>
    </style:style>
    <style:style style:name="T1041" style:family="text">
      <style:text-properties fo:font-weight="normal" officeooo:rsid="04abdbeb" style:font-weight-asian="normal" style:font-weight-complex="normal"/>
    </style:style>
    <style:style style:name="T1042" style:family="text">
      <style:text-properties fo:font-weight="normal" officeooo:rsid="02b92a6b" style:font-weight-asian="normal" style:font-weight-complex="normal"/>
    </style:style>
    <style:style style:name="T1043" style:family="text">
      <style:text-properties fo:font-weight="bold" officeooo:rsid="04ac034e" style:font-weight-asian="bold" style:font-weight-complex="bold"/>
    </style:style>
    <style:style style:name="T1044" style:family="text">
      <style:text-properties fo:color="#000000" loext:opacity="100%" style:font-name="Calibri" fo:font-weight="normal" officeooo:rsid="04a6b9d9" style:font-name-asian="NSimSun" style:font-weight-asian="normal" style:font-name-complex="Lucida Sans1" style:font-weight-complex="normal"/>
    </style:style>
    <style:style style:name="T1045" style:family="text">
      <style:text-properties fo:color="#000000" loext:opacity="100%" style:font-name="Calibri" officeooo:rsid="04ac034e" style:font-name-asian="NSimSun" style:font-name-complex="Lucida Sans1"/>
    </style:style>
    <style:style style:name="T1046" style:family="text">
      <style:text-properties fo:color="#000000" loext:opacity="100%" style:font-name="Calibri" officeooo:rsid="04acafa7" style:font-name-asian="NSimSun" style:font-name-complex="Lucida Sans1"/>
    </style:style>
    <style:style style:name="T1047" style:family="text">
      <style:text-properties fo:color="#c9211e" loext:opacity="100%" style:font-name="Carolingia" fo:font-size="15pt" fo:background-color="transparent" loext:char-shading-value="0" style:font-size-asian="15pt" style:font-size-complex="15pt"/>
    </style:style>
    <style:style style:name="T1048" style:family="text">
      <style:text-properties fo:color="#3465a4" loext:opacity="100%" fo:font-weight="bold" officeooo:rsid="024b74e5" style:font-weight-asian="bold" style:font-weight-complex="bold"/>
    </style:style>
    <style:style style:name="T1049" style:family="text">
      <style:text-properties officeooo:rsid="024b74e5"/>
    </style:style>
    <style:style style:name="T1050" style:family="text">
      <style:text-properties fo:color="#2a6099" loext:opacity="100%" fo:font-weight="bold" officeooo:rsid="039f4d54" style:font-name-asian="Calibri" style:font-weight-asian="bold" style:font-name-complex="Calibri" style:font-weight-complex="bold"/>
    </style:style>
    <style:style style:name="T1051" style:family="text">
      <style:text-properties fo:color="#c9211e" loext:opacity="100%" fo:font-size="12pt" officeooo:rsid="024ec295" style:font-size-asian="12pt" style:font-size-complex="12pt"/>
    </style:style>
    <style:style style:name="T1052" style:family="text">
      <style:text-properties fo:color="#c9211e" loext:opacity="100%" fo:font-size="13pt" officeooo:rsid="024ec295" style:font-size-asian="13pt" style:font-size-complex="13pt"/>
    </style:style>
    <style:style style:name="T1053" style:family="text">
      <style:text-properties fo:color="#3465a4" loext:opacity="100%" officeooo:rsid="039f4d54"/>
    </style:style>
    <style:style style:name="T1054" style:family="text">
      <style:text-properties fo:color="#2a6099" loext:opacity="100%" fo:font-weight="bold" officeooo:rsid="02e0f649" style:font-weight-asian="bold" style:font-weight-complex="bold"/>
    </style:style>
    <style:style style:name="T1055" style:family="text">
      <style:text-properties fo:color="#2a6099" loext:opacity="100%" officeooo:rsid="024ece1d" fo:background-color="#eeeeee" loext:char-shading-value="0"/>
    </style:style>
    <style:style style:name="T1056" style:family="text">
      <style:text-properties fo:color="#2a6099" loext:opacity="100%" fo:font-weight="bold" officeooo:rsid="024ec295" fo:background-color="#eeeeee" loext:char-shading-value="0" style:font-weight-asian="bold" style:font-weight-complex="bold"/>
    </style:style>
    <style:style style:name="T1057" style:family="text">
      <style:text-properties fo:color="#2a6099" loext:opacity="100%" fo:font-weight="bold" officeooo:rsid="02d49e86" fo:background-color="#eeeeee" loext:char-shading-value="0" style:font-name-asian="Calibri" style:font-weight-asian="bold" style:font-name-complex="Calibri" style:font-weight-complex="bold"/>
    </style:style>
    <style:style style:name="T1058" style:family="text">
      <style:text-properties fo:color="#2a6099" loext:opacity="100%" fo:font-weight="bold" officeooo:rsid="030f28c4" style:font-weight-asian="bold" style:font-weight-complex="bold"/>
    </style:style>
    <style:style style:name="T1059" style:family="text">
      <style:text-properties fo:color="#3465a4" loext:opacity="100%" fo:font-weight="bold" officeooo:rsid="0322b29e" style:font-weight-asian="bold" style:font-weight-complex="bold"/>
    </style:style>
    <style:style style:name="T1060" style:family="text">
      <style:text-properties fo:color="#3465a4" loext:opacity="100%" style:font-name="Carolingia" officeooo:rsid="024465f5"/>
    </style:style>
    <style:style style:name="T1061" style:family="text">
      <style:text-properties fo:color="#3465a4" loext:opacity="100%" style:font-name="Carolingia" officeooo:rsid="0291e854"/>
    </style:style>
    <style:style style:name="T1062" style:family="text">
      <style:text-properties fo:color="#3465a4" loext:opacity="100%" style:font-name="Carolingia" officeooo:rsid="02fed4f7"/>
    </style:style>
    <style:style style:name="T1063" style:family="text">
      <style:text-properties fo:font-size="12pt" fo:font-weight="normal" officeooo:rsid="03a47b4d" style:font-size-asian="12pt" style:font-weight-asian="normal" style:font-size-complex="12pt" style:font-weight-complex="normal"/>
    </style:style>
    <style:style style:name="T1064" style:family="text">
      <style:text-properties fo:color="#3465a4" loext:opacity="100%" fo:font-size="12pt" officeooo:rsid="03a47b4d" style:font-size-asian="12pt" style:font-size-complex="12pt"/>
    </style:style>
    <style:style style:name="T1065" style:family="text">
      <style:text-properties fo:font-weight="normal" officeooo:rsid="00853802" style:font-weight-asian="normal" style:font-weight-complex="normal"/>
    </style:style>
    <style:style style:name="T1066" style:family="text">
      <style:text-properties fo:color="#127622" loext:opacity="100%" officeooo:rsid="0334556f"/>
    </style:style>
    <style:style style:name="T1067" style:family="text">
      <style:text-properties fo:color="#3465a4" loext:opacity="100%" fo:font-size="12pt" officeooo:rsid="03229ea6" style:font-size-asian="12pt" style:font-size-complex="12pt"/>
    </style:style>
    <style:style style:name="T1068" style:family="text">
      <style:text-properties fo:color="#000000" loext:opacity="100%"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1069" style:family="text">
      <style:text-properties fo:color="#000000" loext:opacity="100%" fo:font-style="normal" fo:font-weight="bold" officeooo:rsid="00e123e4" style:font-style-asian="normal" style:font-weight-asian="bold" style:font-style-complex="normal" style:font-weight-complex="bold"/>
    </style:style>
    <style:style style:name="T1070" style:family="text">
      <style:text-properties fo:color="#000000" loext:opacity="100%" fo:font-size="12pt" fo:font-style="normal" officeooo:rsid="00e195de" style:font-size-asian="12pt" style:font-style-asian="normal" style:font-size-complex="12pt" style:font-style-complex="normal"/>
    </style:style>
    <style:style style:name="T1071" style:family="text">
      <style:text-properties fo:color="#000000" loext:opacity="100%" fo:font-size="12pt" fo:font-style="normal" officeooo:rsid="00e123e4" style:font-size-asian="12pt" style:font-style-asian="normal" style:font-size-complex="12pt" style:font-style-complex="normal"/>
    </style:style>
    <style:style style:name="T1072" style:family="text">
      <style:text-properties fo:color="#000000" loext:opacity="100%" fo:font-size="12pt" fo:font-style="normal" officeooo:rsid="04394d64" style:font-size-asian="12pt" style:font-style-asian="normal" style:font-size-complex="12pt" style:font-style-complex="normal"/>
    </style:style>
    <style:style style:name="T1073" style:family="text">
      <style:text-properties fo:color="#000000" loext:opacity="100%" fo:font-size="12pt" fo:font-style="normal" officeooo:rsid="02f7903b" style:font-size-asian="12pt" style:font-style-asian="normal" style:font-size-complex="12pt" style:font-style-complex="normal"/>
    </style:style>
    <style:style style:name="T1074" style:family="text">
      <style:text-properties fo:color="#3465a4" loext:opacity="100%" fo:font-size="12pt" fo:font-style="normal" fo:font-weight="bold" officeooo:rsid="03229ea6" style:font-size-asian="12pt" style:font-style-asian="normal" style:font-weight-asian="bold" style:font-size-complex="12pt" style:font-style-complex="normal" style:font-weight-complex="bold"/>
    </style:style>
    <style:style style:name="T1075" style:family="text">
      <style:text-properties fo:color="#c9211e" loext:opacity="100%" style:font-name="Carolingia" officeooo:rsid="03fba042"/>
    </style:style>
    <style:style style:name="T1076" style:family="text">
      <style:text-properties style:font-name="Carolingia" officeooo:rsid="0430e5b1"/>
    </style:style>
    <style:style style:name="T1077" style:family="text">
      <style:text-properties fo:font-size="12pt" officeooo:rsid="04189f13" style:font-size-asian="12pt" style:font-size-complex="12pt"/>
    </style:style>
    <style:style style:name="T1078" style:family="text">
      <style:text-properties style:font-name="Calibri1" fo:font-weight="bold" officeooo:rsid="00e92cb2" style:font-weight-asian="bold" style:font-weight-complex="bold"/>
    </style:style>
    <style:style style:name="T1079" style:family="text">
      <style:text-properties style:font-name="Calibri1" fo:font-weight="normal" officeooo:rsid="00e92cb2" style:font-weight-asian="normal" style:font-weight-complex="normal"/>
    </style:style>
    <style:style style:name="T1080" style:family="text">
      <style:text-properties style:font-name="Calibri1" fo:font-size="12pt" style:text-underline-style="none" fo:font-weight="normal" officeooo:rsid="0104ebf3" style:font-size-asian="12pt" style:font-weight-asian="normal" style:font-size-complex="12pt" style:font-weight-complex="normal"/>
    </style:style>
    <style:style style:name="T1081" style:family="text">
      <style:text-properties fo:color="#c9211e" loext:opacity="100%" fo:font-size="48pt" officeooo:rsid="02d72614" fo:background-color="#ffbf00" loext:char-shading-value="0" style:font-size-asian="48pt" style:font-size-complex="48pt"/>
    </style:style>
    <style:style style:name="T1082" style:family="text">
      <style:text-properties fo:color="#000000" loext:opacity="100%" fo:font-size="24pt" officeooo:rsid="02d72614" style:font-size-asian="24pt" style:font-size-complex="24pt"/>
    </style:style>
    <style:style style:name="T1083" style:family="text">
      <style:text-properties fo:color="#000000" loext:opacity="100%" style:font-name="Carolingia" fo:font-size="24pt" fo:font-weight="normal" officeooo:rsid="02d72614" style:font-size-asian="24pt" style:font-weight-asian="normal" style:font-size-complex="24pt" style:font-weight-complex="normal"/>
    </style:style>
    <style:style style:name="T1084" style:family="text">
      <style:text-properties officeooo:rsid="02dd3988"/>
    </style:style>
    <style:style style:name="T1085" style:family="text">
      <style:text-properties officeooo:rsid="02d0af99"/>
    </style:style>
    <style:style style:name="T1086" style:family="text">
      <style:text-properties officeooo:rsid="02d72614"/>
    </style:style>
    <style:style style:name="T1087" style:family="text">
      <style:text-properties officeooo:rsid="04b6ed15"/>
    </style:style>
    <style:style style:name="T1088" style:family="text">
      <style:text-properties fo:color="#000000" loext:opacity="100%" style:font-name="Calibri1" fo:font-size="15pt" style:text-underline-style="none" fo:font-weight="normal" officeooo:rsid="02d752d4" style:font-size-asian="13.1000003814697pt" style:font-weight-asian="normal" style:font-size-complex="15pt" style:font-weight-complex="normal"/>
    </style:style>
    <style:style style:name="T1089" style:family="text">
      <style:text-properties fo:color="#127622" loext:opacity="100%" fo:font-size="15pt" style:text-underline-style="none" fo:font-weight="bold" officeooo:rsid="04b25a18" style:font-size-asian="15pt" style:font-weight-asian="bold" style:font-size-complex="15pt" style:font-weight-complex="bold"/>
    </style:style>
    <style:style style:name="T1090" style:family="text">
      <style:text-properties fo:color="#127622" loext:opacity="100%" fo:font-size="15pt" style:text-underline-style="none" fo:font-weight="bold" officeooo:rsid="0388a7cb" style:font-size-asian="15pt" style:font-weight-asian="bold" style:font-size-complex="15pt" style:font-weight-complex="bold"/>
    </style:style>
    <style:style style:name="T1091" style:family="text">
      <style:text-properties fo:color="#127622" loext:opacity="100%" fo:font-size="15pt" style:text-underline-style="none" fo:font-weight="bold" officeooo:rsid="02dd9dfa" style:font-size-asian="15pt" style:font-weight-asian="bold" style:font-size-complex="15pt" style:font-weight-complex="bold"/>
    </style:style>
    <style:style style:name="T1092" style:family="text">
      <style:text-properties fo:color="#c9211e" loext:opacity="100%" fo:font-size="15pt" style:text-underline-style="none" fo:font-weight="bold" officeooo:rsid="0281cff2" style:font-size-asian="15pt" style:font-weight-asian="bold" style:font-size-complex="15pt" style:font-weight-complex="bold"/>
    </style:style>
    <style:style style:name="T1093" style:family="text">
      <style:text-properties fo:color="#c9211e" loext:opacity="100%" fo:font-size="15pt" style:text-underline-style="none" fo:font-weight="bold" officeooo:rsid="038a6bf5" style:font-size-asian="15pt" style:font-weight-asian="bold" style:font-size-complex="15pt" style:font-weight-complex="bold"/>
    </style:style>
    <style:style style:name="T1094" style:family="text">
      <style:text-properties fo:color="#127622" loext:opacity="100%" fo:font-size="15pt" style:text-underline-style="none" fo:font-weight="bold" officeooo:rsid="038ecfc4" style:font-size-asian="15pt" style:font-weight-asian="bold" style:font-size-complex="15pt" style:font-weight-complex="bold"/>
    </style:style>
    <style:style style:name="T1095" style:family="text">
      <style:text-properties officeooo:rsid="038eaa1b"/>
    </style:style>
    <style:style style:name="T1096" style:family="text">
      <style:text-properties officeooo:rsid="039c194a"/>
    </style:style>
    <style:style style:name="T1097" style:family="text">
      <style:text-properties officeooo:rsid="039e098f"/>
    </style:style>
    <style:style style:name="T1098" style:family="text">
      <style:text-properties officeooo:rsid="039ec606"/>
    </style:style>
    <style:style style:name="T1099" style:family="text">
      <style:text-properties officeooo:rsid="03a008f3"/>
    </style:style>
    <style:style style:name="T1100" style:family="text">
      <style:text-properties fo:font-weight="normal" officeooo:rsid="02de5952" style:font-weight-asian="normal" style:font-weight-complex="normal"/>
    </style:style>
    <style:style style:name="T1101" style:family="text">
      <style:text-properties fo:font-weight="normal" officeooo:rsid="02dffe90" style:font-weight-asian="normal" style:font-weight-complex="normal"/>
    </style:style>
    <style:style style:name="T1102" style:family="text">
      <style:text-properties officeooo:rsid="02dffe90"/>
    </style:style>
    <style:style style:name="T1103" style:family="text">
      <style:text-properties officeooo:rsid="02de5952"/>
    </style:style>
    <style:style style:name="T1104" style:family="text">
      <style:text-properties officeooo:rsid="02e14942"/>
    </style:style>
    <style:style style:name="T1105" style:family="text">
      <style:text-properties officeooo:rsid="02e33bd3"/>
    </style:style>
    <style:style style:name="T1106" style:family="text">
      <style:text-properties officeooo:rsid="02e3d4c5"/>
    </style:style>
    <style:style style:name="T1107" style:family="text">
      <style:text-properties officeooo:rsid="02e3f378"/>
    </style:style>
    <style:style style:name="T1108" style:family="text">
      <style:text-properties officeooo:rsid="03206457"/>
    </style:style>
    <style:style style:name="T1109" style:family="text">
      <style:text-properties officeooo:rsid="02b9b3a6"/>
    </style:style>
    <style:style style:name="T1110" style:family="text">
      <style:text-properties style:font-name="Calibri" officeooo:rsid="02bb08d3" style:font-name-asian="Calibri" style:font-name-complex="Calibri"/>
    </style:style>
    <style:style style:name="T1111" style:family="text">
      <style:text-properties officeooo:rsid="03212f65"/>
    </style:style>
    <style:style style:name="T1112" style:family="text">
      <style:text-properties style:font-name="Calibri" officeooo:rsid="03206457" style:font-name-asian="Calibri" style:font-name-complex="Calibri"/>
    </style:style>
    <style:style style:name="T1113" style:family="text">
      <style:text-properties style:font-name="Calibri" officeooo:rsid="03206457" style:font-name-asian="NSimSun" style:font-name-complex="Lucida Sans1"/>
    </style:style>
    <style:style style:name="T1114" style:family="text">
      <style:text-properties style:font-name="Calibri" officeooo:rsid="02e1b3fb" style:font-name-asian="NSimSun" style:font-name-complex="Lucida Sans1"/>
    </style:style>
    <style:style style:name="T1115" style:family="text">
      <style:text-properties officeooo:rsid="032301d0"/>
    </style:style>
    <style:style style:name="T1116" style:family="text">
      <style:text-properties officeooo:rsid="03246c40"/>
    </style:style>
    <style:style style:name="T1117" style:family="text">
      <style:text-properties style:font-name="Calibri" officeooo:rsid="02e1b3fb" style:font-name-asian="Calibri" style:font-name-complex="Calibri"/>
    </style:style>
    <style:style style:name="T1118" style:family="text">
      <style:text-properties style:font-name="Calibri" officeooo:rsid="03212f65" style:font-name-asian="NSimSun" style:font-name-complex="Lucida Sans1"/>
    </style:style>
    <style:style style:name="T1119" style:family="text">
      <style:text-properties style:font-name="Calibri" officeooo:rsid="02e2a90b" style:font-name-asian="NSimSun" style:font-name-complex="Lucida Sans1"/>
    </style:style>
    <style:style style:name="T1120" style:family="text">
      <style:text-properties style:font-name="Calibri" officeooo:rsid="03274adb" style:font-name-asian="NSimSun" style:font-name-complex="Lucida Sans1"/>
    </style:style>
    <style:style style:name="T1121" style:family="text">
      <style:text-properties style:font-name="Calibri" officeooo:rsid="03246c40" style:font-name-asian="NSimSun" style:font-name-complex="Lucida Sans1"/>
    </style:style>
    <style:style style:name="T1122" style:family="text">
      <style:text-properties officeooo:rsid="03264016"/>
    </style:style>
    <style:style style:name="T1123" style:family="text">
      <style:text-properties officeooo:rsid="03274adb"/>
    </style:style>
    <style:style style:name="T1124" style:family="text">
      <style:text-properties officeooo:rsid="032b9e3a"/>
    </style:style>
    <style:style style:name="T1125" style:family="text">
      <style:text-properties style:font-name="Calibri" officeooo:rsid="03274adb"/>
    </style:style>
    <style:style style:name="T1126" style:family="text">
      <style:text-properties style:font-name="Calibri" officeooo:rsid="0329a57c" style:font-name-asian="NSimSun" style:font-name-complex="Lucida Sans1"/>
    </style:style>
    <style:style style:name="T1127" style:family="text">
      <style:text-properties officeooo:rsid="032d5b58"/>
    </style:style>
    <style:style style:name="T1128" style:family="text">
      <style:text-properties style:font-name="Calibri" officeooo:rsid="02e34d73" style:font-name-asian="NSimSun" style:font-name-complex="Lucida Sans1"/>
    </style:style>
    <style:style style:name="T1129" style:family="text">
      <style:text-properties style:font-name="Calibri" officeooo:rsid="032b9e3a" style:font-name-asian="NSimSun" style:font-name-complex="Lucida Sans1"/>
    </style:style>
    <style:style style:name="T1130" style:family="text">
      <style:text-properties fo:color="#000000" loext:opacity="100%" style:font-name="Calibri" officeooo:rsid="03246c40" style:font-name-asian="NSimSun" style:font-name-complex="Lucida Sans1"/>
    </style:style>
    <style:style style:name="T1131" style:family="text">
      <style:text-properties fo:color="#000000" loext:opacity="100%" style:font-name="Calibri" officeooo:rsid="03274adb" style:font-name-asian="NSimSun" style:font-name-complex="Lucida Sans1"/>
    </style:style>
    <style:style style:name="T1132" style:family="text">
      <style:text-properties fo:color="#127622" loext:opacity="100%" style:font-name="Calibri" officeooo:rsid="03274adb" style:font-name-asian="NSimSun" style:font-name-complex="Lucida Sans1"/>
    </style:style>
    <style:style style:name="T1133" style:family="text">
      <style:text-properties fo:color="#000000" loext:opacity="100%" style:font-name="Calibri" officeooo:rsid="032b9e3a" style:font-name-asian="NSimSun" style:font-name-complex="Lucida Sans1"/>
    </style:style>
    <style:style style:name="T1134" style:family="text">
      <style:text-properties fo:color="#000000" loext:opacity="100%" style:font-name="Calibri" officeooo:rsid="0329a57c" style:font-name-asian="NSimSun" style:font-name-complex="Lucida Sans1"/>
    </style:style>
    <style:style style:name="T1135" style:family="text">
      <style:text-properties officeooo:rsid="02bb43c4"/>
    </style:style>
    <style:style style:name="T1136" style:family="text">
      <style:text-properties officeooo:rsid="02bd1107"/>
    </style:style>
    <style:style style:name="T1137" style:family="text">
      <style:text-properties officeooo:rsid="0167012c"/>
    </style:style>
    <style:style style:name="T1138" style:family="text">
      <style:text-properties officeooo:rsid="0402044a"/>
    </style:style>
    <style:style style:name="T1139" style:family="text">
      <style:text-properties officeooo:rsid="0306bbbc"/>
    </style:style>
    <style:style style:name="T1140" style:family="text">
      <style:text-properties officeooo:rsid="03073e55"/>
    </style:style>
    <style:style style:name="T1141" style:family="text">
      <style:text-properties officeooo:rsid="03093b84"/>
    </style:style>
    <style:style style:name="T1142" style:family="text">
      <style:text-properties fo:font-weight="bold" officeooo:rsid="0307787c" style:font-weight-asian="bold" style:font-weight-complex="bold"/>
    </style:style>
    <style:style style:name="T1143" style:family="text">
      <style:text-properties officeooo:rsid="0307787c"/>
    </style:style>
    <style:style style:name="T1144" style:family="text">
      <style:text-properties officeooo:rsid="030a97bb"/>
    </style:style>
    <style:style style:name="T1145" style:family="text">
      <style:text-properties fo:font-weight="bold" officeooo:rsid="030a97bb" style:font-weight-asian="bold" style:font-weight-complex="bold"/>
    </style:style>
    <style:style style:name="T1146" style:family="text">
      <style:text-properties officeooo:rsid="02cfac37"/>
    </style:style>
    <style:style style:name="T1147" style:family="text">
      <style:text-properties fo:font-weight="bold" officeooo:rsid="02cf3e8d" style:font-weight-asian="bold" style:font-weight-complex="bold"/>
    </style:style>
    <style:style style:name="T1148" style:family="text">
      <style:text-properties officeooo:rsid="05ff5191"/>
    </style:style>
    <style:style style:name="T1149" style:family="text">
      <style:text-properties officeooo:rsid="03104206"/>
    </style:style>
    <style:style style:name="T1150" style:family="text">
      <style:text-properties officeooo:rsid="0601ac16"/>
    </style:style>
    <style:style style:name="T1151" style:family="text">
      <style:text-properties fo:font-weight="bold" officeooo:rsid="0163885a" style:font-weight-asian="bold" style:font-weight-complex="bold"/>
    </style:style>
    <style:style style:name="T1152" style:family="text">
      <style:text-properties officeooo:rsid="0163885a"/>
    </style:style>
    <style:style style:name="T1153" style:family="text">
      <style:text-properties officeooo:rsid="01652474"/>
    </style:style>
    <style:style style:name="T1154" style:family="text">
      <style:text-properties officeooo:rsid="01638b8a"/>
    </style:style>
    <style:style style:name="T1155" style:family="text">
      <style:text-properties fo:font-weight="bold" officeooo:rsid="01638b8a" style:font-weight-asian="bold" style:font-weight-complex="bold"/>
    </style:style>
    <style:style style:name="T1156" style:family="text">
      <style:text-properties officeooo:rsid="030e955b"/>
    </style:style>
    <style:style style:name="T1157" style:family="text">
      <style:text-properties officeooo:rsid="06011876"/>
    </style:style>
    <style:style style:name="T1158" style:family="text">
      <style:text-properties fo:font-weight="normal" officeooo:rsid="01638b8a" style:font-weight-asian="normal" style:font-weight-complex="normal"/>
    </style:style>
    <style:style style:name="T1159" style:family="text">
      <style:text-properties fo:font-weight="normal" officeooo:rsid="01652474" style:font-weight-asian="normal" style:font-weight-complex="normal"/>
    </style:style>
    <style:style style:name="T1160" style:family="text">
      <style:text-properties fo:font-weight="normal" officeooo:rsid="0312c574" style:font-weight-asian="normal" style:font-weight-complex="normal"/>
    </style:style>
    <style:style style:name="T1161" style:family="text">
      <style:text-properties fo:font-weight="normal" officeooo:rsid="06011876" style:font-weight-asian="normal" style:font-weight-complex="normal"/>
    </style:style>
    <style:style style:name="T1162" style:family="text">
      <style:text-properties officeooo:rsid="03113abc"/>
    </style:style>
    <style:style style:name="T1163" style:family="text">
      <style:text-properties officeooo:rsid="03172732"/>
    </style:style>
    <style:style style:name="T1164" style:family="text">
      <style:text-properties fo:font-weight="normal" officeooo:rsid="0601ac16" style:font-weight-asian="normal" style:font-weight-complex="normal"/>
    </style:style>
    <style:style style:name="T1165" style:family="text">
      <style:text-properties fo:font-weight="normal" officeooo:rsid="031840df" style:font-weight-asian="normal" style:font-weight-complex="normal"/>
    </style:style>
    <style:style style:name="T1166" style:family="text">
      <style:text-properties fo:font-weight="normal" officeooo:rsid="0163885a" style:font-weight-asian="normal" style:font-weight-complex="normal"/>
    </style:style>
    <style:style style:name="T1167" style:family="text">
      <style:text-properties fo:font-weight="normal" officeooo:rsid="03104206" style:font-weight-asian="normal" style:font-weight-complex="normal"/>
    </style:style>
    <style:style style:name="T1168" style:family="text">
      <style:text-properties fo:font-weight="normal" officeooo:rsid="03113abc" style:font-weight-asian="normal" style:font-weight-complex="normal"/>
    </style:style>
    <style:style style:name="T1169" style:family="text">
      <style:text-properties fo:font-weight="normal" officeooo:rsid="03189a29" style:font-weight-asian="normal" style:font-weight-complex="normal"/>
    </style:style>
    <style:style style:name="T1170" style:family="text">
      <style:text-properties fo:font-weight="normal" officeooo:rsid="030e955b" style:font-weight-asian="normal" style:font-weight-complex="normal"/>
    </style:style>
    <style:style style:name="T1171" style:family="text">
      <style:text-properties officeooo:rsid="03195f2e"/>
    </style:style>
    <style:style style:name="T1172" style:family="text">
      <style:text-properties fo:font-weight="normal" officeooo:rsid="03195f2e" style:font-weight-asian="normal" style:font-weight-complex="normal"/>
    </style:style>
    <style:style style:name="T1173" style:family="text">
      <style:text-properties fo:font-weight="normal" officeooo:rsid="03198ded" style:font-weight-asian="normal" style:font-weight-complex="normal"/>
    </style:style>
    <style:style style:name="T1174" style:family="text">
      <style:text-properties fo:font-weight="normal" officeooo:rsid="031d0e78" style:font-weight-asian="normal" style:font-weight-complex="normal"/>
    </style:style>
    <style:style style:name="T1175" style:family="text">
      <style:text-properties officeooo:rsid="031b6433"/>
    </style:style>
    <style:style style:name="T1176" style:family="text">
      <style:text-properties fo:font-weight="normal" officeooo:rsid="031b6433" style:font-weight-asian="normal" style:font-weight-complex="normal"/>
    </style:style>
    <style:style style:name="T1177" style:family="text">
      <style:text-properties fo:color="#000000" loext:opacity="100%" style:font-name="Calibri" fo:font-weight="normal" officeooo:rsid="03195f2e" style:font-name-asian="NSimSun" style:font-weight-asian="normal" style:font-name-complex="Lucida Sans1" style:font-weight-complex="normal"/>
    </style:style>
    <style:style style:name="T1178" style:family="text">
      <style:text-properties fo:color="#000000" loext:opacity="100%" style:font-name="Calibri" fo:font-weight="normal" officeooo:rsid="031f0c1b" style:font-name-asian="NSimSun" style:font-weight-asian="normal" style:font-name-complex="Lucida Sans1" style:font-weight-complex="normal"/>
    </style:style>
    <style:style style:name="T1179" style:family="text">
      <style:text-properties fo:color="#000000" loext:opacity="100%" style:font-name="Calibri" fo:font-weight="normal" officeooo:rsid="0601ac16" style:font-name-asian="NSimSun" style:font-weight-asian="normal" style:font-name-complex="Lucida Sans1" style:font-weight-complex="normal"/>
    </style:style>
    <style:style style:name="T1180" style:family="text">
      <style:text-properties fo:color="#000000" loext:opacity="100%" style:font-name="Calibri" fo:font-weight="normal" officeooo:rsid="031b6433" style:font-name-asian="NSimSun" style:font-weight-asian="normal" style:font-name-complex="Lucida Sans1" style:font-weight-complex="normal"/>
    </style:style>
    <style:style style:name="T1181" style:family="text">
      <style:text-properties officeooo:rsid="03b19e90"/>
    </style:style>
    <style:style style:name="T1182" style:family="text">
      <style:text-properties fo:color="#000000" loext:opacity="100%" style:font-name="Calibri" fo:font-weight="normal" officeooo:rsid="04abc841" style:font-name-asian="NSimSun" style:font-weight-asian="normal" style:font-name-complex="Lucida Sans1" style:font-weight-complex="normal"/>
    </style:style>
    <style:style style:name="T1183" style:family="text">
      <style:text-properties fo:color="#c9211e" loext:opacity="100%" style:font-name="Carolingia" fo:font-size="48pt" officeooo:rsid="025cd071" fo:background-color="#ffbf00" loext:char-shading-value="0" style:font-size-asian="48pt" style:font-size-complex="48pt"/>
    </style:style>
    <style:style style:name="T1184" style:family="text">
      <style:text-properties style:font-name="Carolingia" officeooo:rsid="025cd071"/>
    </style:style>
    <style:style style:name="T1185" style:family="text">
      <style:text-properties fo:color="#2a6099" loext:opacity="100%" fo:font-weight="bold" officeooo:rsid="0324d05c" style:font-weight-asian="bold" style:font-weight-complex="bold"/>
    </style:style>
    <style:style style:name="T1186" style:family="text">
      <style:text-properties fo:color="#c9211e" loext:opacity="100%" fo:font-weight="bold" officeooo:rsid="001fb00f" style:font-weight-asian="bold" style:font-weight-complex="bold"/>
    </style:style>
    <style:style style:name="T1187" style:family="text">
      <style:text-properties fo:color="#000000" loext:opacity="100%" fo:font-weight="bold" officeooo:rsid="001fb00f" style:font-weight-asian="bold" style:font-weight-complex="bold"/>
    </style:style>
    <style:style style:name="T1188" style:family="text">
      <style:text-properties fo:color="#000000" loext:opacity="100%" officeooo:rsid="001fb00f"/>
    </style:style>
    <style:style style:name="T1189" style:family="text">
      <style:text-properties fo:color="#2a6099" loext:opacity="100%" fo:font-weight="bold" officeooo:rsid="0323704c" style:font-name-asian="Calibri" style:font-weight-asian="bold" style:font-name-complex="Calibri" style:font-weight-complex="bold"/>
    </style:style>
    <style:style style:name="T1190" style:family="text">
      <style:text-properties fo:color="#3465a4" loext:opacity="100%" officeooo:rsid="025cd071"/>
    </style:style>
    <style:style style:name="T1191" style:family="text">
      <style:text-properties fo:color="#2a6099" loext:opacity="100%" fo:font-weight="bold" officeooo:rsid="0323704c" style:font-weight-asian="bold" style:font-weight-complex="bold"/>
    </style:style>
    <style:style style:name="T1192" style:family="text">
      <style:text-properties fo:color="#2a6099" loext:opacity="100%" officeooo:rsid="0323704c"/>
    </style:style>
    <style:style style:name="T1193" style:family="text">
      <style:text-properties fo:color="#2a6099" loext:opacity="100%" officeooo:rsid="025cd071"/>
    </style:style>
    <style:style style:name="T1194" style:family="text">
      <style:text-properties fo:color="#2a6099" loext:opacity="100%" officeooo:rsid="02e2d508"/>
    </style:style>
    <style:style style:name="T1195" style:family="text">
      <style:text-properties fo:color="#2a6099" loext:opacity="100%" officeooo:rsid="02e2d508" fo:background-color="#eeeeee" loext:char-shading-value="0"/>
    </style:style>
    <style:style style:name="T1196" style:family="text">
      <style:text-properties fo:color="#2a6099" loext:opacity="100%" fo:font-weight="bold" officeooo:rsid="02e2d508" style:font-weight-asian="bold" style:font-weight-complex="bold"/>
    </style:style>
    <style:style style:name="T1197" style:family="text">
      <style:text-properties fo:color="#2a6099" loext:opacity="100%" fo:font-weight="bold" officeooo:rsid="025cd071" fo:background-color="#eeeeee" loext:char-shading-value="0" style:font-name-asian="Calibri" style:font-weight-asian="bold" style:font-name-complex="Calibri" style:font-weight-complex="bold"/>
    </style:style>
    <style:style style:name="T1198" style:family="text">
      <style:text-properties fo:color="#2a6099" loext:opacity="100%" fo:font-weight="bold" officeooo:rsid="02e2d508" fo:background-color="#eeeeee" loext:char-shading-value="0" style:font-name-asian="Calibri" style:font-weight-asian="bold" style:font-name-complex="Calibri" style:font-weight-complex="bold"/>
    </style:style>
    <style:style style:name="T1199" style:family="text">
      <style:text-properties fo:color="#2a6099" loext:opacity="100%" fo:font-weight="bold" officeooo:rsid="02e3e664" style:font-weight-asian="bold" style:font-weight-complex="bold"/>
    </style:style>
    <style:style style:name="T1200" style:family="text">
      <style:text-properties fo:color="#c9211e" loext:opacity="100%" fo:font-weight="bold" officeooo:rsid="00b3efb2" style:font-weight-asian="bold" style:font-weight-complex="bold"/>
    </style:style>
    <style:style style:name="T1201" style:family="text">
      <style:text-properties fo:color="#2a6099" loext:opacity="100%" fo:font-weight="bold" officeooo:rsid="02e5b245" style:font-weight-asian="bold" style:font-weight-complex="bold"/>
    </style:style>
    <style:style style:name="T1202" style:family="text">
      <style:text-properties fo:color="#3465a4" loext:opacity="100%" officeooo:rsid="02e5b245"/>
    </style:style>
    <style:style style:name="T1203" style:family="text">
      <style:text-properties fo:color="#c9211e" loext:opacity="100%" style:font-name="Carolingia" fo:font-size="15pt" style:text-underline-style="none" fo:font-weight="normal" officeooo:rsid="0005f06a" style:font-size-asian="15pt" style:font-weight-asian="normal" style:font-size-complex="15pt" style:font-weight-complex="normal"/>
    </style:style>
    <style:style style:name="T1204" style:family="text">
      <style:text-properties fo:color="#3465a4" loext:opacity="100%" fo:font-weight="bold" officeooo:rsid="0260baac" style:font-weight-asian="bold" style:font-weight-complex="bold"/>
    </style:style>
    <style:style style:name="T1205" style:family="text">
      <style:text-properties fo:color="#3465a4" loext:opacity="100%" fo:font-weight="bold" officeooo:rsid="02c13944" style:font-weight-asian="bold" style:font-weight-complex="bold"/>
    </style:style>
    <style:style style:name="T1206" style:family="text">
      <style:text-properties fo:color="#3465a4" loext:opacity="100%" fo:font-weight="bold" officeooo:rsid="02e36180" style:font-weight-asian="bold" style:font-weight-complex="bold"/>
    </style:style>
    <style:style style:name="T1207" style:family="text">
      <style:text-properties style:text-underline-style="none" fo:font-weight="bold" officeooo:rsid="00ed8a6c" style:font-weight-asian="bold" style:font-weight-complex="bold"/>
    </style:style>
    <style:style style:name="T1208" style:family="text">
      <style:text-properties fo:color="#c9211e" loext:opacity="100%" style:font-name="Carolingia" fo:font-weight="bold" officeooo:rsid="00ed8a6c" style:font-weight-asian="bold" style:font-weight-complex="bold"/>
    </style:style>
    <style:style style:name="T1209" style:family="text">
      <style:text-properties style:font-name="Carolingia" fo:font-weight="bold" officeooo:rsid="00ed8a6c" style:font-weight-asian="bold" style:font-weight-complex="bold"/>
    </style:style>
    <style:style style:name="T1210" style:family="text">
      <style:text-properties fo:font-size="12pt" officeooo:rsid="00ed8a6c" style:font-size-asian="12pt" style:font-size-complex="12pt"/>
    </style:style>
    <style:style style:name="T1211" style:family="text">
      <style:text-properties fo:font-size="12pt" officeooo:rsid="00853802" style:font-size-asian="12pt" style:font-size-complex="12pt"/>
    </style:style>
    <style:style style:name="T1212" style:family="text">
      <style:text-properties fo:font-size="12pt" officeooo:rsid="0323704c" style:font-size-asian="12pt" style:font-size-complex="12pt"/>
    </style:style>
    <style:style style:name="T1213" style:family="text">
      <style:text-properties fo:font-size="12pt" officeooo:rsid="0105b326" style:font-size-asian="12pt" style:font-size-complex="12pt"/>
    </style:style>
    <style:style style:name="T1214" style:family="text">
      <style:text-properties fo:font-size="12pt" officeooo:rsid="010b0d8f" style:font-size-asian="12pt" style:font-size-complex="12pt"/>
    </style:style>
    <style:style style:name="T1215" style:family="text">
      <style:text-properties fo:font-size="12pt" officeooo:rsid="00fe7dc6" style:font-size-asian="12pt" style:font-size-complex="12pt"/>
    </style:style>
    <style:style style:name="T1216" style:family="text">
      <style:text-properties fo:color="#3465a4" loext:opacity="100%" fo:font-size="12pt" fo:font-weight="bold" officeooo:rsid="0323704c" style:font-size-asian="12pt" style:font-weight-asian="bold" style:font-size-complex="12pt" style:font-weight-complex="bold"/>
    </style:style>
    <style:style style:name="T1217" style:family="text">
      <style:text-properties fo:font-size="12pt" officeooo:rsid="00e195de" style:font-size-asian="12pt" style:font-size-complex="12pt"/>
    </style:style>
    <style:style style:name="T1218" style:family="text">
      <style:text-properties fo:font-size="12pt" officeooo:rsid="03b44efc" style:font-size-asian="12pt" style:font-size-complex="12pt"/>
    </style:style>
    <style:style style:name="T1219" style:family="text">
      <style:text-properties fo:font-size="12pt" officeooo:rsid="018d6820" style:font-size-asian="12pt" style:font-size-complex="12pt"/>
    </style:style>
    <style:style style:name="T1220" style:family="text">
      <style:text-properties fo:color="#3465a4" loext:opacity="100%" fo:font-size="12pt" fo:font-weight="bold" officeooo:rsid="00fe7dc6" style:font-size-asian="12pt" style:font-weight-asian="bold" style:font-size-complex="12pt" style:font-weight-complex="bold"/>
    </style:style>
    <style:style style:name="T1221" style:family="text">
      <style:text-properties fo:color="#3465a4" loext:opacity="100%" fo:font-size="12pt" fo:font-weight="bold" officeooo:rsid="0324d05c" style:font-size-asian="12pt" style:font-weight-asian="bold" style:font-size-complex="12pt" style:font-weight-complex="bold"/>
    </style:style>
    <style:style style:name="T1222" style:family="text">
      <style:text-properties officeooo:rsid="032cee5b"/>
    </style:style>
    <style:style style:name="T1223" style:family="text">
      <style:text-properties fo:font-weight="bold" officeooo:rsid="0104ebf3" style:font-weight-asian="bold" style:font-weight-complex="bold"/>
    </style:style>
    <style:style style:name="T1224" style:family="text">
      <style:text-properties officeooo:rsid="01249e8e"/>
    </style:style>
    <style:style style:name="T1225" style:family="text">
      <style:text-properties officeooo:rsid="012495cb"/>
    </style:style>
    <style:style style:name="T1226" style:family="text">
      <style:text-properties fo:font-size="12pt" officeooo:rsid="041b548e" style:font-size-asian="12pt" style:font-size-complex="12pt"/>
    </style:style>
    <style:style style:name="T1227" style:family="text">
      <style:text-properties officeooo:rsid="005b25b8"/>
    </style:style>
    <style:style style:name="T1228" style:family="text">
      <style:text-properties officeooo:rsid="0260baac"/>
    </style:style>
    <style:style style:name="T1229" style:family="text">
      <style:text-properties officeooo:rsid="005b8448"/>
    </style:style>
    <style:style style:name="T1230" style:family="text">
      <style:text-properties fo:font-weight="normal" officeooo:rsid="005b8448" style:font-weight-asian="normal" style:font-weight-complex="normal"/>
    </style:style>
    <style:style style:name="T1231" style:family="text">
      <style:text-properties officeooo:rsid="02c13944"/>
    </style:style>
    <style:style style:name="T1232" style:family="text">
      <style:text-properties fo:font-weight="normal" officeooo:rsid="02c13944" style:font-weight-asian="normal" style:font-weight-complex="normal"/>
    </style:style>
    <style:style style:name="T1233" style:family="text">
      <style:text-properties fo:font-weight="normal" officeooo:rsid="0260baac" style:font-weight-asian="normal" style:font-weight-complex="normal"/>
    </style:style>
    <style:style style:name="T1234" style:family="text">
      <style:text-properties fo:font-weight="normal" officeooo:rsid="005c85e3" style:font-weight-asian="normal" style:font-weight-complex="normal"/>
    </style:style>
    <style:style style:name="T1235" style:family="text">
      <style:text-properties fo:font-weight="normal" officeooo:rsid="005e707c" style:font-weight-asian="normal" style:font-weight-complex="normal"/>
    </style:style>
    <style:style style:name="T1236" style:family="text">
      <style:text-properties fo:font-weight="normal" officeooo:rsid="003a8560" style:font-weight-asian="normal" style:font-weight-complex="normal"/>
    </style:style>
    <style:style style:name="T1237" style:family="text">
      <style:text-properties fo:font-weight="normal" officeooo:rsid="0039cedc" style:font-weight-asian="normal" style:font-weight-complex="normal"/>
    </style:style>
    <style:style style:name="T1238" style:family="text">
      <style:text-properties fo:font-weight="normal" officeooo:rsid="006175bb" style:font-weight-asian="normal" style:font-weight-complex="normal"/>
    </style:style>
    <style:style style:name="T1239" style:family="text">
      <style:text-properties style:text-underline-style="none" officeooo:rsid="00e92cb2"/>
    </style:style>
    <style:style style:name="T1240" style:family="text">
      <style:text-properties fo:font-weight="normal" officeooo:rsid="023369cb" style:font-weight-asian="normal" style:font-weight-complex="normal"/>
    </style:style>
    <style:style style:name="T1241" style:family="text">
      <style:text-properties fo:font-weight="normal" officeooo:rsid="0034e78a" style:font-weight-asian="normal" style:font-weight-complex="normal"/>
    </style:style>
    <style:style style:name="T1242" style:family="text">
      <style:text-properties fo:color="#000000" loext:opacity="100%" fo:font-weight="normal" officeooo:rsid="0034e78a" style:font-weight-asian="normal" style:font-weight-complex="normal"/>
    </style:style>
    <style:style style:name="T1243" style:family="text">
      <style:text-properties fo:color="#000000" loext:opacity="100%" fo:font-weight="normal" officeooo:rsid="00601405" style:font-weight-asian="normal" style:font-weight-complex="normal"/>
    </style:style>
    <style:style style:name="T1244" style:family="text">
      <style:text-properties fo:font-weight="normal" officeooo:rsid="00601405" style:font-weight-asian="normal" style:font-weight-complex="normal"/>
    </style:style>
    <style:style style:name="T1245" style:family="text">
      <style:text-properties officeooo:rsid="020b603a"/>
    </style:style>
    <style:style style:name="T1246" style:family="text">
      <style:text-properties officeooo:rsid="003dcfb9"/>
    </style:style>
    <style:style style:name="T1247" style:family="text">
      <style:text-properties officeooo:rsid="0209bf25"/>
    </style:style>
    <style:style style:name="T1248" style:family="text">
      <style:text-properties officeooo:rsid="003e0f2a"/>
    </style:style>
    <style:style style:name="T1249" style:family="text">
      <style:text-properties officeooo:rsid="02255b6c"/>
    </style:style>
    <style:style style:name="T1250" style:family="text">
      <style:text-properties officeooo:rsid="020ba2d9"/>
    </style:style>
    <style:style style:name="T1251" style:family="text">
      <style:text-properties officeooo:rsid="00419a89"/>
    </style:style>
    <style:style style:name="T1252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1253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1254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1255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1256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1257" style:family="text">
      <style:text-properties officeooo:rsid="0042fd67"/>
    </style:style>
    <style:style style:name="T1258" style:family="text">
      <style:text-properties officeooo:rsid="020f02a0"/>
    </style:style>
    <style:style style:name="T1259" style:family="text">
      <style:text-properties officeooo:rsid="0046ab1a"/>
    </style:style>
    <style:style style:name="T1260" style:family="text">
      <style:text-properties officeooo:rsid="04b41658"/>
    </style:style>
    <style:style style:name="T1261" style:family="text">
      <style:text-properties officeooo:rsid="03e4e54c"/>
    </style:style>
    <style:style style:name="T1262" style:family="text">
      <style:text-properties fo:color="#c9211e" loext:opacity="100%" officeooo:rsid="0290903a"/>
    </style:style>
    <style:style style:name="T1263" style:family="text">
      <style:text-properties fo:color="#c9211e" loext:opacity="100%" officeooo:rsid="02644a08"/>
    </style:style>
    <style:style style:name="T1264" style:family="text">
      <style:text-properties style:text-underline-style="none" fo:font-weight="bold" officeooo:rsid="03579827" style:font-weight-asian="bold" style:font-weight-complex="bold"/>
    </style:style>
    <style:style style:name="T1265" style:family="text">
      <style:text-properties style:text-underline-style="none" fo:font-weight="bold" officeooo:rsid="0291fd8e" style:font-weight-asian="bold" style:font-weight-complex="bold"/>
    </style:style>
    <style:style style:name="T1266" style:family="text">
      <style:text-properties style:text-underline-style="none" fo:font-weight="bold" officeooo:rsid="035964df" style:font-weight-asian="bold" style:font-weight-complex="bold"/>
    </style:style>
    <style:style style:name="T1267" style:family="text">
      <style:text-properties officeooo:rsid="0291fd8e"/>
    </style:style>
    <style:style style:name="T1268" style:family="text">
      <style:text-properties style:font-name="Calibri" fo:font-weight="bold" officeooo:rsid="04122b44" style:font-name-asian="Calibri" style:font-weight-asian="bold" style:font-name-complex="Calibri" style:font-weight-complex="bold"/>
    </style:style>
    <style:style style:name="T1269" style:family="text">
      <style:text-properties fo:font-weight="bold" officeooo:rsid="0291fd8e" style:font-weight-asian="bold" style:font-weight-complex="bold"/>
    </style:style>
    <style:style style:name="T1270" style:family="text">
      <style:text-properties officeooo:rsid="0375ff29"/>
    </style:style>
    <style:style style:name="T1271" style:family="text">
      <style:text-properties fo:font-weight="bold" officeooo:rsid="00c262ee" style:font-weight-asian="bold" style:font-weight-complex="bold"/>
    </style:style>
    <style:style style:name="T1272" style:family="text">
      <style:text-properties officeooo:rsid="02644a08"/>
    </style:style>
    <style:style style:name="T1273" style:family="text">
      <style:text-properties fo:font-weight="normal" officeooo:rsid="02644a08" style:font-weight-asian="normal" style:font-weight-complex="normal"/>
    </style:style>
    <style:style style:name="T1274" style:family="text">
      <style:text-properties fo:font-weight="normal" officeooo:rsid="0291fd8e" style:font-weight-asian="normal" style:font-weight-complex="normal"/>
    </style:style>
    <style:style style:name="T1275" style:family="text">
      <style:text-properties fo:font-weight="normal" officeooo:rsid="02923e65" style:font-weight-asian="normal" style:font-weight-complex="normal"/>
    </style:style>
    <style:style style:name="T1276" style:family="text">
      <style:text-properties fo:font-weight="bold" officeooo:rsid="0196a987" style:font-weight-asian="bold" style:font-weight-complex="bold"/>
    </style:style>
    <style:style style:name="T1277" style:family="text">
      <style:text-properties fo:font-weight="normal" officeooo:rsid="029289ea" style:font-weight-asian="normal" style:font-weight-complex="normal"/>
    </style:style>
    <style:style style:name="T1278" style:family="text">
      <style:text-properties fo:font-weight="bold" officeooo:rsid="019731bb" style:font-weight-asian="bold" style:font-weight-complex="bold"/>
    </style:style>
    <style:style style:name="T1279" style:family="text">
      <style:text-properties fo:font-weight="normal" officeooo:rsid="0293f6ea" style:font-weight-asian="normal" style:font-weight-complex="normal"/>
    </style:style>
    <style:style style:name="T1280" style:family="text">
      <style:text-properties fo:font-weight="normal" officeooo:rsid="03d46553" style:font-weight-asian="normal" style:font-weight-complex="normal"/>
    </style:style>
    <style:style style:name="T1281" style:family="text">
      <style:text-properties fo:font-weight="normal" officeooo:rsid="029558f6" style:font-weight-asian="normal" style:font-weight-complex="normal"/>
    </style:style>
    <style:style style:name="T1282" style:family="text">
      <style:text-properties fo:font-weight="normal" officeooo:rsid="0416368e" style:font-weight-asian="normal" style:font-weight-complex="normal"/>
    </style:style>
    <style:style style:name="T1283" style:family="text">
      <style:text-properties fo:font-weight="normal" officeooo:rsid="0296b4b3" style:font-weight-asian="normal" style:font-weight-complex="normal"/>
    </style:style>
    <style:style style:name="T1284" style:family="text">
      <style:text-properties fo:font-weight="normal" officeooo:rsid="0297f70b" style:font-weight-asian="normal" style:font-weight-complex="normal"/>
    </style:style>
    <style:style style:name="T1285" style:family="text">
      <style:text-properties officeooo:rsid="0272edc6"/>
    </style:style>
    <style:style style:name="T1286" style:family="text">
      <style:text-properties officeooo:rsid="02992efe"/>
    </style:style>
    <style:style style:name="T1287" style:family="text">
      <style:text-properties officeooo:rsid="04163d13"/>
    </style:style>
    <style:style style:name="T1288" style:family="text">
      <style:text-properties officeooo:rsid="04166c88"/>
    </style:style>
    <style:style style:name="T1289" style:family="text">
      <style:text-properties style:text-underline-style="none" officeooo:rsid="04163d13"/>
    </style:style>
    <style:style style:name="T1290" style:family="text">
      <style:text-properties style:text-underline-style="none" officeooo:rsid="0299dc52"/>
    </style:style>
    <style:style style:name="T1291" style:family="text">
      <style:text-properties style:text-underline-style="none" officeooo:rsid="035964df"/>
    </style:style>
    <style:style style:name="T1292" style:family="text">
      <style:text-properties fo:font-weight="bold" officeooo:rsid="02775256" style:font-weight-asian="bold" style:font-weight-complex="bold"/>
    </style:style>
    <style:style style:name="T1293" style:family="text">
      <style:text-properties officeooo:rsid="029a1619"/>
    </style:style>
    <style:style style:name="T1294" style:family="text">
      <style:text-properties officeooo:rsid="029b8944"/>
    </style:style>
    <style:style style:name="T1295" style:family="text">
      <style:text-properties fo:font-weight="bold" officeooo:rsid="029b8944" style:font-weight-asian="bold" style:font-weight-complex="bold"/>
    </style:style>
    <style:style style:name="T1296" style:family="text">
      <style:text-properties fo:font-weight="bold" officeooo:rsid="029eaeaa" style:font-weight-asian="bold" style:font-weight-complex="bold"/>
    </style:style>
    <style:style style:name="T1297" style:family="text">
      <style:text-properties officeooo:rsid="029eaeaa"/>
    </style:style>
    <style:style style:name="T1298" style:family="text">
      <style:text-properties officeooo:rsid="0418422b"/>
    </style:style>
    <style:style style:name="T1299" style:family="text">
      <style:text-properties officeooo:rsid="03598f4d"/>
    </style:style>
    <style:style style:name="T1300" style:family="text">
      <style:text-properties style:text-underline-style="none" officeooo:rsid="0281cff2"/>
    </style:style>
    <style:style style:name="T1301" style:family="text">
      <style:text-properties style:text-underline-style="none" officeooo:rsid="038a6bf5"/>
    </style:style>
    <style:style style:name="T1302" style:family="text">
      <style:text-properties style:text-underline-style="none" officeooo:rsid="038b7b79"/>
    </style:style>
    <style:style style:name="T1303" style:family="text">
      <style:text-properties officeooo:rsid="00b53b22"/>
    </style:style>
    <style:style style:name="T1304" style:family="text">
      <style:text-properties officeooo:rsid="01a7a137"/>
    </style:style>
    <style:style style:name="T1305" style:family="text">
      <style:text-properties style:text-underline-style="none" officeooo:rsid="035dd688"/>
    </style:style>
    <style:style style:name="T1306" style:family="text">
      <style:text-properties fo:font-weight="normal" officeooo:rsid="00b53b22" style:font-weight-asian="normal" style:font-weight-complex="normal"/>
    </style:style>
    <style:style style:name="T1307" style:family="text">
      <style:text-properties fo:font-weight="bold" officeooo:rsid="00b53b22" style:font-weight-asian="bold" style:font-weight-complex="bold"/>
    </style:style>
    <style:style style:name="T1308" style:family="text">
      <style:text-properties fo:font-weight="normal" officeooo:rsid="00c262ee" style:font-weight-asian="normal" style:font-weight-complex="normal"/>
    </style:style>
    <style:style style:name="T1309" style:family="text">
      <style:text-properties style:text-underline-style="none" officeooo:rsid="00bfa244"/>
    </style:style>
    <style:style style:name="T1310" style:family="text">
      <style:text-properties style:text-underline-style="none" officeooo:rsid="0375ff29"/>
    </style:style>
    <style:style style:name="T1311" style:family="text">
      <style:text-properties officeooo:rsid="00b56951"/>
    </style:style>
    <style:style style:name="T1312" style:family="text">
      <style:text-properties fo:font-weight="bold" officeooo:rsid="01a7a137" style:font-weight-asian="bold" style:font-weight-complex="bold"/>
    </style:style>
    <style:style style:name="T1313" style:family="text">
      <style:text-properties officeooo:rsid="01a93f73"/>
    </style:style>
    <style:style style:name="T1314" style:family="text">
      <style:text-properties officeooo:rsid="01aaa61c"/>
    </style:style>
    <style:style style:name="T1315" style:family="text">
      <style:text-properties style:text-underline-style="solid" style:text-underline-width="auto" style:text-underline-color="font-color" officeooo:rsid="00b53b22"/>
    </style:style>
    <style:style style:name="T1316" style:family="text">
      <style:text-properties style:text-underline-style="none" officeooo:rsid="00b7ead2"/>
    </style:style>
    <style:style style:name="T1317" style:family="text">
      <style:text-properties officeooo:rsid="01a6b33e"/>
    </style:style>
    <style:style style:name="T1318" style:family="text">
      <style:text-properties officeooo:rsid="033818a9"/>
    </style:style>
    <style:style style:name="T1319" style:family="text">
      <style:text-properties fo:color="#000000" loext:opacity="100%" fo:font-weight="normal" officeooo:rsid="00b53b22" style:font-weight-asian="normal" style:font-weight-complex="normal"/>
    </style:style>
    <style:style style:name="T1320" style:family="text">
      <style:text-properties fo:color="#000000" loext:opacity="100%" officeooo:rsid="00b53b22"/>
    </style:style>
    <style:style style:name="T1321" style:family="text">
      <style:text-properties fo:font-weight="bold" officeooo:rsid="04b41658" style:font-weight-asian="bold" style:font-weight-complex="bold"/>
    </style:style>
    <style:style style:name="T1322" style:family="text">
      <style:text-properties fo:font-weight="bold" officeooo:rsid="03d7d59d" style:font-weight-asian="bold" style:font-weight-complex="bold"/>
    </style:style>
    <style:style style:name="T1323" style:family="text">
      <style:text-properties fo:font-weight="bold" officeooo:rsid="03e79fd4" style:font-weight-asian="bold" style:font-weight-complex="bold"/>
    </style:style>
    <style:style style:name="T1324" style:family="text">
      <style:text-properties fo:font-weight="bold" officeooo:rsid="0388a7cb" style:font-weight-asian="bold" style:font-weight-complex="bold"/>
    </style:style>
    <style:style style:name="T1325" style:family="text">
      <style:text-properties fo:font-weight="bold" officeooo:rsid="007c94d8" style:font-weight-asian="bold" style:font-weight-complex="bold"/>
    </style:style>
    <style:style style:name="T1326" style:family="text">
      <style:text-properties style:text-underline-style="none" fo:font-weight="bold" officeooo:rsid="0281cff2" style:font-weight-asian="bold" style:font-weight-complex="bold"/>
    </style:style>
    <style:style style:name="T1327" style:family="text">
      <style:text-properties style:text-underline-style="none" fo:font-weight="bold" officeooo:rsid="038a6bf5" style:font-weight-asian="bold" style:font-weight-complex="bold"/>
    </style:style>
    <style:style style:name="T1328" style:family="text">
      <style:text-properties style:text-underline-style="none" fo:font-weight="bold" officeooo:rsid="038b7b79" style:font-weight-asian="bold" style:font-weight-complex="bold"/>
    </style:style>
    <style:style style:name="T1329" style:family="text">
      <style:text-properties style:text-underline-style="none" fo:font-weight="bold" officeooo:rsid="038c4b2d" style:font-weight-asian="bold" style:font-weight-complex="bold"/>
    </style:style>
    <style:style style:name="T1330" style:family="text">
      <style:text-properties officeooo:rsid="038c4b2d"/>
    </style:style>
    <style:style style:name="T1331" style:family="text">
      <style:text-properties officeooo:rsid="007d91ab"/>
    </style:style>
    <style:style style:name="T1332" style:family="text">
      <style:text-properties officeooo:rsid="008a43a6"/>
    </style:style>
    <style:style style:name="T1333" style:family="text">
      <style:text-properties officeooo:rsid="033b618f"/>
    </style:style>
    <style:style style:name="T1334" style:family="text">
      <style:text-properties officeooo:rsid="03399623"/>
    </style:style>
    <style:style style:name="T1335" style:family="text">
      <style:text-properties officeooo:rsid="007c94d8"/>
    </style:style>
    <style:style style:name="T1336" style:family="text">
      <style:text-properties officeooo:rsid="0085721d"/>
    </style:style>
    <style:style style:name="T1337" style:family="text">
      <style:text-properties officeooo:rsid="00841644"/>
    </style:style>
    <style:style style:name="T1338" style:family="text">
      <style:text-properties officeooo:rsid="00add08b"/>
    </style:style>
    <style:style style:name="T1339" style:family="text">
      <style:text-properties fo:font-weight="bold" officeooo:rsid="00abb1f9" style:font-weight-asian="bold" style:font-weight-complex="bold"/>
    </style:style>
    <style:style style:name="T1340" style:family="text">
      <style:text-properties officeooo:rsid="00895898"/>
    </style:style>
    <style:style style:name="T1341" style:family="text">
      <style:text-properties officeooo:rsid="04c56db5"/>
    </style:style>
    <style:style style:name="T1342" style:family="text">
      <style:text-properties officeooo:rsid="04c1a5e8"/>
    </style:style>
    <style:style style:name="T1343" style:family="text">
      <style:text-properties officeooo:rsid="01ac9d28"/>
    </style:style>
    <style:style style:name="T1344" style:family="text">
      <style:text-properties style:text-underline-style="none" officeooo:rsid="04c22ca3"/>
    </style:style>
    <style:style style:name="T1345" style:family="text">
      <style:text-properties style:text-underline-style="none" fo:font-weight="bold" officeooo:rsid="007c94d8" style:font-weight-asian="bold" style:font-weight-complex="bold"/>
    </style:style>
    <style:style style:name="T1346" style:family="text">
      <style:text-properties style:text-underline-style="none" officeooo:rsid="007c94d8"/>
    </style:style>
    <style:style style:name="T1347" style:family="text">
      <style:text-properties style:text-underline-style="none" officeooo:rsid="01ac9d28"/>
    </style:style>
    <style:style style:name="T1348" style:family="text">
      <style:text-properties style:text-underline-style="none" officeooo:rsid="0085721d"/>
    </style:style>
    <style:style style:name="T1349" style:family="text">
      <style:text-properties style:text-underline-style="none" officeooo:rsid="026bbeec"/>
    </style:style>
    <style:style style:name="T1350" style:family="text">
      <style:text-properties style:text-underline-style="none" officeooo:rsid="04c1a5e8"/>
    </style:style>
    <style:style style:name="T1351" style:family="text">
      <style:text-properties style:text-underline-style="none" fo:font-weight="bold" officeooo:rsid="01ac9d28" style:font-weight-asian="bold" style:font-weight-complex="bold"/>
    </style:style>
    <style:style style:name="T1352" style:family="text">
      <style:text-properties style:text-underline-style="none" officeooo:rsid="04c56db5"/>
    </style:style>
    <style:style style:name="T1353" style:family="text">
      <style:text-properties style:text-underline-style="none" officeooo:rsid="04c3c415"/>
    </style:style>
    <style:style style:name="T1354" style:family="text">
      <style:text-properties officeooo:rsid="01accf42"/>
    </style:style>
    <style:style style:name="T1355" style:family="text">
      <style:text-properties style:text-underline-style="none" fo:font-weight="bold" officeooo:rsid="01accf42" style:font-weight-asian="bold" style:font-weight-complex="bold"/>
    </style:style>
    <style:style style:name="T1356" style:family="text">
      <style:text-properties style:text-underline-style="none" officeooo:rsid="01accf42"/>
    </style:style>
    <style:style style:name="T1357" style:family="text">
      <style:text-properties officeooo:rsid="008159cc"/>
    </style:style>
    <style:style style:name="T1358" style:family="text">
      <style:text-properties officeooo:rsid="04c6fc9f"/>
    </style:style>
    <style:style style:name="T1359" style:family="text">
      <style:text-properties officeooo:rsid="04c82b90"/>
    </style:style>
    <style:style style:name="T1360" style:family="text">
      <style:text-properties officeooo:rsid="04c991fe"/>
    </style:style>
    <style:style style:name="T1361" style:family="text">
      <style:text-properties officeooo:rsid="008214ee"/>
    </style:style>
    <style:style style:name="T1362" style:family="text">
      <style:text-properties officeooo:rsid="008381cd"/>
    </style:style>
    <style:style style:name="T1363" style:family="text">
      <style:text-properties officeooo:rsid="04bd77c1"/>
    </style:style>
    <style:style style:name="T1364" style:family="text">
      <style:text-properties style:text-underline-style="solid" style:text-underline-width="auto" style:text-underline-color="font-color" officeooo:rsid="008159cc"/>
    </style:style>
    <style:style style:name="T1365" style:family="text">
      <style:text-properties style:text-underline-style="solid" style:text-underline-width="auto" style:text-underline-color="font-color" officeooo:rsid="007d91ab"/>
    </style:style>
    <style:style style:name="T1366" style:family="text">
      <style:text-properties officeooo:rsid="01ae5e11"/>
    </style:style>
    <style:style style:name="T1367" style:family="text">
      <style:text-properties officeooo:rsid="008dc81d"/>
    </style:style>
    <style:style style:name="T1368" style:family="text">
      <style:text-properties officeooo:rsid="008f23da"/>
    </style:style>
    <style:style style:name="T1369" style:family="text">
      <style:text-properties officeooo:rsid="033d57c6"/>
    </style:style>
    <style:style style:name="T1370" style:family="text">
      <style:text-properties officeooo:rsid="008f5682"/>
    </style:style>
    <style:style style:name="T1371" style:family="text">
      <style:text-properties officeooo:rsid="00926f49"/>
    </style:style>
    <style:style style:name="T1372" style:family="text">
      <style:text-properties officeooo:rsid="033ef023"/>
    </style:style>
    <style:style style:name="T1373" style:family="text">
      <style:text-properties officeooo:rsid="00947a5d"/>
    </style:style>
    <style:style style:name="T1374" style:family="text">
      <style:text-properties officeooo:rsid="00af2465"/>
    </style:style>
    <style:style style:name="T1375" style:family="text">
      <style:text-properties officeooo:rsid="0340e3b0"/>
    </style:style>
    <style:style style:name="T1376" style:family="text">
      <style:text-properties style:text-underline-style="none" fo:font-weight="normal" officeooo:rsid="00926f49" style:font-weight-asian="normal" style:font-weight-complex="normal"/>
    </style:style>
    <style:style style:name="T1377" style:family="text">
      <style:text-properties officeooo:rsid="03aeef60"/>
    </style:style>
    <style:style style:name="T1378" style:family="text">
      <style:text-properties officeooo:rsid="01943cb6"/>
    </style:style>
    <style:style style:name="T1379" style:family="text">
      <style:text-properties officeooo:rsid="01bb5eb2"/>
    </style:style>
    <style:style style:name="T1380" style:family="text">
      <style:text-properties officeooo:rsid="03bc26c2"/>
    </style:style>
    <style:style style:name="T1381" style:family="text">
      <style:text-properties style:font-name="Calibri" officeooo:rsid="03bc26c2" style:font-name-asian="Calibri" style:font-name-complex="Calibri"/>
    </style:style>
    <style:style style:name="T1382" style:family="text">
      <style:text-properties style:font-name="Calibri" officeooo:rsid="03bc26c2" style:font-name-asian="NSimSun" style:font-name-complex="Lucida Sans1"/>
    </style:style>
    <style:style style:name="T1383" style:family="text">
      <style:text-properties style:text-underline-style="none" fo:font-weight="bold" officeooo:rsid="03bc26c2" style:font-weight-asian="bold" style:font-weight-complex="bold"/>
    </style:style>
    <style:style style:name="T1384" style:family="text">
      <style:text-properties style:text-underline-style="none" fo:font-weight="bold" officeooo:rsid="04d2be57" style:font-weight-asian="bold" style:font-weight-complex="bold"/>
    </style:style>
    <style:style style:name="T1385" style:family="text">
      <style:text-properties style:text-underline-style="none" fo:font-weight="bold" officeooo:rsid="03be7d31" style:font-weight-asian="bold" style:font-weight-complex="bold"/>
    </style:style>
    <style:style style:name="T1386" style:family="text">
      <style:text-properties officeooo:rsid="023cb054"/>
    </style:style>
    <style:style style:name="T1387" style:family="text">
      <style:text-properties fo:font-weight="bold" officeooo:rsid="03be7d31" style:font-weight-asian="bold" style:font-weight-complex="bold"/>
    </style:style>
    <style:style style:name="T1388" style:family="text">
      <style:text-properties officeooo:rsid="00bfa244"/>
    </style:style>
    <style:style style:name="T1389" style:family="text">
      <style:text-properties fo:font-weight="bold" officeooo:rsid="01be5ac5" style:font-weight-asian="bold" style:font-weight-complex="bold"/>
    </style:style>
    <style:style style:name="T1390" style:family="text">
      <style:text-properties fo:font-weight="normal" officeooo:rsid="01be5ac5" style:font-weight-asian="normal" style:font-weight-complex="normal"/>
    </style:style>
    <style:style style:name="T1391" style:family="text">
      <style:text-properties fo:font-weight="normal" officeooo:rsid="03be7d31" style:font-weight-asian="normal" style:font-weight-complex="normal"/>
    </style:style>
    <style:style style:name="T1392" style:family="text">
      <style:text-properties fo:font-weight="normal" officeooo:rsid="03bf6f55" style:font-weight-asian="normal" style:font-weight-complex="normal"/>
    </style:style>
    <style:style style:name="T1393" style:family="text">
      <style:text-properties fo:font-weight="normal" officeooo:rsid="026f822c" style:font-weight-asian="normal" style:font-weight-complex="normal"/>
    </style:style>
    <style:style style:name="T1394" style:family="text">
      <style:text-properties fo:font-weight="bold" officeooo:rsid="01bfbc87" style:font-weight-asian="bold" style:font-weight-complex="bold"/>
    </style:style>
    <style:style style:name="T1395" style:family="text">
      <style:text-properties fo:font-weight="normal" officeooo:rsid="03c110ea" style:font-weight-asian="normal" style:font-weight-complex="normal"/>
    </style:style>
    <style:style style:name="T1396" style:family="text">
      <style:text-properties fo:font-weight="normal" officeooo:rsid="03c1574f" style:font-weight-asian="normal" style:font-weight-complex="normal"/>
    </style:style>
    <style:style style:name="T1397" style:family="text">
      <style:text-properties fo:font-weight="normal" officeooo:rsid="03c1ee35" style:font-weight-asian="normal" style:font-weight-complex="normal"/>
    </style:style>
    <style:style style:name="T1398" style:family="text">
      <style:text-properties fo:font-weight="bold" officeooo:rsid="01c0a4e5" style:font-weight-asian="bold" style:font-weight-complex="bold"/>
    </style:style>
    <style:style style:name="T1399" style:family="text">
      <style:text-properties fo:font-weight="bold" officeooo:rsid="01c1f6cb" style:font-weight-asian="bold" style:font-weight-complex="bold"/>
    </style:style>
    <style:style style:name="T1400" style:family="text">
      <style:text-properties fo:font-weight="normal" officeooo:rsid="04d4ea7a" style:font-weight-asian="normal" style:font-weight-complex="normal"/>
    </style:style>
    <style:style style:name="T1401" style:family="text">
      <style:text-properties fo:font-weight="bold" officeooo:rsid="01c3b47f" style:font-weight-asian="bold" style:font-weight-complex="bold"/>
    </style:style>
    <style:style style:name="T1402" style:family="text">
      <style:text-properties style:font-name="Calibri" fo:font-weight="normal" officeooo:rsid="03c1ee35" style:font-name-asian="Calibri" style:font-weight-asian="normal" style:font-name-complex="Calibri" style:font-weight-complex="normal"/>
    </style:style>
    <style:style style:name="T1403" style:family="text">
      <style:text-properties style:font-name="Calibri" fo:font-weight="normal" officeooo:rsid="03c1ee35" style:font-name-asian="NSimSun" style:font-weight-asian="normal" style:font-name-complex="Lucida Sans1" style:font-weight-complex="normal"/>
    </style:style>
    <style:style style:name="T1404" style:family="text">
      <style:text-properties officeooo:rsid="00b69bfe"/>
    </style:style>
    <style:style style:name="T1405" style:family="text">
      <style:text-properties officeooo:rsid="01c6e088"/>
    </style:style>
    <style:style style:name="T1406" style:family="text">
      <style:text-properties fo:font-weight="normal" officeooo:rsid="01c6e088" style:font-weight-asian="normal" style:font-weight-complex="normal"/>
    </style:style>
    <style:style style:name="T1407" style:family="text">
      <style:text-properties fo:font-weight="bold" officeooo:rsid="03c1ee35" style:font-weight-asian="bold" style:font-weight-complex="bold"/>
    </style:style>
    <style:style style:name="T1408" style:family="text">
      <style:text-properties fo:font-weight="bold" officeooo:rsid="01c6e088" style:font-weight-asian="bold" style:font-weight-complex="bold"/>
    </style:style>
    <style:style style:name="T1409" style:family="text">
      <style:text-properties officeooo:rsid="03c35e15"/>
    </style:style>
    <style:style style:name="T1410" style:family="text">
      <style:text-properties fo:font-weight="bold" officeooo:rsid="03c35e15" style:font-weight-asian="bold" style:font-weight-complex="bold"/>
    </style:style>
    <style:style style:name="T1411" style:family="text">
      <style:text-properties style:text-underline-style="none" fo:font-weight="bold" officeooo:rsid="0368a456" style:font-weight-asian="bold" style:font-weight-complex="bold"/>
    </style:style>
    <style:style style:name="T1412" style:family="text">
      <style:text-properties fo:font-weight="bold" officeooo:rsid="01bcc34d" style:font-weight-asian="bold" style:font-weight-complex="bold"/>
    </style:style>
    <style:style style:name="T1413" style:family="text">
      <style:text-properties fo:font-weight="normal" officeooo:rsid="01bf625f" style:font-weight-asian="normal" style:font-weight-complex="normal"/>
    </style:style>
    <style:style style:name="T1414" style:family="text">
      <style:text-properties fo:font-weight="normal" officeooo:rsid="01bfbc87" style:font-weight-asian="normal" style:font-weight-complex="normal"/>
    </style:style>
    <style:style style:name="T1415" style:family="text">
      <style:text-properties fo:font-weight="normal" officeooo:rsid="01c0a4e5" style:font-weight-asian="normal" style:font-weight-complex="normal"/>
    </style:style>
    <style:style style:name="T1416" style:family="text">
      <style:text-properties fo:font-weight="normal" officeooo:rsid="01c1f6cb" style:font-weight-asian="normal" style:font-weight-complex="normal"/>
    </style:style>
    <style:style style:name="T1417" style:family="text">
      <style:text-properties fo:font-weight="normal" officeooo:rsid="04d6a4a9" style:font-weight-asian="normal" style:font-weight-complex="normal"/>
    </style:style>
    <style:style style:name="T1418" style:family="text">
      <style:text-properties fo:font-weight="normal" officeooo:rsid="01c3b47f" style:font-weight-asian="normal" style:font-weight-complex="normal"/>
    </style:style>
    <style:style style:name="T1419" style:family="text">
      <style:text-properties fo:font-weight="normal" officeooo:rsid="01c4710f" style:font-weight-asian="normal" style:font-weight-complex="normal"/>
    </style:style>
    <style:style style:name="T1420" style:family="text">
      <style:text-properties style:font-name="Calibri" fo:font-weight="normal" officeooo:rsid="04dd25c4" style:font-name-asian="Calibri" style:font-weight-asian="normal" style:font-name-complex="Calibri" style:font-weight-complex="normal"/>
    </style:style>
    <style:style style:name="T1421" style:family="text">
      <style:text-properties style:font-name="Calibri" fo:font-weight="normal" officeooo:rsid="04de8a2c" style:font-name-asian="Calibri" style:font-weight-asian="normal" style:font-name-complex="Calibri" style:font-weight-complex="normal"/>
    </style:style>
    <style:style style:name="T1422" style:family="text">
      <style:text-properties officeooo:rsid="04da7d0c"/>
    </style:style>
    <style:style style:name="T1423" style:family="text">
      <style:text-properties officeooo:rsid="01c6fa53"/>
    </style:style>
    <style:style style:name="T1424" style:family="text">
      <style:text-properties fo:font-weight="normal" officeooo:rsid="01c6fa53" style:font-weight-asian="normal" style:font-weight-complex="normal"/>
    </style:style>
    <style:style style:name="T1425" style:family="text">
      <style:text-properties officeooo:rsid="01c721a3"/>
    </style:style>
    <style:style style:name="T1426" style:family="text">
      <style:text-properties officeooo:rsid="04dbfb95"/>
    </style:style>
    <style:style style:name="T1427" style:family="text">
      <style:text-properties officeooo:rsid="01c8d27a"/>
    </style:style>
    <style:style style:name="T1428" style:family="text">
      <style:text-properties style:font-name="Calibri" officeooo:rsid="04da7d0c" style:font-name-asian="Calibri" style:font-name-complex="Calibri"/>
    </style:style>
    <style:style style:name="T1429" style:family="text">
      <style:text-properties fo:font-weight="bold" officeooo:rsid="01c8d27a" style:font-weight-asian="bold" style:font-weight-complex="bold"/>
    </style:style>
    <style:style style:name="T1430" style:family="text">
      <style:text-properties officeooo:rsid="0251d9bd"/>
    </style:style>
    <style:style style:name="T1431" style:family="text">
      <style:text-properties style:text-underline-style="none" fo:font-weight="bold" officeooo:rsid="036d8669" style:font-weight-asian="bold" style:font-weight-complex="bold"/>
    </style:style>
    <style:style style:name="T1432" style:family="text">
      <style:text-properties fo:font-weight="bold" officeooo:rsid="0251d9bd" style:font-weight-asian="bold" style:font-weight-complex="bold"/>
    </style:style>
    <style:style style:name="T1433" style:family="text">
      <style:text-properties fo:font-weight="normal" officeooo:rsid="0251d9bd" style:font-weight-asian="normal" style:font-weight-complex="normal"/>
    </style:style>
    <style:style style:name="T1434" style:family="text">
      <style:text-properties fo:font-weight="normal" officeooo:rsid="025316a3" style:font-weight-asian="normal" style:font-weight-complex="normal"/>
    </style:style>
    <style:style style:name="T1435" style:family="text">
      <style:text-properties fo:font-weight="normal" officeooo:rsid="02589e0a" style:font-weight-asian="normal" style:font-weight-complex="normal"/>
    </style:style>
    <style:style style:name="T1436" style:family="text">
      <style:text-properties fo:font-weight="normal" officeooo:rsid="02573dd6" style:font-weight-asian="normal" style:font-weight-complex="normal"/>
    </style:style>
    <style:style style:name="T1437" style:family="text">
      <style:text-properties fo:font-weight="normal" officeooo:rsid="025b25fe" style:font-weight-asian="normal" style:font-weight-complex="normal"/>
    </style:style>
    <style:style style:name="T1438" style:family="text">
      <style:text-properties fo:font-weight="normal" officeooo:rsid="0255d873" style:font-weight-asian="normal" style:font-weight-complex="normal"/>
    </style:style>
    <style:style style:name="T1439" style:family="text">
      <style:text-properties fo:font-weight="normal" officeooo:rsid="025a01f0" style:font-weight-asian="normal" style:font-weight-complex="normal"/>
    </style:style>
    <style:style style:name="T1440" style:family="text">
      <style:text-properties fo:font-weight="normal" officeooo:rsid="0261a25c" style:font-weight-asian="normal" style:font-weight-complex="normal"/>
    </style:style>
    <style:style style:name="T1441" style:family="text">
      <style:text-properties officeooo:rsid="025c0279"/>
    </style:style>
    <style:style style:name="T1442" style:family="text">
      <style:text-properties fo:font-weight="normal" officeooo:rsid="025c0279" style:font-weight-asian="normal" style:font-weight-complex="normal"/>
    </style:style>
    <style:style style:name="T1443" style:family="text">
      <style:text-properties officeooo:rsid="025c0c26"/>
    </style:style>
    <style:style style:name="T1444" style:family="text">
      <style:text-properties officeooo:rsid="04bc7989"/>
    </style:style>
    <style:style style:name="T1445" style:family="text">
      <style:text-properties officeooo:rsid="025cc0f6"/>
    </style:style>
    <style:style style:name="T1446" style:family="text">
      <style:text-properties officeooo:rsid="025d430b"/>
    </style:style>
    <style:style style:name="T1447" style:family="text">
      <style:text-properties fo:color="#3465a4" loext:opacity="100%" fo:font-weight="bold" officeooo:rsid="02e603a5" style:font-weight-asian="bold" style:font-weight-complex="bold"/>
    </style:style>
    <style:style style:name="T1448" style:family="text">
      <style:text-properties fo:color="#c9211e" loext:opacity="100%" fo:font-weight="bold" officeooo:rsid="042454d8" style:font-weight-asian="bold" style:font-weight-complex="bold"/>
    </style:style>
    <style:style style:name="T1449" style:family="text">
      <style:text-properties fo:color="#000000" loext:opacity="100%" fo:font-weight="bold" officeooo:rsid="042454d8" style:font-weight-asian="bold" style:font-weight-complex="bold"/>
    </style:style>
    <style:style style:name="T1450" style:family="text">
      <style:text-properties fo:color="#2a6099" loext:opacity="100%" fo:font-weight="bold" officeooo:rsid="03434f5c" style:font-name-asian="Calibri" style:font-weight-asian="bold" style:font-name-complex="Calibri" style:font-weight-complex="bold"/>
    </style:style>
    <style:style style:name="T1451" style:family="text">
      <style:text-properties fo:color="#000000" loext:opacity="100%" officeooo:rsid="0004722d"/>
    </style:style>
    <style:style style:name="T1452" style:family="text">
      <style:text-properties fo:color="#2a6099" loext:opacity="100%" fo:font-weight="bold" officeooo:rsid="041373c9" style:font-name-asian="Calibri" style:font-weight-asian="bold" style:font-name-complex="Calibri" style:font-weight-complex="bold"/>
    </style:style>
    <style:style style:name="T1453" style:family="text">
      <style:text-properties fo:color="#3465a4" loext:opacity="100%" officeooo:rsid="03c0964d"/>
    </style:style>
    <style:style style:name="T1454" style:family="text">
      <style:text-properties fo:color="#2a6099" loext:opacity="100%" officeooo:rsid="0324d05c"/>
    </style:style>
    <style:style style:name="T1455" style:family="text">
      <style:text-properties fo:color="#2a6099" loext:opacity="100%" fo:font-weight="bold" officeooo:rsid="02749f8a" fo:background-color="#eeeeee" loext:char-shading-value="0" style:font-weight-asian="bold" style:font-weight-complex="bold"/>
    </style:style>
    <style:style style:name="T1456" style:family="text">
      <style:text-properties fo:color="#2a6099" loext:opacity="100%" fo:font-weight="bold" officeooo:rsid="025cd071" fo:background-color="#eeeeee" loext:char-shading-value="0" style:font-weight-asian="bold" style:font-weight-complex="bold"/>
    </style:style>
    <style:style style:name="T1457" style:family="text">
      <style:text-properties fo:color="#2a6099" loext:opacity="100%" fo:font-weight="bold" officeooo:rsid="02e603a5" fo:background-color="#eeeeee" loext:char-shading-value="0" style:font-weight-asian="bold" style:font-weight-complex="bold"/>
    </style:style>
    <style:style style:name="T1458" style:family="text">
      <style:text-properties fo:color="#2a6099" loext:opacity="100%" officeooo:rsid="02749f8a" fo:background-color="#eeeeee" loext:char-shading-value="0"/>
    </style:style>
    <style:style style:name="T1459" style:family="text">
      <style:text-properties fo:color="#2a6099" loext:opacity="100%" fo:font-weight="bold" officeooo:rsid="0409e87d" fo:background-color="#eeeeee" loext:char-shading-value="0" style:font-weight-asian="bold" style:font-weight-complex="bold"/>
    </style:style>
    <style:style style:name="T1460" style:family="text">
      <style:text-properties fo:color="#2a6099" loext:opacity="100%" officeooo:rsid="02e5cdb4" fo:background-color="#eeeeee" loext:char-shading-value="0"/>
    </style:style>
    <style:style style:name="T1461" style:family="text">
      <style:text-properties fo:color="#2a6099" loext:opacity="100%" fo:font-weight="bold" officeooo:rsid="02e5cdb4" style:font-weight-asian="bold" style:font-weight-complex="bold"/>
    </style:style>
    <style:style style:name="T1462" style:family="text">
      <style:text-properties fo:font-weight="bold" officeooo:rsid="02749592" fo:background-color="#eeeeee" loext:char-shading-value="0" style:font-weight-asian="bold" style:font-weight-complex="bold"/>
    </style:style>
    <style:style style:name="T1463" style:family="text">
      <style:text-properties officeooo:rsid="02749592" fo:background-color="#eeeeee" loext:char-shading-value="0"/>
    </style:style>
    <style:style style:name="T1464" style:family="text">
      <style:text-properties fo:color="#b4c7dc" loext:opacity="100%" fo:font-weight="bold" officeooo:rsid="0004d0f1" fo:background-color="#eeeeee" loext:char-shading-value="0" style:font-weight-asian="bold" style:font-weight-complex="bold"/>
    </style:style>
    <style:style style:name="T1465" style:family="text">
      <style:text-properties fo:color="#b4c7dc" loext:opacity="100%" fo:font-weight="bold" officeooo:rsid="02a6205a" fo:background-color="#eeeeee" loext:char-shading-value="0" style:font-weight-asian="bold" style:font-weight-complex="bold"/>
    </style:style>
    <style:style style:name="T1466" style:family="text">
      <style:text-properties fo:color="#b4c7dc" loext:opacity="100%" fo:font-weight="bold" officeooo:rsid="02e5cdb4" fo:background-color="#eeeeee" loext:char-shading-value="0" style:font-weight-asian="bold" style:font-weight-complex="bold"/>
    </style:style>
    <style:style style:name="T1467" style:family="text">
      <style:text-properties fo:color="#2a6099" loext:opacity="100%" style:font-name="Carolingia" fo:font-weight="bold" officeooo:rsid="0260baac" style:font-weight-asian="bold" style:font-weight-complex="bold"/>
    </style:style>
    <style:style style:name="T1468" style:family="text">
      <style:text-properties fo:color="#2a6099" loext:opacity="100%" style:font-name="Carolingia" fo:font-weight="bold" officeooo:rsid="02408514" style:font-weight-asian="bold" style:font-weight-complex="bold"/>
    </style:style>
    <style:style style:name="T1469" style:family="text">
      <style:text-properties fo:color="#2a6099" loext:opacity="100%" style:font-name="Carolingia" fo:font-weight="bold" officeooo:rsid="02a38bec" style:font-weight-asian="bold" style:font-weight-complex="bold"/>
    </style:style>
    <style:style style:name="T1470" style:family="text">
      <style:text-properties fo:color="#2a6099" loext:opacity="100%" style:font-name="Carolingia" fo:font-weight="bold" officeooo:rsid="02e603a5" style:font-weight-asian="bold" style:font-weight-complex="bold"/>
    </style:style>
    <style:style style:name="T1471" style:family="text">
      <style:text-properties fo:color="#3465a4" loext:opacity="100%" style:font-name="Carolingia" fo:font-weight="bold" officeooo:rsid="02e603a5" style:font-weight-asian="bold" style:font-weight-complex="bold"/>
    </style:style>
    <style:style style:name="T1472" style:family="text">
      <style:text-properties fo:color="#3465a4" loext:opacity="100%" fo:font-size="12pt" officeooo:rsid="03c56736" style:font-size-asian="12pt" style:font-size-complex="12pt"/>
    </style:style>
    <style:style style:name="T1473" style:family="text">
      <style:text-properties fo:font-size="12pt" fo:font-weight="normal" officeooo:rsid="018e7e3c" style:font-size-asian="12pt" style:font-weight-asian="normal" style:font-size-complex="12pt" style:font-weight-complex="normal"/>
    </style:style>
    <style:style style:name="T1474" style:family="text">
      <style:text-properties fo:color="#c9211e" loext:opacity="100%" fo:font-size="14pt" fo:font-weight="bold" officeooo:rsid="0260baac" style:font-size-asian="14pt" style:font-weight-asian="bold" style:font-size-complex="14pt" style:font-weight-complex="bold"/>
    </style:style>
    <style:style style:name="T1475" style:family="text">
      <style:text-properties fo:color="#c9211e" loext:opacity="100%" fo:font-size="14pt" fo:font-weight="bold" officeooo:rsid="032b8792" style:font-size-asian="14pt" style:font-weight-asian="bold" style:font-size-complex="14pt" style:font-weight-complex="bold"/>
    </style:style>
    <style:style style:name="T1476" style:family="text">
      <style:text-properties fo:color="#c9211e" loext:opacity="100%" fo:font-weight="bold" officeooo:rsid="0260baac" style:font-weight-asian="bold" style:font-weight-complex="bold"/>
    </style:style>
    <style:style style:name="T1477" style:family="text">
      <style:text-properties fo:color="#c9211e" loext:opacity="100%" fo:font-size="13pt" style:font-size-asian="13pt" style:font-size-complex="13pt"/>
    </style:style>
    <style:style style:name="T1478" style:family="text">
      <style:text-properties fo:color="#c9211e" loext:opacity="100%" fo:font-size="13pt" fo:font-weight="bold" style:font-size-asian="13pt" style:font-weight-asian="bold" style:font-size-complex="13pt" style:font-weight-complex="bold"/>
    </style:style>
    <style:style style:name="T1479" style:family="text">
      <style:text-properties fo:font-size="15pt" style:text-underline-style="none" fo:font-weight="normal" officeooo:rsid="0206e286" style:font-size-asian="15pt" style:font-weight-asian="normal" style:font-size-complex="15pt" style:font-weight-complex="normal"/>
    </style:style>
    <style:style style:name="T1480" style:family="text">
      <style:text-properties fo:font-size="12pt" fo:font-weight="normal" officeooo:rsid="04abd64b" style:font-size-asian="12pt" style:font-weight-asian="normal" style:font-size-complex="12pt" style:font-weight-complex="normal"/>
    </style:style>
    <style:style style:name="T1481" style:family="text">
      <style:text-properties fo:font-size="14pt" officeooo:rsid="04b048ce" style:font-size-asian="14pt" style:font-size-complex="14pt"/>
    </style:style>
    <style:style style:name="T1482" style:family="text">
      <style:text-properties fo:font-size="14pt" officeooo:rsid="04140452" style:font-size-asian="14pt" style:font-size-complex="14pt"/>
    </style:style>
    <style:style style:name="T1483" style:family="text">
      <style:text-properties officeooo:rsid="040403e4"/>
    </style:style>
    <style:style style:name="T1484" style:family="text">
      <style:text-properties officeooo:rsid="011c81cc"/>
    </style:style>
    <style:style style:name="T1485" style:family="text">
      <style:text-properties officeooo:rsid="0125d09f"/>
    </style:style>
    <style:style style:name="T1486" style:family="text">
      <style:text-properties fo:font-weight="bold" officeooo:rsid="003759bd" style:font-weight-asian="bold" style:font-weight-complex="bold"/>
    </style:style>
    <style:style style:name="T1487" style:family="text">
      <style:text-properties fo:font-weight="bold" officeooo:rsid="0039cedc" style:font-weight-asian="bold" style:font-weight-complex="bold"/>
    </style:style>
    <style:style style:name="T1488" style:family="text">
      <style:text-properties officeooo:rsid="003759bd"/>
    </style:style>
    <style:style style:name="T1489" style:family="text">
      <style:text-properties officeooo:rsid="011deddd"/>
    </style:style>
    <style:style style:name="T1490" style:family="text">
      <style:text-properties officeooo:rsid="003a8560"/>
    </style:style>
    <style:style style:name="T1491" style:family="text">
      <style:text-properties officeooo:rsid="0039cedc"/>
    </style:style>
    <style:style style:name="T1492" style:family="text">
      <style:text-properties officeooo:rsid="003da23b"/>
    </style:style>
    <style:style style:name="T1493" style:family="text">
      <style:text-properties officeooo:rsid="003cdc83"/>
    </style:style>
    <style:style style:name="T1494" style:family="text">
      <style:text-properties style:text-underline-style="none" fo:font-weight="normal" officeooo:rsid="003828ee" style:font-weight-asian="normal" style:font-weight-complex="normal"/>
    </style:style>
    <style:style style:name="T1495" style:family="text">
      <style:text-properties style:text-underline-style="none" fo:font-weight="normal" officeooo:rsid="002f88c8" style:font-weight-asian="normal" style:font-weight-complex="normal"/>
    </style:style>
    <style:style style:name="T1496" style:family="text">
      <style:text-properties style:text-underline-style="none" fo:font-weight="bold" officeooo:rsid="002f88c8" style:font-weight-asian="bold" style:font-weight-complex="bold"/>
    </style:style>
    <style:style style:name="T1497" style:family="text">
      <style:text-properties style:text-underline-style="none" fo:font-weight="bold" officeooo:rsid="003e6c82" style:font-weight-asian="bold" style:font-weight-complex="bold"/>
    </style:style>
    <style:style style:name="T1498" style:family="text">
      <style:text-properties style:text-underline-style="none" fo:font-weight="normal" officeooo:rsid="003e6c82" style:font-weight-asian="normal" style:font-weight-complex="normal"/>
    </style:style>
    <style:style style:name="T1499" style:family="text">
      <style:text-properties style:text-underline-style="none" fo:font-weight="normal" officeooo:rsid="0260baac" style:font-weight-asian="normal" style:font-weight-complex="normal"/>
    </style:style>
    <style:style style:name="T1500" style:family="text">
      <style:text-properties style:text-underline-style="none" fo:font-weight="bold" officeooo:rsid="0039cedc" style:font-weight-asian="bold" style:font-weight-complex="bold"/>
    </style:style>
    <style:style style:name="T1501" style:family="text">
      <style:text-properties style:text-underline-style="none" fo:font-weight="normal" officeooo:rsid="0039cedc" style:font-weight-asian="normal" style:font-weight-complex="normal"/>
    </style:style>
    <style:style style:name="T1502" style:family="text">
      <style:text-properties style:text-underline-style="none" fo:font-weight="normal" officeooo:rsid="003a8560" style:font-weight-asian="normal" style:font-weight-complex="normal"/>
    </style:style>
    <style:style style:name="T1503" style:family="text">
      <style:text-properties style:text-underline-style="none" fo:font-weight="normal" officeooo:rsid="0206e286" style:font-weight-asian="normal" style:font-weight-complex="normal"/>
    </style:style>
    <style:style style:name="T1504" style:family="text">
      <style:text-properties style:text-underline-style="none" fo:font-weight="normal" officeooo:rsid="003c12c8" style:font-weight-asian="normal" style:font-weight-complex="normal"/>
    </style:style>
    <style:style style:name="T1505" style:family="text">
      <style:text-properties style:text-underline-style="none" fo:font-weight="normal" officeooo:rsid="011c81cc" style:font-weight-asian="normal" style:font-weight-complex="normal"/>
    </style:style>
    <style:style style:name="T1506" style:family="text">
      <style:text-properties style:text-underline-style="none" fo:font-weight="normal" officeooo:rsid="011d9aa4" style:font-weight-asian="normal" style:font-weight-complex="normal"/>
    </style:style>
    <style:style style:name="T1507" style:family="text">
      <style:text-properties style:text-underline-style="none" fo:font-weight="normal" officeooo:rsid="0274d6c6" style:font-weight-asian="normal" style:font-weight-complex="normal"/>
    </style:style>
    <style:style style:name="T1508" style:family="text">
      <style:text-properties style:text-underline-style="none" fo:font-weight="normal" officeooo:rsid="02079ad0" style:font-weight-asian="normal" style:font-weight-complex="normal"/>
    </style:style>
    <style:style style:name="T1509" style:family="text">
      <style:text-properties fo:color="#000000" loext:opacity="100%" style:text-underline-style="none" fo:font-weight="bold" officeooo:rsid="000a2a9b" style:font-weight-asian="bold" style:font-weight-complex="bold"/>
    </style:style>
    <style:style style:name="T1510" style:family="text">
      <style:text-properties fo:color="#000000" loext:opacity="100%" style:text-underline-style="none" officeooo:rsid="000a2a9b"/>
    </style:style>
    <style:style style:name="T1511" style:family="text">
      <style:text-properties fo:color="#000000" loext:opacity="100%" style:text-underline-style="none" officeooo:rsid="00182e14"/>
    </style:style>
    <style:style style:name="T1512" style:family="text">
      <style:text-properties fo:font-weight="normal" officeooo:rsid="002282ca" style:font-weight-asian="normal" style:font-weight-complex="normal"/>
    </style:style>
    <style:style style:name="T1513" style:family="text">
      <style:text-properties fo:color="#000000" loext:opacity="100%" officeooo:rsid="002282ca"/>
    </style:style>
    <style:style style:name="T1514" style:family="text">
      <style:text-properties fo:color="#000000" loext:opacity="100%" fo:font-weight="normal" officeooo:rsid="002282ca" style:font-weight-asian="normal" style:font-weight-complex="normal"/>
    </style:style>
    <style:style style:name="T1515" style:family="text">
      <style:text-properties officeooo:rsid="03c6b029"/>
    </style:style>
    <style:style style:name="T1516" style:family="text">
      <style:text-properties fo:color="#c9211e" loext:opacity="100%" fo:font-size="15pt" style:text-underline-style="none" fo:font-weight="bold" officeooo:rsid="01bb5eb2" style:font-size-asian="15pt" style:font-weight-asian="bold" style:font-size-complex="15pt" style:font-weight-complex="bold"/>
    </style:style>
    <style:style style:name="T1517" style:family="text">
      <style:text-properties officeooo:rsid="03ecbd20"/>
    </style:style>
    <style:style style:name="T1518" style:family="text">
      <style:text-properties officeooo:rsid="05452d8c"/>
    </style:style>
    <style:style style:name="T1519" style:family="text">
      <style:text-properties style:font-name="Calibri" officeooo:rsid="05452d8c" style:font-name-asian="Calibri" style:font-name-complex="Calibri"/>
    </style:style>
    <style:style style:name="T1520" style:family="text">
      <style:text-properties style:font-name="Calibri" officeooo:rsid="05452d8c" style:font-name-asian="NSimSun" style:font-name-complex="Lucida Sans1"/>
    </style:style>
    <style:style style:name="T1521" style:family="text">
      <style:text-properties style:text-underline-style="none" fo:font-weight="bold" officeooo:rsid="05452d8c" style:font-weight-asian="bold" style:font-weight-complex="bold"/>
    </style:style>
    <style:style style:name="T1522" style:family="text">
      <style:text-properties style:text-underline-style="none" fo:font-weight="bold" officeooo:rsid="037473e2" style:font-weight-asian="bold" style:font-weight-complex="bold"/>
    </style:style>
    <style:style style:name="T1523" style:family="text">
      <style:text-properties officeooo:rsid="05473b44"/>
    </style:style>
    <style:style style:name="T1524" style:family="text">
      <style:text-properties officeooo:rsid="054852eb"/>
    </style:style>
    <style:style style:name="T1525" style:family="text">
      <style:text-properties officeooo:rsid="054888a8"/>
    </style:style>
    <style:style style:name="T1526" style:family="text">
      <style:text-properties fo:font-weight="normal" officeooo:rsid="0549c1d9" style:font-weight-asian="normal" style:font-weight-complex="normal"/>
    </style:style>
    <style:style style:name="T1527" style:family="text">
      <style:text-properties fo:font-weight="normal" officeooo:rsid="032c515e" style:font-weight-asian="normal" style:font-weight-complex="normal"/>
    </style:style>
    <style:style style:name="T1528" style:family="text">
      <style:text-properties fo:font-weight="bold" officeooo:rsid="01b14f87" style:font-weight-asian="bold" style:font-weight-complex="bold"/>
    </style:style>
    <style:style style:name="T1529" style:family="text">
      <style:text-properties fo:font-weight="normal" officeooo:rsid="04f2f890" style:font-weight-asian="normal" style:font-weight-complex="normal"/>
    </style:style>
    <style:style style:name="T1530" style:family="text">
      <style:text-properties officeooo:rsid="00ca6596"/>
    </style:style>
    <style:style style:name="T1531" style:family="text">
      <style:text-properties officeooo:rsid="054568b9"/>
    </style:style>
    <style:style style:name="T1532" style:family="text">
      <style:text-properties officeooo:rsid="0545aac1"/>
    </style:style>
    <style:style style:name="T1533" style:family="text">
      <style:text-properties officeooo:rsid="0545eb6e"/>
    </style:style>
    <style:style style:name="T1534" style:family="text">
      <style:text-properties officeooo:rsid="0498b00f"/>
    </style:style>
    <style:style style:name="T1535" style:family="text">
      <style:text-properties officeooo:rsid="01e7d2f8"/>
    </style:style>
    <style:style style:name="T1536" style:family="text">
      <style:text-properties fo:font-weight="bold" officeooo:rsid="023e878e" style:font-weight-asian="bold" style:font-weight-complex="bold"/>
    </style:style>
    <style:style style:name="T1537" style:family="text">
      <style:text-properties fo:font-weight="bold" officeooo:rsid="0498b00f" style:font-weight-asian="bold" style:font-weight-complex="bold"/>
    </style:style>
    <style:style style:name="T1538" style:family="text">
      <style:text-properties officeooo:rsid="0414f860"/>
    </style:style>
    <style:style style:name="T1539" style:family="text">
      <style:text-properties officeooo:rsid="03d8e290"/>
    </style:style>
    <style:style style:name="T1540" style:family="text">
      <style:text-properties officeooo:rsid="01fce73c"/>
    </style:style>
    <style:style style:name="T1541" style:family="text">
      <style:text-properties fo:color="#2a6099" loext:opacity="100%" officeooo:rsid="01fce73c"/>
    </style:style>
    <style:style style:name="T1542" style:family="text">
      <style:text-properties fo:color="#2a6099" loext:opacity="100%" officeooo:rsid="01fbb9e3"/>
    </style:style>
    <style:style style:name="T1543" style:family="text">
      <style:text-properties officeooo:rsid="02042644"/>
    </style:style>
    <style:style style:name="T1544" style:family="text">
      <style:text-properties fo:font-weight="bold" officeooo:rsid="01fce73c" style:font-weight-asian="bold" style:font-weight-complex="bold"/>
    </style:style>
    <style:style style:name="T1545" style:family="text">
      <style:text-properties style:font-name="Calibri" fo:font-weight="bold" officeooo:rsid="04106ca9" style:font-name-asian="Calibri" style:font-weight-asian="bold" style:font-name-complex="Calibri" style:font-weight-complex="bold"/>
    </style:style>
    <style:style style:name="T1546" style:family="text">
      <style:text-properties officeooo:rsid="03e1eee4"/>
    </style:style>
    <style:style style:name="T1547" style:family="text">
      <style:text-properties officeooo:rsid="03d9bd63"/>
    </style:style>
    <style:style style:name="T1548" style:family="text">
      <style:text-properties officeooo:rsid="01fbb9e3"/>
    </style:style>
    <style:style style:name="T1549" style:family="text">
      <style:text-properties fo:font-weight="normal" officeooo:rsid="01fed99f" style:font-weight-asian="normal" style:font-weight-complex="normal"/>
    </style:style>
    <style:style style:name="T1550" style:family="text">
      <style:text-properties fo:font-weight="normal" officeooo:rsid="02010b42" style:font-weight-asian="normal" style:font-weight-complex="normal"/>
    </style:style>
    <style:style style:name="T1551" style:family="text">
      <style:text-properties fo:font-weight="normal" officeooo:rsid="02023b35" style:font-weight-asian="normal" style:font-weight-complex="normal"/>
    </style:style>
    <style:style style:name="T1552" style:family="text">
      <style:text-properties fo:color="#2a6099" loext:opacity="100%" officeooo:rsid="0414f860"/>
    </style:style>
    <style:style style:name="T1553" style:family="text">
      <style:text-properties fo:color="#2a6099" loext:opacity="100%" officeooo:rsid="03e30234"/>
    </style:style>
    <style:style style:name="T1554" style:family="text">
      <style:text-properties style:font-name="Calibri1" fo:font-size="15pt" fo:font-weight="bold" officeooo:rsid="04ad9930" style:font-size-asian="15pt" style:font-weight-asian="bold" style:font-size-complex="15pt" style:font-weight-complex="bold"/>
    </style:style>
    <style:style style:name="T1555" style:family="text">
      <style:text-properties style:font-name="Calibri1" fo:font-size="15pt" fo:font-weight="normal" officeooo:rsid="04ad9930" style:font-size-asian="15pt" style:font-weight-asian="normal" style:font-size-complex="15pt" style:font-weight-complex="normal"/>
    </style:style>
    <style:style style:name="T1556" style:family="text">
      <style:text-properties style:font-name="Calibri1" fo:font-size="15pt" fo:font-weight="normal" officeooo:rsid="04b1b784" style:font-size-asian="15pt" style:font-weight-asian="normal" style:font-size-complex="15pt" style:font-weight-complex="normal"/>
    </style:style>
    <style:style style:name="T1557" style:family="text">
      <style:text-properties style:font-name="Calibri1" fo:font-size="15pt" fo:font-weight="normal" officeooo:rsid="04b291cc" style:font-size-asian="15pt" style:font-weight-asian="normal" style:font-size-complex="15pt" style:font-weight-complex="normal"/>
    </style:style>
    <style:style style:name="T1558" style:family="text">
      <style:text-properties style:font-name="Calibri1" fo:font-size="15pt" fo:font-weight="bold" officeooo:rsid="04af9fb6" style:font-size-asian="15pt" style:font-weight-asian="bold" style:font-size-complex="15pt" style:font-weight-complex="bold"/>
    </style:style>
    <style:style style:name="T1559" style:family="text">
      <style:text-properties style:font-name="Calibri1" fo:font-size="15pt" fo:font-weight="normal" officeooo:rsid="04af9fb6" style:font-size-asian="15pt" style:font-weight-asian="normal" style:font-size-complex="15pt" style:font-weight-complex="normal"/>
    </style:style>
    <style:style style:name="T1560" style:family="text">
      <style:text-properties style:font-name="Calibri1" fo:font-size="15pt" fo:font-weight="normal" officeooo:rsid="04b44c00" style:font-size-asian="15pt" style:font-weight-asian="normal" style:font-size-complex="15pt" style:font-weight-complex="normal"/>
    </style:style>
    <style:style style:name="T1561" style:family="text">
      <style:text-properties style:font-name="Calibri1" fo:font-size="15pt" fo:font-weight="bold" officeooo:rsid="04b44c00" style:font-size-asian="15pt" style:font-weight-asian="bold" style:font-size-complex="15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26.18mm, 0mm, 58.79m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4.62mm, 9.97mm, 8.11mm, 5.22m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6</text:span><text:span text:style-name="T1">-</text:span><text:span text:style-name="T2">0</text:span><text:span text:style-name="T3">8</text:span><text:span text:style-name="T1">-</text:span><text:span text:style-name="T3">27</text:span><text:span text:style-name="T4"> </text:span><text:span text:style-name="T5">Helden Stufe 2</text:span><text:span text:style-name="T1">.odt</text:span></text:p>
      <text:p text:style-name="P2"><text:span text:style-name="T6">9</text:span><text:span text:style-name="T7"> </text:span>Vorgefertigte Charaktere für <text:span text:style-name="T8">Stufe </text:span><text:span text:style-name="T9">2</text:span> Abenteuer</text:p>
      <text:p text:style-name="P3"><text:s/></text:p>
      <text:p text:style-name="P4"><text:span text:style-name="T10">Lebenspunkte pro Wurf aufgerundet, </text:span><text:span text:style-name="T11">Attribute +2/-1, </text:span><text:span text:style-name="T12">Ausrüstung optimal,</text:span><text:span text:style-name="T13"> </text:span><text:span text:style-name="T12">nicht-magisch, </text:span><text:span text:style-name="T14">Glück minimal</text:span></text:p>
      <text:p text:style-name="P5">Krieger<text:span text:style-name="T15"><text:tab/>Zweihandschwert </text:span><text:span text:style-name="T16">(15)</text:span><text:span text:style-name="T15">, </text:span><text:span text:style-name="T16">3 </text:span><text:span text:style-name="T17">Wurfspeer</text:span><text:span text:style-name="T16">e</text:span><text:span text:style-name="T17"> </text:span><text:span text:style-name="T16">(3)</text:span><text:span text:style-name="T17">, </text:span><text:span text:style-name="T18">Kettenhemd</text:span><text:span text:style-name="T17"> </text:span><text:span text:style-name="T16">(80)</text:span></text:p>
      <text:p text:style-name="P6">Zwerg<text:span text:style-name="T15"><text:tab/>Kriegshammer </text:span><text:span text:style-name="T16">(5)</text:span><text:span text:style-name="T15">, </text:span><text:span text:style-name="T17">Schild </text:span><text:span text:style-name="T16">(10)</text:span><text:span text:style-name="T17">, </text:span><text:span text:style-name="T19">Handaxt (4) </text:span><text:span text:style-name="T18">Kettenhemd</text:span><text:span text:style-name="T17"> </text:span><text:span text:style-name="T16">(80)</text:span></text:p>
      <text:p text:style-name="P7"><text:span text:style-name="T6">Ildavir </text:span>K.<text:tab/><text:span text:style-name="T15">Kriegshammer </text:span><text:span text:style-name="T16">(5)</text:span><text:span text:style-name="T17">, Schild </text:span><text:span text:style-name="T16">(10), </text:span><text:span text:style-name="T20">Heiliges Symbol </text:span><text:span text:style-name="T16">(25)</text:span><text:span text:style-name="T17">, Schuppenpanzer </text:span><text:span text:style-name="T16">(80)</text:span></text:p>
      <text:p text:style-name="P7"><text:span text:style-name="T6">Justitia </text:span>K.<text:tab/><text:span text:style-name="T21">Langschwert</text:span><text:span text:style-name="T15"> </text:span><text:span text:style-name="T16">(</text:span><text:span text:style-name="T22">10</text:span><text:span text:style-name="T16">)</text:span><text:span text:style-name="T17">, Schild </text:span><text:span text:style-name="T16">(10), </text:span><text:span text:style-name="T20">Heiliges Symbol </text:span><text:span text:style-name="T16">(25)</text:span><text:span text:style-name="T17">, Schuppenpanzer </text:span><text:span text:style-name="T16">(80)</text:span></text:p>
      <text:p text:style-name="P8">Magier<text:span text:style-name="T15"> <text:tab/></text:span><text:span text:style-name="T21">Langschwert </text:span><text:span text:style-name="T22">(10)</text:span><text:span text:style-name="T21">, </text:span><text:span text:style-name="T23">Kurzbogen (25+5), </text:span><text:span text:style-name="T17">Waffenrock </text:span><text:span text:style-name="T16">(5)</text:span></text:p>
      <text:p text:style-name="P6">Elb<text:tab/><text:span text:style-name="T15"><text:tab/></text:span><text:span text:style-name="T18">Mithril-Langschwert, </text:span><text:span text:style-name="T15">Langbogen </text:span><text:span text:style-name="T16">(40+5)</text:span><text:span text:style-name="T15">, </text:span><text:span text:style-name="T18">Mithril-Kettenhemd</text:span></text:p>
      <text:p text:style-name="P9">Hobbit<text:tab/><text:span text:style-name="T23">2 Kurzschwerter (14), </text:span><text:span text:style-name="T17">Kurzbogen </text:span><text:span text:style-name="T16">(25+5)</text:span><text:span text:style-name="T15">, </text:span><text:span text:style-name="T18">Kettenhemd</text:span><text:span text:style-name="T17"> </text:span><text:span text:style-name="T16">(80)</text:span></text:p>
      <text:p text:style-name="P10">Dieb<text:span text:style-name="T15"> </text:span><text:span text:style-name="T24">O</text:span><text:span text:style-name="T25">rd.</text:span><text:span text:style-name="T26"><text:tab/></text:span><text:span text:style-name="T23">Langschwert (10), Dolch (3), </text:span><text:span text:style-name="T20">Ga</text:span><text:span text:style-name="T27">r</text:span><text:span text:style-name="T20">rotte </text:span><text:span text:style-name="T16">(2)</text:span><text:span text:style-name="T20">, Totschläger </text:span><text:span text:style-name="T16">(3)</text:span><text:span text:style-name="T20">, </text:span><text:span text:style-name="T16">Kurzbogen (25+5)</text:span><text:span text:style-name="T15">,</text:span></text:p>
      <text:p text:style-name="P10"><text:span text:style-name="T25">&amp;</text:span> <text:span text:style-name="T24">C</text:span><text:span text:style-name="T25">haos</text:span><text:span text:style-name="T23"><text:tab/>Blasrohr (6+1), </text:span><text:span text:style-name="T20">Diebeswerkzeug (</text:span><text:span text:style-name="T16">25</text:span><text:span text:style-name="T20">), </text:span><text:span text:style-name="T17">Lederrüstung </text:span><text:span text:style-name="T16">(5)</text:span></text:p>
      <text:p text:style-name="P11"><text:s/></text:p>
      <text:p text:style-name="P12">Regeln:</text:p>
      <text:list text:style-name="L1">
        <text:list-item>
          <text:p text:style-name="P13">w20, 1<text:span text:style-name="T28">=</text:span>Patzer, 20<text:span text:style-name="T28">=</text:span>Volltreffer, <text:span text:style-name="T28">+/- </text:span>Modifikatoren &amp; Rettungswürfe,</text:p>
        </text:list-item>
        <text:list-item>
          <text:p text:style-name="P13">Fertigkeiten über Beruf, Volk, Klasse (<text:span text:style-name="T28">w</text:span>10)</text:p>
        </text:list-item>
        <text:list-item>
          <text:p text:style-name="P14">pro Runde: <text:span text:style-name="T29">1.</text:span><text:span text:style-name="T30"> </text:span>Bewegung/Waffe ziehen/fallenlassen/Tür öffnen, <text:span text:style-name="T29">2.</text:span><text:span text:style-name="T31"> </text:span>Aktion (Angriff)</text:p>
        </text:list-item>
        <text:list-item>
          <text:p text:style-name="P15">Glück modifiziert: + Volltreffer, <text:span text:style-name="T32">−</text:span> Patzer, <text:span text:style-name="T32">−</text:span> Verderbnis, + <text:span text:style-name="T33">Lieblingswaffe,<text:line-break/></text:span>+ <text:span text:style-name="T33">Lieblingszauber, </text:span>+ <text:span text:style-name="T33">Unheiliges vertreiben</text:span></text:p>
        </text:list-item>
        <text:list-item>
          <text:p text:style-name="P16"><text:span text:style-name="T34">alle: </text:span><text:span text:style-name="T35">nach Wurf </text:span>Glück verbrennen (Boni für Dieb und Hobbit), <text:span text:style-name="T36">aber<text:line-break/></text:span><text:span text:style-name="T37">3: </text:span><text:span text:style-name="T38">−</text:span><text:span text:style-name="T39">3</text:span><text:span text:style-name="T37">,<text:tab/>4-5: </text:span><text:span text:style-name="T38">−</text:span><text:span text:style-name="T39">2</text:span><text:span text:style-name="T37">,<text:tab/>6-8</text:span>: <text:span text:style-name="T38">−1</text:span>,<text:tab/><text:span text:style-name="T37">9-12: </text:span><text:span text:style-name="T39">±0</text:span><text:span text:style-name="T37">,<text:tab/><text:tab/>13-15: </text:span><text:span text:style-name="T39">+1</text:span><text:span text:style-name="T37">,<text:tab/>16-17: </text:span><text:span text:style-name="T39">+2</text:span><text:span text:style-name="T37">,<text:tab/>18: </text:span><text:span text:style-name="T39">+3</text:span></text:p>
        </text:list-item>
        <text:list-item>
          <text:p text:style-name="P16">Magier &amp; Elb: vor <text:span text:style-name="T35">Zauberwurf</text:span> körperliche Attribute verbrennen (Blutmagie)<text:line-break/><text:span text:style-name="T40">Blut, 1 Pfund Fleisch, Finger, Hand, Ohr, Nase, Auge, Haare, Brandzeichen</text:span></text:p>
        </text:list-item>
        <text:list-item>
          <text:p text:style-name="P17"><text:span text:style-name="T41">Kampfwut nach manchen Volltreffern: </text:span><text:span text:style-name="T42">Intelligenz</text:span><text:span text:style-name="T41"> &amp; P</text:span><text:span text:style-name="T42">ersönlichkeit</text:span><text:span text:style-name="T41"> verbrennen<text:line-break/></text:span><text:span text:style-name="T43">j</text:span><text:span text:style-name="T44">e Attributspunkt </text:span><text:span text:style-name="T45">+w</text:span><text:span text:style-name="T44">12 Schaden</text:span></text:p>
        </text:list-item>
        <text:list-item>
          <text:p text:style-name="P17"><text:span text:style-name="T44">Verlorene Attributspunkte </text:span><text:span text:style-name="T46">außer Glück </text:span><text:span text:style-name="T44">heilen mit 1 Punkt pro </text:span><text:span text:style-name="T45">Nacht.</text:span></text:p>
        </text:list-item>
        <text:list-item>
          <text:p text:style-name="P18"><text:span text:style-name="T15">0 Lebenspunkte: </text:span><text:span text:style-name="T47">Stufe (d.h. hier: </text:span><text:span text:style-name="T15">1</text:span><text:span text:style-name="T47">)</text:span><text:span text:style-name="T15"> Runde zum heilen </text:span><text:span text:style-name="T48">−</text:span><text:span text:style-name="T49">1 Attribut</text:span><text:span text:style-name="T50">spunkt</text:span><text:span text:style-name="T15">, sonst tot</text:span></text:p>
        </text:list-item>
        <text:list-item>
          <text:p text:style-name="P19"><text:span text:style-name="T51">+</text:span><text:span text:style-name="T15">1 Lebenspunkt pro Nachtruhe </text:span><text:span text:style-name="T52">und</text:span><text:span text:style-name="T53"> Tag im Bett, </text:span><text:span text:style-name="T52">+1 Attributspunkt dergleichen</text:span></text:p>
        </text:list-item>
        <text:list-item>
          <text:p text:style-name="P20"><text:span text:style-name="T15">beidhändig: Geschick 16-</text:span><text:span text:style-name="T54">17</text:span><text:span text:style-name="T15">: wie Hobbit, normale Patzer, Volltreffer nicht autom</text:span><text:span text:style-name="T54">atisch/n</text:span><text:span text:style-name="T15">ur rechts; allgemein: </text:span><text:span text:style-name="T48">−</text:span><text:span text:style-name="T15">(Geschickmod-3)w, </text:span><text:span text:style-name="T55">≤</text:span><text:span text:style-name="T54">w14 keine Volltreffer</text:span></text:p>
        </text:list-item>
        <text:list-item>
          <text:p text:style-name="P21"><text:span text:style-name="T54">Rückzug</text:span><text:span text:style-name="T15"> im Nahkampf: freier Gelegenheitsangriff</text:span></text:p>
        </text:list-item>
        <text:list-item>
          <text:p text:style-name="P22">in Nahkampf schießen: wenn nicht getroffen 50% Gefährten zu treffen</text:p>
        </text:list-item>
        <text:list-item>
          <text:p text:style-name="P23">brennen: w6 Schaden/Runde, löschen: Reflex 10</text:p>
        </text:list-item>
        <text:list-item>
          <text:p text:style-name="P24"><text:span text:style-name="T56">f</text:span><text:span text:style-name="T15">allen: w6 pro 3m, 6=Knochenbruch </text:span><text:span text:style-name="T57">(Stärke oder Geschick </text:span><text:span text:style-name="T48">−</text:span><text:span text:style-name="T57">1), </text:span><text:span text:style-name="T58">vom Pferd: w4</text:span></text:p>
        </text:list-item>
        <text:list-item>
          <text:p text:style-name="P22">Festhalten: Stärke Vergleichswurf pro Runde</text:p>
        </text:list-item>
        <text:list-item>
          <text:p text:style-name="P22">nicht-tödlicher Schaden: <text:span text:style-name="T59">−</text:span>1w</text:p>
        </text:list-item>
        <text:list-item>
          <text:p text:style-name="P22">unbewaffnet/Stein werfen: w3 Schaden</text:p>
        </text:list-item>
        <text:list-item>
          <text:p text:style-name="P25">Konzentration (Zauber): keine Aktionen außer Bewegung/2, Treffer: Willen 11</text:p>
        </text:list-item>
        <text:list-item>
          <text:p text:style-name="P26">Zauber umkehren: <text:span text:style-name="T59">−</text:span>w (w16 statt w20)</text:p>
        </text:list-item>
        <text:list-item>
          <text:p text:style-name="P27">Sturmangriff: min. ½ Bewegung, Angriff +2, Rüstungsklasse<text:span text:style-name="T59">−</text:span>2</text:p>
        </text:list-item>
        <text:list-item>
          <text:p text:style-name="P28"><text:span text:style-name="T15">Reiterkampf: </text:span><text:span text:style-name="T60">immer RK+1; </text:span><text:span text:style-name="T15">jede Heldentat: Schild zerschmettert/</text:span><text:span text:style-name="T61">RK-1</text:span><text:span text:style-name="T15">;<text:line-break/>abwerfen/umstoßen: Zähigkeit 10-Heldenwurf; </text:span><text:span text:style-name="T61">gegen Fußkämpfer: Angriff+1;<text:line-break/>Pferd erschreckt/</text:span><text:span text:style-name="T62">verwundet</text:span><text:span text:style-name="T61">: Reflex; </text:span><text:span text:style-name="T15">vom Pferd fallen: w4 </text:span><text:span text:style-name="T63">Schaden, </text:span><text:span text:style-name="T61">am Boden</text:span><text:span text:style-name="T63">;<text:line-break/></text:span><text:span text:style-name="T64">Sturmangriff: Lanze/Speer doppelter Schaden</text:span></text:p>
        </text:list-item>
        <text:list-item>
          <text:p text:style-name="P29">20 Punkte Zauberbrand: automatische 20 (kein Wurf nötig)</text:p>
        </text:list-item>
        <text:list-item>
          <text:p text:style-name="P29">Zauberbrand &amp; Patzer: 1 Attributspunkt permanent verloren</text:p>
        </text:list-item>
        <text:list-item>
          <text:p text:style-name="P30">Rituale, Zauberkreis, Zutaten</text:p>
        </text:list-item>
        <text:list-item>
          <text:p text:style-name="P31"><text:span text:style-name="T65">Verteidigen statt Angriff: w20=AC</text:span><text:span text:style-name="T66"><text:tab/><text:tab/><text:tab/><text:tab/><text:tab/><text:tab/><text:tab/><text:tab/><text:tab/></text:span></text:p>
        </text:list-item>
      </text:list>
      <text:p text:style-name="P32"><text:line-break/><text:span text:style-name="T67">Schwarzes Lotusöl</text:span><text:span text:style-name="T68"> Lebenspunkte +w10, nach w4 Stunden -w6</text:span></text:p>
      <text:p text:style-name="P33"><text:span text:style-name="T69"><text:s/>K </text:span><text:span text:style-name="T70">rieger</text:span></text:p>
      <text:p text:style-name="P34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78">2</text:span></text:p>
      <text:p text:style-name="P35"><text:span text:style-name="T79">B</text:span><text:span text:style-name="T38">eruf</text:span><text:tab/><text:tab/><text:span text:style-name="T80">Holzknecht</text:span><text:tab/><text:tab/><text:tab/><text:tab/><text:tab/><text:tab/><text:tab/><text:tab/><text:span text:style-name="T81">E</text:span><text:span text:style-name="T82">rfahrung</text:span> <text:tab/><text:tab/><text:span text:style-name="T78">5</text:span><text:span text:style-name="T83">0</text:span></text:p>
      <text:p text:style-name="P36"><text:span text:style-name="T79">G</text:span><text:span text:style-name="T38">esinnung</text:span><text:tab/><text:span text:style-name="T84"><text:tab/><text:tab/></text:span><text:span text:style-name="T85"> <text:s text:c="3"/></text:span><text:tab/><text:span text:style-name="T79">I</text:span><text:span text:style-name="T38">nitiative</text:span><text:span text:style-name="T86"><text:tab/></text:span><text:span text:style-name="T87">w</text:span><text:span text:style-name="T88">16+</text:span><text:span text:style-name="T89">2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93">7,5</text:span><text:span text:style-name="T94"> </text:span><text:span text:style-name="T95">m</text:span></text:p>
      <text:p text:style-name="P37"><text:span text:style-name="T96"><text:tab/><text:tab/><text:tab/><text:tab/><text:tab/><text:tab/></text:span><text:span text:style-name="T97">(</text:span><text:span text:style-name="T98">+Stufe</text:span><text:span text:style-name="T97">)</text:span><text:span text:style-name="T96"><text:tab/><text:tab/></text:span><text:span text:style-name="T99"><text:tab/></text:span><text:span text:style-name="T96"><text:tab/><text:tab/><text:tab/></text:span><text:span text:style-name="T100">H</text:span><text:span text:style-name="T101">eldenwürfel</text:span><text:span text:style-name="T96"><text:tab/></text:span><text:span text:style-name="T88">w</text:span><text:span text:style-name="T78">4</text:span></text:p>
      <text:p text:style-name="P38"><text:span text:style-name="T99"><text:tab/><text:tab/><text:tab/><text:tab/><text:tab/><text:tab/></text:span><text:span text:style-name="T102">M</text:span><text:span text:style-name="T103">alus</text:span><text:span text:style-name="T8"><text:tab/><text:tab/></text:span><text:span text:style-name="T104">−</text:span><text:span text:style-name="T105">5</text:span><text:span text:style-name="T99"><text:tab/><text:tab/><text:tab/><text:tab/></text:span><text:span text:style-name="T106">K</text:span><text:span text:style-name="T107">rit</text:span><text:span text:style-name="T108">.</text:span><text:span text:style-name="T88"><text:tab/>19-20<text:tab/>w1</text:span><text:span text:style-name="T78">4 </text:span><text:span text:style-name="T109">Tab. </text:span><text:span text:style-name="T88">III</text:span></text:p>
      <text:p text:style-name="P39"><text:span text:style-name="T79">R</text:span><text:span text:style-name="T38">üst</text:span><text:span text:style-name="T110">ung</text:span><text:span text:style-name="T111"><text:tab/></text:span><text:tab/><text:span text:style-name="T112">1</text:span><text:span text:style-name="T113">5</text:span><text:tab/><text:span text:style-name="T114">Kettenhemd</text:span><text:span text:style-name="T115"> </text:span><text:span text:style-name="T116">(RK</text:span><text:span text:style-name="T114">5</text:span><text:span text:style-name="T116">)<text:tab/><text:tab/></text:span><text:span text:style-name="T117"><text:tab/></text:span><text:tab/><text:tab/><text:span text:style-name="T118">P</text:span><text:span text:style-name="T119">atzer</text:span><text:span text:style-name="T99"><text:tab/><text:tab/><text:tab/></text:span><text:span text:style-name="T88">w1</text:span><text:span text:style-name="T93">6</text:span></text:p>
      <text:p text:style-name="P39"><text:span text:style-name="T79">L</text:span><text:span text:style-name="T38">eben</text:span><text:tab/><text:tab/><text:span text:style-name="T112">1</text:span><text:span text:style-name="T120">9</text:span><text:span text:style-name="T112"><text:tab/></text:span><text:span text:style-name="T121">(</text:span><text:span text:style-name="T122">w4+</text:span><text:span text:style-name="T123">2</text:span><text:span text:style-name="T121">w12</text:span><text:span text:style-name="T124">+</text:span><text:span text:style-name="T125">2</text:span><text:span text:style-name="T121">)<text:tab/><text:tab/><text:tab/></text:span><text:span text:style-name="T126"><text:tab/></text:span><text:span text:style-name="T127"><text:tab/></text:span><text:span text:style-name="T128"><text:tab/><text:tab/></text:span><text:span text:style-name="T129">A</text:span><text:span text:style-name="T130">ngriff<text:tab/></text:span><text:span text:style-name="T129">S</text:span><text:span text:style-name="T130">chaden<text:tab/></text:span></text:p>
      <text:p text:style-name="P40"><text:span text:style-name="T131">S</text:span><text:span text:style-name="T132">tärke</text:span><text:span text:style-name="T133"><text:tab/><text:tab/><text:tab/></text:span><text:span text:style-name="T134">16</text:span><text:span text:style-name="T135"><text:tab/></text:span><text:span text:style-name="T136">+2</text:span><text:span text:style-name="T135"><text:tab/></text:span><text:span text:style-name="T137"><text:tab/><text:tab/><text:tab/><text:tab/></text:span><text:span text:style-name="T138">N</text:span><text:span text:style-name="T139">ahkampf</text:span><text:span text:style-name="T140"><text:tab/></text:span><text:span text:style-name="T136">+</text:span><text:span text:style-name="T135">w</text:span><text:span text:style-name="T141">4</text:span><text:span text:style-name="T136">+2</text:span><text:span text:style-name="T135"><text:tab/></text:span><text:span text:style-name="T136">+</text:span><text:span text:style-name="T135">w</text:span><text:span text:style-name="T141">4</text:span><text:span text:style-name="T136">+2<text:tab/></text:span></text:p>
      <text:p text:style-name="P41"><text:span text:style-name="T131">G</text:span><text:span text:style-name="T132">eschick</text:span><text:span text:style-name="T133"><text:tab/><text:tab/><text:tab/></text:span><text:span text:style-name="T134">1</text:span><text:span text:style-name="T142">2</text:span><text:span text:style-name="T143"><text:tab/></text:span><text:span text:style-name="T139"> <text:s/></text:span><text:span text:style-name="T140"><text:s text:c="2"/><text:tab/></text:span><text:span text:style-name="T144"> </text:span><text:span text:style-name="T145">R</text:span><text:span text:style-name="T146">eflex</text:span><text:span text:style-name="T137"><text:tab/> <text:s text:c="2"/></text:span><text:span text:style-name="T88">+</text:span><text:span text:style-name="T120">1</text:span><text:span text:style-name="T147"><text:tab/></text:span><text:span text:style-name="T137"><text:tab/></text:span><text:span text:style-name="T138">F</text:span><text:span text:style-name="T139">ernkampf</text:span><text:span text:style-name="T140"><text:tab/></text:span><text:span text:style-name="T136">+w</text:span><text:span text:style-name="T141">4</text:span><text:span text:style-name="T148"><text:tab/></text:span><text:span text:style-name="T135"><text:tab/></text:span><text:span text:style-name="T136">+</text:span><text:span text:style-name="T135">w</text:span><text:span text:style-name="T141">4<text:tab/><text:tab/></text:span></text:p>
      <text:p text:style-name="P42"><text:span text:style-name="T131">A</text:span><text:span text:style-name="T132">usdauer</text:span><text:span text:style-name="T133"><text:tab/><text:tab/></text:span><text:span text:style-name="T134">1</text:span><text:span text:style-name="T142">2</text:span><text:span text:style-name="T135"><text:tab/></text:span><text:span text:style-name="T136"><text:tab/></text:span><text:span text:style-name="T144"> </text:span><text:span text:style-name="T145">Z</text:span><text:span text:style-name="T146">ähigkeit</text:span><text:span text:style-name="T137"> </text:span><text:span text:style-name="T88">+</text:span><text:span text:style-name="T120">1</text:span><text:span text:style-name="T147"><text:tab/></text:span><text:span text:style-name="T137"><text:tab/></text:span><text:span text:style-name="T138">L</text:span><text:span text:style-name="T139">ieblingswaffe</text:span><text:span text:style-name="T140"><text:tab/></text:span><text:span text:style-name="T149">Kriegsaxt</text:span><text:span text:style-name="T150"> </text:span><text:span text:style-name="T151">0<text:tab/></text:span></text:p>
      <text:p text:style-name="P41"><text:span text:style-name="T131">P</text:span><text:span text:style-name="T132">ersönlichkeit</text:span><text:span text:style-name="T133"><text:tab/></text:span><text:span text:style-name="T152">1 1</text:span><text:span text:style-name="T135"><text:tab/></text:span><text:span text:style-name="T136"><text:tab/></text:span><text:span text:style-name="T153"> </text:span><text:span text:style-name="T145">W</text:span><text:span text:style-name="T146">illen</text:span><text:span text:style-name="T137"><text:tab/> <text:s text:c="2"/></text:span><text:span text:style-name="T104"><text:s text:c="2"/></text:span><text:span text:style-name="T154">0</text:span></text:p>
      <text:p text:style-name="P41"><text:span text:style-name="T131">I</text:span><text:span text:style-name="T132">ntelligenz</text:span><text:span text:style-name="T133"><text:tab/><text:tab/> </text:span><text:span text:style-name="T143">8</text:span><text:span text:style-name="T135"><text:tab/></text:span><text:span text:style-name="T155">-</text:span><text:span text:style-name="T136">1<text:tab/></text:span><text:span text:style-name="T156"> </text:span><text:span text:style-name="T145">S</text:span><text:span text:style-name="T146">prachen</text:span><text:span text:style-name="T137"><text:tab/></text:span><text:span text:style-name="T157">Gemein</text:span><text:span text:style-name="T158">sprache</text:span></text:p>
      <text:p text:style-name="P43"><text:span text:style-name="T131">G</text:span><text:span text:style-name="T132">lück</text:span><text:span text:style-name="T133"><text:tab/><text:tab/><text:tab/></text:span><text:span text:style-name="T159">10</text:span><text:span text:style-name="T140"><text:tab/> <text:s text:c="3"/><text:tab/></text:span><text:span text:style-name="T144"> </text:span><text:span text:style-name="T145">S</text:span><text:span text:style-name="T146">chicksal</text:span><text:span text:style-name="T137"><text:tab/></text:span><text:span text:style-name="T160">Eisenfresser</text:span><text:span text:style-name="T158">: </text:span><text:span text:style-name="T161">Lebenspunkte</text:span><text:span text:style-name="T162">+</text:span><text:span text:style-name="T163">1</text:span></text:p>
      <text:p text:style-name="P44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45"><text:span text:style-name="T79">N</text:span><text:span text:style-name="T166">ah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 <text:s text:c="5"/></text:span></text:p>
      <text:p text:style-name="P46"><text:span text:style-name="T167">Kriegsaxt </text:span><text:span text:style-name="T168">(2h)</text:span><text:span text:style-name="T88"><text:tab/><text:tab/></text:span><text:span text:style-name="T112">w20+w</text:span><text:span text:style-name="T78">4</text:span><text:span text:style-name="T112">+2</text:span><text:span text:style-name="T87"><text:tab/></text:span><text:span text:style-name="T112">w10+w</text:span><text:span text:style-name="T78">4</text:span><text:span text:style-name="T112">+2</text:span><text:span text:style-name="T169"><text:tab/></text:span><text:span text:style-name="T170"><text:tab/><text:tab/><text:tab/><text:tab/><text:tab/><text:tab/><text:tab/><text:tab/><text:tab/></text:span></text:p>
      <text:p text:style-name="P46"><text:span text:style-name="T88">Zweihandschwert<text:tab/><text:tab/></text:span><text:span text:style-name="T112">w20+w</text:span><text:span text:style-name="T78">4</text:span><text:span text:style-name="T112">+2</text:span><text:span text:style-name="T87"><text:tab/></text:span><text:span text:style-name="T112">w10+w</text:span><text:span text:style-name="T78">4</text:span><text:span text:style-name="T112">+2</text:span><text:span text:style-name="T169"><text:tab/></text:span><text:span text:style-name="T170"><text:tab/><text:tab/><text:tab/><text:tab/><text:tab/><text:tab/><text:tab/><text:tab/><text:tab/></text:span></text:p>
      <text:p text:style-name="P46"><text:span text:style-name="T171">unbewaffnet</text:span><text:span text:style-name="T87"><text:tab/><text:tab/><text:tab/></text:span><text:span text:style-name="T112">w20+w</text:span><text:span text:style-name="T78">4</text:span><text:span text:style-name="T112">+2</text:span><text:span text:style-name="T87"><text:tab/></text:span><text:span text:style-name="T171">w3</text:span><text:span text:style-name="T172">+w</text:span><text:span text:style-name="T78">4</text:span><text:span text:style-name="T172">+2</text:span><text:span text:style-name="T173"><text:tab/></text:span><text:span text:style-name="T174"><text:tab/><text:tab/><text:tab/><text:tab/><text:tab/><text:tab/><text:tab/><text:tab/><text:tab/></text:span></text:p>
      <text:p text:style-name="P47"><text:span text:style-name="T175"><text:tab/><text:tab/><text:tab/><text:tab/> <text:s text:c="7"/></text:span><text:span text:style-name="T176"><text:tab/></text:span><text:span text:style-name="T175"><text:tab/><text:tab/> <text:s text:c="3"/></text:span><text:span text:style-name="T176"><text:tab/></text:span><text:span text:style-name="T175"><text:tab/><text:tab/> <text:s text:c="3"/></text:span><text:span text:style-name="T176"><text:tab/></text:span><text:span text:style-name="T175"><text:tab/><text:tab/><text:tab/><text:tab/><text:tab/><text:tab/><text:tab/><text:tab/><text:tab/></text:span></text:p>
      <text:p text:style-name="P47"><text:span text:style-name="T175"><text:tab/><text:tab/><text:tab/><text:tab/> <text:s text:c="7"/></text:span><text:span text:style-name="T176"><text:tab/></text:span><text:span text:style-name="T175"><text:tab/><text:tab/> <text:s text:c="3"/></text:span><text:span text:style-name="T176"><text:tab/></text:span><text:span text:style-name="T175"><text:tab/><text:tab/> <text:s text:c="3"/></text:span><text:span text:style-name="T176"><text:tab/></text:span><text:span text:style-name="T175"><text:tab/><text:tab/><text:tab/><text:tab/><text:tab/><text:tab/><text:tab/><text:tab/><text:tab/></text:span></text:p>
      <text:p text:style-name="P46"><text:span text:style-name="T79">F</text:span><text:span text:style-name="T166">ern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text:tab/><text:tab/></text:span><text:span text:style-name="T79">R</text:span><text:span text:style-name="T38">eichw</text:span><text:span text:style-name="T177">eite</text:span><text:span text:style-name="T178"> </text:span><text:span text:style-name="T179">-/-2/-w</text:span></text:p>
      <text:p text:style-name="P46"><text:span text:style-name="T87">3 Wurfspeere<text:tab/><text:tab/></text:span><text:span text:style-name="T112">w20+w</text:span><text:span text:style-name="T78">4</text:span><text:span text:style-name="T113"><text:tab/></text:span><text:span text:style-name="T87"><text:tab/></text:span><text:span text:style-name="T112">w6+w</text:span><text:span text:style-name="T78">4</text:span><text:span text:style-name="T87"><text:tab/><text:tab/></text:span><text:span text:style-name="T172">9 </text:span><text:span text:style-name="T87">/</text:span><text:span text:style-name="T172">18</text:span><text:span text:style-name="T87">/</text:span><text:span text:style-name="T172">27</text:span><text:span text:style-name="T180"><text:tab/><text:tab/></text:span><text:span text:style-name="T181"><text:tab/><text:tab/><text:tab/><text:tab/><text:tab/><text:tab/></text:span></text:p>
      <text:p text:style-name="P46"><text:span text:style-name="T84"><text:tab/><text:tab/><text:tab/><text:tab/> <text:s text:c="7"/></text:span><text:tab/><text:span text:style-name="T84"><text:tab/><text:tab/> <text:s text:c="3"/></text:span><text:tab/><text:span text:style-name="T84"><text:tab/><text:tab/> <text:s text:c="3"/></text:span><text:tab/><text:span text:style-name="T84"> <text:s text:c="4"/></text:span>/<text:span text:style-name="T84"> <text:s text:c="4"/></text:span>/<text:span text:style-name="T84"> <text:s text:c="4"/></text:span><text:tab/><text:tab/><text:span text:style-name="T181"><text:tab/><text:tab/><text:tab/><text:tab/><text:tab/><text:tab/></text:span></text:p>
      <text:p text:style-name="P46"><text:span text:style-name="T84"><text:tab/><text:tab/><text:tab/><text:tab/> <text:s text:c="7"/></text:span><text:tab/><text:span text:style-name="T84"><text:tab/><text:tab/> <text:s text:c="3"/></text:span><text:tab/><text:span text:style-name="T84"><text:tab/><text:tab/> <text:s text:c="3"/></text:span><text:tab/><text:span text:style-name="T84"> <text:s text:c="4"/></text:span>/<text:span text:style-name="T84"> <text:s text:c="4"/></text:span>/<text:span text:style-name="T84"> <text:s text:c="4"/></text:span><text:tab/><text:tab/><text:span text:style-name="T181"><text:tab/><text:tab/><text:tab/><text:tab/><text:tab/><text:tab/></text:span></text:p>
      <text:p text:style-name="P48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5"/></text:span><text:span text:style-name="T186">-<text:tab/></text:span><text:span text:style-name="T187">Gold</text:span><text:span text:style-name="T188"><text:tab/> <text:s text:c="3"/></text:span><text:span text:style-name="T189">15<text:tab/></text:span><text:span text:style-name="T190">Silbe</text:span><text:span text:style-name="T191">r <text:s text:c="6"/></text:span><text:span text:style-name="T188"><text:s text:c="2"/></text:span><text:span text:style-name="T192">33<text:tab/></text:span><text:span text:style-name="T193">Kupfer</text:span></text:p>
      <text:p text:style-name="P49"><text:span text:style-name="T116">Wildschweinfell, </text:span><text:span text:style-name="T194">Fackel, Ration, Wasserschlauch, Handbeil, </text:span></text:p>
      <text:p text:style-name="P50"><text:tab/><text:tab/><text:tab/><text:tab/><text:tab/><text:tab/><text:tab/><text:tab/><text:tab/><text:tab/><text:tab/><text:tab/><text:tab/><text:tab/><text:tab/><text:tab/><text:tab/><text:tab/><text:tab/><text:tab/></text:p>
      <text:p text:style-name="P50"><text:tab/><text:tab/><text:tab/><text:tab/><text:tab/><text:tab/><text:tab/><text:tab/><text:tab/><text:tab/><text:tab/><text:tab/><text:tab/><text:tab/><text:tab/><text:tab/><text:tab/><text:tab/><text:tab/><text:tab/></text:p>
      <text:p text:style-name="P51"><text:span text:style-name="T195">Beispiele </text:span><text:span text:style-name="T196">für </text:span><text:span text:style-name="T197">Heldenwürfel</text:span><text:span text:style-name="T198"> </text:span><text:span text:style-name="T196">= 3, </text:span><text:span text:style-name="T199">eigene Vorschläge sind erwünscht, aber kein Zusatzschaden</text:span></text:p>
      <text:p text:style-name="P52"><text:span text:style-name="T200">Zurückstoßen</text:span><text:span text:style-name="T201"> </text:span><text:span text:style-name="T202">normal großes Wesen </text:span><text:span text:style-name="T203">oder Objekt </text:span><text:span text:style-name="T204">Bewegung/3</text:span><text:span text:style-name="T205"> </text:span><text:span text:style-name="T206">zurück </text:span><text:span text:style-name="T207">(auch über Abhang)</text:span></text:p>
      <text:p text:style-name="P52"><text:span text:style-name="T200">U</text:span><text:span text:style-name="T208">m</text:span><text:span text:style-name="T200">reißen</text:span><text:span text:style-name="T206"> </text:span><text:span text:style-name="T209">Reflex gegen Angriffswurf oder am Boden </text:span><text:span text:style-name="T201">(RK -2, aufstehen=Aktion)</text:span></text:p>
      <text:p text:style-name="P52"><text:span text:style-name="T200">Springen</text:span><text:span text:style-name="T201"> </text:span><text:span text:style-name="T204">Bewegung/3 </text:span><text:span text:style-name="T206">über Abgrund/</text:span><text:span text:style-name="T201">in Deckung </text:span><text:span text:style-name="T210">(-2)</text:span><text:span text:style-name="T201">/</text:span>auf erhöhte Position <text:span text:style-name="T210">(-1)</text:span></text:p>
      <text:p text:style-name="P52"><text:span text:style-name="T200">E</text:span><text:span text:style-name="T211">ntwaffnen</text:span><text:span text:style-name="T212"> Zähigkeit </text:span><text:span text:style-name="T213">gegen </text:span><text:span text:style-name="T212">Angriffswurf/</text:span><text:span text:style-name="T207">2 </text:span><text:span text:style-name="T202">oder Waffe am Boden (aufheben=Aktion)</text:span></text:p>
      <text:p text:style-name="P52"><text:span text:style-name="T214">Festhalten</text:span><text:span text:style-name="T215"> Zähigkeit gegen Angriffswurf, dann Stärkevergleich pro Runde </text:span><text:span text:style-name="T216">(Angriffe +d)</text:span></text:p>
      <text:p text:style-name="P52"><text:span text:style-name="T200">Blenden</text:span><text:span text:style-name="T201"> </text:span><text:span text:style-name="T217">nächster </text:span><text:span text:style-name="T218">Angriff -</text:span><text:span text:style-name="T201">2<text:tab/><text:tab/><text:tab/><text:tab/><text:tab/></text:span><text:span text:style-name="T38">Rüstung</text:span> <text:span text:style-name="T38">beschädigen</text:span> <text:span text:style-name="T218">RK </text:span><text:span text:style-name="T219">-</text:span><text:span text:style-name="T220">1</text:span></text:p>
      <text:p text:style-name="P52"><text:span text:style-name="T200">S</text:span><text:span text:style-name="T221">chützen</text:span><text:span text:style-name="T222"> </text:span><text:span text:style-name="T201">1 </text:span><text:span text:style-name="T223">Gefährte RK </text:span><text:span text:style-name="T222">+</text:span><text:span text:style-name="T224">HW<text:tab/><text:tab/><text:tab/><text:tab/><text:tab/></text:span><text:span text:style-name="T225">Hals</text:span><text:span text:style-name="T226">treffer</text:span><text:span text:style-name="T227"> </text:span><text:span text:style-name="T228">alle </text:span><text:span text:style-name="T227">Zauberwü</text:span><text:span text:style-name="T228">r</text:span><text:span text:style-name="T227">fe</text:span><text:span text:style-name="T228"> </text:span><text:span text:style-name="T227">-2</text:span></text:p>
      <text:p text:style-name="P52"><text:span text:style-name="T200">Verteidigungshaltung</text:span><text:span text:style-name="T229"> </text:span><text:span text:style-name="T230">nächste </text:span><text:span text:style-name="T231">Runde </text:span><text:span text:style-name="T222">RK+</text:span><text:span text:style-name="T232">1<text:tab/><text:tab/></text:span><text:span text:style-name="T233">Rundums</text:span><text:span text:style-name="T234">chlag</text:span><text:span text:style-name="T229"> </text:span><text:span text:style-name="T235">1/</text:span><text:span text:style-name="T201">2</text:span><text:span text:style-name="T235"> Schaden </text:span><text:span text:style-name="T201">gegen 2 Gegner</text:span></text:p>
      <text:p text:style-name="P52"><text:span text:style-name="T236">„</text:span><text:span text:style-name="T200">Attacke!“</text:span><text:span text:style-name="T237"> </text:span><text:span text:style-name="T238">2</text:span><text:span text:style-name="T201"> </text:span><text:span text:style-name="T223">Gefährte</text:span><text:span text:style-name="T238">n</text:span><text:span text:style-name="T223"> </text:span><text:span text:style-name="T201">nächster </text:span><text:span text:style-name="T237">Angriff+1<text:tab/><text:tab/></text:span><text:span text:style-name="T236">„</text:span><text:span text:style-name="T239">Standh</text:span><text:span text:style-name="T240">alten</text:span><text:span text:style-name="T200">!“</text:span><text:span text:style-name="T237"> </text:span><text:span text:style-name="T238">2</text:span><text:span text:style-name="T201"> </text:span><text:span text:style-name="T223">Gefährte</text:span><text:span text:style-name="T238">n</text:span><text:span text:style-name="T223"> </text:span><text:span text:style-name="T201">nächste </text:span><text:span text:style-name="T238">Runde</text:span><text:span text:style-name="T201"> </text:span><text:span text:style-name="T238">RK+1</text:span></text:p>
      <text:p text:style-name="P52"><text:span text:style-name="T236">„</text:span><text:span text:style-name="T239">Nicht aufgeben</text:span><text:span text:style-name="T200">!“</text:span><text:span text:style-name="T237"> </text:span><text:span text:style-name="T203">alle</text:span><text:span text:style-name="T201"> </text:span><text:span text:style-name="T223">Gefährte</text:span><text:span text:style-name="T238">n</text:span><text:span text:style-name="T223"> </text:span><text:span text:style-name="T241">2. </text:span><text:span text:style-name="T203">Moralwurf<text:tab/></text:span><text:span text:style-name="T236">„</text:span><text:span text:style-name="T242">Wir siegen</text:span><text:span text:style-name="T200">!“</text:span><text:span text:style-name="T237"> </text:span><text:span text:style-name="T204">alle</text:span><text:span text:style-name="T201"> </text:span><text:span text:style-name="T223">Gefährte</text:span><text:span text:style-name="T238">n</text:span><text:span text:style-name="T223"> </text:span><text:span text:style-name="T203">Moral +</text:span><text:span text:style-name="T241">2</text:span></text:p>
      <text:p text:style-name="P53"><text:span text:style-name="T38">„</text:span><text:span text:style-name="T243">Flieht oder </text:span><text:span text:style-name="T244">Sterbt</text:span><text:span text:style-name="T245">!“</text:span><text:span text:style-name="T246"> Gegner Moralwurf gegen 13<text:tab/></text:span><text:span text:style-name="T245">Betäuben</text:span><text:span text:style-name="T246"> </text:span><text:span text:style-name="T204">1</text:span><text:span text:style-name="T246"> Runde bewusstlos wenn 0 Leben</text:span></text:p>
      <text:p text:style-name="P52"><text:span text:style-name="T200">Ablenken</text:span><text:span text:style-name="T201"> </text:span><text:span text:style-name="T247">Hinterhalt</text:span><text:span text:style-name="T248"> ermöglichen<text:tab/><text:tab/><text:tab/><text:tab/></text:span><text:span text:style-name="T214">Beintreffer</text:span><text:span text:style-name="T215"> Bewegung halbiert</text:span></text:p>
      <text:p text:style-name="P52"><text:span text:style-name="T200">Präzision </text:span><text:span text:style-name="T201">kleines </text:span><text:span text:style-name="T249">Objekt treffen/zerstören<text:tab/><text:tab/></text:span><text:span text:style-name="T250">W</text:span><text:span text:style-name="T251">ü</text:span><text:span text:style-name="T250">t</text:span><text:span text:style-name="T251">e</text:span><text:span text:style-name="T250">n</text:span><text:span text:style-name="T252"> </text:span><text:span text:style-name="T253">ganzer Kampf </text:span><text:span text:style-name="T252">Angriff &amp; Schaden +3, RK -3</text:span></text:p>
      <text:p text:style-name="P54"><text:span text:style-name="T254">Folgeangriff</text:span><text:span text:style-name="T255"> </text:span><text:span text:style-name="T256">wenn tödlich 2. Angriff </text:span><text:span text:style-name="T257">sofort<text:tab/><text:tab/></text:span><text:span text:style-name="T258">B</text:span><text:span text:style-name="T259">luten</text:span><text:span text:style-name="T260"> </text:span><text:span text:style-name="T261">Zähigkeit 13 oder w3 Schaden pro Runde</text:span></text:p>
      <text:p text:style-name="P55"><text:soft-page-break/><text:span text:style-name="T195">Beispiele </text:span><text:span text:style-name="T196">für </text:span><text:span text:style-name="T197">Heldenwürfel</text:span><text:span text:style-name="T198"> </text:span><text:span text:style-name="T196">= </text:span><text:span text:style-name="T262">4</text:span></text:p>
      <text:p text:style-name="P56"><text:span text:style-name="T200">Zurückstoßen</text:span><text:span text:style-name="T201"> </text:span><text:span text:style-name="T202">normal großes Wesen </text:span><text:span text:style-name="T203">oder Objekt </text:span><text:span text:style-name="T204">Bewegung/2</text:span><text:span text:style-name="T205"> </text:span><text:span text:style-name="T207">Schritt</text:span><text:span text:style-name="T205"> </text:span><text:span text:style-name="T206">zurück </text:span><text:span text:style-name="T207">(auch über Abhang)</text:span></text:p>
      <text:p text:style-name="P56"><text:span text:style-name="T200">U</text:span><text:span text:style-name="T208">m</text:span><text:span text:style-name="T200">reißen</text:span><text:span text:style-name="T206"> </text:span><text:span text:style-name="T209">am Boden </text:span><text:span text:style-name="T201">(RK -2, aufstehen=Aktion)</text:span></text:p>
      <text:p text:style-name="P56"><text:span text:style-name="T200">Springen</text:span><text:span text:style-name="T201"> </text:span><text:span text:style-name="T204">Bewegung/2 </text:span><text:span text:style-name="T206">über Abgrund/</text:span><text:span text:style-name="T201">in Deckung </text:span><text:span text:style-name="T210">(-2)</text:span><text:span text:style-name="T201">/</text:span>auf erhöhte Position <text:span text:style-name="T210">(-1)</text:span></text:p>
      <text:p text:style-name="P56"><text:span text:style-name="T200">E</text:span><text:span text:style-name="T211">ntwaffnen</text:span><text:span text:style-name="T212"> Zähigkeit </text:span><text:span text:style-name="T213">gegen </text:span><text:span text:style-name="T212">Angriffswurf</text:span><text:span text:style-name="T207"> </text:span><text:span text:style-name="T202">oder Waffe am Boden (aufheben=Aktion)</text:span></text:p>
      <text:p text:style-name="P56"><text:span text:style-name="T214">Festhalten</text:span><text:span text:style-name="T215"> Zähigkeit gegen Angriffswurf, dann Stärkevergleich</text:span><text:span text:style-name="T263">+2</text:span><text:span text:style-name="T215"> pro Runde </text:span><text:span text:style-name="T216">(Angriffe +d)</text:span></text:p>
      <text:p text:style-name="P56"><text:span text:style-name="T200">Blenden</text:span><text:span text:style-name="T201"> </text:span><text:span text:style-name="T217">nächster </text:span><text:span text:style-name="T218">Angriff -</text:span><text:span text:style-name="T204">4</text:span><text:span text:style-name="T201"><text:tab/><text:tab/><text:tab/><text:tab/><text:tab/></text:span><text:span text:style-name="T38">Rüstung</text:span> <text:span text:style-name="T38">beschädigen</text:span> <text:span text:style-name="T218">RK </text:span><text:span text:style-name="T219">-</text:span><text:span text:style-name="T204">2</text:span></text:p>
      <text:p text:style-name="P56"><text:span text:style-name="T200">S</text:span><text:span text:style-name="T221">chützen</text:span><text:span text:style-name="T222"> </text:span><text:span text:style-name="T204">2</text:span><text:span text:style-name="T201"> </text:span><text:span text:style-name="T223">Gefährte</text:span><text:span text:style-name="T204">n</text:span><text:span text:style-name="T223"> RK </text:span><text:span text:style-name="T222">+</text:span><text:span text:style-name="T224">HW<text:tab/><text:tab/><text:tab/><text:tab/></text:span><text:span text:style-name="T225">Hals</text:span><text:span text:style-name="T226">treffer</text:span><text:span text:style-name="T227"> </text:span><text:span text:style-name="T228">alle </text:span><text:span text:style-name="T227">Zauberwü</text:span><text:span text:style-name="T228">r</text:span><text:span text:style-name="T227">fe</text:span><text:span text:style-name="T228"> </text:span><text:span text:style-name="T227">-</text:span><text:span text:style-name="T263">4</text:span></text:p>
      <text:p text:style-name="P56"><text:span text:style-name="T200">Verteidigungshaltung</text:span><text:span text:style-name="T229"> </text:span><text:span text:style-name="T230">nächste </text:span><text:span text:style-name="T231">Runde </text:span><text:span text:style-name="T222">RK+</text:span><text:span text:style-name="T204">2</text:span><text:span text:style-name="T232"><text:tab/><text:tab/></text:span><text:span text:style-name="T233">Rundums</text:span><text:span text:style-name="T234">chlag</text:span><text:span text:style-name="T229"> </text:span><text:span text:style-name="T235">1/</text:span><text:span text:style-name="T201">2</text:span><text:span text:style-name="T235"> Schaden </text:span><text:span text:style-name="T201">gegen 2 Gegner</text:span></text:p>
      <text:p text:style-name="P56"><text:span text:style-name="T236">„</text:span><text:span text:style-name="T200">Attacke!“</text:span><text:span text:style-name="T237"> </text:span><text:span text:style-name="T204">alle </text:span><text:span text:style-name="T223">Gefährte</text:span><text:span text:style-name="T238">n</text:span><text:span text:style-name="T223"> </text:span><text:span text:style-name="T201">nächster </text:span><text:span text:style-name="T237">Angriff+1<text:tab/><text:tab/></text:span><text:span text:style-name="T236">„</text:span><text:span text:style-name="T239">Standh</text:span><text:span text:style-name="T240">alten</text:span><text:span text:style-name="T200">!“</text:span><text:span text:style-name="T237"> </text:span><text:span text:style-name="T264">alle </text:span><text:span text:style-name="T265">Gefährte</text:span><text:span text:style-name="T266">n</text:span><text:span text:style-name="T265"> </text:span><text:span text:style-name="T267">nächste </text:span><text:span text:style-name="T266">Runde</text:span><text:span text:style-name="T267"> </text:span><text:span text:style-name="T266">RK +1</text:span></text:p>
      <text:p text:style-name="P56"><text:span text:style-name="T236">„</text:span><text:span text:style-name="T239">Nicht aufgeben</text:span><text:span text:style-name="T200">!“</text:span><text:span text:style-name="T237"> </text:span><text:span text:style-name="T204">alle </text:span><text:span text:style-name="T223">Gefährte</text:span><text:span text:style-name="T238">n</text:span><text:span text:style-name="T223"> </text:span><text:span text:style-name="T241">2. </text:span><text:span text:style-name="T203">Moralwurf </text:span><text:span text:style-name="T204">+2</text:span><text:span text:style-name="T203"><text:tab/></text:span><text:span text:style-name="T236">„</text:span><text:span text:style-name="T242">Wir siegen</text:span><text:span text:style-name="T200">!“</text:span><text:span text:style-name="T237"> </text:span><text:span text:style-name="T204">alle</text:span><text:span text:style-name="T201"> </text:span><text:span text:style-name="T223">Gefährte</text:span><text:span text:style-name="T238">n</text:span><text:span text:style-name="T223"> </text:span><text:span text:style-name="T203">Moral +</text:span><text:span text:style-name="T204">4</text:span></text:p>
      <text:p text:style-name="P56"><text:span text:style-name="T38">„</text:span><text:span text:style-name="T243">Flieht oder </text:span><text:span text:style-name="T244">Sterbt</text:span><text:span text:style-name="T245">!“</text:span><text:span text:style-name="T246"> Moralwurf gegen </text:span><text:span text:style-name="T204">Angriffsw.</text:span><text:span text:style-name="T246"><text:tab/></text:span><text:span text:style-name="T245">Betäuben</text:span><text:span text:style-name="T246"> </text:span><text:span text:style-name="T204">4</text:span><text:span text:style-name="T246"> Runde</text:span><text:span text:style-name="T268">n</text:span><text:span text:style-name="T246"> bewusstlos wenn 0 Leben</text:span></text:p>
      <text:p text:style-name="P56"><text:span text:style-name="T200">Ablenken</text:span><text:span text:style-name="T201"> </text:span><text:span text:style-name="T247">Hinterhalt</text:span><text:span text:style-name="T248"> ermöglichen<text:tab/><text:tab/><text:tab/><text:tab/></text:span><text:span text:style-name="T214">Beintreffer</text:span><text:span text:style-name="T215"> Bewegung/</text:span><text:span text:style-name="T263">3</text:span></text:p>
      <text:p text:style-name="P56"><text:span text:style-name="T200">Präzision </text:span><text:span text:style-name="T201">kleines </text:span><text:span text:style-name="T249">Objekt treffen/zerstören<text:tab/><text:tab/></text:span><text:span text:style-name="T250">W</text:span><text:span text:style-name="T251">ü</text:span><text:span text:style-name="T250">t</text:span><text:span text:style-name="T251">e</text:span><text:span text:style-name="T250">n</text:span><text:span text:style-name="T252"> </text:span><text:span text:style-name="T253">ganzer Kampf </text:span><text:span text:style-name="T252">Angriff &amp; Schaden +</text:span><text:span text:style-name="T204">4</text:span><text:span text:style-name="T252">, RK -</text:span><text:span text:style-name="T204">4</text:span></text:p>
      <text:p text:style-name="P57"><text:span text:style-name="T269">Folgeangriff </text:span><text:span text:style-name="T270">wenn tödlich 2./</text:span><text:span text:style-name="T271">3.</text:span><text:span text:style-name="T270"> Angriff </text:span><text:span text:style-name="T272">sofort<text:tab/><text:tab/></text:span><text:span text:style-name="T273">B</text:span><text:span text:style-name="T274">luten </text:span><text:span text:style-name="T275">Zähigkeit 1</text:span><text:span text:style-name="T271">6</text:span><text:span text:style-name="T275"> oder w3 Schaden pro Runde</text:span></text:p>
      <text:p text:style-name="P58"><text:s/></text:p>
      <text:p text:style-name="P59"><text:span text:style-name="T276">Merkmale</text:span> <text:span text:style-name="T277">Krieger</text:span></text:p>
      <text:p text:style-name="P60"><text:span text:style-name="T276">w12</text:span><text:span text:style-name="T278"> Leben/Stufe; </text:span><text:span text:style-name="T15">erweiterter Kritbereich; </text:span><text:span text:style-name="T279">Initiative +Stufe; </text:span><text:span text:style-name="T280">Lieblingswaffe + </text:span><text:span text:style-name="T281">Glücks</text:span><text:span text:style-name="T280">mod</text:span><text:span text:style-name="T282">ifikator;</text:span></text:p>
      <text:p text:style-name="P61" loext:marker-style-name="T283"><text:span text:style-name="T284">Heldenwürfel:</text:span><text:span text:style-name="T285"> </text:span><text:span text:style-name="T286">Heldentat vor Wurf ansagen, Heldenwürfel zu Angriff und Schaden addieren,</text:span></text:p>
      <text:p text:style-name="P61" loext:marker-style-name="T283"><text:span text:style-name="T286">wenn Angriff erfolgreich und Heldenwürfel </text:span><text:span text:style-name="T287">≥</text:span><text:span text:style-name="T286"> </text:span><text:span text:style-name="T288">Ansage</text:span><text:span text:style-name="T286">: Heldentat gelingt;</text:span></text:p>
      <text:p text:style-name="P62" loext:marker-style-name="T283"><text:span text:style-name="T289"><text:s/></text:span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row>
          <table:table-cell table:style-name="Tabelle1.A1" office:value-type="string">
            <text:p text:style-name="P63">Krieger</text:p>
            <text:p text:style-name="P64">Stufe <text:span text:style-name="T290">(Erfahrung)</text:span></text:p>
          </table:table-cell>
          <table:table-cell table:style-name="Tabelle1.A1" office:value-type="string">
            <text:p text:style-name="P65"><text:span text:style-name="T291">Helden</text:span>-</text:p>
            <text:p text:style-name="P65">würfel</text:p>
          </table:table-cell>
          <table:table-cell table:style-name="Tabelle1.A1" office:value-type="string">
            <text:p text:style-name="P66"><text:span text:style-name="T292">Volltreffer-würfel</text:span>/Tabelle</text:p>
          </table:table-cell>
          <table:table-cell table:style-name="Tabelle1.A1" office:value-type="string">
            <text:p text:style-name="P65"><text:span text:style-name="T292">Volltr</text:span><text:span text:style-name="T293">effer-</text:span><text:line-break/>bereich</text:p>
          </table:table-cell>
          <table:table-cell table:style-name="Tabelle1.A1" office:value-type="string">
            <text:p text:style-name="P65">Aktions-</text:p>
            <text:p text:style-name="P65">würfel</text:p>
          </table:table-cell>
          <table:table-cell table:style-name="Tabelle1.A1" office:value-type="string">
            <text:p text:style-name="P65">Reflex</text:p>
          </table:table-cell>
          <table:table-cell table:style-name="Tabelle1.A1" office:value-type="string">
            <text:p text:style-name="P65">Zähigkeit</text:p>
          </table:table-cell>
          <table:table-cell table:style-name="Tabelle1.H1" office:value-type="string">
            <text:p text:style-name="P65">Willen</text:p>
          </table:table-cell>
        </table:table-row>
        <table:table-row>
          <table:table-cell table:style-name="Tabelle1.A2" office:value-type="string">
            <text:p text:style-name="P67">1<text:span text:style-name="T294"> <text:s text:c="4"/></text:span><text:span text:style-name="T295">(10)</text:span></text:p>
          </table:table-cell>
          <table:table-cell table:style-name="Tabelle1.A2" office:value-type="string">
            <text:p text:style-name="P65">w3</text:p>
          </table:table-cell>
          <table:table-cell table:style-name="Tabelle1.A2" office:value-type="string">
            <text:p text:style-name="P65">w12/III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1</text:p>
          </table:table-cell>
          <table:table-cell table:style-name="Tabelle1.A2" office:value-type="string">
            <text:p text:style-name="P65">+1</text:p>
          </table:table-cell>
          <table:table-cell table:style-name="Tabelle1.H2" office:value-type="string">
            <text:p text:style-name="P65">+0</text:p>
          </table:table-cell>
        </table:table-row>
        <table:table-row>
          <table:table-cell table:style-name="Tabelle1.A2" office:value-type="string">
            <text:p text:style-name="P67">2<text:span text:style-name="T294"> <text:s text:c="4"/></text:span><text:span text:style-name="T295">(</text:span><text:span text:style-name="T296">5</text:span><text:span text:style-name="T295">0)</text:span></text:p>
          </table:table-cell>
          <table:table-cell table:style-name="Tabelle1.A2" office:value-type="string">
            <text:p text:style-name="P65">w4</text:p>
          </table:table-cell>
          <table:table-cell table:style-name="Tabelle1.A2" office:value-type="string">
            <text:p text:style-name="P65">w14/III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1</text:p>
          </table:table-cell>
          <table:table-cell table:style-name="Tabelle1.A2" office:value-type="string">
            <text:p text:style-name="P65">+1</text:p>
          </table:table-cell>
          <table:table-cell table:style-name="Tabelle1.H2" office:value-type="string">
            <text:p text:style-name="P65">+0</text:p>
          </table:table-cell>
        </table:table-row>
        <table:table-row>
          <table:table-cell table:style-name="Tabelle1.A2" office:value-type="string">
            <text:p text:style-name="P67">3<text:span text:style-name="T294"> <text:s text:c="2"/></text:span><text:span text:style-name="T295">(110)</text:span></text:p>
          </table:table-cell>
          <table:table-cell table:style-name="Tabelle1.A2" office:value-type="string">
            <text:p text:style-name="P65">w5</text:p>
          </table:table-cell>
          <table:table-cell table:style-name="Tabelle1.A2" office:value-type="string">
            <text:p text:style-name="P65">w16/IV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1</text:p>
          </table:table-cell>
          <table:table-cell table:style-name="Tabelle1.A2" office:value-type="string">
            <text:p text:style-name="P65">+2</text:p>
          </table:table-cell>
          <table:table-cell table:style-name="Tabelle1.H2" office:value-type="string">
            <text:p text:style-name="P65">+1</text:p>
          </table:table-cell>
        </table:table-row>
        <table:table-row>
          <table:table-cell table:style-name="Tabelle1.A2" office:value-type="string">
            <text:p text:style-name="P67">4<text:span text:style-name="T294"> <text:s text:c="2"/></text:span><text:span text:style-name="T295">(1</text:span><text:span text:style-name="T296">9</text:span><text:span text:style-name="T295">0)</text:span></text:p>
          </table:table-cell>
          <table:table-cell table:style-name="Tabelle1.A2" office:value-type="string">
            <text:p text:style-name="P65">w6</text:p>
          </table:table-cell>
          <table:table-cell table:style-name="Tabelle1.A2" office:value-type="string">
            <text:p text:style-name="P65">w20/IV</text:p>
          </table:table-cell>
          <table:table-cell table:style-name="Tabelle1.A2" office:value-type="string">
            <text:p text:style-name="P65">19-20</text:p>
          </table:table-cell>
          <table:table-cell table:style-name="Tabelle1.A2" office:value-type="string">
            <text:p text:style-name="P65">w20</text:p>
          </table:table-cell>
          <table:table-cell table:style-name="Tabelle1.A2" office:value-type="string">
            <text:p text:style-name="P65">+2</text:p>
          </table:table-cell>
          <table:table-cell table:style-name="Tabelle1.A2" office:value-type="string">
            <text:p text:style-name="P65">+2</text:p>
          </table:table-cell>
          <table:table-cell table:style-name="Tabelle1.H2" office:value-type="string">
            <text:p text:style-name="P65">+1</text:p>
          </table:table-cell>
        </table:table-row>
        <table:table-row>
          <table:table-cell table:style-name="Tabelle1.A2" office:value-type="string">
            <text:p text:style-name="P67">5<text:span text:style-name="T294"> <text:s text:c="2"/></text:span><text:span text:style-name="T295">(</text:span><text:span text:style-name="T296">29</text:span><text:span text:style-name="T295">0)</text:span></text:p>
          </table:table-cell>
          <table:table-cell table:style-name="Tabelle1.A2" office:value-type="string">
            <text:p text:style-name="P65">w7</text:p>
          </table:table-cell>
          <table:table-cell table:style-name="Tabelle1.A2" office:value-type="string">
            <text:p text:style-name="P65">w24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w20+w14</text:p>
          </table:table-cell>
          <table:table-cell table:style-name="Tabelle1.A2" office:value-type="string">
            <text:p text:style-name="P65">+2</text:p>
          </table:table-cell>
          <table:table-cell table:style-name="Tabelle1.A2" office:value-type="string">
            <text:p text:style-name="P65">+3</text:p>
          </table:table-cell>
          <table:table-cell table:style-name="Tabelle1.H2" office:value-type="string">
            <text:p text:style-name="P65">+1</text:p>
          </table:table-cell>
        </table:table-row>
        <table:table-row>
          <table:table-cell table:style-name="Tabelle1.A2" office:value-type="string">
            <text:p text:style-name="P67">6<text:span text:style-name="T294"> <text:s text:c="2"/></text:span><text:span text:style-name="T295">(</text:span><text:span text:style-name="T296">4</text:span><text:span text:style-name="T295">10)</text:span></text:p>
          </table:table-cell>
          <table:table-cell table:style-name="Tabelle1.A2" office:value-type="string">
            <text:p text:style-name="P65">w8</text:p>
          </table:table-cell>
          <table:table-cell table:style-name="Tabelle1.A2" office:value-type="string">
            <text:p text:style-name="P65">w30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w20+w16</text:p>
          </table:table-cell>
          <table:table-cell table:style-name="Tabelle1.A2" office:value-type="string">
            <text:p text:style-name="P65">+2</text:p>
          </table:table-cell>
          <table:table-cell table:style-name="Tabelle1.A2" office:value-type="string">
            <text:p text:style-name="P65">+4</text:p>
          </table:table-cell>
          <table:table-cell table:style-name="Tabelle1.H2" office:value-type="string">
            <text:p text:style-name="P65">+2</text:p>
          </table:table-cell>
        </table:table-row>
        <table:table-row>
          <table:table-cell table:style-name="Tabelle1.A2" office:value-type="string">
            <text:p text:style-name="P67">7<text:span text:style-name="T294"> <text:s text:c="2"/></text:span><text:span text:style-name="T295">(</text:span><text:span text:style-name="T296">55</text:span><text:span text:style-name="T295">0)</text:span></text:p>
          </table:table-cell>
          <table:table-cell table:style-name="Tabelle1.A2" office:value-type="string">
            <text:p text:style-name="P65">w10+1</text:p>
          </table:table-cell>
          <table:table-cell table:style-name="Tabelle1.A2" office:value-type="string">
            <text:p text:style-name="P65">w30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2w20</text:p>
          </table:table-cell>
          <table:table-cell table:style-name="Tabelle1.A2" office:value-type="string">
            <text:p text:style-name="P65">+3</text:p>
          </table:table-cell>
          <table:table-cell table:style-name="Tabelle1.A2" office:value-type="string">
            <text:p text:style-name="P65">+4</text:p>
          </table:table-cell>
          <table:table-cell table:style-name="Tabelle1.H2" office:value-type="string">
            <text:p text:style-name="P65">+2</text:p>
          </table:table-cell>
        </table:table-row>
        <table:table-row>
          <table:table-cell table:style-name="Tabelle1.A2" office:value-type="string">
            <text:p text:style-name="P67">8<text:span text:style-name="T294"> <text:s text:c="2"/></text:span><text:span text:style-name="T295">(</text:span><text:span text:style-name="T296">7</text:span><text:span text:style-name="T295">10)</text:span></text:p>
          </table:table-cell>
          <table:table-cell table:style-name="Tabelle1.A2" office:value-type="string">
            <text:p text:style-name="P65">w10+2</text:p>
          </table:table-cell>
          <table:table-cell table:style-name="Tabelle1.A2" office:value-type="string">
            <text:p text:style-name="P65">2w20/V</text:p>
          </table:table-cell>
          <table:table-cell table:style-name="Tabelle1.A2" office:value-type="string">
            <text:p text:style-name="P65">18-20</text:p>
          </table:table-cell>
          <table:table-cell table:style-name="Tabelle1.A2" office:value-type="string">
            <text:p text:style-name="P65">2w20</text:p>
          </table:table-cell>
          <table:table-cell table:style-name="Tabelle1.A2" office:value-type="string">
            <text:p text:style-name="P65">+3</text:p>
          </table:table-cell>
          <table:table-cell table:style-name="Tabelle1.A2" office:value-type="string">
            <text:p text:style-name="P65">+5</text:p>
          </table:table-cell>
          <table:table-cell table:style-name="Tabelle1.H2" office:value-type="string">
            <text:p text:style-name="P65">+2</text:p>
          </table:table-cell>
        </table:table-row>
        <table:table-row>
          <table:table-cell table:style-name="Tabelle1.A2" office:value-type="string">
            <text:p text:style-name="P67">9<text:span text:style-name="T294"> <text:s text:c="2"/></text:span><text:span text:style-name="T295">(</text:span><text:span text:style-name="T296">89</text:span><text:span text:style-name="T295">0)</text:span></text:p>
          </table:table-cell>
          <table:table-cell table:style-name="Tabelle1.A2" office:value-type="string">
            <text:p text:style-name="P65">w10+3</text:p>
          </table:table-cell>
          <table:table-cell table:style-name="Tabelle1.A2" office:value-type="string">
            <text:p text:style-name="P65">2w20/V</text:p>
          </table:table-cell>
          <table:table-cell table:style-name="Tabelle1.A2" office:value-type="string">
            <text:p text:style-name="P65">17-20</text:p>
          </table:table-cell>
          <table:table-cell table:style-name="Tabelle1.A2" office:value-type="string">
            <text:p text:style-name="P65">2w20</text:p>
          </table:table-cell>
          <table:table-cell table:style-name="Tabelle1.A2" office:value-type="string">
            <text:p text:style-name="P65">+3</text:p>
          </table:table-cell>
          <table:table-cell table:style-name="Tabelle1.A2" office:value-type="string">
            <text:p text:style-name="P65">+5</text:p>
          </table:table-cell>
          <table:table-cell table:style-name="Tabelle1.H2" office:value-type="string">
            <text:p text:style-name="P65">+3</text:p>
          </table:table-cell>
        </table:table-row>
        <table:table-row>
          <table:table-cell table:style-name="Tabelle1.A2" office:value-type="string">
            <text:p text:style-name="P67">10<text:span text:style-name="T294"> </text:span><text:span text:style-name="T295">(10</text:span><text:span text:style-name="T296">90</text:span><text:span text:style-name="T295">)</text:span></text:p>
          </table:table-cell>
          <table:table-cell table:style-name="Tabelle1.A2" office:value-type="string">
            <text:p text:style-name="P65">w10+4</text:p>
          </table:table-cell>
          <table:table-cell table:style-name="Tabelle1.A2" office:value-type="string">
            <text:p text:style-name="P65">2w20/V</text:p>
          </table:table-cell>
          <table:table-cell table:style-name="Tabelle1.A2" office:value-type="string">
            <text:p text:style-name="P65">17-20</text:p>
          </table:table-cell>
          <table:table-cell table:style-name="Tabelle1.A2" office:value-type="string">
            <text:p text:style-name="P65">2w20+w14</text:p>
          </table:table-cell>
          <table:table-cell table:style-name="Tabelle1.A2" office:value-type="string">
            <text:p text:style-name="P65">+4</text:p>
          </table:table-cell>
          <table:table-cell table:style-name="Tabelle1.A2" office:value-type="string">
            <text:p text:style-name="P65">+6</text:p>
          </table:table-cell>
          <table:table-cell table:style-name="Tabelle1.H2" office:value-type="string">
            <text:p text:style-name="P65">+3</text:p>
          </table:table-cell>
        </table:table-row>
      </table:table>
      <text:p text:style-name="P68"><text:span text:style-name="T297"><text:line-break/>Na</text:span><text:span text:style-name="T298">hkampf<text:tab/></text:span><text:span text:style-name="T299">2H:<text:tab/></text:span><text:span text:style-name="T300">Reiterlanze <text:s text:c="2"/></text:span><text:span text:style-name="T301">2w12</text:span><text:span text:style-name="T300"><text:tab/>Stangenwaffe </text:span><text:span text:style-name="T301">w10</text:span><text:span text:style-name="T300"><text:tab/></text:span><text:span text:style-name="T302">Zweihandschwert </text:span><text:span text:style-name="T299">w10</text:span><text:span text:style-name="T302"><text:tab/>Kriegsaxt </text:span><text:span text:style-name="T299">w10</text:span></text:p>
      <text:p text:style-name="P69"><text:span text:style-name="T303"><text:tab/><text:tab/><text:tab/>1H:<text:tab/></text:span><text:span text:style-name="T304">Langs</text:span><text:span text:style-name="T305">chwert </text:span><text:span text:style-name="T303">w8</text:span><text:span text:style-name="T304"><text:tab/></text:span><text:span text:style-name="T306">Kriegshammer </text:span><text:span text:style-name="T307">w8</text:span><text:span text:style-name="T308"><text:tab/></text:span><text:span text:style-name="T305">Speer<text:tab/></text:span><text:span text:style-name="T307">w</text:span><text:span text:style-name="T309">8</text:span><text:span text:style-name="T310"> </text:span><text:span text:style-name="T311">3/6/9</text:span></text:p>
      <text:p text:style-name="P69"><text:span text:style-name="T305"><text:tab/><text:tab/><text:tab/><text:tab/></text:span><text:span text:style-name="T304">Kurzschwert <text:s/></text:span><text:span text:style-name="T307">w6</text:span><text:span text:style-name="T306"><text:tab/>Streitkolben </text:span><text:span text:style-name="T307">w6</text:span><text:span text:style-name="T306"><text:tab/></text:span><text:span text:style-name="T304">Handa</text:span><text:span text:style-name="T306">xt<text:tab/></text:span><text:span text:style-name="T307">w6</text:span><text:span text:style-name="T310"> </text:span><text:span text:style-name="T311">3/6/9<text:tab/><text:tab/> </text:span><text:span text:style-name="T312">Flegel <text:s text:c="5"/></text:span><text:span text:style-name="T313">w6</text:span></text:p>
      <text:p text:style-name="P69"><text:span text:style-name="T306"><text:tab/><text:tab/><text:tab/><text:tab/>Knüppel<text:tab/> <text:s text:c="5"/></text:span><text:span text:style-name="T307">w4</text:span><text:span text:style-name="T306"><text:tab/></text:span><text:span text:style-name="T314">Stab </text:span><text:span text:style-name="T315">w4</text:span><text:span text:style-name="T314"><text:tab/><text:tab/><text:tab/></text:span><text:span text:style-name="T316">D</text:span><text:span text:style-name="T306">olc</text:span><text:span text:style-name="T317">h<text:tab/></text:span><text:span text:style-name="T318">w4</text:span><text:span text:style-name="T310"> </text:span><text:span text:style-name="T311">3/6/9</text:span></text:p>
      <text:p text:style-name="P70">Fernkampf<text:tab/><text:span text:style-name="T319">2H:<text:tab/></text:span><text:span text:style-name="T320">Armbrust<text:tab/> <text:s/></text:span><text:span text:style-name="T321">w6</text:span><text:span text:style-name="T322"> </text:span><text:span text:style-name="T323">24/48/72</text:span><text:span text:style-name="T320"><text:tab/> <text:s text:c="2"/></text:span><text:span text:style-name="T324">Langbogen </text:span><text:span text:style-name="T325">w6</text:span><text:span text:style-name="T324"> 21/42/63<text:tab/></text:span><text:span text:style-name="T15">Kurzbogen </text:span>w6<text:span text:style-name="T15"> </text:span><text:span text:style-name="T323">15/30/45</text:span></text:p>
      <text:p text:style-name="P71" loext:marker-style-name="T283"><text:span text:style-name="T326"><text:tab/><text:tab/><text:tab/>1H:<text:tab/></text:span><text:span text:style-name="T327">Wurfspeer </text:span><text:span text:style-name="T328">w6</text:span><text:span text:style-name="T329"> <text:s text:c="2"/></text:span><text:span text:style-name="T330">9</text:span><text:span text:style-name="T329">/</text:span><text:span text:style-name="T330">18</text:span><text:span text:style-name="T329">/</text:span><text:span text:style-name="T330">27</text:span><text:span text:style-name="T327"><text:tab/> <text:s text:c="2"/></text:span><text:span text:style-name="T331">Schleuder <text:s text:c="2"/></text:span><text:span text:style-name="T332">w4</text:span><text:span text:style-name="T333"> </text:span><text:span text:style-name="T334">12</text:span><text:span text:style-name="T333">/</text:span><text:span text:style-name="T334">24</text:span><text:span text:style-name="T333">/</text:span><text:span text:style-name="T334">48</text:span></text:p>
      <text:p text:style-name="P68"><text:span text:style-name="T335"/></text:p>
      <text:p text:style-name="P72"><text:span text:style-name="T69"><text:s/>Z </text:span><text:span text:style-name="T70">werg</text:span></text:p>
      <text:p text:style-name="P34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336">S</text:span><text:span text:style-name="T337">tufe</text:span><text:span text:style-name="T77"><text:tab/><text:tab/><text:tab/></text:span><text:span text:style-name="T338">2</text:span></text:p>
      <text:p text:style-name="P73"><text:span text:style-name="T79">B</text:span><text:span text:style-name="T38">eruf</text:span><text:tab/><text:tab/><text:span text:style-name="T339">Steinmetz</text:span><text:tab/><text:tab/><text:tab/><text:tab/><text:tab/><text:tab/><text:tab/><text:tab/><text:span text:style-name="T340">E</text:span><text:span text:style-name="T77">rfahrung</text:span> <text:tab/><text:tab/><text:span text:style-name="T338">5</text:span><text:span text:style-name="T83">0</text:span></text:p>
      <text:p text:style-name="P36"><text:span text:style-name="T79">G</text:span><text:span text:style-name="T38">esinnung</text:span><text:tab/><text:span text:style-name="T85"><text:tab/><text:tab/> <text:s text:c="3"/></text:span><text:tab/><text:span text:style-name="T8">I</text:span>nitiative<text:tab/><text:span text:style-name="T87">w</text:span><text:span text:style-name="T341">20</text:span><text:span text:style-name="T88"><text:tab/><text:tab/></text:span><text:span text:style-name="T90"><text:tab/><text:tab/>B</text:span><text:span text:style-name="T342">ewegung</text:span><text:span text:style-name="T90"><text:tab/><text:tab/></text:span><text:span text:style-name="T93">4,5</text:span><text:span text:style-name="T94"> </text:span><text:span text:style-name="T95">m</text:span></text:p>
      <text:p text:style-name="P73"><text:span text:style-name="T96"><text:tab/><text:tab/><text:tab/><text:tab/><text:tab/><text:tab/><text:tab/><text:tab/><text:tab/></text:span><text:span text:style-name="T99"><text:tab/></text:span><text:span text:style-name="T96"><text:tab/><text:tab/><text:tab/></text:span><text:span text:style-name="T343">H</text:span><text:span text:style-name="T96">eldenwürfel<text:tab/></text:span><text:span text:style-name="T88">w</text:span><text:span text:style-name="T338">4</text:span></text:p>
      <text:p text:style-name="P73"><text:span text:style-name="T99"><text:tab/><text:tab/><text:tab/><text:tab/><text:tab/><text:tab/></text:span><text:span text:style-name="T344">M</text:span><text:span text:style-name="T345">alus</text:span><text:span text:style-name="T8"><text:tab/></text:span><text:span text:style-name="T104">−</text:span><text:span text:style-name="T105">5</text:span><text:span text:style-name="T99"><text:tab/><text:tab/><text:tab/><text:tab/><text:tab/></text:span><text:span text:style-name="T346">K</text:span><text:span text:style-name="T108">rit.</text:span><text:span text:style-name="T88"><text:tab/><text:tab/><text:tab/>w1</text:span><text:span text:style-name="T338">2</text:span><text:span text:style-name="T347">+1 </text:span><text:span text:style-name="T109">Tab. </text:span><text:span text:style-name="T88">III</text:span></text:p>
      <text:p text:style-name="P73"><text:span text:style-name="T79">R</text:span><text:span text:style-name="T38">üst</text:span><text:span text:style-name="T110">ung</text:span><text:span text:style-name="T111"><text:tab/></text:span><text:tab/><text:span text:style-name="T112">1</text:span><text:span text:style-name="T348">6</text:span><text:tab/><text:span text:style-name="T349">Kettenhemd</text:span><text:span text:style-name="T350">+Schild</text:span><text:span text:style-name="T115"> </text:span><text:span text:style-name="T116">(RK</text:span><text:span text:style-name="T351">5+1</text:span><text:span text:style-name="T116">)</text:span><text:tab/><text:tab/><text:tab/><text:span text:style-name="T352">P</text:span><text:span text:style-name="T99">atzer<text:tab/><text:tab/><text:tab/></text:span><text:span text:style-name="T88">w1</text:span><text:span text:style-name="T93">6-</text:span><text:span text:style-name="T353">1</text:span></text:p>
      <text:p text:style-name="P73"><text:span text:style-name="T79">L</text:span><text:span text:style-name="T38">eben</text:span><text:tab/><text:tab/><text:span text:style-name="T112">1</text:span><text:span text:style-name="T354">5</text:span><text:span text:style-name="T112"><text:tab/></text:span><text:span text:style-name="T121">(</text:span><text:span text:style-name="T122">w4+</text:span><text:span text:style-name="T355">2</text:span><text:span text:style-name="T121">w1</text:span><text:span text:style-name="T356">0</text:span><text:span text:style-name="T121">)</text:span><text:span text:style-name="T126"><text:tab/><text:tab/><text:tab/><text:tab/></text:span><text:span text:style-name="T127"><text:tab/></text:span><text:span text:style-name="T128"><text:tab/><text:tab/></text:span><text:span text:style-name="T357">A</text:span><text:span text:style-name="T358">ngriff<text:tab/></text:span><text:span text:style-name="T357">S</text:span><text:span text:style-name="T358">chaden<text:tab/><text:tab/></text:span></text:p>
      <text:p text:style-name="P40"><text:span text:style-name="T131">S</text:span><text:span text:style-name="T132">tärke</text:span><text:span text:style-name="T133"><text:tab/><text:tab/><text:tab/></text:span><text:span text:style-name="T134">1</text:span><text:span text:style-name="T359">3</text:span><text:span text:style-name="T135"><text:tab/></text:span><text:span text:style-name="T136">+</text:span><text:span text:style-name="T360">1</text:span><text:span text:style-name="T135"><text:tab/></text:span><text:span text:style-name="T137"><text:tab/><text:tab/><text:tab/><text:tab/></text:span><text:span text:style-name="T361">N</text:span><text:span text:style-name="T140">ahkampf<text:tab/><text:tab/></text:span><text:span text:style-name="T136">+</text:span><text:span text:style-name="T135">w</text:span><text:span text:style-name="T362">4</text:span><text:span text:style-name="T136">+</text:span><text:span text:style-name="T363">1</text:span><text:span text:style-name="T135"><text:tab/></text:span><text:span text:style-name="T136">+</text:span><text:span text:style-name="T135">w</text:span><text:span text:style-name="T362">4</text:span><text:span text:style-name="T136">+</text:span><text:span text:style-name="T363">1<text:tab/></text:span></text:p>
      <text:p text:style-name="P74"><text:span text:style-name="T131">G</text:span><text:span text:style-name="T132">eschick</text:span><text:span text:style-name="T133"><text:tab/><text:tab/><text:tab/></text:span><text:span text:style-name="T134">1</text:span><text:span text:style-name="T359">2</text:span><text:span text:style-name="T143"><text:tab/></text:span><text:span text:style-name="T140"> <text:s/><text:tab/></text:span><text:span text:style-name="T144"> </text:span><text:span text:style-name="T364">R</text:span><text:span text:style-name="T137">eflex<text:tab/> <text:s text:c="2"/></text:span><text:span text:style-name="T88">+</text:span><text:span text:style-name="T365">1</text:span><text:span text:style-name="T366"><text:tab/></text:span><text:span text:style-name="T137"><text:tab/></text:span><text:span text:style-name="T361">F</text:span><text:span text:style-name="T140">ernkampf<text:tab/><text:tab/></text:span><text:span text:style-name="T136">+w</text:span><text:span text:style-name="T362">4</text:span><text:span text:style-name="T148"><text:tab/></text:span><text:span text:style-name="T135"><text:tab/></text:span><text:span text:style-name="T136">+</text:span><text:span text:style-name="T135">w</text:span><text:span text:style-name="T362">4<text:tab/><text:tab/></text:span></text:p>
      <text:p text:style-name="P74"><text:span text:style-name="T131">A</text:span><text:span text:style-name="T132">usdauer</text:span><text:span text:style-name="T133"><text:tab/><text:tab/></text:span><text:span text:style-name="T134">1 </text:span><text:span text:style-name="T142">1</text:span><text:span text:style-name="T135"><text:tab/></text:span><text:span text:style-name="T136"><text:tab/></text:span><text:span text:style-name="T144"> </text:span><text:span text:style-name="T364">Z</text:span><text:span text:style-name="T137">ähigkeit </text:span><text:span text:style-name="T88">+</text:span><text:span text:style-name="T365">1</text:span><text:span text:style-name="T366"><text:tab/></text:span><text:span text:style-name="T137"><text:tab/></text:span><text:span text:style-name="T361">L</text:span><text:span text:style-name="T140">ieblingswaffe<text:tab/></text:span><text:span text:style-name="T367">Kriegshammer</text:span><text:span text:style-name="T368"> </text:span><text:span text:style-name="T369">+</text:span><text:span text:style-name="T370">1<text:tab/></text:span></text:p>
      <text:p text:style-name="P74"><text:span text:style-name="T131">P</text:span><text:span text:style-name="T132">ersönlichkeit</text:span><text:span text:style-name="T133"><text:tab/></text:span><text:span text:style-name="T371"> </text:span><text:span text:style-name="T372">9</text:span><text:span text:style-name="T367"><text:tab/></text:span><text:span text:style-name="T368"><text:tab/></text:span><text:span text:style-name="T153"> </text:span><text:span text:style-name="T364">W</text:span><text:span text:style-name="T137">illen<text:tab/> <text:s text:c="2"/></text:span><text:span text:style-name="T373">+</text:span><text:span text:style-name="T374">2</text:span></text:p>
      <text:p text:style-name="P74"><text:span text:style-name="T131">I</text:span><text:span text:style-name="T132">ntelligenz</text:span><text:span text:style-name="T133"><text:tab/><text:tab/> </text:span><text:span text:style-name="T375">7</text:span><text:span text:style-name="T367"><text:tab/></text:span><text:span text:style-name="T376">-</text:span><text:span text:style-name="T368">1<text:tab/></text:span><text:span text:style-name="T156"> </text:span><text:span text:style-name="T364">S</text:span><text:span text:style-name="T137">prachen<text:tab/></text:span><text:span text:style-name="T377">Gemein</text:span><text:span text:style-name="T350">sprache,</text:span><text:span text:style-name="T377"> Zwerg</text:span><text:span text:style-name="T350">isch</text:span></text:p>
      <text:p text:style-name="P74"><text:span text:style-name="T131">G</text:span><text:span text:style-name="T132">lück</text:span><text:span text:style-name="T133"><text:tab/><text:tab/><text:tab/></text:span><text:span text:style-name="T378">1</text:span><text:span text:style-name="T379">3</text:span><text:span text:style-name="T380"><text:tab/></text:span><text:span text:style-name="T381">+1</text:span><text:span text:style-name="T380"> <text:s text:c="3"/><text:tab/></text:span><text:span text:style-name="T144"> </text:span><text:span text:style-name="T364">S</text:span><text:span text:style-name="T137">chicksal<text:tab/></text:span><text:span text:style-name="T382">Trotzkopf: </text:span><text:span text:style-name="T350">W</text:span><text:span text:style-name="T382">illen +1</text:span></text:p>
      <text:p text:style-name="P44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75"><text:span text:style-name="T8">N</text:span><text:span text:style-name="T283">ahkampfwaffen</text:span><text:tab/><text:span text:style-name="T8">A</text:span>ngriff<text:tab/><text:tab/><text:span text:style-name="T8">S</text:span>chaden<text:tab/></text:p>
      <text:p text:style-name="P76"><text:span text:style-name="T348">Kriegshammer</text:span><text:span text:style-name="T88"><text:tab/><text:tab/></text:span><text:span text:style-name="T112">w20+w</text:span><text:span text:style-name="T338">4</text:span><text:span text:style-name="T383">+</text:span><text:span text:style-name="T384">2</text:span><text:span text:style-name="T87"><text:tab/></text:span><text:span text:style-name="T112">w</text:span><text:span text:style-name="T385">8</text:span><text:span text:style-name="T112">+w</text:span><text:span text:style-name="T338">4</text:span><text:span text:style-name="T112">+</text:span><text:span text:style-name="T384">2</text:span><text:span text:style-name="T383"><text:tab/></text:span><text:span text:style-name="T169"><text:tab/></text:span><text:span text:style-name="T386">Lieblingswaffe</text:span></text:p>
      <text:p text:style-name="P77"><text:span text:style-name="T387">Schildstoß<text:tab/><text:tab/><text:tab/></text:span><text:span text:style-name="T388">w14+w</text:span><text:span text:style-name="T355">4</text:span><text:span text:style-name="T388">+1<text:tab/>w3+w</text:span><text:span text:style-name="T355">4</text:span><text:span text:style-name="T388">+1</text:span><text:span text:style-name="T389"><text:tab/><text:tab/></text:span><text:span text:style-name="T390"><text:tab/><text:tab/><text:tab/><text:tab/><text:tab/><text:tab/><text:tab/><text:tab/><text:tab/></text:span></text:p>
      <text:p text:style-name="P78"><text:span text:style-name="T171">H</text:span><text:span text:style-name="T87">andaxt<text:tab/><text:tab/><text:tab/>w20+w</text:span><text:span text:style-name="T338">4</text:span><text:span text:style-name="T87">+1<text:tab/>w6+w</text:span><text:span text:style-name="T338">4</text:span><text:span text:style-name="T87">+1<text:tab/><text:tab/></text:span><text:span text:style-name="T391"><text:tab/><text:tab/><text:tab/><text:tab/><text:tab/><text:tab/><text:tab/><text:tab/><text:tab/></text:span></text:p>
      <text:p text:style-name="P79"><text:span text:style-name="T171">unbewaffnet</text:span><text:span text:style-name="T87"><text:tab/><text:tab/><text:tab/></text:span><text:span text:style-name="T112">w20+w</text:span><text:span text:style-name="T338">4</text:span><text:span text:style-name="T112">+</text:span><text:span text:style-name="T383">1</text:span><text:span text:style-name="T87"><text:tab/></text:span><text:span text:style-name="T171">w3</text:span><text:span text:style-name="T172">+w</text:span><text:span text:style-name="T338">4</text:span><text:span text:style-name="T172">+</text:span><text:span text:style-name="T383">1</text:span><text:span text:style-name="T173"><text:tab/></text:span><text:span text:style-name="T392"><text:tab/></text:span><text:span text:style-name="T174"><text:tab/><text:tab/><text:tab/><text:tab/><text:tab/><text:tab/><text:tab/><text:tab/><text:tab/></text:span></text:p>
      <text:p text:style-name="P80"><text:span text:style-name="T175"><text:tab/><text:tab/><text:tab/><text:tab/> <text:s text:c="7"/></text:span><text:span text:style-name="T176"><text:tab/></text:span><text:span text:style-name="T175"><text:tab/><text:tab/> <text:s text:c="3"/></text:span><text:span text:style-name="T176"><text:tab/></text:span><text:span text:style-name="T175"><text:tab/><text:tab/> <text:s text:c="3"/></text:span><text:span text:style-name="T176"><text:tab/></text:span><text:span text:style-name="T175"><text:tab/><text:tab/><text:tab/><text:tab/><text:tab/><text:tab/><text:tab/><text:tab/><text:tab/></text:span></text:p>
      <text:p text:style-name="P81"><text:span text:style-name="T79">F</text:span><text:span text:style-name="T166">ern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text:tab/><text:tab/></text:span><text:span text:style-name="T79">R</text:span><text:span text:style-name="T38">eichw</text:span><text:span text:style-name="T177">eite</text:span><text:span text:style-name="T178"> </text:span><text:span text:style-name="T179">-/-2/-w</text:span></text:p>
      <text:p text:style-name="P79"><text:span text:style-name="T383">Handaxt </text:span><text:span text:style-name="T393">(</text:span><text:span text:style-name="T394">geworfen</text:span><text:span text:style-name="T393">)</text:span><text:span text:style-name="T87"><text:tab/></text:span><text:span text:style-name="T112">w20+w</text:span><text:span text:style-name="T338">4</text:span><text:span text:style-name="T87"><text:tab/><text:tab/></text:span><text:span text:style-name="T112">w6+w</text:span><text:span text:style-name="T338">4</text:span><text:span text:style-name="T87"><text:tab/><text:tab/></text:span><text:span text:style-name="T383">3 </text:span><text:span text:style-name="T87">/ </text:span><text:span text:style-name="T383">6 </text:span><text:span text:style-name="T87">/ </text:span><text:span text:style-name="T383">9</text:span><text:span text:style-name="T180"><text:tab/><text:tab/></text:span><text:span text:style-name="T395"><text:tab/><text:tab/><text:tab/><text:tab/><text:tab/><text:tab/></text:span></text:p>
      <text:p text:style-name="P82"><text:span text:style-name="T84"><text:tab/><text:tab/><text:tab/><text:tab/> <text:s text:c="7"/></text:span><text:span text:style-name="T306"><text:tab/></text:span><text:span text:style-name="T84"><text:tab/><text:tab/> <text:s text:c="3"/></text:span><text:span text:style-name="T306"><text:tab/></text:span><text:span text:style-name="T84"><text:tab/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text:tab/><text:tab/></text:span></text:p>
      <text:p text:style-name="P82"><text:span text:style-name="T84"><text:tab/><text:tab/><text:tab/><text:tab/> <text:s text:c="7"/></text:span><text:span text:style-name="T306"><text:tab/></text:span><text:span text:style-name="T84"><text:tab/><text:tab/> <text:s text:c="3"/></text:span><text:span text:style-name="T306"><text:tab/></text:span><text:span text:style-name="T84"><text:tab/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text:tab/><text:tab/></text:span></text:p>
      <text:p text:style-name="P83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5"/></text:span><text:span text:style-name="T396">1</text:span><text:span text:style-name="T186"><text:tab/></text:span><text:span text:style-name="T187">Gold</text:span><text:span text:style-name="T188"><text:tab/> <text:s text:c="5"/></text:span><text:span text:style-name="T396">7</text:span><text:span text:style-name="T189"><text:tab/></text:span><text:span text:style-name="T190">Silbe</text:span><text:span text:style-name="T191">r <text:s text:c="6"/></text:span><text:span text:style-name="T188"><text:s text:c="2"/></text:span><text:span text:style-name="T396">27</text:span><text:span text:style-name="T192"><text:tab/></text:span><text:span text:style-name="T193">Kupfer</text:span></text:p>
      <text:p text:style-name="P84"><text:span text:style-name="T397">kleine Marmorfigur, </text:span><text:span text:style-name="T194">Fackel, Hammer &amp; Meißel, </text:span><text:span text:style-name="T398">Spaten, </text:span><text:span text:style-name="T194">Ration, Wasserschlauch, </text:span></text:p>
      <text:p text:style-name="P85">Schild,</text:p>
      <text:p text:style-name="P86"><text:tab/><text:tab/><text:tab/><text:tab/><text:tab/><text:tab/><text:tab/><text:tab/><text:tab/><text:tab/><text:tab/><text:tab/><text:tab/><text:tab/><text:tab/><text:tab/><text:tab/><text:tab/><text:tab/><text:tab/></text:p>
      <text:p text:style-name="P87"><text:span text:style-name="T195">Beispiele </text:span><text:span text:style-name="T196">für </text:span><text:span text:style-name="T197">Heldenwürfel</text:span><text:span text:style-name="T198"> </text:span><text:span text:style-name="T196">= 3, </text:span><text:span text:style-name="T199">eigene Vorschläge sind erwünscht, aber kein Zusatzschaden</text:span></text:p>
      <text:p text:style-name="P88"><text:span text:style-name="T200">Zurückstoßen</text:span><text:span text:style-name="T201"> </text:span><text:span text:style-name="T202">normal großes Wesen </text:span><text:span text:style-name="T203">oder Objekt </text:span><text:span text:style-name="T204">Bewegung/3</text:span><text:span text:style-name="T205"> </text:span><text:span text:style-name="T206">zurück </text:span><text:span text:style-name="T207">(auch über Abhang)</text:span></text:p>
      <text:p text:style-name="P88"><text:span text:style-name="T200">U</text:span><text:span text:style-name="T208">m</text:span><text:span text:style-name="T200">reißen</text:span><text:span text:style-name="T206"> </text:span><text:span text:style-name="T209">Reflex gegen Angriffswurf oder am Boden </text:span><text:span text:style-name="T201">(RK -2, aufstehen=Aktion)</text:span></text:p>
      <text:p text:style-name="P88"><text:span text:style-name="T200">Springen</text:span><text:span text:style-name="T201"> </text:span><text:span text:style-name="T204">Bewegung/3 </text:span><text:span text:style-name="T206">über Abgrund/</text:span><text:span text:style-name="T201">in Deckung </text:span><text:span text:style-name="T210">(-2)</text:span><text:span text:style-name="T201">/</text:span>auf erhöhte Position <text:span text:style-name="T210">(-1)</text:span></text:p>
      <text:p text:style-name="P88"><text:span text:style-name="T200">E</text:span><text:span text:style-name="T211">ntwaffnen</text:span><text:span text:style-name="T212"> Zähigkeit </text:span><text:span text:style-name="T213">gegen </text:span><text:span text:style-name="T212">Angriffswurf/</text:span><text:span text:style-name="T207">2 </text:span><text:span text:style-name="T202">oder Waffe am Boden (aufheben=Aktion)</text:span></text:p>
      <text:p text:style-name="P88"><text:span text:style-name="T214">Festhalten</text:span><text:span text:style-name="T215"> Zähigkeit gegen Angriffswurf, dann Stärkevergleich pro Runde </text:span><text:span text:style-name="T216">(Angriffe +d)</text:span></text:p>
      <text:p text:style-name="P88"><text:span text:style-name="T200">Blenden</text:span><text:span text:style-name="T201"> </text:span><text:span text:style-name="T217">nächster </text:span><text:span text:style-name="T218">Angriff -</text:span><text:span text:style-name="T201">2<text:tab/><text:tab/><text:tab/><text:tab/><text:tab/></text:span><text:span text:style-name="T38">Rüstung</text:span> <text:span text:style-name="T38">beschädigen</text:span> <text:span text:style-name="T218">RK </text:span><text:span text:style-name="T219">-</text:span><text:span text:style-name="T220">1</text:span></text:p>
      <text:p text:style-name="P88"><text:span text:style-name="T200">S</text:span><text:span text:style-name="T221">chützen</text:span><text:span text:style-name="T222"> </text:span><text:span text:style-name="T201">1 </text:span><text:span text:style-name="T223">Gefährte RK </text:span><text:span text:style-name="T222">+</text:span><text:span text:style-name="T224">HW<text:tab/><text:tab/><text:tab/><text:tab/><text:tab/></text:span><text:span text:style-name="T225">Hals</text:span><text:span text:style-name="T226">treffer</text:span><text:span text:style-name="T227"> </text:span><text:span text:style-name="T228">alle </text:span><text:span text:style-name="T227">Zauberwü</text:span><text:span text:style-name="T228">r</text:span><text:span text:style-name="T227">fe</text:span><text:span text:style-name="T228"> </text:span><text:span text:style-name="T227">-2</text:span></text:p>
      <text:p text:style-name="P88"><text:span text:style-name="T200">Verteidigungshaltung</text:span><text:span text:style-name="T229"> </text:span><text:span text:style-name="T230">nächste </text:span><text:span text:style-name="T231">Runde </text:span><text:span text:style-name="T222">RK+</text:span><text:span text:style-name="T232">1<text:tab/><text:tab/></text:span><text:span text:style-name="T233">Rundums</text:span><text:span text:style-name="T234">chlag</text:span><text:span text:style-name="T229"> </text:span><text:span text:style-name="T235">1/</text:span><text:span text:style-name="T201">2</text:span><text:span text:style-name="T235"> Schaden </text:span><text:span text:style-name="T201">gegen 2 Gegner</text:span></text:p>
      <text:p text:style-name="P88"><text:span text:style-name="T236">„</text:span><text:span text:style-name="T200">Attacke!“</text:span><text:span text:style-name="T237"> </text:span><text:span text:style-name="T238">2</text:span><text:span text:style-name="T201"> </text:span><text:span text:style-name="T223">Gefährte</text:span><text:span text:style-name="T238">n</text:span><text:span text:style-name="T223"> </text:span><text:span text:style-name="T201">nächster </text:span><text:span text:style-name="T237">Angriff+1<text:tab/><text:tab/></text:span><text:span text:style-name="T236">„</text:span><text:span text:style-name="T239">Standh</text:span><text:span text:style-name="T240">alten</text:span><text:span text:style-name="T200">!“</text:span><text:span text:style-name="T237"> </text:span><text:span text:style-name="T238">2</text:span><text:span text:style-name="T201"> </text:span><text:span text:style-name="T223">Gefährte</text:span><text:span text:style-name="T238">n</text:span><text:span text:style-name="T223"> </text:span><text:span text:style-name="T201">nächste </text:span><text:span text:style-name="T238">Runde</text:span><text:span text:style-name="T201"> </text:span><text:span text:style-name="T238">RK+1</text:span></text:p>
      <text:p text:style-name="P88"><text:span text:style-name="T236">„</text:span><text:span text:style-name="T239">Nicht aufgeben</text:span><text:span text:style-name="T200">!“</text:span><text:span text:style-name="T237"> </text:span><text:span text:style-name="T203">alle</text:span><text:span text:style-name="T201"> </text:span><text:span text:style-name="T223">Gefährte</text:span><text:span text:style-name="T238">n</text:span><text:span text:style-name="T223"> </text:span><text:span text:style-name="T241">2. </text:span><text:span text:style-name="T203">Moralwurf<text:tab/></text:span><text:span text:style-name="T236">„</text:span><text:span text:style-name="T242">Wir siegen</text:span><text:span text:style-name="T200">!“</text:span><text:span text:style-name="T237"> </text:span><text:span text:style-name="T204">alle</text:span><text:span text:style-name="T201"> </text:span><text:span text:style-name="T223">Gefährte</text:span><text:span text:style-name="T238">n</text:span><text:span text:style-name="T223"> </text:span><text:span text:style-name="T203">Moral +</text:span><text:span text:style-name="T241">2</text:span></text:p>
      <text:p text:style-name="P53"><text:span text:style-name="T38">„</text:span><text:span text:style-name="T243">Flieht oder </text:span><text:span text:style-name="T244">Sterbt</text:span><text:span text:style-name="T245">!“</text:span><text:span text:style-name="T246"> Gegner Moralwurf gegen 13<text:tab/></text:span><text:span text:style-name="T245">Betäuben</text:span><text:span text:style-name="T246"> </text:span><text:span text:style-name="T204">1</text:span><text:span text:style-name="T246"> Runde bewusstlos wenn 0 Leben</text:span></text:p>
      <text:p text:style-name="P88"><text:span text:style-name="T200">Ablenken</text:span><text:span text:style-name="T201"> </text:span><text:span text:style-name="T247">Hinterhalt</text:span><text:span text:style-name="T248"> ermöglichen<text:tab/><text:tab/><text:tab/><text:tab/></text:span><text:span text:style-name="T214">Beintreffer</text:span><text:span text:style-name="T215"> Bewegung halbiert</text:span></text:p>
      <text:p text:style-name="P88"><text:span text:style-name="T200">Präzision </text:span><text:span text:style-name="T201">kleines </text:span><text:span text:style-name="T249">Objekt treffen/zerstören<text:tab/><text:tab/></text:span><text:span text:style-name="T250">W</text:span><text:span text:style-name="T251">ü</text:span><text:span text:style-name="T250">t</text:span><text:span text:style-name="T251">e</text:span><text:span text:style-name="T250">n</text:span><text:span text:style-name="T252"> </text:span><text:span text:style-name="T253">ganzer Kampf </text:span><text:span text:style-name="T252">Angriff &amp; Schaden +3, RK -3</text:span></text:p>
      <text:p text:style-name="P89"><text:span text:style-name="T399">Folgeangriff</text:span><text:span text:style-name="T400"> wenn tödlich 2. Angriff </text:span><text:span text:style-name="T401">sofort<text:tab/><text:tab/></text:span><text:span text:style-name="T258">B</text:span><text:span text:style-name="T259">luten</text:span><text:span text:style-name="T260"> Zähigkeit 13 oder w3 Schaden pro Runde</text:span></text:p>
      <text:p text:style-name="P90"><text:soft-page-break/><text:span text:style-name="T195">Beispiele </text:span><text:span text:style-name="T196">für </text:span><text:span text:style-name="T197">Heldenwürfel</text:span><text:span text:style-name="T198"> </text:span><text:span text:style-name="T196">= </text:span><text:span text:style-name="T262">4</text:span></text:p>
      <text:p text:style-name="P91"><text:span text:style-name="T200">Zurückstoßen</text:span><text:span text:style-name="T201"> </text:span><text:span text:style-name="T202">normal großes Wesen </text:span><text:span text:style-name="T203">oder Objekt </text:span><text:span text:style-name="T204">Bewegung/2</text:span><text:span text:style-name="T205"> </text:span><text:span text:style-name="T207">Schritt</text:span><text:span text:style-name="T205"> </text:span><text:span text:style-name="T206">zurück </text:span><text:span text:style-name="T207">(auch über Abhang)</text:span></text:p>
      <text:p text:style-name="P91"><text:span text:style-name="T200">U</text:span><text:span text:style-name="T208">m</text:span><text:span text:style-name="T200">reißen</text:span><text:span text:style-name="T206"> </text:span><text:span text:style-name="T209">am Boden </text:span><text:span text:style-name="T201">(RK -2, aufstehen=Aktion)</text:span></text:p>
      <text:p text:style-name="P91"><text:span text:style-name="T200">Springen</text:span><text:span text:style-name="T201"> </text:span><text:span text:style-name="T204">Bewegung/2 </text:span><text:span text:style-name="T206">über Abgrund/</text:span><text:span text:style-name="T201">in Deckung </text:span><text:span text:style-name="T210">(-2)</text:span><text:span text:style-name="T201">/</text:span>auf erhöhte Position <text:span text:style-name="T210">(-1)</text:span></text:p>
      <text:p text:style-name="P91"><text:span text:style-name="T200">E</text:span><text:span text:style-name="T211">ntwaffnen</text:span><text:span text:style-name="T212"> Zähigkeit </text:span><text:span text:style-name="T213">gegen </text:span><text:span text:style-name="T212">Angriffswurf</text:span><text:span text:style-name="T207"> </text:span><text:span text:style-name="T202">oder Waffe am Boden (aufheben=Aktion)</text:span></text:p>
      <text:p text:style-name="P91"><text:span text:style-name="T214">Festhalten</text:span><text:span text:style-name="T215"> Zähigkeit gegen Angriffswurf, dann Stärkevergleich</text:span><text:span text:style-name="T263">+2</text:span><text:span text:style-name="T215"> pro Runde </text:span><text:span text:style-name="T216">(Angriffe +d)</text:span></text:p>
      <text:p text:style-name="P91"><text:span text:style-name="T200">Blenden</text:span><text:span text:style-name="T201"> </text:span><text:span text:style-name="T217">nächster </text:span><text:span text:style-name="T218">Angriff -</text:span><text:span text:style-name="T204">4</text:span><text:span text:style-name="T201"><text:tab/><text:tab/><text:tab/><text:tab/><text:tab/></text:span><text:span text:style-name="T38">Rüstung</text:span> <text:span text:style-name="T38">beschädigen</text:span> <text:span text:style-name="T218">RK </text:span><text:span text:style-name="T219">-</text:span><text:span text:style-name="T204">2</text:span></text:p>
      <text:p text:style-name="P91"><text:span text:style-name="T200">S</text:span><text:span text:style-name="T221">chützen</text:span><text:span text:style-name="T222"> </text:span><text:span text:style-name="T204">2</text:span><text:span text:style-name="T201"> </text:span><text:span text:style-name="T223">Gefährte</text:span><text:span text:style-name="T204">n</text:span><text:span text:style-name="T223"> RK </text:span><text:span text:style-name="T222">+</text:span><text:span text:style-name="T224">HW<text:tab/><text:tab/><text:tab/><text:tab/></text:span><text:span text:style-name="T225">Hals</text:span><text:span text:style-name="T226">treffer</text:span><text:span text:style-name="T227"> </text:span><text:span text:style-name="T228">alle </text:span><text:span text:style-name="T227">Zauberwü</text:span><text:span text:style-name="T228">r</text:span><text:span text:style-name="T227">fe</text:span><text:span text:style-name="T228"> </text:span><text:span text:style-name="T227">-</text:span><text:span text:style-name="T263">4</text:span></text:p>
      <text:p text:style-name="P91"><text:span text:style-name="T200">Verteidigungshaltung</text:span><text:span text:style-name="T229"> </text:span><text:span text:style-name="T230">nächste </text:span><text:span text:style-name="T231">Runde </text:span><text:span text:style-name="T222">RK+</text:span><text:span text:style-name="T204">2</text:span><text:span text:style-name="T232"><text:tab/><text:tab/></text:span><text:span text:style-name="T233">Rundums</text:span><text:span text:style-name="T234">chlag</text:span><text:span text:style-name="T229"> </text:span><text:span text:style-name="T235">1/</text:span><text:span text:style-name="T201">2</text:span><text:span text:style-name="T235"> Schaden </text:span><text:span text:style-name="T201">gegen 2 Gegner</text:span></text:p>
      <text:p text:style-name="P91"><text:span text:style-name="T236">„</text:span><text:span text:style-name="T200">Attacke!“</text:span><text:span text:style-name="T237"> </text:span><text:span text:style-name="T204">alle </text:span><text:span text:style-name="T223">Gefährte</text:span><text:span text:style-name="T238">n</text:span><text:span text:style-name="T223"> </text:span><text:span text:style-name="T201">nächster </text:span><text:span text:style-name="T237">Angriff+1<text:tab/><text:tab/></text:span><text:span text:style-name="T236">„</text:span><text:span text:style-name="T239">Standh</text:span><text:span text:style-name="T240">alten</text:span><text:span text:style-name="T200">!“</text:span><text:span text:style-name="T237"> </text:span><text:span text:style-name="T264">alle </text:span><text:span text:style-name="T265">Gefährte</text:span><text:span text:style-name="T266">n</text:span><text:span text:style-name="T265"> </text:span><text:span text:style-name="T267">nächste </text:span><text:span text:style-name="T266">Runde</text:span><text:span text:style-name="T267"> </text:span><text:span text:style-name="T266">RK +1</text:span></text:p>
      <text:p text:style-name="P91"><text:span text:style-name="T236">„</text:span><text:span text:style-name="T239">Nicht aufgeben</text:span><text:span text:style-name="T200">!“</text:span><text:span text:style-name="T237"> </text:span><text:span text:style-name="T204">alle </text:span><text:span text:style-name="T223">Gefährte</text:span><text:span text:style-name="T238">n</text:span><text:span text:style-name="T223"> </text:span><text:span text:style-name="T241">2. </text:span><text:span text:style-name="T203">Moralwurf </text:span><text:span text:style-name="T204">+2</text:span><text:span text:style-name="T203"><text:tab/></text:span><text:span text:style-name="T236">„</text:span><text:span text:style-name="T242">Wir siegen</text:span><text:span text:style-name="T200">!“</text:span><text:span text:style-name="T237"> </text:span><text:span text:style-name="T204">alle</text:span><text:span text:style-name="T201"> </text:span><text:span text:style-name="T223">Gefährte</text:span><text:span text:style-name="T238">n</text:span><text:span text:style-name="T223"> </text:span><text:span text:style-name="T203">Moral +</text:span><text:span text:style-name="T204">4</text:span></text:p>
      <text:p text:style-name="P91"><text:span text:style-name="T38">„</text:span><text:span text:style-name="T243">Flieht oder </text:span><text:span text:style-name="T244">Sterbt</text:span><text:span text:style-name="T245">!“</text:span><text:span text:style-name="T246"> Moralwurf gegen </text:span><text:span text:style-name="T204">Angriffsw.</text:span><text:span text:style-name="T246"><text:tab/></text:span><text:span text:style-name="T245">Betäuben</text:span><text:span text:style-name="T246"> </text:span><text:span text:style-name="T204">4</text:span><text:span text:style-name="T246"> Runde</text:span><text:span text:style-name="T268">n</text:span><text:span text:style-name="T246"> bewusstlos wenn 0 Leben</text:span></text:p>
      <text:p text:style-name="P91"><text:span text:style-name="T200">Ablenken</text:span><text:span text:style-name="T201"> </text:span><text:span text:style-name="T247">Hinterhalt</text:span><text:span text:style-name="T248"> ermöglichen<text:tab/><text:tab/><text:tab/><text:tab/></text:span><text:span text:style-name="T214">Beintreffer</text:span><text:span text:style-name="T215"> Bewegung/</text:span><text:span text:style-name="T263">3</text:span></text:p>
      <text:p text:style-name="P91"><text:span text:style-name="T200">Präzision </text:span><text:span text:style-name="T201">kleines </text:span><text:span text:style-name="T249">Objekt treffen/zerstören<text:tab/><text:tab/></text:span><text:span text:style-name="T250">W</text:span><text:span text:style-name="T251">ü</text:span><text:span text:style-name="T250">t</text:span><text:span text:style-name="T251">e</text:span><text:span text:style-name="T250">n</text:span><text:span text:style-name="T252"> </text:span><text:span text:style-name="T253">ganzer Kampf </text:span><text:span text:style-name="T252">Angriff &amp; Schaden +</text:span><text:span text:style-name="T204">4</text:span><text:span text:style-name="T252">, RK -</text:span><text:span text:style-name="T204">4</text:span></text:p>
      <text:p text:style-name="P92"><text:span text:style-name="T269">Folgeangriff </text:span><text:span text:style-name="T270">wenn tödlich 2./</text:span><text:span text:style-name="T271">3.</text:span><text:span text:style-name="T270"> Angriff </text:span><text:span text:style-name="T272">sofort<text:tab/><text:tab/></text:span><text:span text:style-name="T273">B</text:span><text:span text:style-name="T274">luten </text:span><text:span text:style-name="T275">Zähigkeit 1</text:span><text:span text:style-name="T271">6</text:span><text:span text:style-name="T275"> oder w3 Schaden pro Runde</text:span></text:p>
      <text:p text:style-name="P93"><text:s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column table:style-name="Tabelle5.F"/>
        <table:table-column table:style-name="Tabelle5.G"/>
        <table:table-row>
          <table:table-cell table:style-name="Tabelle5.A1" office:value-type="string">
            <text:p text:style-name="P94">Zwergen</text:p>
            <text:p text:style-name="P95">Stufe <text:span text:style-name="T290">(Erfahrung)</text:span></text:p>
          </table:table-cell>
          <table:table-cell table:style-name="Tabelle5.A1" office:value-type="string">
            <text:p text:style-name="P96"><text:span text:style-name="T291">Helden</text:span>-</text:p>
            <text:p text:style-name="P96">würfel</text:p>
          </table:table-cell>
          <table:table-cell table:style-name="Tabelle5.A1" office:value-type="string">
            <text:p text:style-name="P66"><text:span text:style-name="T292">Volltreffer-würfel</text:span>/Tabelle</text:p>
          </table:table-cell>
          <table:table-cell table:style-name="Tabelle5.A1" office:value-type="string">
            <text:p text:style-name="P96">Aktions-</text:p>
            <text:p text:style-name="P96">würfel</text:p>
          </table:table-cell>
          <table:table-cell table:style-name="Tabelle5.A1" office:value-type="string">
            <text:p text:style-name="P96">Reflex</text:p>
          </table:table-cell>
          <table:table-cell table:style-name="Tabelle5.A1" office:value-type="string">
            <text:p text:style-name="P96">Zähigkeit</text:p>
          </table:table-cell>
          <table:table-cell table:style-name="Tabelle5.G1" office:value-type="string">
            <text:p text:style-name="P96">Willen</text:p>
          </table:table-cell>
        </table:table-row>
        <table:table-row>
          <table:table-cell table:style-name="Tabelle5.A2" office:value-type="string">
            <text:p text:style-name="P97">1 <text:s text:c="4"/><text:span text:style-name="T402">(</text:span><text:span text:style-name="T403">1</text:span><text:span text:style-name="T402">0)</text:span></text:p>
          </table:table-cell>
          <table:table-cell table:style-name="Tabelle5.A2" office:value-type="string">
            <text:p text:style-name="P96">w3</text:p>
          </table:table-cell>
          <table:table-cell table:style-name="Tabelle5.A2" office:value-type="string">
            <text:p text:style-name="P96">w1<text:span text:style-name="T404">0</text:span>/III</text:p>
          </table:table-cell>
          <table:table-cell table:style-name="Tabelle5.A2" office:value-type="string">
            <text:p text:style-name="P96">w20</text:p>
          </table:table-cell>
          <table:table-cell table:style-name="Tabelle5.A2" office:value-type="string">
            <text:p text:style-name="P96">+1</text:p>
          </table:table-cell>
          <table:table-cell table:style-name="Tabelle5.A2" office:value-type="string">
            <text:p text:style-name="P96">+1</text:p>
          </table:table-cell>
          <table:table-cell table:style-name="Tabelle5.G2" office:value-type="string">
            <text:p text:style-name="P96">+<text:span text:style-name="T404">1</text:span></text:p>
          </table:table-cell>
        </table:table-row>
        <table:table-row>
          <table:table-cell table:style-name="Tabelle5.A2" office:value-type="string">
            <text:p text:style-name="P97">2 <text:s text:c="4"/><text:span text:style-name="T402">(</text:span><text:span text:style-name="T405">5</text:span><text:span text:style-name="T402">0)</text:span></text:p>
          </table:table-cell>
          <table:table-cell table:style-name="Tabelle5.A2" office:value-type="string">
            <text:p text:style-name="P96">w4</text:p>
          </table:table-cell>
          <table:table-cell table:style-name="Tabelle5.A2" office:value-type="string">
            <text:p text:style-name="P96">w1<text:span text:style-name="T404">2</text:span>/III</text:p>
          </table:table-cell>
          <table:table-cell table:style-name="Tabelle5.A2" office:value-type="string">
            <text:p text:style-name="P96">w20</text:p>
          </table:table-cell>
          <table:table-cell table:style-name="Tabelle5.A2" office:value-type="string">
            <text:p text:style-name="P96">+1</text:p>
          </table:table-cell>
          <table:table-cell table:style-name="Tabelle5.A2" office:value-type="string">
            <text:p text:style-name="P96">+1</text:p>
          </table:table-cell>
          <table:table-cell table:style-name="Tabelle5.G2" office:value-type="string">
            <text:p text:style-name="P96">+<text:span text:style-name="T404">1</text:span></text:p>
          </table:table-cell>
        </table:table-row>
        <table:table-row>
          <table:table-cell table:style-name="Tabelle5.A2" office:value-type="string">
            <text:p text:style-name="P97">3 <text:s text:c="2"/><text:span text:style-name="T402">(1</text:span><text:span text:style-name="T403">1</text:span><text:span text:style-name="T402">0)</text:span></text:p>
          </table:table-cell>
          <table:table-cell table:style-name="Tabelle5.A2" office:value-type="string">
            <text:p text:style-name="P96">w5</text:p>
          </table:table-cell>
          <table:table-cell table:style-name="Tabelle5.A2" office:value-type="string">
            <text:p text:style-name="P96">w1<text:span text:style-name="T404">4</text:span>/I<text:span text:style-name="T404">II</text:span></text:p>
          </table:table-cell>
          <table:table-cell table:style-name="Tabelle5.A2" office:value-type="string">
            <text:p text:style-name="P96">w20</text:p>
          </table:table-cell>
          <table:table-cell table:style-name="Tabelle5.A2" office:value-type="string">
            <text:p text:style-name="P96">+1</text:p>
          </table:table-cell>
          <table:table-cell table:style-name="Tabelle5.A2" office:value-type="string">
            <text:p text:style-name="P96">+2</text:p>
          </table:table-cell>
          <table:table-cell table:style-name="Tabelle5.G2" office:value-type="string">
            <text:p text:style-name="P96">+1</text:p>
          </table:table-cell>
        </table:table-row>
        <table:table-row>
          <table:table-cell table:style-name="Tabelle5.A2" office:value-type="string">
            <text:p text:style-name="P97">4 <text:s text:c="2"/><text:span text:style-name="T402">(1</text:span><text:span text:style-name="T405">9</text:span><text:span text:style-name="T402">0)</text:span></text:p>
          </table:table-cell>
          <table:table-cell table:style-name="Tabelle5.A2" office:value-type="string">
            <text:p text:style-name="P96">w6</text:p>
          </table:table-cell>
          <table:table-cell table:style-name="Tabelle5.A2" office:value-type="string">
            <text:p text:style-name="P96">w<text:span text:style-name="T404">16</text:span>/IV</text:p>
          </table:table-cell>
          <table:table-cell table:style-name="Tabelle5.A2" office:value-type="string">
            <text:p text:style-name="P96">w20</text:p>
          </table:table-cell>
          <table:table-cell table:style-name="Tabelle5.A2" office:value-type="string">
            <text:p text:style-name="P96">+2</text:p>
          </table:table-cell>
          <table:table-cell table:style-name="Tabelle5.A2" office:value-type="string">
            <text:p text:style-name="P96">+2</text:p>
          </table:table-cell>
          <table:table-cell table:style-name="Tabelle5.G2" office:value-type="string">
            <text:p text:style-name="P96">+<text:span text:style-name="T404">2</text:span></text:p>
          </table:table-cell>
        </table:table-row>
        <table:table-row>
          <table:table-cell table:style-name="Tabelle5.A2" office:value-type="string">
            <text:p text:style-name="P97">5 <text:s text:c="2"/><text:span text:style-name="T402">(</text:span><text:span text:style-name="T405">29</text:span><text:span text:style-name="T402">0)</text:span></text:p>
          </table:table-cell>
          <table:table-cell table:style-name="Tabelle5.A2" office:value-type="string">
            <text:p text:style-name="P96">w7</text:p>
          </table:table-cell>
          <table:table-cell table:style-name="Tabelle5.A2" office:value-type="string">
            <text:p text:style-name="P96">w2<text:span text:style-name="T404">0</text:span>/<text:span text:style-name="T404">I</text:span>V</text:p>
          </table:table-cell>
          <table:table-cell table:style-name="Tabelle5.A2" office:value-type="string">
            <text:p text:style-name="P96">w20+w14</text:p>
          </table:table-cell>
          <table:table-cell table:style-name="Tabelle5.A2" office:value-type="string">
            <text:p text:style-name="P96">+2</text:p>
          </table:table-cell>
          <table:table-cell table:style-name="Tabelle5.A2" office:value-type="string">
            <text:p text:style-name="P96">+3</text:p>
          </table:table-cell>
          <table:table-cell table:style-name="Tabelle5.G2" office:value-type="string">
            <text:p text:style-name="P96">+<text:span text:style-name="T404">2</text:span></text:p>
          </table:table-cell>
        </table:table-row>
        <table:table-row>
          <table:table-cell table:style-name="Tabelle5.A2" office:value-type="string">
            <text:p text:style-name="P97">6 <text:s text:c="2"/><text:span text:style-name="T402">(</text:span><text:span text:style-name="T405">4</text:span><text:span text:style-name="T403">1</text:span><text:span text:style-name="T402">0)</text:span></text:p>
          </table:table-cell>
          <table:table-cell table:style-name="Tabelle5.A2" office:value-type="string">
            <text:p text:style-name="P96">w8</text:p>
          </table:table-cell>
          <table:table-cell table:style-name="Tabelle5.A2" office:value-type="string">
            <text:p text:style-name="P96">w<text:span text:style-name="T404">24</text:span>/V</text:p>
          </table:table-cell>
          <table:table-cell table:style-name="Tabelle5.A2" office:value-type="string">
            <text:p text:style-name="P96">w20+w16</text:p>
          </table:table-cell>
          <table:table-cell table:style-name="Tabelle5.A2" office:value-type="string">
            <text:p text:style-name="P96">+2</text:p>
          </table:table-cell>
          <table:table-cell table:style-name="Tabelle5.A2" office:value-type="string">
            <text:p text:style-name="P96">+4</text:p>
          </table:table-cell>
          <table:table-cell table:style-name="Tabelle5.G2" office:value-type="string">
            <text:p text:style-name="P96">+2</text:p>
          </table:table-cell>
        </table:table-row>
        <table:table-row>
          <table:table-cell table:style-name="Tabelle5.A2" office:value-type="string">
            <text:p text:style-name="P97">7 <text:s text:c="2"/><text:span text:style-name="T402">(</text:span><text:span text:style-name="T405">55</text:span><text:span text:style-name="T402">0)</text:span></text:p>
          </table:table-cell>
          <table:table-cell table:style-name="Tabelle5.A2" office:value-type="string">
            <text:p text:style-name="P96">w10+1</text:p>
          </table:table-cell>
          <table:table-cell table:style-name="Tabelle5.A2" office:value-type="string">
            <text:p text:style-name="P96">w30/V</text:p>
          </table:table-cell>
          <table:table-cell table:style-name="Tabelle5.A2" office:value-type="string">
            <text:p text:style-name="P96">2w20</text:p>
          </table:table-cell>
          <table:table-cell table:style-name="Tabelle5.A2" office:value-type="string">
            <text:p text:style-name="P96">+3</text:p>
          </table:table-cell>
          <table:table-cell table:style-name="Tabelle5.A2" office:value-type="string">
            <text:p text:style-name="P96">+4</text:p>
          </table:table-cell>
          <table:table-cell table:style-name="Tabelle5.G2" office:value-type="string">
            <text:p text:style-name="P96">+<text:span text:style-name="T404">3</text:span></text:p>
          </table:table-cell>
        </table:table-row>
        <table:table-row>
          <table:table-cell table:style-name="Tabelle5.A2" office:value-type="string">
            <text:p text:style-name="P97">8 <text:s text:c="2"/><text:span text:style-name="T402">(</text:span><text:span text:style-name="T405">7</text:span><text:span text:style-name="T403">1</text:span><text:span text:style-name="T402">0)</text:span></text:p>
          </table:table-cell>
          <table:table-cell table:style-name="Tabelle5.A2" office:value-type="string">
            <text:p text:style-name="P96">w10+2</text:p>
          </table:table-cell>
          <table:table-cell table:style-name="Tabelle5.A2" office:value-type="string">
            <text:p text:style-name="P96">2w20/V</text:p>
          </table:table-cell>
          <table:table-cell table:style-name="Tabelle5.A2" office:value-type="string">
            <text:p text:style-name="P96">2w20</text:p>
          </table:table-cell>
          <table:table-cell table:style-name="Tabelle5.A2" office:value-type="string">
            <text:p text:style-name="P96">+3</text:p>
          </table:table-cell>
          <table:table-cell table:style-name="Tabelle5.A2" office:value-type="string">
            <text:p text:style-name="P96">+5</text:p>
          </table:table-cell>
          <table:table-cell table:style-name="Tabelle5.G2" office:value-type="string">
            <text:p text:style-name="P96">+<text:span text:style-name="T404">3</text:span></text:p>
          </table:table-cell>
        </table:table-row>
        <table:table-row>
          <table:table-cell table:style-name="Tabelle5.A2" office:value-type="string">
            <text:p text:style-name="P97">9 <text:s text:c="2"/><text:span text:style-name="T402">(</text:span><text:span text:style-name="T405">89</text:span><text:span text:style-name="T402">0)</text:span></text:p>
          </table:table-cell>
          <table:table-cell table:style-name="Tabelle5.A2" office:value-type="string">
            <text:p text:style-name="P96">w10+3</text:p>
          </table:table-cell>
          <table:table-cell table:style-name="Tabelle5.A2" office:value-type="string">
            <text:p text:style-name="P96">2w20/V</text:p>
          </table:table-cell>
          <table:table-cell table:style-name="Tabelle5.A2" office:value-type="string">
            <text:p text:style-name="P96">2w20</text:p>
          </table:table-cell>
          <table:table-cell table:style-name="Tabelle5.A2" office:value-type="string">
            <text:p text:style-name="P96">+3</text:p>
          </table:table-cell>
          <table:table-cell table:style-name="Tabelle5.A2" office:value-type="string">
            <text:p text:style-name="P96">+5</text:p>
          </table:table-cell>
          <table:table-cell table:style-name="Tabelle5.G2" office:value-type="string">
            <text:p text:style-name="P96">+3</text:p>
          </table:table-cell>
        </table:table-row>
        <table:table-row>
          <table:table-cell table:style-name="Tabelle5.A2" office:value-type="string">
            <text:p text:style-name="P97">10 <text:span text:style-name="T402">(10</text:span><text:span text:style-name="T405">90</text:span><text:span text:style-name="T402">)</text:span></text:p>
          </table:table-cell>
          <table:table-cell table:style-name="Tabelle5.A2" office:value-type="string">
            <text:p text:style-name="P96">w10+4</text:p>
          </table:table-cell>
          <table:table-cell table:style-name="Tabelle5.A2" office:value-type="string">
            <text:p text:style-name="P96">2w20/V</text:p>
          </table:table-cell>
          <table:table-cell table:style-name="Tabelle5.A2" office:value-type="string">
            <text:p text:style-name="P96">2w20+w14</text:p>
          </table:table-cell>
          <table:table-cell table:style-name="Tabelle5.A2" office:value-type="string">
            <text:p text:style-name="P96">+4</text:p>
          </table:table-cell>
          <table:table-cell table:style-name="Tabelle5.A2" office:value-type="string">
            <text:p text:style-name="P96">+6</text:p>
          </table:table-cell>
          <table:table-cell table:style-name="Tabelle5.G2" office:value-type="string">
            <text:p text:style-name="P96">+<text:span text:style-name="T404">4</text:span></text:p>
          </table:table-cell>
        </table:table-row>
      </table:table>
      <text:p text:style-name="P98"><text:s/></text:p>
      <text:p text:style-name="P99"><text:span text:style-name="T406">Merkmale</text:span> <text:span text:style-name="T407">Zwerg</text:span></text:p>
      <text:p text:style-name="P100"><text:span text:style-name="T408">w10</text:span><text:span text:style-name="T409"> Leben/Stufe; </text:span><text:span text:style-name="T407">Schildstoß </text:span><text:span text:style-name="T406">w14</text:span><text:span text:style-name="T410">; </text:span><text:span text:style-name="T411">Dunkelsicht</text:span><text:span text:style-name="T412"> 18 m; Bewegung </text:span><text:span text:style-name="T411">6 m</text:span><text:span text:style-name="T412">;<text:line-break/></text:span><text:span text:style-name="T413">unterirdische Fallen entdecken </text:span><text:span text:style-name="T414">+1;</text:span><text:span text:style-name="T413"> schräge Gänge </text:span><text:span text:style-name="T414">+1;</text:span><text:span text:style-name="T413"> </text:span><text:span text:style-name="T415">sich </text:span><text:span text:style-name="T413">verschiebende Wände </text:span><text:span text:style-name="T414">+1;</text:span><text:span text:style-name="T412"><text:line-break/></text:span><text:span text:style-name="T280">Lieblingswaffe + </text:span><text:span text:style-name="T281">Glücks</text:span><text:span text:style-name="T280">mod</text:span><text:span text:style-name="T282">ifikator; </text:span><text:span text:style-name="T416">riecht Gold und Edelsteine</text:span><text:span text:style-name="T417"> auf 12 – 30 m;</text:span></text:p>
      <text:p text:style-name="P101" loext:marker-style-name="T283"><text:span text:style-name="T284">Heldenwürfel:</text:span><text:span text:style-name="T285"> </text:span><text:span text:style-name="T286">Heldentat vor Wurf ansagen, Heldenwürfel zu Angriff und Schaden addieren,</text:span></text:p>
      <text:p text:style-name="P101" loext:marker-style-name="T283"><text:span text:style-name="T286">wenn Angriff erfolgreich und Heldenwürfel </text:span><text:span text:style-name="T287">≥</text:span><text:span text:style-name="T286"> </text:span><text:span text:style-name="T288">Ansage</text:span><text:span text:style-name="T286">: Heldentat gelingt;</text:span></text:p>
      <text:p text:style-name="P102"><text:span text:style-name="T38">Lieblingswaffe: </text:span><text:span text:style-name="T418">darf eine auswählen, Glücks-</text:span><text:span text:style-name="T419">Modifikator</text:span><text:span text:style-name="T418"> </text:span><text:span text:style-name="T420">(fest) </text:span><text:span text:style-name="T418">addiert</text:span></text:p>
      <text:p text:style-name="P103"><text:span text:style-name="T298">Nahkampf<text:tab/></text:span><text:span text:style-name="T299">2H:<text:tab/></text:span><text:span text:style-name="T302">Zweihandschwert<text:tab/></text:span><text:span text:style-name="T299">w10</text:span><text:span text:style-name="T302"><text:tab/>Kriegsaxt </text:span><text:span text:style-name="T299">w10</text:span></text:p>
      <text:p text:style-name="P104"><text:span text:style-name="T303"><text:tab/><text:tab/><text:tab/>1H:<text:tab/></text:span><text:span text:style-name="T304">Langs</text:span><text:span text:style-name="T305">chwert<text:tab/><text:tab/></text:span><text:span text:style-name="T303">w8</text:span><text:span text:style-name="T304"><text:tab/></text:span><text:span text:style-name="T306">Kriegshammer </text:span><text:span text:style-name="T307">w8</text:span><text:span text:style-name="T308"><text:tab/></text:span><text:span text:style-name="T306"><text:tab/></text:span><text:span text:style-name="T305">Speer<text:tab/></text:span><text:span text:style-name="T307">w</text:span><text:span text:style-name="T309">8</text:span><text:span text:style-name="T310"> </text:span><text:span text:style-name="T311">3/6/9</text:span></text:p>
      <text:p text:style-name="P104"><text:span text:style-name="T305"><text:tab/><text:tab/><text:tab/><text:tab/></text:span><text:span text:style-name="T304">Kurzschwert<text:tab/><text:tab/></text:span><text:span text:style-name="T307">w6</text:span><text:span text:style-name="T306"><text:tab/>Streitkolben </text:span><text:span text:style-name="T307">w6</text:span><text:span text:style-name="T306"><text:tab/><text:tab/></text:span><text:span text:style-name="T304">Handa</text:span><text:span text:style-name="T306">xt<text:tab/></text:span><text:span text:style-name="T307">w6</text:span><text:span text:style-name="T310"> </text:span><text:span text:style-name="T311">3/6/9</text:span></text:p>
      <text:p text:style-name="P104"><text:span text:style-name="T306"><text:tab/><text:tab/><text:tab/><text:tab/>Knüppel<text:tab/><text:tab/><text:tab/></text:span><text:span text:style-name="T307">w4</text:span><text:span text:style-name="T306"><text:tab/><text:tab/><text:tab/><text:tab/><text:tab/><text:tab/></text:span><text:span text:style-name="T316">D</text:span><text:span text:style-name="T306">olch<text:tab/></text:span><text:span text:style-name="T318">w4</text:span><text:span text:style-name="T310"> </text:span><text:span text:style-name="T311">3/6/9</text:span></text:p>
      <text:p text:style-name="P105">Fernkampf<text:tab/><text:span text:style-name="T319">2H:<text:tab/></text:span><text:span text:style-name="T320">Armbrust<text:tab/><text:tab/></text:span><text:span text:style-name="T321">w6</text:span><text:span text:style-name="T322"> </text:span><text:span text:style-name="T323">24/48/72</text:span><text:span text:style-name="T320"><text:tab/><text:tab/><text:tab/></text:span><text:span text:style-name="T15">Kurzbogen<text:tab/></text:span>w6<text:span text:style-name="T15"> </text:span><text:span text:style-name="T323">15/30/45</text:span></text:p>
      <text:p text:style-name="P106"><text:span text:style-name="T421"><text:tab/><text:tab/><text:tab/>1H:<text:tab/></text:span>Wurfspeer<text:tab/><text:span text:style-name="T422">w6</text:span><text:span text:style-name="T423"> <text:s text:c="2"/></text:span><text:span text:style-name="T424">9</text:span><text:span text:style-name="T423">/</text:span><text:span text:style-name="T424">18</text:span><text:span text:style-name="T423">/</text:span><text:span text:style-name="T424">27</text:span><text:tab/><text:tab/><text:tab/><text:span text:style-name="T425">Schleuder<text:tab/><text:tab/></text:span><text:span text:style-name="T426">w4</text:span><text:span text:style-name="T321"> </text:span><text:span text:style-name="T427">12</text:span><text:span text:style-name="T321">/</text:span><text:span text:style-name="T427">24</text:span><text:span text:style-name="T321">/</text:span><text:span text:style-name="T427">48</text:span></text:p>
      <text:p text:style-name="P107"><text:span text:style-name="T69"><text:s/>H </text:span><text:span text:style-name="T428"><text:s/></text:span><text:span text:style-name="T429">o</text:span><text:span text:style-name="T70">bbit</text:span></text:p>
      <text:p text:style-name="P108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430">2</text:span></text:p>
      <text:p text:style-name="P109"><text:span text:style-name="T79">B</text:span><text:span text:style-name="T38">eruf</text:span><text:tab/><text:tab/><text:span text:style-name="T431">Gärtner</text:span><text:tab/><text:tab/><text:tab/><text:tab/><text:tab/><text:tab/><text:tab/><text:tab/><text:tab/><text:span text:style-name="T81">E</text:span><text:span text:style-name="T82">rfahrung</text:span> <text:tab/><text:tab/><text:span text:style-name="T430">5</text:span><text:span text:style-name="T83">0</text:span></text:p>
      <text:p text:style-name="P109"><text:span text:style-name="T79">G</text:span><text:span text:style-name="T38">esinnung</text:span><text:tab/><text:span text:style-name="T85"><text:tab/><text:tab/> <text:s text:c="3"/></text:span><text:tab/><text:span text:style-name="T79">I</text:span><text:span text:style-name="T38">nitiative</text:span><text:span text:style-name="T86"><text:tab/></text:span><text:span text:style-name="T87">w</text:span><text:span text:style-name="T89">20</text:span><text:span text:style-name="T88"><text:tab/>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347">6</text:span><text:span text:style-name="T94"> </text:span><text:span text:style-name="T95">m</text:span></text:p>
      <text:p text:style-name="P109"><text:span text:style-name="T95"/></text:p>
      <text:p text:style-name="P109"><text:span text:style-name="T99"><text:tab/><text:tab/><text:tab/><text:tab/><text:tab/><text:tab/></text:span><text:span text:style-name="T102">M</text:span><text:span text:style-name="T103">alus</text:span><text:span text:style-name="T8"><text:tab/></text:span><text:span text:style-name="T432">-</text:span><text:span text:style-name="T433">3</text:span><text:span text:style-name="T99"><text:tab/><text:tab/><text:tab/><text:tab/><text:tab/></text:span><text:span text:style-name="T106">K</text:span><text:span text:style-name="T107">rit</text:span><text:span text:style-name="T108">.</text:span><text:span text:style-name="T88"><text:tab/><text:tab/><text:tab/>w</text:span><text:span text:style-name="T347">8</text:span><text:span text:style-name="T353">+</text:span><text:span text:style-name="T434">1 </text:span><text:span text:style-name="T109">Tab. </text:span><text:span text:style-name="T88">I</text:span><text:span text:style-name="T435">I</text:span><text:span text:style-name="T347">I</text:span></text:p>
      <text:p text:style-name="P109"><text:span text:style-name="T79">R</text:span><text:span text:style-name="T38">üst</text:span><text:span text:style-name="T110">ung</text:span><text:span text:style-name="T111"><text:tab/><text:tab/></text:span><text:tab/><text:span text:style-name="T112">1</text:span><text:span text:style-name="T436">5</text:span><text:tab/><text:tab/><text:span text:style-name="T437">Mithril </text:span><text:span text:style-name="T438">Kettenhemd</text:span><text:span text:style-name="T115"> </text:span><text:span text:style-name="T116">(RK</text:span><text:span text:style-name="T438">5</text:span><text:span text:style-name="T437">)</text:span><text:span text:style-name="T439"><text:tab/></text:span><text:span text:style-name="T118">P</text:span><text:span text:style-name="T119">atzer</text:span><text:span text:style-name="T99"><text:tab/><text:tab/><text:tab/></text:span><text:span text:style-name="T88">w</text:span><text:span text:style-name="T440">12</text:span><text:span text:style-name="T89">-</text:span><text:span text:style-name="T434">1</text:span></text:p>
      <text:p text:style-name="P109"><text:span text:style-name="T79">L</text:span><text:span text:style-name="T38">ebenspunkte</text:span><text:tab/><text:tab/><text:span text:style-name="T430">1 </text:span><text:span text:style-name="T441">1</text:span><text:span text:style-name="T112"><text:tab/><text:tab/></text:span><text:span text:style-name="T121">(</text:span><text:span text:style-name="T122">w4+</text:span><text:span text:style-name="T442">2</text:span><text:span text:style-name="T121">w</text:span><text:span text:style-name="T443">6</text:span><text:span text:style-name="T121">)</text:span><text:span text:style-name="T126"><text:tab/><text:tab/></text:span><text:span text:style-name="T127"><text:tab/></text:span><text:span text:style-name="T128"><text:tab/><text:tab/></text:span><text:span text:style-name="T129">A</text:span><text:span text:style-name="T130">ngriff<text:tab/></text:span><text:span text:style-name="T129">S</text:span><text:span text:style-name="T130">chaden<text:tab/></text:span></text:p>
      <text:p text:style-name="P40"><text:span text:style-name="T131">S</text:span><text:span text:style-name="T132">tärke</text:span><text:span text:style-name="T133"><text:tab/><text:tab/><text:tab/></text:span><text:span text:style-name="T444">1</text:span><text:span text:style-name="T445">3</text:span><text:span text:style-name="T135"><text:tab/></text:span><text:span text:style-name="T446">+1</text:span><text:span text:style-name="T135"><text:tab/></text:span><text:span text:style-name="T137"><text:tab/><text:tab/><text:tab/><text:tab/></text:span><text:span text:style-name="T138">N</text:span><text:span text:style-name="T139">ahkampf</text:span><text:span text:style-name="T140"><text:tab/></text:span><text:span text:style-name="T447">+</text:span><text:span text:style-name="T448">4</text:span><text:span text:style-name="T135"><text:tab/><text:tab/></text:span><text:span text:style-name="T446">+1<text:tab/><text:tab/></text:span></text:p>
      <text:p text:style-name="P110"><text:span text:style-name="T131">G</text:span><text:span text:style-name="T132">eschick</text:span><text:span text:style-name="T133"><text:tab/><text:tab/><text:tab/></text:span><text:span text:style-name="T134">1</text:span><text:span text:style-name="T449">2</text:span><text:span text:style-name="T143"><text:tab/></text:span><text:span text:style-name="T139"> <text:s/></text:span><text:span text:style-name="T140"><text:s text:c="2"/><text:tab/></text:span><text:span text:style-name="T144"> </text:span><text:span text:style-name="T145">R</text:span><text:span text:style-name="T146">eflex</text:span><text:span text:style-name="T137"><text:tab/> <text:s text:c="2"/></text:span><text:span text:style-name="T88">+</text:span><text:span text:style-name="T450">1</text:span><text:span text:style-name="T147"><text:tab/></text:span><text:span text:style-name="T137"><text:tab/></text:span><text:span text:style-name="T138">F</text:span><text:span text:style-name="T139">ernkampf</text:span><text:span text:style-name="T140"><text:tab/></text:span><text:span text:style-name="T148">+</text:span><text:span text:style-name="T448">3</text:span><text:span text:style-name="T148"><text:tab/><text:tab/><text:tab/><text:tab/></text:span></text:p>
      <text:p text:style-name="P110"><text:span text:style-name="T131">A</text:span><text:span text:style-name="T132">usdauer</text:span><text:span text:style-name="T133"><text:tab/><text:tab/></text:span><text:span text:style-name="T134">1</text:span><text:span text:style-name="T142">0</text:span><text:span text:style-name="T135"><text:tab/></text:span><text:span text:style-name="T136"><text:tab/></text:span><text:span text:style-name="T144"> </text:span><text:span text:style-name="T145">Z</text:span><text:span text:style-name="T146">ähigkeit</text:span><text:span text:style-name="T137"> </text:span><text:span text:style-name="T88">+</text:span><text:span text:style-name="T451">1</text:span><text:span text:style-name="T147"><text:tab/></text:span><text:span text:style-name="T137"><text:tab/></text:span></text:p>
      <text:p text:style-name="P110"><text:span text:style-name="T131">P</text:span><text:span text:style-name="T132">ersönlichkeit</text:span><text:span text:style-name="T133"><text:tab/></text:span><text:span text:style-name="T452">1 1</text:span><text:span text:style-name="T453"><text:tab/></text:span><text:span text:style-name="T136"><text:tab/></text:span><text:span text:style-name="T153"> </text:span><text:span text:style-name="T145">W</text:span><text:span text:style-name="T146">illen</text:span><text:span text:style-name="T137"><text:tab/> <text:s text:c="2"/></text:span><text:span text:style-name="T454">+1</text:span><text:span text:style-name="T432"><text:tab/><text:tab/></text:span><text:span text:style-name="T455">S</text:span><text:span text:style-name="T456">chleichen &amp; </text:span><text:span text:style-name="T455">V</text:span><text:span text:style-name="T456">erstecken</text:span><text:span text:style-name="T457"> <text:tab/>+</text:span><text:span text:style-name="T458">5-</text:span><text:span text:style-name="T433">3</text:span></text:p>
      <text:p text:style-name="P110"><text:span text:style-name="T131">I</text:span><text:span text:style-name="T132">ntelligenz</text:span><text:span text:style-name="T133"><text:tab/><text:tab/> </text:span><text:span text:style-name="T142">9</text:span><text:span text:style-name="T453"><text:tab/></text:span><text:span text:style-name="T134"><text:tab/></text:span><text:span text:style-name="T156"> </text:span><text:span text:style-name="T145">S</text:span><text:span text:style-name="T146">prachen</text:span><text:span text:style-name="T137"><text:tab/></text:span><text:span text:style-name="T459">Gemein</text:span><text:span text:style-name="T112">sprache, Elben</text:span></text:p>
      <text:p text:style-name="P110"><text:span text:style-name="T131">G</text:span><text:span text:style-name="T132">lück</text:span><text:span text:style-name="T133"><text:tab/><text:tab/><text:tab/></text:span><text:span text:style-name="T134">1</text:span><text:span text:style-name="T460">3</text:span><text:span text:style-name="T140"><text:tab/></text:span><text:span text:style-name="T461">+</text:span><text:span text:style-name="T462">1</text:span><text:span text:style-name="T140"> <text:s text:c="2"/><text:tab/></text:span><text:span text:style-name="T144"> </text:span><text:span text:style-name="T145">S</text:span><text:span text:style-name="T146">chicksal</text:span><text:span text:style-name="T137"><text:tab/></text:span><text:span text:style-name="T463">Zänker</text:span><text:span text:style-name="T382">: </text:span><text:span text:style-name="T463">alle Angriffswürfe</text:span><text:span text:style-name="T382"> +</text:span><text:span text:style-name="T464">1</text:span></text:p>
      <text:p text:style-name="P44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111"><text:span text:style-name="T8">N</text:span><text:span text:style-name="T283">ahkampfwaffen</text:span><text:tab/><text:span text:style-name="T8">A</text:span>ngriff<text:tab/><text:tab/><text:span text:style-name="T8">S</text:span>chaden <text:s text:c="5"/></text:p>
      <text:p text:style-name="P112"><text:span text:style-name="T440">Kurz</text:span><text:span text:style-name="T88">schwert<text:tab/></text:span><text:span text:style-name="T112"><text:tab/><text:tab/></text:span><text:span text:style-name="T465">w</text:span><text:span text:style-name="T112">20</text:span><text:span text:style-name="T465">+</text:span><text:span text:style-name="T436">4</text:span><text:span text:style-name="T112"><text:tab/></text:span><text:span text:style-name="T87"><text:tab/></text:span><text:span text:style-name="T112">w</text:span><text:span text:style-name="T440">6</text:span><text:span text:style-name="T434">+1</text:span><text:span text:style-name="T112"><text:tab/><text:tab/><text:tab/></text:span><text:span text:style-name="T170"><text:tab/><text:tab/><text:tab/><text:tab/><text:tab/><text:tab/><text:tab/><text:tab/><text:tab/></text:span></text:p>
      <text:p text:style-name="P112"><text:span text:style-name="T440">2 Kurz</text:span><text:span text:style-name="T88">schwert</text:span><text:span text:style-name="T440">er</text:span><text:span text:style-name="T88"><text:tab/></text:span><text:span text:style-name="T112"><text:tab/></text:span><text:span text:style-name="T440">2</text:span><text:span text:style-name="T466">(</text:span><text:span text:style-name="T440">w16</text:span><text:span text:style-name="T465">+</text:span><text:span text:style-name="T436">4</text:span><text:span text:style-name="T466">)</text:span><text:span text:style-name="T112"><text:tab/></text:span><text:span text:style-name="T87"><text:tab/></text:span><text:span text:style-name="T450">2</text:span><text:span text:style-name="T434">(</text:span><text:span text:style-name="T112">w</text:span><text:span text:style-name="T440">6</text:span><text:span text:style-name="T434">+1)</text:span><text:span text:style-name="T112"><text:tab/><text:tab/></text:span><text:span text:style-name="T467">Volltreffer bei 16, Patzer nur bei doppel-1</text:span></text:p>
      <text:p text:style-name="P112"><text:span text:style-name="T171">unbewaffnet</text:span><text:span text:style-name="T87"><text:tab/><text:tab/><text:tab/></text:span><text:span text:style-name="T112">w20</text:span><text:span text:style-name="T468">+</text:span><text:span text:style-name="T436">4</text:span><text:span text:style-name="T87"><text:tab/><text:tab/></text:span><text:span text:style-name="T171">w3</text:span><text:span text:style-name="T434">+1</text:span><text:span text:style-name="T173"><text:tab/><text:tab/></text:span><text:span text:style-name="T392"><text:tab/></text:span><text:span text:style-name="T174"><text:tab/><text:tab/><text:tab/><text:tab/><text:tab/><text:tab/><text:tab/><text:tab/><text:tab/></text:span></text:p>
      <text:p text:style-name="P112"><text:span text:style-name="T171">unbewaffnet</text:span><text:span text:style-name="T87"><text:tab/><text:tab/><text:tab/></text:span><text:span text:style-name="T450">2</text:span><text:span text:style-name="T466">(</text:span><text:span text:style-name="T112">w</text:span><text:span text:style-name="T450">16</text:span><text:span text:style-name="T468">+</text:span><text:span text:style-name="T436">4</text:span><text:span text:style-name="T466">)</text:span><text:span text:style-name="T87"><text:tab/><text:tab/></text:span><text:span text:style-name="T450">2</text:span><text:span text:style-name="T434">(</text:span><text:span text:style-name="T171">w3</text:span><text:span text:style-name="T434">+1)</text:span><text:span text:style-name="T392"><text:tab/><text:tab/></text:span><text:span text:style-name="T467">Volltreffer bei 16, Patzer nur bei doppel-1</text:span></text:p>
      <text:p text:style-name="P113"><text:span text:style-name="T175"><text:tab/><text:tab/><text:tab/><text:tab/> <text:s text:c="7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text:tab/><text:tab/><text:tab/><text:tab/><text:tab/><text:tab/><text:tab/></text:span></text:p>
      <text:p text:style-name="P113"><text:span text:style-name="T175"><text:tab/><text:tab/><text:tab/><text:tab/> <text:s text:c="7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text:tab/><text:tab/><text:tab/><text:tab/><text:tab/><text:tab/><text:tab/></text:span></text:p>
      <text:p text:style-name="P114"><text:span text:style-name="T470">F</text:span><text:span text:style-name="T315">ernkampfwaffen<text:tab/></text:span><text:span text:style-name="T470">A</text:span><text:span text:style-name="T315">ngriff<text:tab/><text:tab/></text:span><text:span text:style-name="T470">S</text:span><text:span text:style-name="T315">chaden<text:tab/><text:tab/></text:span><text:span text:style-name="T470">R</text:span><text:span text:style-name="T315">eichw</text:span><text:span text:style-name="T471">eite</text:span><text:span text:style-name="T472"> </text:span><text:span text:style-name="T473">-/-2/-w</text:span></text:p>
      <text:p text:style-name="P112"><text:span text:style-name="T440">Kurz</text:span><text:span text:style-name="T468">bogen</text:span><text:span text:style-name="T89"><text:tab/></text:span><text:span text:style-name="T87"><text:tab/><text:tab/></text:span><text:span text:style-name="T112">w20</text:span><text:span text:style-name="T113">+</text:span><text:span text:style-name="T436">3</text:span><text:span text:style-name="T87"><text:tab/><text:tab/></text:span><text:span text:style-name="T112">w</text:span><text:span text:style-name="T468">6<text:tab/></text:span><text:span text:style-name="T87"><text:tab/><text:tab/></text:span><text:span text:style-name="T468">1</text:span><text:span text:style-name="T474">5</text:span><text:span text:style-name="T475">/</text:span><text:span text:style-name="T474">30</text:span><text:span text:style-name="T475">/</text:span><text:span text:style-name="T474">45</text:span><text:span text:style-name="T180"><text:tab/><text:tab/></text:span><text:span text:style-name="T437">3</text:span><text:span text:style-name="T476">0 </text:span><text:span text:style-name="T437">Pfeile</text:span></text:p>
      <text:p text:style-name="P115"><text:span text:style-name="T84"><text:tab/><text:tab/><text:tab/><text:tab/> <text:s text:c="7"/></text:span><text:span text:style-name="T306"><text:tab/></text:span><text:span text:style-name="T84"><text:tab/><text:tab/> <text:s text:c="3"/></text:span><text:span text:style-name="T306"><text:tab/></text:span><text:span text:style-name="T84"><text:tab/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text:tab/><text:tab/></text:span></text:p>
      <text:p text:style-name="P115"><text:span text:style-name="T84"><text:tab/><text:tab/><text:tab/><text:tab/> <text:s text:c="7"/></text:span><text:span text:style-name="T306"><text:tab/></text:span><text:span text:style-name="T84"><text:tab/><text:tab/> <text:s text:c="3"/></text:span><text:span text:style-name="T306"><text:tab/></text:span><text:span text:style-name="T84"><text:tab/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text:tab/><text:tab/></text:span></text:p>
      <text:p text:style-name="P115"><text:span text:style-name="T477"/></text:p>
      <text:p text:style-name="P116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478">-</text:span><text:span text:style-name="T186"><text:tab/></text:span><text:span text:style-name="T187">Gold</text:span><text:span text:style-name="T188"><text:tab/> <text:s text:c="2"/></text:span><text:span text:style-name="T479">23</text:span><text:span text:style-name="T189"><text:tab/></text:span><text:span text:style-name="T190">Silbe</text:span><text:span text:style-name="T191">r <text:s text:c="10"/></text:span><text:span text:style-name="T478">4</text:span><text:span text:style-name="T192"><text:tab/></text:span><text:span text:style-name="T193">Kupfer</text:span></text:p>
      <text:p text:style-name="P117"><text:span text:style-name="T480">Korb mit Pilzen</text:span><text:span text:style-name="T481">, </text:span><text:span text:style-name="T482">Fackel, Ration, Wasserschlauch, </text:span><text:span text:style-name="T483">Henne</text:span></text:p>
      <text:p text:style-name="P118"><text:tab/><text:tab/><text:tab/><text:tab/><text:tab/><text:tab/><text:tab/><text:tab/><text:tab/><text:tab/><text:tab/><text:tab/><text:tab/><text:tab/><text:tab/><text:tab/><text:tab/><text:tab/><text:tab/><text:tab/></text:p>
      <text:p text:style-name="P118"><text:tab/><text:tab/><text:tab/><text:tab/><text:tab/><text:tab/><text:tab/><text:tab/><text:tab/><text:tab/><text:tab/><text:tab/><text:tab/><text:tab/><text:tab/><text:tab/><text:tab/><text:tab/><text:tab/><text:tab/></text:p>
      <text:p text:style-name="P119"><text:span text:style-name="T484"/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F"/>
        <table:table-column table:style-name="Tabelle8.G"/>
        <table:table-column table:style-name="Tabelle8.H"/>
        <table:table-row>
          <table:table-cell table:style-name="Tabelle8.A1" office:value-type="string">
            <text:p text:style-name="P120">Hobbit</text:p>
            <text:p text:style-name="P121">Stufe<text:line-break/><text:span text:style-name="T290">(Erfahrung)</text:span></text:p>
          </table:table-cell>
          <table:table-cell table:style-name="Tabelle8.A1" office:value-type="string">
            <text:p text:style-name="P122">Angriff</text:p>
          </table:table-cell>
          <table:table-cell table:style-name="Tabelle8.A1" office:value-type="string">
            <text:p text:style-name="P123"><text:span text:style-name="T292">Volltreffer-würfel</text:span>/Tabelle</text:p>
          </table:table-cell>
          <table:table-cell table:style-name="Tabelle8.A1" office:value-type="string">
            <text:p text:style-name="P123">Aktions-</text:p>
            <text:p text:style-name="P123">würfel</text:p>
          </table:table-cell>
          <table:table-cell table:style-name="Tabelle8.A1" office:value-type="string">
            <text:p text:style-name="P123">Reflex</text:p>
          </table:table-cell>
          <table:table-cell table:style-name="Tabelle8.A1" office:value-type="string">
            <text:p text:style-name="P123">Zähigkeit</text:p>
          </table:table-cell>
          <table:table-cell table:style-name="Tabelle8.A1" office:value-type="string">
            <text:p text:style-name="P123">Willen</text:p>
          </table:table-cell>
          <table:table-cell table:style-name="Tabelle8.H1" office:value-type="string">
            <text:p text:style-name="P122">Schleichen &amp; Verstecken</text:p>
          </table:table-cell>
        </table:table-row>
        <table:table-row>
          <table:table-cell table:style-name="Tabelle8.A2" office:value-type="string">
            <text:p text:style-name="P124">1 <text:s text:c="4"/><text:span text:style-name="T402">(10)</text:span></text:p>
          </table:table-cell>
          <table:table-cell table:style-name="Tabelle8.A2" office:value-type="string">
            <text:p text:style-name="P122">+1</text:p>
          </table:table-cell>
          <table:table-cell table:style-name="Tabelle8.A2" office:value-type="string">
            <text:p text:style-name="P123">w<text:span text:style-name="T485">8</text:span>/III</text:p>
          </table:table-cell>
          <table:table-cell table:style-name="Tabelle8.A2" office:value-type="string">
            <text:p text:style-name="P123">w20</text:p>
          </table:table-cell>
          <table:table-cell table:style-name="Tabelle8.A2" office:value-type="string">
            <text:p text:style-name="P123">+1</text:p>
          </table:table-cell>
          <table:table-cell table:style-name="Tabelle8.A2" office:value-type="string">
            <text:p text:style-name="P123">+1</text:p>
          </table:table-cell>
          <table:table-cell table:style-name="Tabelle8.A2" office:value-type="string">
            <text:p text:style-name="P123">+<text:span text:style-name="T404">1</text:span></text:p>
          </table:table-cell>
          <table:table-cell table:style-name="Tabelle8.H2" office:value-type="string">
            <text:p text:style-name="P125">+3</text:p>
          </table:table-cell>
        </table:table-row>
        <table:table-row>
          <table:table-cell table:style-name="Tabelle8.A2" office:value-type="string">
            <text:p text:style-name="P124">2 <text:s text:c="4"/><text:span text:style-name="T402">(</text:span><text:span text:style-name="T486">5</text:span><text:span text:style-name="T402">0)</text:span></text:p>
          </table:table-cell>
          <table:table-cell table:style-name="Tabelle8.A2" office:value-type="string">
            <text:p text:style-name="P122">+2</text:p>
          </table:table-cell>
          <table:table-cell table:style-name="Tabelle8.A2" office:value-type="string">
            <text:p text:style-name="P123">w<text:span text:style-name="T485">8</text:span>/III</text:p>
          </table:table-cell>
          <table:table-cell table:style-name="Tabelle8.A2" office:value-type="string">
            <text:p text:style-name="P123">w20</text:p>
          </table:table-cell>
          <table:table-cell table:style-name="Tabelle8.A2" office:value-type="string">
            <text:p text:style-name="P123">+1</text:p>
          </table:table-cell>
          <table:table-cell table:style-name="Tabelle8.A2" office:value-type="string">
            <text:p text:style-name="P123">+1</text:p>
          </table:table-cell>
          <table:table-cell table:style-name="Tabelle8.A2" office:value-type="string">
            <text:p text:style-name="P123">+<text:span text:style-name="T404">1</text:span></text:p>
          </table:table-cell>
          <table:table-cell table:style-name="Tabelle8.H2" office:value-type="string">
            <text:p text:style-name="P125">+5</text:p>
          </table:table-cell>
        </table:table-row>
        <table:table-row>
          <table:table-cell table:style-name="Tabelle8.A2" office:value-type="string">
            <text:p text:style-name="P124">3 <text:s text:c="2"/><text:span text:style-name="T402">(1</text:span><text:span text:style-name="T487">1</text:span><text:span text:style-name="T402">0)</text:span></text:p>
          </table:table-cell>
          <table:table-cell table:style-name="Tabelle8.A2" office:value-type="string">
            <text:p text:style-name="P122">+2</text:p>
          </table:table-cell>
          <table:table-cell table:style-name="Tabelle8.A2" office:value-type="string">
            <text:p text:style-name="P123">w1<text:span text:style-name="T485">0</text:span>/I<text:span text:style-name="T404">II</text:span></text:p>
          </table:table-cell>
          <table:table-cell table:style-name="Tabelle8.A2" office:value-type="string">
            <text:p text:style-name="P123">w20</text:p>
          </table:table-cell>
          <table:table-cell table:style-name="Tabelle8.A2" office:value-type="string">
            <text:p text:style-name="P123">+<text:span text:style-name="T485">2</text:span></text:p>
          </table:table-cell>
          <table:table-cell table:style-name="Tabelle8.A2" office:value-type="string">
            <text:p text:style-name="P123">+<text:span text:style-name="T485">1</text:span></text:p>
          </table:table-cell>
          <table:table-cell table:style-name="Tabelle8.A2" office:value-type="string">
            <text:p text:style-name="P123">+<text:span text:style-name="T485">2</text:span></text:p>
          </table:table-cell>
          <table:table-cell table:style-name="Tabelle8.H2" office:value-type="string">
            <text:p text:style-name="P125">+7</text:p>
          </table:table-cell>
        </table:table-row>
        <table:table-row>
          <table:table-cell table:style-name="Tabelle8.A2" office:value-type="string">
            <text:p text:style-name="P124">4 <text:s text:c="2"/><text:span text:style-name="T402">(1</text:span><text:span text:style-name="T486">9</text:span><text:span text:style-name="T402">0)</text:span></text:p>
          </table:table-cell>
          <table:table-cell table:style-name="Tabelle8.A2" office:value-type="string">
            <text:p text:style-name="P122">+3</text:p>
          </table:table-cell>
          <table:table-cell table:style-name="Tabelle8.A2" office:value-type="string">
            <text:p text:style-name="P123">w<text:span text:style-name="T404">1</text:span><text:span text:style-name="T485">0</text:span>/I<text:span text:style-name="T485">II</text:span></text:p>
          </table:table-cell>
          <table:table-cell table:style-name="Tabelle8.A2" office:value-type="string">
            <text:p text:style-name="P123">w20</text:p>
          </table:table-cell>
          <table:table-cell table:style-name="Tabelle8.A2" office:value-type="string">
            <text:p text:style-name="P123">+2</text:p>
          </table:table-cell>
          <table:table-cell table:style-name="Tabelle8.A2" office:value-type="string">
            <text:p text:style-name="P123">+2</text:p>
          </table:table-cell>
          <table:table-cell table:style-name="Tabelle8.A2" office:value-type="string">
            <text:p text:style-name="P123">+<text:span text:style-name="T404">2</text:span></text:p>
          </table:table-cell>
          <table:table-cell table:style-name="Tabelle8.H2" office:value-type="string">
            <text:p text:style-name="P125">+8</text:p>
          </table:table-cell>
        </table:table-row>
        <table:table-row>
          <table:table-cell table:style-name="Tabelle8.A2" office:value-type="string">
            <text:p text:style-name="P124">5 <text:s text:c="2"/><text:span text:style-name="T402">(</text:span><text:span text:style-name="T486">29</text:span><text:span text:style-name="T402">0)</text:span></text:p>
          </table:table-cell>
          <table:table-cell table:style-name="Tabelle8.A2" office:value-type="string">
            <text:p text:style-name="P122">+4</text:p>
          </table:table-cell>
          <table:table-cell table:style-name="Tabelle8.A2" office:value-type="string">
            <text:p text:style-name="P123">w<text:span text:style-name="T485">12</text:span>/<text:span text:style-name="T404">I</text:span><text:span text:style-name="T485">II</text:span></text:p>
          </table:table-cell>
          <table:table-cell table:style-name="Tabelle8.A2" office:value-type="string">
            <text:p text:style-name="P123">w20</text:p>
          </table:table-cell>
          <table:table-cell table:style-name="Tabelle8.A2" office:value-type="string">
            <text:p text:style-name="P123">+<text:span text:style-name="T485">3</text:span></text:p>
          </table:table-cell>
          <table:table-cell table:style-name="Tabelle8.A2" office:value-type="string">
            <text:p text:style-name="P123">+<text:span text:style-name="T485">2</text:span></text:p>
          </table:table-cell>
          <table:table-cell table:style-name="Tabelle8.A2" office:value-type="string">
            <text:p text:style-name="P123">+<text:span text:style-name="T485">3</text:span></text:p>
          </table:table-cell>
          <table:table-cell table:style-name="Tabelle8.H2" office:value-type="string">
            <text:p text:style-name="P125">+9</text:p>
          </table:table-cell>
        </table:table-row>
        <table:table-row>
          <table:table-cell table:style-name="Tabelle8.A2" office:value-type="string">
            <text:p text:style-name="P124">6 <text:s text:c="2"/><text:span text:style-name="T402">(</text:span><text:span text:style-name="T486">4</text:span><text:span text:style-name="T487">1</text:span><text:span text:style-name="T402">0)</text:span></text:p>
          </table:table-cell>
          <table:table-cell table:style-name="Tabelle8.A2" office:value-type="string">
            <text:p text:style-name="P122">+5</text:p>
          </table:table-cell>
          <table:table-cell table:style-name="Tabelle8.A2" office:value-type="string">
            <text:p text:style-name="P123">w<text:span text:style-name="T485">12</text:span>/<text:span text:style-name="T485">III</text:span></text:p>
          </table:table-cell>
          <table:table-cell table:style-name="Tabelle8.A2" office:value-type="string">
            <text:p text:style-name="P123">w20+w1<text:span text:style-name="T485">4</text:span></text:p>
          </table:table-cell>
          <table:table-cell table:style-name="Tabelle8.A2" office:value-type="string">
            <text:p text:style-name="P123">+<text:span text:style-name="T485">4</text:span></text:p>
          </table:table-cell>
          <table:table-cell table:style-name="Tabelle8.A2" office:value-type="string">
            <text:p text:style-name="P123">+<text:span text:style-name="T485">2</text:span></text:p>
          </table:table-cell>
          <table:table-cell table:style-name="Tabelle8.A2" office:value-type="string">
            <text:p text:style-name="P123">+<text:span text:style-name="T485">4</text:span></text:p>
          </table:table-cell>
          <table:table-cell table:style-name="Tabelle8.H2" office:value-type="string">
            <text:p text:style-name="P125">+11</text:p>
          </table:table-cell>
        </table:table-row>
        <table:table-row>
          <table:table-cell table:style-name="Tabelle8.A2" office:value-type="string">
            <text:p text:style-name="P124">7 <text:s text:c="2"/><text:span text:style-name="T402">(</text:span><text:span text:style-name="T486">55</text:span><text:span text:style-name="T402">0)</text:span></text:p>
          </table:table-cell>
          <table:table-cell table:style-name="Tabelle8.A2" office:value-type="string">
            <text:p text:style-name="P123">+<text:span text:style-name="T485">5</text:span></text:p>
          </table:table-cell>
          <table:table-cell table:style-name="Tabelle8.A2" office:value-type="string">
            <text:p text:style-name="P123">w<text:span text:style-name="T485">14</text:span>/<text:span text:style-name="T485">III</text:span></text:p>
          </table:table-cell>
          <table:table-cell table:style-name="Tabelle8.A2" office:value-type="string">
            <text:p text:style-name="P123">w2<text:span text:style-name="T485">0+w16</text:span></text:p>
          </table:table-cell>
          <table:table-cell table:style-name="Tabelle8.A2" office:value-type="string">
            <text:p text:style-name="P123">+<text:span text:style-name="T485">4</text:span></text:p>
          </table:table-cell>
          <table:table-cell table:style-name="Tabelle8.A2" office:value-type="string">
            <text:p text:style-name="P123">+<text:span text:style-name="T485">3</text:span></text:p>
          </table:table-cell>
          <table:table-cell table:style-name="Tabelle8.A2" office:value-type="string">
            <text:p text:style-name="P123">+<text:span text:style-name="T485">4</text:span></text:p>
          </table:table-cell>
          <table:table-cell table:style-name="Tabelle8.H2" office:value-type="string">
            <text:p text:style-name="P125">+12</text:p>
          </table:table-cell>
        </table:table-row>
        <table:table-row>
          <table:table-cell table:style-name="Tabelle8.A2" office:value-type="string">
            <text:p text:style-name="P124">8 <text:s text:c="2"/><text:span text:style-name="T402">(</text:span><text:span text:style-name="T486">7</text:span><text:span text:style-name="T487">1</text:span><text:span text:style-name="T402">0)</text:span></text:p>
          </table:table-cell>
          <table:table-cell table:style-name="Tabelle8.A2" office:value-type="string">
            <text:p text:style-name="P123">+<text:span text:style-name="T485">6</text:span></text:p>
          </table:table-cell>
          <table:table-cell table:style-name="Tabelle8.A2" office:value-type="string">
            <text:p text:style-name="P123">w<text:span text:style-name="T485">14</text:span>/<text:span text:style-name="T485">III</text:span></text:p>
          </table:table-cell>
          <table:table-cell table:style-name="Tabelle8.A2" office:value-type="string">
            <text:p text:style-name="P123"><text:span text:style-name="T485">2</text:span>w20</text:p>
          </table:table-cell>
          <table:table-cell table:style-name="Tabelle8.A2" office:value-type="string">
            <text:p text:style-name="P123">+<text:span text:style-name="T485">5</text:span></text:p>
          </table:table-cell>
          <table:table-cell table:style-name="Tabelle8.A2" office:value-type="string">
            <text:p text:style-name="P123">+<text:span text:style-name="T485">3</text:span></text:p>
          </table:table-cell>
          <table:table-cell table:style-name="Tabelle8.A2" office:value-type="string">
            <text:p text:style-name="P123">+<text:span text:style-name="T485">5</text:span></text:p>
          </table:table-cell>
          <table:table-cell table:style-name="Tabelle8.H2" office:value-type="string">
            <text:p text:style-name="P125">+13</text:p>
          </table:table-cell>
        </table:table-row>
        <table:table-row>
          <table:table-cell table:style-name="Tabelle8.A2" office:value-type="string">
            <text:p text:style-name="P124">9 <text:s text:c="2"/><text:span text:style-name="T402">(</text:span><text:span text:style-name="T486">89</text:span><text:span text:style-name="T402">0)</text:span></text:p>
          </table:table-cell>
          <table:table-cell table:style-name="Tabelle8.A2" office:value-type="string">
            <text:p text:style-name="P123">+<text:span text:style-name="T485">7</text:span></text:p>
          </table:table-cell>
          <table:table-cell table:style-name="Tabelle8.A2" office:value-type="string">
            <text:p text:style-name="P123"><text:span text:style-name="T485">w16</text:span>/<text:span text:style-name="T485">III</text:span></text:p>
          </table:table-cell>
          <table:table-cell table:style-name="Tabelle8.A2" office:value-type="string">
            <text:p text:style-name="P123"><text:span text:style-name="T485">2</text:span>w20</text:p>
          </table:table-cell>
          <table:table-cell table:style-name="Tabelle8.A2" office:value-type="string">
            <text:p text:style-name="P123">+<text:span text:style-name="T485">5</text:span></text:p>
          </table:table-cell>
          <table:table-cell table:style-name="Tabelle8.A2" office:value-type="string">
            <text:p text:style-name="P123">+<text:span text:style-name="T485">3</text:span></text:p>
          </table:table-cell>
          <table:table-cell table:style-name="Tabelle8.A2" office:value-type="string">
            <text:p text:style-name="P123">+<text:span text:style-name="T485">5</text:span></text:p>
          </table:table-cell>
          <table:table-cell table:style-name="Tabelle8.H2" office:value-type="string">
            <text:p text:style-name="P125">+14</text:p>
          </table:table-cell>
        </table:table-row>
        <table:table-row>
          <table:table-cell table:style-name="Tabelle8.A2" office:value-type="string">
            <text:p text:style-name="P124">10 <text:span text:style-name="T402">(10</text:span><text:span text:style-name="T486">90</text:span><text:span text:style-name="T402">)</text:span></text:p>
          </table:table-cell>
          <table:table-cell table:style-name="Tabelle8.A2" office:value-type="string">
            <text:p text:style-name="P123">+<text:span text:style-name="T485">8</text:span></text:p>
          </table:table-cell>
          <table:table-cell table:style-name="Tabelle8.A2" office:value-type="string">
            <text:p text:style-name="P123">w<text:span text:style-name="T485">16</text:span>/<text:span text:style-name="T485">III</text:span></text:p>
          </table:table-cell>
          <table:table-cell table:style-name="Tabelle8.A2" office:value-type="string">
            <text:p text:style-name="P123">2w20</text:p>
          </table:table-cell>
          <table:table-cell table:style-name="Tabelle8.A2" office:value-type="string">
            <text:p text:style-name="P123">+<text:span text:style-name="T485">6</text:span></text:p>
          </table:table-cell>
          <table:table-cell table:style-name="Tabelle8.A2" office:value-type="string">
            <text:p text:style-name="P123">+<text:span text:style-name="T485">4</text:span></text:p>
          </table:table-cell>
          <table:table-cell table:style-name="Tabelle8.A2" office:value-type="string">
            <text:p text:style-name="P123">+<text:span text:style-name="T485">6</text:span></text:p>
          </table:table-cell>
          <table:table-cell table:style-name="Tabelle8.H2" office:value-type="string">
            <text:p text:style-name="P125">+15</text:p>
          </table:table-cell>
        </table:table-row>
      </table:table>
      <text:p text:style-name="P126"/>
      <text:p text:style-name="P117"><text:span text:style-name="T488">Merkmale</text:span><text:span text:style-name="T489"> </text:span><text:span text:style-name="T490">Hobbit</text:span><text:span text:style-name="T491">s</text:span></text:p>
      <text:p text:style-name="P127"><text:span text:style-name="T492">w6</text:span><text:span text:style-name="T493"> Leben/Stufe; </text:span><text:span text:style-name="T494">beidhändig</text:span><text:span text:style-name="T495"> (je w16, </text:span><text:span text:style-name="T496">Volltreffer </text:span><text:span text:style-name="T497">bei 16</text:span><text:span text:style-name="T496">, </text:span><text:span text:style-name="T495">Patzer nur </text:span><text:span text:style-name="T496">bei </text:span><text:span text:style-name="T495">doppel-1);</text:span></text:p>
      <text:p text:style-name="P127"><text:span text:style-name="T498">+2 pro </text:span><text:span text:style-name="T495">verbranntem </text:span><text:span text:style-name="T498">Glück; </text:span><text:span text:style-name="T499">Glücksbringer</text:span><text:span text:style-name="T498"> </text:span><text:span text:style-name="T500">für Andere;</text:span><text:span text:style-name="T498"> +Stufe </text:span><text:span text:style-name="T499">Glücksregeneration </text:span><text:span text:style-name="T501">pro </text:span><text:span text:style-name="T498">Nacht;<text:line-break/></text:span><text:span text:style-name="T502">Bewegung 6 m; </text:span><text:span text:style-name="T38">Dunkelsicht</text:span> <text:span text:style-name="T503">9</text:span> <text:span text:style-name="T503">m; </text:span><text:span text:style-name="T484">Schleichen &amp; Verstecken;</text:span></text:p>
      <text:p text:style-name="P127"/>
      <text:p text:style-name="P128"><text:span text:style-name="T504">Nahkampf</text:span><text:span text:style-name="T303">:<text:tab/><text:tab/></text:span><text:span text:style-name="T304">Kurzschwert </text:span><text:span text:style-name="T307">w6</text:span><text:span text:style-name="T306">,<text:tab/><text:tab/><text:tab/>Streitkolben </text:span><text:span text:style-name="T307">w6</text:span><text:span text:style-name="T306">,<text:tab/><text:tab/></text:span><text:span text:style-name="T304">Handa</text:span><text:span text:style-name="T306">xt </text:span><text:span text:style-name="T307">w6</text:span><text:span text:style-name="T308"> </text:span><text:span text:style-name="T505">3/6/9</text:span><text:span text:style-name="T306">, <text:s text:c="3"/></text:span></text:p>
      <text:p text:style-name="P128"><text:span text:style-name="T305"><text:tab/><text:tab/><text:tab/><text:tab/></text:span><text:span text:style-name="T306">Knüppel </text:span><text:span text:style-name="T307">w4</text:span><text:span text:style-name="T306">,<text:tab/><text:tab/><text:tab/><text:tab/></text:span><text:span text:style-name="T506">Stab </text:span><text:span text:style-name="T504">w4</text:span><text:span text:style-name="T506">,<text:tab/><text:tab/><text:tab/><text:tab/></text:span><text:span text:style-name="T316">D</text:span><text:span text:style-name="T306">olch <text:s text:c="5"/></text:span><text:span text:style-name="T318">w4</text:span><text:span text:style-name="T310"> </text:span><text:span text:style-name="T505">3/6/9</text:span></text:p>
      <text:p text:style-name="P129">Fernkampf:<text:tab/><text:span text:style-name="T319">2H:<text:tab/></text:span><text:span text:style-name="T320">Armbrust <text:s text:c="2"/></text:span><text:span text:style-name="T321">w6</text:span><text:span text:style-name="T322"> </text:span><text:span text:style-name="T323">24/48/72</text:span><text:span text:style-name="T320">,<text:tab/></text:span><text:span text:style-name="T15">Kurzbogen </text:span>w6<text:span text:style-name="T15"> </text:span><text:span text:style-name="T323">15/30/45</text:span></text:p>
      <text:p text:style-name="P130"><text:span text:style-name="T421"><text:tab/><text:tab/><text:tab/>1H:<text:tab/></text:span>Wurfspeer <text:span text:style-name="T422">w6</text:span><text:span text:style-name="T423"> </text:span><text:span text:style-name="T424">9</text:span><text:span text:style-name="T423">/</text:span><text:span text:style-name="T424">18</text:span><text:span text:style-name="T423">/</text:span><text:span text:style-name="T424">27</text:span>,<text:tab/><text:span text:style-name="T425">Schleuder <text:s/></text:span><text:span text:style-name="T426">w4</text:span><text:span text:style-name="T321"> </text:span><text:span text:style-name="T427">12</text:span><text:span text:style-name="T321">/</text:span><text:span text:style-name="T427">24</text:span><text:span text:style-name="T321">/</text:span><text:span text:style-name="T427">48</text:span></text:p>
      <text:p text:style-name="P131"><text:span text:style-name="T69"><text:s/>D </text:span><text:span text:style-name="T429">i</text:span><text:span text:style-name="T70">eb</text:span></text:p>
      <text:p text:style-name="P108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430">2</text:span></text:p>
      <text:p text:style-name="P109"><text:span text:style-name="T79">B</text:span><text:span text:style-name="T38">eruf</text:span><text:tab/><text:tab/><text:span text:style-name="T339">Schmuggler</text:span><text:tab/><text:tab/><text:tab/><text:tab/><text:tab/><text:tab/><text:tab/><text:tab/><text:span text:style-name="T81">E</text:span><text:span text:style-name="T82">rfahrung</text:span> <text:tab/><text:tab/><text:span text:style-name="T430">5</text:span><text:span text:style-name="T83">0</text:span></text:p>
      <text:p text:style-name="P109"><text:span text:style-name="T79">G</text:span><text:span text:style-name="T38">esinnung</text:span><text:tab/><text:span text:style-name="T507">Ordnung</text:span><text:span text:style-name="T508"><text:tab/></text:span><text:tab/><text:span text:style-name="T79">I</text:span><text:span text:style-name="T38">nitiative</text:span><text:span text:style-name="T86"><text:tab/></text:span><text:span text:style-name="T87">w</text:span><text:span text:style-name="T89">20+</text:span><text:span text:style-name="T88">1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509">9</text:span><text:span text:style-name="T94"> </text:span><text:span text:style-name="T95">m</text:span></text:p>
      <text:p text:style-name="P109"><text:span text:style-name="T95"><text:tab/><text:tab/><text:tab/><text:tab/><text:tab/><text:tab/><text:tab/><text:tab/><text:tab/><text:tab/><text:tab/><text:tab/><text:tab/></text:span><text:span text:style-name="T510">G</text:span><text:span text:style-name="T511">lückswürfel</text:span><text:span text:style-name="T512"><text:tab/></text:span><text:span text:style-name="T513">w</text:span><text:span text:style-name="T514">4</text:span></text:p>
      <text:p text:style-name="P109"><text:span text:style-name="T99"><text:tab/><text:tab/><text:tab/><text:tab/><text:tab/><text:tab/></text:span><text:span text:style-name="T102">M</text:span><text:span text:style-name="T103">alus</text:span><text:span text:style-name="T8"><text:tab/></text:span><text:span text:style-name="T432">-</text:span><text:span text:style-name="T515">1</text:span><text:span text:style-name="T99"><text:tab/><text:tab/><text:tab/><text:tab/><text:tab/></text:span><text:span text:style-name="T106">K</text:span><text:span text:style-name="T107">rit</text:span><text:span text:style-name="T108">.</text:span><text:span text:style-name="T88"><text:tab/><text:tab/><text:tab/>w</text:span><text:span text:style-name="T509">1</text:span><text:span text:style-name="T430">2</text:span><text:span text:style-name="T516">+1 </text:span><text:span text:style-name="T109">Tab. </text:span><text:span text:style-name="T88">I</text:span><text:span text:style-name="T347">I</text:span></text:p>
      <text:p text:style-name="P109"><text:span text:style-name="T79">R</text:span><text:span text:style-name="T38">üst</text:span><text:span text:style-name="T110">ung</text:span><text:span text:style-name="T111"><text:tab/></text:span><text:tab/><text:span text:style-name="T112">1</text:span><text:span text:style-name="T517">3</text:span><text:tab/><text:span text:style-name="T518">Lederrüstung</text:span><text:span text:style-name="T115"> </text:span><text:span text:style-name="T116">(RK</text:span><text:span text:style-name="T519">2</text:span><text:span text:style-name="T437">)</text:span><text:span text:style-name="T439"><text:tab/><text:tab/><text:tab/><text:tab/><text:tab/></text:span><text:span text:style-name="T118">P</text:span><text:span text:style-name="T119">atzer</text:span><text:span text:style-name="T99"><text:tab/><text:tab/><text:tab/></text:span><text:span text:style-name="T88">w</text:span><text:span text:style-name="T509">8</text:span><text:span text:style-name="T89">-</text:span><text:span text:style-name="T516">1</text:span></text:p>
      <text:p text:style-name="P109"><text:span text:style-name="T79">L</text:span><text:span text:style-name="T38">eben</text:span><text:tab/><text:tab/><text:span text:style-name="T520">1 </text:span><text:span text:style-name="T441">1</text:span><text:span text:style-name="T112"><text:tab/></text:span><text:span text:style-name="T121">(</text:span><text:span text:style-name="T122">w4+</text:span><text:span text:style-name="T521">2</text:span><text:span text:style-name="T121">w</text:span><text:span text:style-name="T443">6</text:span><text:span text:style-name="T121">)<text:tab/></text:span><text:span text:style-name="T126"><text:tab/><text:tab/></text:span><text:span text:style-name="T522"><text:tab/></text:span><text:span text:style-name="T128"><text:tab/><text:tab/><text:tab/></text:span><text:span text:style-name="T129">A</text:span><text:span text:style-name="T130">ngriff <text:s/></text:span><text:span text:style-name="T129">S</text:span><text:span text:style-name="T130">chaden<text:tab/></text:span><text:span text:style-name="T523">H</text:span><text:span text:style-name="T524">interh</text:span><text:span text:style-name="T525">alt<text:tab/></text:span></text:p>
      <text:p text:style-name="P40"><text:span text:style-name="T131">S</text:span><text:span text:style-name="T132">tärke</text:span><text:span text:style-name="T133"><text:tab/><text:tab/><text:tab/></text:span><text:span text:style-name="T444">1</text:span><text:span text:style-name="T452">0</text:span><text:span text:style-name="T135"><text:tab/><text:tab/></text:span><text:span text:style-name="T137"><text:tab/><text:tab/><text:tab/><text:tab/></text:span><text:span text:style-name="T138">N</text:span><text:span text:style-name="T139">ahkampf</text:span><text:span text:style-name="T140"><text:tab/></text:span><text:span text:style-name="T148">+</text:span><text:span text:style-name="T526">1</text:span><text:span text:style-name="T135"><text:tab/><text:tab/><text:tab/><text:tab/></text:span><text:span text:style-name="T527">+</text:span><text:span text:style-name="T528">4<text:tab/><text:tab/><text:tab/></text:span></text:p>
      <text:p text:style-name="P110"><text:span text:style-name="T131">G</text:span><text:span text:style-name="T132">eschick</text:span><text:span text:style-name="T133"><text:tab/><text:tab/><text:tab/></text:span><text:span text:style-name="T134">1</text:span><text:span text:style-name="T529">3</text:span><text:span text:style-name="T143"><text:tab/></text:span><text:span text:style-name="T530">+1</text:span><text:span text:style-name="T139"> </text:span><text:span text:style-name="T140"><text:s text:c="2"/><text:tab/></text:span><text:span text:style-name="T144"> </text:span><text:span text:style-name="T145">R</text:span><text:span text:style-name="T146">eflex</text:span><text:span text:style-name="T137"><text:tab/> <text:s text:c="2"/></text:span><text:span text:style-name="T88">+</text:span><text:span text:style-name="T531">3</text:span><text:span text:style-name="T147"><text:tab/></text:span><text:span text:style-name="T137"><text:tab/></text:span><text:span text:style-name="T138">F</text:span><text:span text:style-name="T139">ernkampf</text:span><text:span text:style-name="T140"><text:tab/></text:span><text:span text:style-name="T527">+</text:span><text:span text:style-name="T532">2</text:span><text:span text:style-name="T148"><text:tab/><text:tab/><text:tab/><text:tab/></text:span><text:span text:style-name="T527">+</text:span><text:span text:style-name="T528">6<text:tab/><text:tab/><text:tab/></text:span></text:p>
      <text:p text:style-name="P110"><text:span text:style-name="T131">A</text:span><text:span text:style-name="T132">usdauer</text:span><text:span text:style-name="T133"><text:tab/><text:tab/></text:span><text:span text:style-name="T134">1</text:span><text:span text:style-name="T533">2</text:span><text:span text:style-name="T135"><text:tab/></text:span><text:span text:style-name="T136"><text:tab/></text:span><text:span text:style-name="T144"> </text:span><text:span text:style-name="T145">Z</text:span><text:span text:style-name="T146">ähigkeit</text:span><text:span text:style-name="T137"> </text:span><text:span text:style-name="T88">+</text:span><text:span text:style-name="T531">2</text:span><text:span text:style-name="T147"><text:tab/></text:span><text:span text:style-name="T137"><text:tab/></text:span></text:p>
      <text:p text:style-name="P110"><text:span text:style-name="T131">P</text:span><text:span text:style-name="T132">ersönlichkeit</text:span><text:span text:style-name="T133"><text:tab/> </text:span><text:span text:style-name="T534">8</text:span><text:span text:style-name="T453"><text:tab/></text:span><text:span text:style-name="T135">-</text:span><text:span text:style-name="T530">1</text:span><text:span text:style-name="T136"><text:tab/></text:span><text:span text:style-name="T153"> </text:span><text:span text:style-name="T145">W</text:span><text:span text:style-name="T146">illen</text:span><text:span text:style-name="T137"><text:tab/> <text:s text:c="4"/></text:span><text:span text:style-name="T531">0</text:span></text:p>
      <text:p text:style-name="P110"><text:span text:style-name="T131">I</text:span><text:span text:style-name="T132">ntelligenz</text:span><text:span text:style-name="T133"><text:tab/><text:tab/></text:span><text:span text:style-name="T535">1</text:span><text:span text:style-name="T536">2</text:span><text:span text:style-name="T453"><text:tab/></text:span><text:span text:style-name="T136"><text:tab/></text:span><text:span text:style-name="T156"> </text:span><text:span text:style-name="T145">S</text:span><text:span text:style-name="T146">prachen</text:span><text:span text:style-name="T137"><text:tab/></text:span><text:span text:style-name="T459">Gemein</text:span><text:span text:style-name="T112">sprache, </text:span><text:span text:style-name="T537">Rotwelsch</text:span></text:p>
      <text:p text:style-name="P110"><text:span text:style-name="T131">G</text:span><text:span text:style-name="T132">lück</text:span><text:span text:style-name="T133"><text:tab/><text:tab/><text:tab/></text:span><text:span text:style-name="T134">1</text:span><text:span text:style-name="T538">3</text:span><text:span text:style-name="T140"><text:tab/></text:span><text:span text:style-name="T461">+</text:span><text:span text:style-name="T539">1</text:span><text:span text:style-name="T139"> <text:s text:c="2"/><text:tab/></text:span><text:span text:style-name="T144"> </text:span><text:span text:style-name="T145">S</text:span><text:span text:style-name="T146">chicksal</text:span><text:span text:style-name="T137"><text:tab/></text:span><text:span text:style-name="T540">Glücksfee</text:span><text:span text:style-name="T382">: alle Rettungswürfe +</text:span><text:span text:style-name="T541">1</text:span></text:p>
      <text:p text:style-name="P44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112"><text:span text:style-name="T79">N</text:span><text:span text:style-name="T166">ahkampfwaffen</text:span><text:span text:style-name="T38"><text:tab/></text:span><text:span text:style-name="T79">A</text:span><text:span text:style-name="T38">ngriff<text:tab/></text:span><text:span text:style-name="T79">S</text:span><text:span text:style-name="T38">chaden<text:tab/></text:span><text:span text:style-name="T542">H</text:span><text:span text:style-name="T543">interh</text:span><text:span text:style-name="T544">a</text:span><text:span text:style-name="T543">lt</text:span><text:span text:style-name="T545"><text:tab/></text:span></text:p>
      <text:p text:style-name="P112"><text:span text:style-name="T546">Lang</text:span><text:span text:style-name="T88">schwert<text:tab/></text:span><text:span text:style-name="T112"><text:tab/><text:tab/></text:span><text:span text:style-name="T465">w</text:span><text:span text:style-name="T112">20<text:tab/></text:span><text:span text:style-name="T430">+1</text:span><text:span text:style-name="T87"><text:tab/></text:span><text:span text:style-name="T112">w</text:span><text:span text:style-name="T546">8</text:span><text:span text:style-name="T112"><text:tab/><text:tab/></text:span><text:span text:style-name="T547">w20+4<text:tab/></text:span><text:span text:style-name="T546">w8</text:span><text:span text:style-name="T112"><text:tab/><text:tab/></text:span><text:span text:style-name="T170"><text:tab/><text:tab/><text:tab/><text:tab/><text:tab/><text:tab/><text:tab/></text:span></text:p>
      <text:p text:style-name="P112"><text:span text:style-name="T546">Dolch<text:tab/></text:span><text:span text:style-name="T88"><text:tab/></text:span><text:span text:style-name="T112"><text:tab/><text:tab/></text:span><text:span text:style-name="T465">w</text:span><text:span text:style-name="T112">20<text:tab/></text:span><text:span text:style-name="T430">+1</text:span><text:span text:style-name="T112"><text:tab/>w</text:span><text:span text:style-name="T546">4</text:span><text:span text:style-name="T112"><text:tab/><text:tab/></text:span><text:span text:style-name="T547">w20+4<text:tab/></text:span><text:span text:style-name="T546">w10</text:span><text:span text:style-name="T112"><text:tab/><text:tab/></text:span><text:span text:style-name="T170"><text:tab/><text:tab/><text:tab/><text:tab/><text:tab/><text:tab/><text:tab/></text:span></text:p>
      <text:p text:style-name="P112"><text:span text:style-name="T546">Garotte<text:tab/></text:span><text:span text:style-name="T88"><text:tab/></text:span><text:span text:style-name="T112"><text:tab/><text:tab/></text:span><text:span text:style-name="T465">w</text:span><text:span text:style-name="T112">20<text:tab/></text:span><text:span text:style-name="T430">+1</text:span><text:span text:style-name="T112"><text:tab/></text:span><text:span text:style-name="T87">-</text:span><text:span text:style-name="T112"><text:tab/><text:tab/></text:span><text:span text:style-name="T547">w20+4<text:tab/></text:span><text:span text:style-name="T546">3w4</text:span><text:span text:style-name="T112"><text:tab/><text:tab/></text:span><text:span text:style-name="T170"><text:tab/><text:tab/><text:tab/><text:tab/><text:tab/><text:tab/><text:tab/></text:span></text:p>
      <text:p text:style-name="P112"><text:span text:style-name="T546">Totschläger</text:span><text:span text:style-name="T88"><text:tab/></text:span><text:span text:style-name="T112"><text:tab/><text:tab/></text:span><text:span text:style-name="T465">w</text:span><text:span text:style-name="T112">20<text:tab/></text:span><text:span text:style-name="T430">+1</text:span><text:span text:style-name="T112"><text:tab/>w</text:span><text:span text:style-name="T546">3</text:span><text:span text:style-name="T112"><text:tab/><text:tab/></text:span><text:span text:style-name="T547">w20+4<text:tab/></text:span><text:span text:style-name="T546">2w6</text:span><text:span text:style-name="T112"><text:tab/><text:tab/></text:span><text:span text:style-name="T170"><text:tab/><text:tab/><text:tab/><text:tab/><text:tab/><text:tab/><text:tab/></text:span></text:p>
      <text:p text:style-name="P112"><text:span text:style-name="T171">unbewaffnet</text:span><text:span text:style-name="T87"><text:tab/><text:tab/><text:tab/></text:span><text:span text:style-name="T112">w</text:span><text:span text:style-name="T546">20</text:span><text:span text:style-name="T87"><text:tab/></text:span><text:span text:style-name="T430">+1</text:span><text:span text:style-name="T87"><text:tab/></text:span><text:span text:style-name="T546">w</text:span><text:span text:style-name="T171">3</text:span><text:span text:style-name="T173"><text:tab/></text:span><text:span text:style-name="T392"><text:tab/></text:span><text:span text:style-name="T547">w20+4<text:tab/></text:span><text:span text:style-name="T548">w3</text:span><text:span text:style-name="T392"><text:tab/></text:span><text:span text:style-name="T112"><text:tab/></text:span><text:span text:style-name="T170"><text:tab/><text:tab/><text:tab/><text:tab/><text:tab/><text:tab/><text:tab/></text:span></text:p>
      <text:p text:style-name="P113"><text:span text:style-name="T175"><text:tab/><text:tab/><text:tab/><text:tab/> <text:s text:c="7"/></text:span><text:span text:style-name="T176"><text:tab/></text:span><text:span text:style-name="T469"><text:tab/> <text:s text:c="7"/></text:span><text:span text:style-name="T549"><text:tab/></text:span><text:span text:style-name="T469"><text:tab/> <text:s text:c="3"/></text:span><text:span text:style-name="T549"><text:tab/></text:span><text:span text:style-name="T469"><text:tab/> <text:s text:c="7"/></text:span><text:span text:style-name="T549"><text:tab/></text:span><text:span text:style-name="T469"><text:tab/> <text:s text:c="3"/></text:span><text:span text:style-name="T549"><text:tab/></text:span><text:span text:style-name="T175"><text:tab/><text:tab/><text:tab/><text:tab/><text:tab/><text:tab/><text:tab/></text:span></text:p>
      <text:p text:style-name="P112"><text:span text:style-name="T79"/></text:p>
      <text:p text:style-name="P112"><text:span text:style-name="T79">F</text:span><text:span text:style-name="T166">ernkampfwaffen</text:span><text:span text:style-name="T38"><text:tab/></text:span><text:span text:style-name="T79">A</text:span><text:span text:style-name="T38">ngriff<text:tab/></text:span><text:span text:style-name="T79">S</text:span><text:span text:style-name="T38">chaden<text:tab/></text:span><text:span text:style-name="T542">H</text:span><text:span text:style-name="T543">interh</text:span><text:span text:style-name="T550">alt</text:span><text:span text:style-name="T543"><text:tab/><text:tab/></text:span><text:span text:style-name="T79">R</text:span><text:span text:style-name="T38">eichw</text:span><text:span text:style-name="T177">eite</text:span><text:span text:style-name="T178"> </text:span><text:span text:style-name="T179">-/-2/-w</text:span></text:p>
      <text:p text:style-name="P112"><text:span text:style-name="T440">Kurz</text:span><text:span text:style-name="T468">bogen</text:span><text:span text:style-name="T89"><text:tab/></text:span><text:span text:style-name="T87"><text:tab/><text:tab/></text:span><text:span text:style-name="T112">w20</text:span><text:span text:style-name="T113">+</text:span><text:span text:style-name="T430">2</text:span><text:span text:style-name="T87"><text:tab/></text:span><text:span text:style-name="T112">w</text:span><text:span text:style-name="T468">6<text:tab/></text:span><text:span text:style-name="T87"><text:tab/></text:span><text:span text:style-name="T547">w20+6<text:tab/></text:span><text:span text:style-name="T546">w6</text:span><text:span text:style-name="T87"><text:tab/><text:tab/></text:span><text:span text:style-name="T468">1</text:span><text:span text:style-name="T474">5</text:span><text:span text:style-name="T475">/</text:span><text:span text:style-name="T474">30</text:span><text:span text:style-name="T475">/</text:span><text:span text:style-name="T474">45</text:span><text:span text:style-name="T180"><text:tab/><text:tab/></text:span><text:span text:style-name="T548">2</text:span><text:span text:style-name="T476">0 </text:span><text:span text:style-name="T437">Pfeile</text:span></text:p>
      <text:p text:style-name="P112"><text:span text:style-name="T546">Blasrohr</text:span><text:span text:style-name="T89"><text:tab/></text:span><text:span text:style-name="T87"><text:tab/><text:tab/></text:span><text:span text:style-name="T112">w20</text:span><text:span text:style-name="T113">+</text:span><text:span text:style-name="T430">2</text:span><text:span text:style-name="T87"><text:tab/></text:span><text:span text:style-name="T112">w</text:span><text:span text:style-name="T546">3</text:span><text:span text:style-name="T468"><text:tab/></text:span><text:span text:style-name="T87"><text:tab/></text:span><text:span text:style-name="T547">w20+6<text:tab/></text:span><text:span text:style-name="T546">w5</text:span><text:span text:style-name="T87"><text:tab/><text:tab/></text:span><text:span text:style-name="T546">6 </text:span><text:span text:style-name="T475">/</text:span><text:span text:style-name="T546">12</text:span><text:span text:style-name="T475">/</text:span><text:span text:style-name="T546">18</text:span><text:span text:style-name="T180"><text:tab/><text:tab/></text:span><text:span text:style-name="T548">2</text:span><text:span text:style-name="T476">0 </text:span><text:span text:style-name="T437">Pfeile</text:span></text:p>
      <text:p text:style-name="P115"><text:span text:style-name="T84"><text:tab/><text:tab/><text:tab/><text:tab/> <text:s text:c="7"/></text:span><text:span text:style-name="T306"><text:tab/></text:span><text:span text:style-name="T84"><text:tab/> <text:s text:c="7"/></text:span><text:span text:style-name="T306"><text:tab/></text:span><text:span text:style-name="T84"><text:tab/> <text:s text:c="3"/></text:span><text:span text:style-name="T306"><text:tab/></text:span><text:span text:style-name="T84"><text:tab/> <text:s text:c="7"/></text:span><text:span text:style-name="T306"><text:tab/></text:span><text:span text:style-name="T84"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/text:span></text:p>
      <text:p text:style-name="P132"><text:span text:style-name="T551"/></text:p>
      <text:p text:style-name="P116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478">-</text:span><text:span text:style-name="T186"><text:tab/></text:span><text:span text:style-name="T187">Gold</text:span><text:span text:style-name="T188"><text:tab/> <text:s text:c="5"/></text:span><text:span text:style-name="T479">3</text:span><text:span text:style-name="T189"><text:tab/></text:span><text:span text:style-name="T190">Silbe</text:span><text:span text:style-name="T191">r <text:s text:c="10"/></text:span><text:span text:style-name="T479">8</text:span><text:span text:style-name="T192"><text:tab/></text:span><text:span text:style-name="T193">Kupfer</text:span></text:p>
      <text:p text:style-name="P133"><text:span text:style-name="T552">Großer Sack</text:span><text:span text:style-name="T553">, </text:span><text:span text:style-name="T554">Kleines Fässchen, </text:span><text:span text:style-name="T555">Diebeswerkzeug, </text:span><text:span text:style-name="T556">Fackel, Ration, Wasserschlauch, </text:span></text:p>
      <text:p text:style-name="P134"><text:span text:style-name="T557">15m </text:span>Seil &amp; Wurfhaken, <text:span text:style-name="T558">3m Stange,</text:span></text:p>
      <text:p text:style-name="P118"><text:tab/><text:tab/><text:tab/><text:tab/><text:tab/><text:tab/><text:tab/><text:tab/><text:tab/><text:tab/><text:tab/><text:tab/><text:tab/><text:tab/><text:tab/><text:tab/><text:tab/><text:tab/><text:tab/><text:tab/></text:p>
      <text:p text:style-name="P115"><text:span text:style-name="T559"/></text:p>
      <text:p text:style-name="P135">Diebesfertigkeiten<text:span text:style-name="T560"> </text:span><text:span text:style-name="T561">(</text:span><text:span text:style-name="T562">Ordnung</text:span><text:span text:style-name="T561">)</text:span><text:tab/><text:tab/><text:tab/><text:tab/><text:tab/><text:tab/><text:tab/><text:tab/><text:tab/><text:tab/><text:tab/><text:tab/><text:tab/><text:tab/></text:p>
      <text:p text:style-name="P136"><text:span text:style-name="T549">Hinterhältiger Angriff<text:tab/></text:span><text:span text:style-name="T563">+</text:span><text:span text:style-name="T564">3</text:span><text:span text:style-name="T565"><text:tab/> <text:s text:c="4"/></text:span><text:span text:style-name="T549">Lautlos schleichen*<text:tab/></text:span><text:span text:style-name="T566">+</text:span><text:span text:style-name="T567">3</text:span><text:span text:style-name="T568">+</text:span><text:span text:style-name="T569">1-</text:span><text:span text:style-name="T570">1</text:span><text:span text:style-name="T571"><text:tab/></text:span><text:span text:style-name="T549">Im Schatten verstecken*<text:tab/></text:span><text:span text:style-name="T572">+</text:span><text:span text:style-name="T564">5</text:span><text:span text:style-name="T573">+</text:span><text:span text:style-name="T574">1<text:tab/><text:tab/></text:span></text:p>
      <text:p text:style-name="P136"><text:span text:style-name="T549">Taschendiebstahl</text:span><text:span text:style-name="T575">*</text:span><text:span text:style-name="T549"><text:tab/><text:tab/></text:span><text:span text:style-name="T576">+</text:span><text:span text:style-name="T567">3</text:span><text:span text:style-name="T568">+</text:span><text:span text:style-name="T569">1</text:span><text:span text:style-name="T568"> <text:s text:c="4"/></text:span><text:span text:style-name="T549">Fassadenklettern*<text:tab/></text:span><text:span text:style-name="T572">+</text:span><text:span text:style-name="T564">5</text:span><text:span text:style-name="T573">+</text:span><text:span text:style-name="T577">1-</text:span><text:span text:style-name="T574">1</text:span><text:span text:style-name="T565"><text:tab/></text:span><text:span text:style-name="T549">Schlösser knacken*<text:tab/><text:tab/></text:span><text:span text:style-name="T572">+</text:span><text:span text:style-name="T564">3</text:span><text:span text:style-name="T573">+</text:span><text:span text:style-name="T574">1<text:tab/><text:tab/></text:span></text:p>
      <text:p text:style-name="P136"><text:span text:style-name="T549">Fallen entdecken†<text:tab/><text:tab/></text:span><text:span text:style-name="T572">+</text:span><text:span text:style-name="T564">5</text:span><text:span text:style-name="T578"><text:tab/> <text:s text:c="4"/></text:span><text:span text:style-name="T549">Fallen entschärfen*<text:tab/></text:span><text:span text:style-name="T579">+</text:span><text:span text:style-name="T567">5</text:span><text:span text:style-name="T568">+</text:span><text:span text:style-name="T569">1</text:span><text:span text:style-name="T549"><text:tab/><text:tab/>Urkunden fälschen*<text:tab/></text:span><text:span text:style-name="T579">+0</text:span><text:span text:style-name="T568">+</text:span><text:span text:style-name="T569">1<text:tab/><text:tab/></text:span></text:p>
      <text:p text:style-name="P137"><text:span text:style-name="T549">Verkleid</text:span><text:span text:style-name="T580">en</text:span><text:span text:style-name="T549">‡<text:tab/><text:tab/><text:tab/></text:span><text:span text:style-name="T581">+</text:span><text:span text:style-name="T564">1</text:span><text:span text:style-name="T581">-</text:span><text:span text:style-name="T578">1</text:span><text:span text:style-name="T582"><text:tab/> <text:s text:c="4"/></text:span><text:span text:style-name="T549">Sprachen lesen†<text:tab/><text:tab/></text:span><text:span text:style-name="T579">+0</text:span><text:span text:style-name="T549"><text:tab/><text:tab/>Gift </text:span><text:span text:style-name="T583">handhaben</text:span><text:span text:style-name="T549"><text:tab/><text:tab/></text:span><text:span text:style-name="T581">+</text:span><text:span text:style-name="T577">1<text:tab/><text:tab/></text:span></text:p>
      <text:p text:style-name="P138"><text:span text:style-name="T584">Schriftrolle wirken†<text:tab/><text:tab/></text:span><text:span text:style-name="T572">w1</text:span><text:span text:style-name="T581">0</text:span><text:span text:style-name="T578"><text:tab/></text:span><text:span text:style-name="T581"><text:tab/><text:tab/></text:span><text:span text:style-name="T585">* </text:span><text:span text:style-name="T586">+</text:span><text:span text:style-name="T587">GES+Fert</text:span><text:span text:style-name="T588">igk</text:span><text:span text:style-name="T589">eit<text:tab/></text:span><text:span text:style-name="T587"><text:tab/></text:span><text:span text:style-name="T590">† </text:span><text:span text:style-name="T591">+INT<text:tab/><text:tab/></text:span><text:span text:style-name="T590">‡ </text:span><text:span text:style-name="T591">+PER<text:tab/><text:tab/><text:tab/></text:span></text:p>
      <text:p text:style-name="P139"><text:s/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column table:style-name="Table3.F"/>
        <table:table-column table:style-name="Table3.G"/>
        <table:table-column table:style-name="Table3.H"/>
        <table:table-row>
          <table:table-cell table:style-name="Table3.A1" office:value-type="string">
            <text:p text:style-name="P140">Dieb</text:p>
            <text:p text:style-name="P141">Stufe<text:line-break/><text:span text:style-name="T290">(Erfahrung)</text:span></text:p>
          </table:table-cell>
          <table:table-cell table:style-name="Table3.A1" office:value-type="string">
            <text:p text:style-name="P122">Angriff</text:p>
          </table:table-cell>
          <table:table-cell table:style-name="Table3.A1" office:value-type="string">
            <text:p text:style-name="P123"><text:span text:style-name="T292">Volltreffer-würfel</text:span>/Tabelle</text:p>
          </table:table-cell>
          <table:table-cell table:style-name="Table3.A1" office:value-type="string">
            <text:p text:style-name="P123">Aktions-</text:p>
            <text:p text:style-name="P123">würfel</text:p>
          </table:table-cell>
          <table:table-cell table:style-name="Table3.A1" office:value-type="string">
            <text:p text:style-name="P123">Reflex</text:p>
          </table:table-cell>
          <table:table-cell table:style-name="Table3.A1" office:value-type="string">
            <text:p text:style-name="P123">Zähigkeit</text:p>
          </table:table-cell>
          <table:table-cell table:style-name="Table3.A1" office:value-type="string">
            <text:p text:style-name="P123">Willen</text:p>
          </table:table-cell>
          <table:table-cell table:style-name="Table3.H1" office:value-type="string">
            <text:p text:style-name="P142">Glückswürfel</text:p>
          </table:table-cell>
        </table:table-row>
        <table:table-row>
          <table:table-cell table:style-name="Table3.A2" office:value-type="string">
            <text:p text:style-name="P143">1 <text:s text:c="4"/><text:span text:style-name="T402">(10)</text:span></text:p>
          </table:table-cell>
          <table:table-cell table:style-name="Table3.A2" office:value-type="string">
            <text:p text:style-name="P122">+<text:span text:style-name="T592">0</text:span></text:p>
          </table:table-cell>
          <table:table-cell table:style-name="Table3.A2" office:value-type="string">
            <text:p text:style-name="P123">w<text:span text:style-name="T592">10</text:span>/II</text:p>
          </table:table-cell>
          <table:table-cell table:style-name="Table3.A2" office:value-type="string">
            <text:p text:style-name="P123">w20</text:p>
          </table:table-cell>
          <table:table-cell table:style-name="Table3.A2" office:value-type="string">
            <text:p text:style-name="P123">+1</text:p>
          </table:table-cell>
          <table:table-cell table:style-name="Table3.A2" office:value-type="string">
            <text:p text:style-name="P123">+1</text:p>
          </table:table-cell>
          <table:table-cell table:style-name="Table3.A2" office:value-type="string">
            <text:p text:style-name="P123">+<text:span text:style-name="T593">0</text:span></text:p>
          </table:table-cell>
          <table:table-cell table:style-name="Table3.H2" office:value-type="string">
            <text:p text:style-name="P142">w3</text:p>
          </table:table-cell>
        </table:table-row>
        <table:table-row>
          <table:table-cell table:style-name="Table3.A2" office:value-type="string">
            <text:p text:style-name="P143">2 <text:s text:c="4"/><text:span text:style-name="T402">(</text:span><text:span text:style-name="T594">5</text:span><text:span text:style-name="T402">0)</text:span></text:p>
          </table:table-cell>
          <table:table-cell table:style-name="Table3.A2" office:value-type="string">
            <text:p text:style-name="P122">+<text:span text:style-name="T592">1</text:span></text:p>
          </table:table-cell>
          <table:table-cell table:style-name="Table3.A2" office:value-type="string">
            <text:p text:style-name="P123">w<text:span text:style-name="T592">12</text:span>/II</text:p>
          </table:table-cell>
          <table:table-cell table:style-name="Table3.A2" office:value-type="string">
            <text:p text:style-name="P123">w20</text:p>
          </table:table-cell>
          <table:table-cell table:style-name="Table3.A2" office:value-type="string">
            <text:p text:style-name="P123">+1</text:p>
          </table:table-cell>
          <table:table-cell table:style-name="Table3.A2" office:value-type="string">
            <text:p text:style-name="P123">+1</text:p>
          </table:table-cell>
          <table:table-cell table:style-name="Table3.A2" office:value-type="string">
            <text:p text:style-name="P123">+<text:span text:style-name="T593">0</text:span></text:p>
          </table:table-cell>
          <table:table-cell table:style-name="Table3.H2" office:value-type="string">
            <text:p text:style-name="P142">w4</text:p>
          </table:table-cell>
        </table:table-row>
        <table:table-row>
          <table:table-cell table:style-name="Table3.A2" office:value-type="string">
            <text:p text:style-name="P143">3 <text:s text:c="2"/><text:span text:style-name="T402">(110)</text:span></text:p>
          </table:table-cell>
          <table:table-cell table:style-name="Table3.A2" office:value-type="string">
            <text:p text:style-name="P122">+<text:span text:style-name="T592">2</text:span></text:p>
          </table:table-cell>
          <table:table-cell table:style-name="Table3.A2" office:value-type="string">
            <text:p text:style-name="P123">w1<text:span text:style-name="T592">4</text:span>/I<text:span text:style-name="T404">I</text:span></text:p>
          </table:table-cell>
          <table:table-cell table:style-name="Table3.A2" office:value-type="string">
            <text:p text:style-name="P123">w20</text:p>
          </table:table-cell>
          <table:table-cell table:style-name="Table3.A2" office:value-type="string">
            <text:p text:style-name="P123">+<text:span text:style-name="T485">2</text:span></text:p>
          </table:table-cell>
          <table:table-cell table:style-name="Table3.A2" office:value-type="string">
            <text:p text:style-name="P123">+<text:span text:style-name="T485">1</text:span></text:p>
          </table:table-cell>
          <table:table-cell table:style-name="Table3.A2" office:value-type="string">
            <text:p text:style-name="P123">+<text:span text:style-name="T593">1</text:span></text:p>
          </table:table-cell>
          <table:table-cell table:style-name="Table3.H2" office:value-type="string">
            <text:p text:style-name="P142">w5</text:p>
          </table:table-cell>
        </table:table-row>
        <table:table-row>
          <table:table-cell table:style-name="Table3.A2" office:value-type="string">
            <text:p text:style-name="P143">4 <text:s text:c="2"/><text:span text:style-name="T402">(1</text:span><text:span text:style-name="T594">9</text:span><text:span text:style-name="T402">0)</text:span></text:p>
          </table:table-cell>
          <table:table-cell table:style-name="Table3.A2" office:value-type="string">
            <text:p text:style-name="P122">+<text:span text:style-name="T592">2</text:span></text:p>
          </table:table-cell>
          <table:table-cell table:style-name="Table3.A2" office:value-type="string">
            <text:p text:style-name="P123">w<text:span text:style-name="T404">1</text:span><text:span text:style-name="T592">6</text:span>/I<text:span text:style-name="T485">I</text:span></text:p>
          </table:table-cell>
          <table:table-cell table:style-name="Table3.A2" office:value-type="string">
            <text:p text:style-name="P123">w20</text:p>
          </table:table-cell>
          <table:table-cell table:style-name="Table3.A2" office:value-type="string">
            <text:p text:style-name="P123">+2</text:p>
          </table:table-cell>
          <table:table-cell table:style-name="Table3.A2" office:value-type="string">
            <text:p text:style-name="P123">+2</text:p>
          </table:table-cell>
          <table:table-cell table:style-name="Table3.A2" office:value-type="string">
            <text:p text:style-name="P123">+<text:span text:style-name="T593">1</text:span></text:p>
          </table:table-cell>
          <table:table-cell table:style-name="Table3.H2" office:value-type="string">
            <text:p text:style-name="P142">w6</text:p>
          </table:table-cell>
        </table:table-row>
        <table:table-row>
          <table:table-cell table:style-name="Table3.A2" office:value-type="string">
            <text:p text:style-name="P143">5 <text:s text:c="2"/><text:span text:style-name="T402">(</text:span><text:span text:style-name="T594">29</text:span><text:span text:style-name="T402">0)</text:span></text:p>
          </table:table-cell>
          <table:table-cell table:style-name="Table3.A2" office:value-type="string">
            <text:p text:style-name="P122">+<text:span text:style-name="T592">3</text:span></text:p>
          </table:table-cell>
          <table:table-cell table:style-name="Table3.A2" office:value-type="string">
            <text:p text:style-name="P123">w<text:span text:style-name="T592">20</text:span>/<text:span text:style-name="T404">I</text:span><text:span text:style-name="T485">I</text:span></text:p>
          </table:table-cell>
          <table:table-cell table:style-name="Table3.A2" office:value-type="string">
            <text:p text:style-name="P123">w20</text:p>
          </table:table-cell>
          <table:table-cell table:style-name="Table3.A2" office:value-type="string">
            <text:p text:style-name="P123">+<text:span text:style-name="T485">3</text:span></text:p>
          </table:table-cell>
          <table:table-cell table:style-name="Table3.A2" office:value-type="string">
            <text:p text:style-name="P123">+<text:span text:style-name="T485">2</text:span></text:p>
          </table:table-cell>
          <table:table-cell table:style-name="Table3.A2" office:value-type="string">
            <text:p text:style-name="P123">+<text:span text:style-name="T593">1</text:span></text:p>
          </table:table-cell>
          <table:table-cell table:style-name="Table3.H2" office:value-type="string">
            <text:p text:style-name="P142">w7</text:p>
          </table:table-cell>
        </table:table-row>
        <table:table-row>
          <table:table-cell table:style-name="Table3.A2" office:value-type="string">
            <text:p text:style-name="P143">6 <text:s text:c="2"/><text:span text:style-name="T402">(</text:span><text:span text:style-name="T594">4</text:span><text:span text:style-name="T402">10)</text:span></text:p>
          </table:table-cell>
          <table:table-cell table:style-name="Table3.A2" office:value-type="string">
            <text:p text:style-name="P122">+<text:span text:style-name="T592">4</text:span></text:p>
          </table:table-cell>
          <table:table-cell table:style-name="Table3.A2" office:value-type="string">
            <text:p text:style-name="P123">w<text:span text:style-name="T592">24</text:span>/<text:span text:style-name="T485">II</text:span></text:p>
          </table:table-cell>
          <table:table-cell table:style-name="Table3.A2" office:value-type="string">
            <text:p text:style-name="P123">w20+w1<text:span text:style-name="T485">4</text:span></text:p>
          </table:table-cell>
          <table:table-cell table:style-name="Table3.A2" office:value-type="string">
            <text:p text:style-name="P123">+<text:span text:style-name="T485">4</text:span></text:p>
          </table:table-cell>
          <table:table-cell table:style-name="Table3.A2" office:value-type="string">
            <text:p text:style-name="P123">+<text:span text:style-name="T485">2</text:span></text:p>
          </table:table-cell>
          <table:table-cell table:style-name="Table3.A2" office:value-type="string">
            <text:p text:style-name="P123">+<text:span text:style-name="T593">2</text:span></text:p>
          </table:table-cell>
          <table:table-cell table:style-name="Table3.H2" office:value-type="string">
            <text:p text:style-name="P142">w8</text:p>
          </table:table-cell>
        </table:table-row>
        <table:table-row>
          <table:table-cell table:style-name="Table3.A2" office:value-type="string">
            <text:p text:style-name="P143">7 <text:s text:c="2"/><text:span text:style-name="T402">(</text:span><text:span text:style-name="T594">55</text:span><text:span text:style-name="T402">0)</text:span></text:p>
          </table:table-cell>
          <table:table-cell table:style-name="Table3.A2" office:value-type="string">
            <text:p text:style-name="P123">+<text:span text:style-name="T485">5</text:span></text:p>
          </table:table-cell>
          <table:table-cell table:style-name="Table3.A2" office:value-type="string">
            <text:p text:style-name="P123">w<text:span text:style-name="T592">30</text:span>/<text:span text:style-name="T485">II</text:span></text:p>
          </table:table-cell>
          <table:table-cell table:style-name="Table3.A2" office:value-type="string">
            <text:p text:style-name="P123">w2<text:span text:style-name="T485">0+w16</text:span></text:p>
          </table:table-cell>
          <table:table-cell table:style-name="Table3.A2" office:value-type="string">
            <text:p text:style-name="P123">+<text:span text:style-name="T485">4</text:span></text:p>
          </table:table-cell>
          <table:table-cell table:style-name="Table3.A2" office:value-type="string">
            <text:p text:style-name="P123">+<text:span text:style-name="T485">3</text:span></text:p>
          </table:table-cell>
          <table:table-cell table:style-name="Table3.A2" office:value-type="string">
            <text:p text:style-name="P123">+<text:span text:style-name="T593">2</text:span></text:p>
          </table:table-cell>
          <table:table-cell table:style-name="Table3.H2" office:value-type="string">
            <text:p text:style-name="P125"><text:span text:style-name="T592">w</text:span>1<text:span text:style-name="T592">0</text:span></text:p>
          </table:table-cell>
        </table:table-row>
        <table:table-row>
          <table:table-cell table:style-name="Table3.A2" office:value-type="string">
            <text:p text:style-name="P143">8 <text:s text:c="2"/><text:span text:style-name="T402">(</text:span><text:span text:style-name="T594">7</text:span><text:span text:style-name="T402">10)</text:span></text:p>
          </table:table-cell>
          <table:table-cell table:style-name="Table3.A2" office:value-type="string">
            <text:p text:style-name="P123">+<text:span text:style-name="T592">5</text:span></text:p>
          </table:table-cell>
          <table:table-cell table:style-name="Table3.A2" office:value-type="string">
            <text:p text:style-name="P123">w<text:span text:style-name="T592">30+2</text:span>/<text:span text:style-name="T485">II</text:span></text:p>
          </table:table-cell>
          <table:table-cell table:style-name="Table3.A2" office:value-type="string">
            <text:p text:style-name="P123"><text:span text:style-name="T485">2</text:span>w20</text:p>
          </table:table-cell>
          <table:table-cell table:style-name="Table3.A2" office:value-type="string">
            <text:p text:style-name="P123">+<text:span text:style-name="T485">5</text:span></text:p>
          </table:table-cell>
          <table:table-cell table:style-name="Table3.A2" office:value-type="string">
            <text:p text:style-name="P123">+<text:span text:style-name="T485">3</text:span></text:p>
          </table:table-cell>
          <table:table-cell table:style-name="Table3.A2" office:value-type="string">
            <text:p text:style-name="P123">+<text:span text:style-name="T593">2</text:span></text:p>
          </table:table-cell>
          <table:table-cell table:style-name="Table3.H2" office:value-type="string">
            <text:p text:style-name="P125"><text:span text:style-name="T592">w</text:span>1<text:span text:style-name="T592">2</text:span></text:p>
          </table:table-cell>
        </table:table-row>
        <table:table-row>
          <table:table-cell table:style-name="Table3.A2" office:value-type="string">
            <text:p text:style-name="P143">9 <text:s text:c="2"/><text:span text:style-name="T402">(</text:span><text:span text:style-name="T594">89</text:span><text:span text:style-name="T402">0)</text:span></text:p>
          </table:table-cell>
          <table:table-cell table:style-name="Table3.A2" office:value-type="string">
            <text:p text:style-name="P123">+<text:span text:style-name="T592">6</text:span></text:p>
          </table:table-cell>
          <table:table-cell table:style-name="Table3.A2" office:value-type="string">
            <text:p text:style-name="P123"><text:span text:style-name="T485">w</text:span><text:span text:style-name="T592">30+4</text:span>/<text:span text:style-name="T485">II</text:span></text:p>
          </table:table-cell>
          <table:table-cell table:style-name="Table3.A2" office:value-type="string">
            <text:p text:style-name="P123"><text:span text:style-name="T485">2</text:span>w20</text:p>
          </table:table-cell>
          <table:table-cell table:style-name="Table3.A2" office:value-type="string">
            <text:p text:style-name="P123">+<text:span text:style-name="T485">5</text:span></text:p>
          </table:table-cell>
          <table:table-cell table:style-name="Table3.A2" office:value-type="string">
            <text:p text:style-name="P123">+<text:span text:style-name="T485">3</text:span></text:p>
          </table:table-cell>
          <table:table-cell table:style-name="Table3.A2" office:value-type="string">
            <text:p text:style-name="P123">+<text:span text:style-name="T593">3</text:span></text:p>
          </table:table-cell>
          <table:table-cell table:style-name="Table3.H2" office:value-type="string">
            <text:p text:style-name="P125"><text:span text:style-name="T592">w</text:span>14</text:p>
          </table:table-cell>
        </table:table-row>
        <table:table-row>
          <table:table-cell table:style-name="Table3.A2" office:value-type="string">
            <text:p text:style-name="P143">10 <text:span text:style-name="T402">(10</text:span><text:span text:style-name="T594">90</text:span><text:span text:style-name="T402">)</text:span></text:p>
          </table:table-cell>
          <table:table-cell table:style-name="Table3.A2" office:value-type="string">
            <text:p text:style-name="P123">+<text:span text:style-name="T592">7</text:span></text:p>
          </table:table-cell>
          <table:table-cell table:style-name="Table3.A2" office:value-type="string">
            <text:p text:style-name="P123">w<text:span text:style-name="T592">30+6</text:span>/<text:span text:style-name="T485">II</text:span></text:p>
          </table:table-cell>
          <table:table-cell table:style-name="Table3.A2" office:value-type="string">
            <text:p text:style-name="P123">2w20</text:p>
          </table:table-cell>
          <table:table-cell table:style-name="Table3.A2" office:value-type="string">
            <text:p text:style-name="P123">+<text:span text:style-name="T485">6</text:span></text:p>
          </table:table-cell>
          <table:table-cell table:style-name="Table3.A2" office:value-type="string">
            <text:p text:style-name="P123">+<text:span text:style-name="T593">4</text:span></text:p>
          </table:table-cell>
          <table:table-cell table:style-name="Table3.A2" office:value-type="string">
            <text:p text:style-name="P123">+<text:span text:style-name="T593">3</text:span></text:p>
          </table:table-cell>
          <table:table-cell table:style-name="Table3.H2" office:value-type="string">
            <text:p text:style-name="P125"><text:span text:style-name="T592">w</text:span>1<text:span text:style-name="T592">6</text:span></text:p>
          </table:table-cell>
        </table:table-row>
      </table:table>
      <text:p text:style-name="P126"/>
      <text:p text:style-name="P144"><text:span text:style-name="T595">Merkmale</text:span> <text:span text:style-name="T560">Dieb</text:span></text:p>
      <text:p text:style-name="P144"><text:span text:style-name="T596">w6 Leben/Stufe; </text:span><text:span text:style-name="T597">Glückswürfel</text:span><text:span text:style-name="T598"> pro </text:span><text:span text:style-name="T599">verbranntem </text:span><text:span text:style-name="T598">Glück; +</text:span><text:span text:style-name="T597">Stufe</text:span><text:span text:style-name="T598"> Glücksregeneration pro Nacht;</text:span><text:span text:style-name="T600"> </text:span><text:span text:style-name="T601">Rotwelsch; </text:span><text:span text:style-name="T600">v</text:span><text:span text:style-name="T602">erstecken = </text:span><text:span text:style-name="T596">1 </text:span><text:span text:style-name="T602">Aktion; </text:span><text:span text:style-name="T600">verstecken &amp; schleichen = </text:span><text:span text:style-name="T603">1 </text:span><text:span text:style-name="T600">Runde;</text:span></text:p>
      <text:p text:style-name="P144"><text:span text:style-name="T602">Hinterhalt = </text:span><text:span text:style-name="T604">hinter </text:span><text:span text:style-name="T596">Gegner </text:span><text:span text:style-name="T604">&amp; </text:span><text:span text:style-name="T602">Gegner nicht gewahr; </text:span><text:span text:style-name="T597">automatischer Volltreffer bei Hinterhalt; </text:span><text:span text:style-name="T602"><text:s/></text:span></text:p>
      <text:p text:style-name="P145"><text:span text:style-name="T306">braucht Diebeswerkzeug; </text:span><text:span text:style-name="T605">Bewegung </text:span><text:span text:style-name="T606">9</text:span><text:span text:style-name="T605"> m;</text:span><text:span text:style-name="T607"><text:line-break/></text:span><text:span text:style-name="T608">O</text:span><text:span text:style-name="T306">rdnung: organisierter Krimineller; Neutral: Betrüger &amp; Spione; Chaos: Einzelgänger</text:span></text:p>
      <text:p text:style-name="P126"><text:span text:style-name="T504"/></text:p>
      <text:p text:style-name="P146"><text:span text:style-name="T504">Nahkampf</text:span><text:span text:style-name="T303"><text:tab/><text:tab/></text:span><text:span text:style-name="T609">Langschwert<text:tab/></text:span><text:span text:style-name="T610">w8</text:span><text:span text:style-name="T609"><text:tab/><text:tab/><text:tab/></text:span><text:span text:style-name="T304">Kurzschwert </text:span><text:span text:style-name="T307">w6</text:span><text:span text:style-name="T306"><text:tab/><text:tab/></text:span><text:span text:style-name="T506">Stab <text:s text:c="2"/></text:span><text:span text:style-name="T504">w4</text:span><text:span text:style-name="T506"><text:tab/><text:tab/></text:span></text:p>
      <text:p text:style-name="P146"><text:span text:style-name="T506"><text:tab/><text:tab/><text:tab/><text:tab/></text:span><text:span text:style-name="T609">Totschläger<text:tab/></text:span><text:span text:style-name="T610">w3/2w6</text:span><text:span text:style-name="T609"><text:tab/><text:tab/>Garrotte <text:s text:c="7"/></text:span><text:span text:style-name="T610">-/3w4</text:span><text:span text:style-name="T609"><text:tab/></text:span><text:span text:style-name="T316">D</text:span><text:span text:style-name="T306">olch </text:span><text:span text:style-name="T318">w4/</text:span><text:span text:style-name="T610">w10</text:span><text:span text:style-name="T310"> <text:s/></text:span><text:span text:style-name="T505">3/6/9</text:span></text:p>
      <text:p text:style-name="P147">Fernkampf<text:span text:style-name="T319"><text:tab/>2H:<text:tab/></text:span><text:span text:style-name="T320">Armbrust<text:tab/></text:span><text:span text:style-name="T321">w6</text:span><text:span text:style-name="T322"> </text:span><text:span text:style-name="T323">24/48/72</text:span><text:span text:style-name="T320"><text:tab/><text:tab/></text:span><text:span text:style-name="T15">Kurzbogen </text:span>w6<text:span text:style-name="T15"><text:tab/></text:span><text:span text:style-name="T323">15/30/45</text:span></text:p>
      <text:p text:style-name="P148"><text:span text:style-name="T421"><text:tab/><text:tab/><text:tab/>1H:<text:tab/></text:span>Wurfspeer<text:tab/><text:span text:style-name="T422">w6</text:span><text:span text:style-name="T423"> </text:span><text:span text:style-name="T424">9</text:span><text:span text:style-name="T423">/</text:span><text:span text:style-name="T424">18</text:span><text:span text:style-name="T423">/</text:span><text:span text:style-name="T424">27</text:span><text:tab/><text:tab/><text:span text:style-name="T425">Schleuder <text:s/></text:span><text:span text:style-name="T426">w4</text:span><text:span text:style-name="T321"><text:tab/></text:span><text:span text:style-name="T427">12</text:span><text:span text:style-name="T321">/</text:span><text:span text:style-name="T427">24</text:span><text:span text:style-name="T321">/</text:span><text:span text:style-name="T427">48</text:span></text:p>
      <text:p text:style-name="P148"><text:tab/><text:tab/><text:tab/><text:tab/><text:span text:style-name="T611">Wurfpfeil<text:tab/></text:span><text:span text:style-name="T612">w4</text:span><text:span text:style-name="T613"> </text:span><text:span text:style-name="T614">6/12/18</text:span><text:span text:style-name="T427"><text:tab/><text:tab/></text:span><text:span text:style-name="T615">Blasrohr <text:s text:c="4"/></text:span><text:span text:style-name="T616">w3/w5</text:span><text:span text:style-name="T615"><text:tab/></text:span><text:span text:style-name="T617">6/12/18</text:span></text:p>
      <text:p text:style-name="P149"><text:span text:style-name="T506"/></text:p>
      <text:p text:style-name="P150"/>
      <text:p text:style-name="P131"><text:span text:style-name="T69"><text:s/>D </text:span><text:span text:style-name="T429">i</text:span><text:span text:style-name="T70">eb</text:span></text:p>
      <text:p text:style-name="P108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618">2</text:span></text:p>
      <text:p text:style-name="P109"><text:span text:style-name="T79">B</text:span><text:span text:style-name="T38">eruf</text:span><text:tab/><text:tab/><text:span text:style-name="T339">Glücksspieler</text:span><text:tab/><text:tab/><text:tab/><text:tab/><text:tab/><text:tab/><text:tab/><text:span text:style-name="T81">E</text:span><text:span text:style-name="T82">rfahrung</text:span> <text:tab/><text:tab/><text:span text:style-name="T618">5</text:span><text:span text:style-name="T83">0</text:span></text:p>
      <text:p text:style-name="P109"><text:span text:style-name="T79">G</text:span><text:span text:style-name="T38">esinnung</text:span><text:tab/><text:span text:style-name="T619">Chaos</text:span><text:tab/><text:tab/><text:span text:style-name="T79">I</text:span><text:span text:style-name="T38">nitiative</text:span><text:span text:style-name="T86"><text:tab/></text:span><text:span text:style-name="T87">w</text:span><text:span text:style-name="T89">20+</text:span><text:span text:style-name="T620">2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509">9</text:span><text:span text:style-name="T94"> </text:span><text:span text:style-name="T95">m</text:span></text:p>
      <text:p text:style-name="P109"><text:span text:style-name="T95"><text:tab/><text:tab/><text:tab/><text:tab/><text:tab/><text:tab/><text:tab/><text:tab/><text:tab/><text:tab/><text:tab/><text:tab/><text:tab/></text:span><text:span text:style-name="T510">G</text:span><text:span text:style-name="T511">lückswürfel</text:span><text:span text:style-name="T512"><text:tab/></text:span><text:span text:style-name="T513">w</text:span><text:span text:style-name="T621">4</text:span></text:p>
      <text:p text:style-name="P109"><text:span text:style-name="T99"><text:tab/><text:tab/><text:tab/><text:tab/><text:tab/><text:tab/></text:span><text:span text:style-name="T102">M</text:span><text:span text:style-name="T103">alus</text:span><text:span text:style-name="T8"><text:tab/><text:tab/></text:span><text:span text:style-name="T432">-</text:span><text:span text:style-name="T513">1</text:span><text:span text:style-name="T99"><text:tab/><text:tab/><text:tab/><text:tab/></text:span><text:span text:style-name="T106">K</text:span><text:span text:style-name="T107">rit</text:span><text:span text:style-name="T108">.</text:span><text:span text:style-name="T88"><text:tab/><text:tab/><text:tab/>w</text:span><text:span text:style-name="T509">1</text:span><text:span text:style-name="T618">2 </text:span><text:span text:style-name="T109">Tab. </text:span><text:span text:style-name="T88">I</text:span><text:span text:style-name="T347">I</text:span></text:p>
      <text:p text:style-name="P109"><text:span text:style-name="T79">R</text:span><text:span text:style-name="T38">üst</text:span><text:span text:style-name="T110">ung</text:span><text:span text:style-name="T111"><text:tab/></text:span><text:tab/><text:span text:style-name="T112">1</text:span><text:span text:style-name="T517">4</text:span><text:tab/><text:span text:style-name="T518">Lederrüstung</text:span><text:span text:style-name="T115"> </text:span><text:span text:style-name="T116">(RK</text:span><text:span text:style-name="T519">2</text:span><text:span text:style-name="T437">)</text:span><text:span text:style-name="T439"><text:tab/><text:tab/><text:tab/><text:tab/><text:tab/></text:span><text:span text:style-name="T118">P</text:span><text:span text:style-name="T119">atzer</text:span><text:span text:style-name="T99"><text:tab/><text:tab/><text:tab/></text:span><text:span text:style-name="T88">w</text:span><text:span text:style-name="T509">8</text:span></text:p>
      <text:p text:style-name="P109"><text:span text:style-name="T79">L</text:span><text:span text:style-name="T38">eben</text:span><text:tab/><text:tab/><text:span text:style-name="T468">1 </text:span><text:span text:style-name="T441">1</text:span><text:span text:style-name="T112"><text:tab/></text:span><text:span text:style-name="T121">(</text:span><text:span text:style-name="T122">w4+</text:span><text:span text:style-name="T521">2</text:span><text:span text:style-name="T121">w</text:span><text:span text:style-name="T443">6</text:span><text:span text:style-name="T121">)</text:span><text:span text:style-name="T126"><text:tab/><text:tab/><text:tab/></text:span><text:span text:style-name="T522"><text:tab/></text:span><text:span text:style-name="T128"><text:tab/><text:tab/><text:tab/></text:span><text:span text:style-name="T129">A</text:span><text:span text:style-name="T130">ngriff <text:s/></text:span><text:span text:style-name="T129">S</text:span><text:span text:style-name="T130">chaden<text:tab/></text:span><text:span text:style-name="T523">H</text:span><text:span text:style-name="T524">interh.</text:span><text:span text:style-name="T622">alt<text:tab/></text:span></text:p>
      <text:p text:style-name="P40"><text:span text:style-name="T131">S</text:span><text:span text:style-name="T132">tärke</text:span><text:span text:style-name="T133"><text:tab/><text:tab/><text:tab/></text:span><text:span text:style-name="T444">1</text:span><text:span text:style-name="T452">0</text:span><text:span text:style-name="T135"><text:tab/><text:tab/></text:span><text:span text:style-name="T137"><text:tab/><text:tab/><text:tab/><text:tab/></text:span><text:span text:style-name="T138">N</text:span><text:span text:style-name="T139">ahkampf</text:span><text:span text:style-name="T140"><text:tab/></text:span><text:span text:style-name="T148">+</text:span><text:span text:style-name="T623">1</text:span><text:span text:style-name="T135"><text:tab/><text:tab/><text:tab/><text:tab/></text:span><text:span text:style-name="T527">+</text:span><text:span text:style-name="T624">6<text:tab/><text:tab/><text:tab/></text:span></text:p>
      <text:p text:style-name="P110"><text:span text:style-name="T131">G</text:span><text:span text:style-name="T132">eschick</text:span><text:span text:style-name="T133"><text:tab/><text:tab/><text:tab/></text:span><text:span text:style-name="T134">1</text:span><text:span text:style-name="T142">6</text:span><text:span text:style-name="T143"><text:tab/></text:span><text:span text:style-name="T625">+</text:span><text:span text:style-name="T626">2</text:span><text:span text:style-name="T139"> </text:span><text:span text:style-name="T140"><text:s text:c="2"/><text:tab/></text:span><text:span text:style-name="T144"> </text:span><text:span text:style-name="T145">R</text:span><text:span text:style-name="T146">eflex</text:span><text:span text:style-name="T137"><text:tab/> <text:s text:c="2"/></text:span><text:span text:style-name="T88">+</text:span><text:span text:style-name="T627">3</text:span><text:span text:style-name="T147"><text:tab/></text:span><text:span text:style-name="T137"><text:tab/></text:span><text:span text:style-name="T138">F</text:span><text:span text:style-name="T139">ernkampf</text:span><text:span text:style-name="T140"><text:tab/></text:span><text:span text:style-name="T148">+</text:span><text:span text:style-name="T623">3</text:span><text:span text:style-name="T148"><text:tab/><text:tab/><text:tab/><text:tab/></text:span><text:span text:style-name="T527">+</text:span><text:span text:style-name="T624">7<text:tab/><text:tab/><text:tab/></text:span></text:p>
      <text:p text:style-name="P110"><text:span text:style-name="T131">A</text:span><text:span text:style-name="T132">usdauer</text:span><text:span text:style-name="T133"><text:tab/><text:tab/></text:span><text:span text:style-name="T134">1</text:span><text:span text:style-name="T142">0</text:span><text:span text:style-name="T135"><text:tab/></text:span><text:span text:style-name="T136"><text:tab/></text:span><text:span text:style-name="T144"> </text:span><text:span text:style-name="T145">Z</text:span><text:span text:style-name="T146">ähigkeit</text:span><text:span text:style-name="T137"> </text:span><text:span text:style-name="T88">+</text:span><text:span text:style-name="T509">1</text:span><text:span text:style-name="T147"><text:tab/></text:span><text:span text:style-name="T137"><text:tab/></text:span></text:p>
      <text:p text:style-name="P110"><text:span text:style-name="T131">P</text:span><text:span text:style-name="T132">ersönlichkeit</text:span><text:span text:style-name="T133"><text:tab/></text:span><text:span text:style-name="T452">1 1</text:span><text:span text:style-name="T453"><text:tab/></text:span><text:span text:style-name="T136"><text:tab/></text:span><text:span text:style-name="T153"> </text:span><text:span text:style-name="T145">W</text:span><text:span text:style-name="T146">illen</text:span><text:span text:style-name="T137"><text:tab/> <text:s text:c="2"/></text:span><text:span text:style-name="T628">0</text:span></text:p>
      <text:p text:style-name="P110"><text:span text:style-name="T131">I</text:span><text:span text:style-name="T132">ntelligenz</text:span><text:span text:style-name="T133"><text:tab/><text:tab/> </text:span><text:span text:style-name="T629">8</text:span><text:span text:style-name="T453"><text:tab/></text:span><text:span text:style-name="T135">-</text:span><text:span text:style-name="T630">1</text:span><text:span text:style-name="T134"><text:tab/></text:span><text:span text:style-name="T156"> </text:span><text:span text:style-name="T145">S</text:span><text:span text:style-name="T146">prachen</text:span><text:span text:style-name="T137"><text:tab/></text:span><text:span text:style-name="T459">Gemein</text:span><text:span text:style-name="T112">sprache, </text:span><text:span text:style-name="T537">Rotwelsch</text:span></text:p>
      <text:p text:style-name="P110"><text:span text:style-name="T131">G</text:span><text:span text:style-name="T132">lück</text:span><text:span text:style-name="T133"><text:tab/><text:tab/><text:tab/></text:span><text:span text:style-name="T159">1 1</text:span><text:span text:style-name="T140"><text:tab/> <text:s text:c="2"/><text:tab/></text:span><text:span text:style-name="T144"> </text:span><text:span text:style-name="T145">S</text:span><text:span text:style-name="T146">chicksal</text:span><text:span text:style-name="T137"><text:tab/></text:span><text:span text:style-name="T382">Meistertalent: alle Fertigkeiten +</text:span><text:span text:style-name="T631">1</text:span></text:p>
      <text:p text:style-name="P44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111"><text:span text:style-name="T8">N</text:span><text:span text:style-name="T283">ahkampfwaffen</text:span><text:tab/><text:span text:style-name="T8">A</text:span>ngriff<text:tab/><text:span text:style-name="T8">S</text:span>chaden<text:tab/><text:span text:style-name="T632">H</text:span><text:span text:style-name="T545">interh</text:span><text:span text:style-name="T633">a</text:span><text:span text:style-name="T545">lt<text:tab/></text:span></text:p>
      <text:p text:style-name="P112"><text:span text:style-name="T546">Lang</text:span><text:span text:style-name="T88">schwert<text:tab/></text:span><text:span text:style-name="T112"><text:tab/><text:tab/></text:span><text:span text:style-name="T465">w</text:span><text:span text:style-name="T112">20</text:span><text:span text:style-name="T634">+1</text:span><text:span text:style-name="T87"><text:tab/></text:span><text:span text:style-name="T112">w</text:span><text:span text:style-name="T546">8</text:span><text:span text:style-name="T112"><text:tab/><text:tab/></text:span><text:span text:style-name="T635">w20+6<text:tab/></text:span><text:span text:style-name="T546">w8</text:span><text:span text:style-name="T112"><text:tab/><text:tab/></text:span><text:span text:style-name="T636"><text:tab/><text:tab/><text:tab/><text:tab/><text:tab/><text:tab/><text:tab/></text:span></text:p>
      <text:p text:style-name="P112"><text:span text:style-name="T546">Dolch<text:tab/></text:span><text:span text:style-name="T88"><text:tab/></text:span><text:span text:style-name="T112"><text:tab/><text:tab/></text:span><text:span text:style-name="T465">w</text:span><text:span text:style-name="T112">20<text:tab/></text:span><text:span text:style-name="T634">+1</text:span><text:span text:style-name="T112"><text:tab/>w</text:span><text:span text:style-name="T546">4</text:span><text:span text:style-name="T112"><text:tab/><text:tab/></text:span><text:span text:style-name="T635">w20+6<text:tab/></text:span><text:span text:style-name="T546">w10</text:span><text:span text:style-name="T112"><text:tab/><text:tab/></text:span><text:span text:style-name="T636"><text:tab/><text:tab/><text:tab/><text:tab/><text:tab/><text:tab/><text:tab/></text:span></text:p>
      <text:p text:style-name="P112"><text:span text:style-name="T546">Garotte<text:tab/></text:span><text:span text:style-name="T88"><text:tab/></text:span><text:span text:style-name="T112"><text:tab/><text:tab/></text:span><text:span text:style-name="T465">w</text:span><text:span text:style-name="T112">20<text:tab/></text:span><text:span text:style-name="T634">+1</text:span><text:span text:style-name="T112"><text:tab/></text:span><text:span text:style-name="T87">-</text:span><text:span text:style-name="T112"><text:tab/><text:tab/></text:span><text:span text:style-name="T635">w20+6<text:tab/></text:span><text:span text:style-name="T546">3w4</text:span><text:span text:style-name="T112"><text:tab/><text:tab/></text:span><text:span text:style-name="T636"><text:tab/><text:tab/><text:tab/><text:tab/><text:tab/><text:tab/><text:tab/></text:span></text:p>
      <text:p text:style-name="P112"><text:span text:style-name="T546">Totschläger</text:span><text:span text:style-name="T88"><text:tab/></text:span><text:span text:style-name="T112"><text:tab/><text:tab/></text:span><text:span text:style-name="T465">w</text:span><text:span text:style-name="T112">20<text:tab/></text:span><text:span text:style-name="T634">+1<text:tab/></text:span><text:span text:style-name="T112">w</text:span><text:span text:style-name="T546">3</text:span><text:span text:style-name="T112"><text:tab/><text:tab/></text:span><text:span text:style-name="T635">w20+6<text:tab/></text:span><text:span text:style-name="T546">2w6</text:span><text:span text:style-name="T112"><text:tab/><text:tab/></text:span><text:span text:style-name="T636"><text:tab/><text:tab/><text:tab/><text:tab/><text:tab/><text:tab/><text:tab/></text:span></text:p>
      <text:p text:style-name="P112"><text:span text:style-name="T171">unbewaffnet</text:span><text:span text:style-name="T87"><text:tab/><text:tab/><text:tab/></text:span><text:span text:style-name="T112">w</text:span><text:span text:style-name="T546">20</text:span><text:span text:style-name="T87"><text:tab/></text:span><text:span text:style-name="T634">+1</text:span><text:span text:style-name="T87"><text:tab/></text:span><text:span text:style-name="T546">w</text:span><text:span text:style-name="T171">3</text:span><text:span text:style-name="T173"><text:tab/></text:span><text:span text:style-name="T392"><text:tab/></text:span><text:span text:style-name="T635">w20+6<text:tab/></text:span><text:span text:style-name="T548">w3</text:span><text:span text:style-name="T392"><text:tab/><text:tab/></text:span><text:span text:style-name="T636"><text:tab/><text:tab/><text:tab/><text:tab/><text:tab/><text:tab/><text:tab/></text:span></text:p>
      <text:p text:style-name="P113"><text:span text:style-name="T175"><text:tab/><text:tab/><text:tab/><text:tab/> <text:s text:c="7"/></text:span><text:span text:style-name="T176"><text:tab/></text:span><text:span text:style-name="T469"><text:tab/> <text:s text:c="7"/></text:span><text:span text:style-name="T549"><text:tab/></text:span><text:span text:style-name="T469"><text:tab/> <text:s text:c="3"/></text:span><text:span text:style-name="T549"><text:tab/></text:span><text:span text:style-name="T469"><text:tab/> <text:s text:c="7"/></text:span><text:span text:style-name="T549"><text:tab/></text:span><text:span text:style-name="T469"><text:tab/> <text:s text:c="3"/></text:span><text:span text:style-name="T549"><text:tab/></text:span><text:span text:style-name="T175"><text:tab/><text:tab/><text:tab/><text:tab/><text:tab/><text:tab/><text:tab/></text:span></text:p>
      <text:p text:style-name="P112"><text:span text:style-name="T79"/></text:p>
      <text:p text:style-name="P112"><text:span text:style-name="T79">F</text:span><text:span text:style-name="T166">ernkampfwaffen</text:span><text:span text:style-name="T38"><text:tab/></text:span><text:span text:style-name="T79">A</text:span><text:span text:style-name="T38">ngriff<text:tab/></text:span><text:span text:style-name="T79">S</text:span><text:span text:style-name="T38">chaden<text:tab/></text:span><text:span text:style-name="T542">H</text:span><text:span text:style-name="T543">interh</text:span><text:span text:style-name="T637">alt<text:tab/><text:tab/></text:span><text:span text:style-name="T79">R</text:span><text:span text:style-name="T38">eichw</text:span><text:span text:style-name="T177">eite</text:span><text:span text:style-name="T178"> </text:span><text:span text:style-name="T179">-/-2/-w</text:span></text:p>
      <text:p text:style-name="P112"><text:span text:style-name="T440">Kurz</text:span><text:span text:style-name="T468">bogen</text:span><text:span text:style-name="T89"><text:tab/></text:span><text:span text:style-name="T87"><text:tab/><text:tab/></text:span><text:span text:style-name="T112">w20</text:span><text:span text:style-name="T113">+</text:span><text:span text:style-name="T634">3</text:span><text:span text:style-name="T87"><text:tab/></text:span><text:span text:style-name="T112">w</text:span><text:span text:style-name="T468">6<text:tab/></text:span><text:span text:style-name="T87"><text:tab/></text:span><text:span text:style-name="T635">w20+7<text:tab/></text:span><text:span text:style-name="T546">w6</text:span><text:span text:style-name="T87"><text:tab/><text:tab/></text:span><text:span text:style-name="T468">1</text:span><text:span text:style-name="T474">5</text:span><text:span text:style-name="T475">/</text:span><text:span text:style-name="T474">30</text:span><text:span text:style-name="T475">/</text:span><text:span text:style-name="T474">45</text:span><text:span text:style-name="T180"><text:tab/><text:tab/></text:span><text:span text:style-name="T548">2</text:span><text:span text:style-name="T476">0 </text:span><text:span text:style-name="T437">Pfeile</text:span></text:p>
      <text:p text:style-name="P112"><text:span text:style-name="T546">Blasrohr</text:span><text:span text:style-name="T89"><text:tab/></text:span><text:span text:style-name="T87"><text:tab/><text:tab/></text:span><text:span text:style-name="T112">w20</text:span><text:span text:style-name="T113">+</text:span><text:span text:style-name="T634">3</text:span><text:span text:style-name="T87"><text:tab/></text:span><text:span text:style-name="T112">w</text:span><text:span text:style-name="T546">3</text:span><text:span text:style-name="T468"><text:tab/></text:span><text:span text:style-name="T87"><text:tab/></text:span><text:span text:style-name="T635">w20+7<text:tab/></text:span><text:span text:style-name="T546">w5</text:span><text:span text:style-name="T87"><text:tab/><text:tab/></text:span><text:span text:style-name="T546">6 </text:span><text:span text:style-name="T475">/</text:span><text:span text:style-name="T546">12</text:span><text:span text:style-name="T475">/</text:span><text:span text:style-name="T546">18</text:span><text:span text:style-name="T180"><text:tab/><text:tab/></text:span><text:span text:style-name="T548">2</text:span><text:span text:style-name="T476">0 </text:span><text:span text:style-name="T437">Pfeile</text:span></text:p>
      <text:p text:style-name="P115"><text:span text:style-name="T84"><text:tab/><text:tab/><text:tab/><text:tab/> <text:s text:c="7"/></text:span><text:span text:style-name="T306"><text:tab/></text:span><text:span text:style-name="T84"><text:tab/> <text:s text:c="7"/></text:span><text:span text:style-name="T306"><text:tab/></text:span><text:span text:style-name="T84"><text:tab/> <text:s text:c="3"/></text:span><text:span text:style-name="T306"><text:tab/></text:span><text:span text:style-name="T84"><text:tab/> <text:s text:c="7"/></text:span><text:span text:style-name="T306"><text:tab/></text:span><text:span text:style-name="T84"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/text:span></text:p>
      <text:p text:style-name="P151"><text:span text:style-name="T638"/></text:p>
      <text:p text:style-name="P116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478">-</text:span><text:span text:style-name="T186"><text:tab/></text:span><text:span text:style-name="T187">Gold</text:span><text:span text:style-name="T188"><text:tab/> <text:s text:c="5"/></text:span><text:span text:style-name="T479">4</text:span><text:span text:style-name="T189"><text:tab/></text:span><text:span text:style-name="T190">Silbe</text:span><text:span text:style-name="T191">r <text:s text:c="10"/></text:span><text:span text:style-name="T479">7</text:span><text:span text:style-name="T192"><text:tab/></text:span><text:span text:style-name="T193">Kupfer</text:span></text:p>
      <text:p text:style-name="P133"><text:span text:style-name="T556">Würfel</text:span><text:span text:style-name="T553">, </text:span><text:span text:style-name="T555">Diebeswerkzeug, </text:span><text:span text:style-name="T556">Fackel, Ration, Wasserschlauch, </text:span><text:span text:style-name="T639">15m </text:span><text:span text:style-name="T640">Seil &amp; Wurfhaken, </text:span><text:span text:style-name="T556"><text:s/></text:span></text:p>
      <text:p text:style-name="P152">3m Stange, </text:p>
      <text:p text:style-name="P118"><text:tab/><text:tab/><text:tab/><text:tab/><text:tab/><text:tab/><text:tab/><text:tab/><text:tab/><text:tab/><text:tab/><text:tab/><text:tab/><text:tab/><text:tab/><text:tab/><text:tab/><text:tab/><text:tab/><text:tab/></text:p>
      <text:p text:style-name="P153"/>
      <text:p text:style-name="P144"><text:span text:style-name="T641">Diebesfertigkeiten</text:span><text:span text:style-name="T642"> </text:span><text:span text:style-name="T643">(Chaos)<text:tab/><text:tab/><text:tab/><text:tab/><text:tab/><text:tab/><text:tab/><text:tab/><text:tab/><text:tab/><text:tab/><text:tab/><text:tab/><text:tab/><text:tab/></text:span></text:p>
      <text:p text:style-name="P136"><text:span text:style-name="T549">Hinterhältiger Angriff<text:tab/></text:span><text:span text:style-name="T563">+</text:span><text:span text:style-name="T644">5</text:span><text:span text:style-name="T565"><text:tab/> <text:s text:c="4"/></text:span><text:span text:style-name="T549">Lautlos schleichen*<text:tab/></text:span><text:span text:style-name="T566">+</text:span><text:span text:style-name="T645">5</text:span><text:span text:style-name="T568">+</text:span><text:span text:style-name="T646">3-</text:span><text:span text:style-name="T645">1</text:span><text:span text:style-name="T571"><text:tab/></text:span><text:span text:style-name="T549">Im Schatten verstecken*<text:tab/></text:span><text:span text:style-name="T572">+</text:span><text:span text:style-name="T644">3</text:span><text:span text:style-name="T573">+</text:span><text:span text:style-name="T647">3<text:tab/><text:tab/></text:span></text:p>
      <text:p text:style-name="P136"><text:span text:style-name="T549">Taschendiebstahl</text:span><text:span text:style-name="T575">*</text:span><text:span text:style-name="T549"><text:tab/><text:tab/></text:span><text:span text:style-name="T576">+</text:span><text:span text:style-name="T645">1</text:span><text:span text:style-name="T568">+</text:span><text:span text:style-name="T646">3</text:span><text:span text:style-name="T645">+1</text:span><text:span text:style-name="T648"> </text:span><text:span text:style-name="T549">Fassadenklettern*<text:tab/></text:span><text:span text:style-name="T572">+</text:span><text:span text:style-name="T644">3</text:span><text:span text:style-name="T573">+</text:span><text:span text:style-name="T647">3-</text:span><text:span text:style-name="T644">1</text:span><text:span text:style-name="T565"><text:tab/></text:span><text:span text:style-name="T549">Schlösser knacken*<text:tab/><text:tab/></text:span><text:span text:style-name="T572">+</text:span><text:span text:style-name="T644">3</text:span><text:span text:style-name="T573">+</text:span><text:span text:style-name="T644">4<text:tab/><text:tab/></text:span></text:p>
      <text:p text:style-name="P136"><text:span text:style-name="T549">Fallen entdecken†<text:tab/><text:tab/></text:span><text:span text:style-name="T572">+</text:span><text:span text:style-name="T644">3</text:span><text:span text:style-name="T572">-</text:span><text:span text:style-name="T649">1</text:span><text:span text:style-name="T644">+1 </text:span><text:span text:style-name="T650"><text:s/></text:span><text:span text:style-name="T549">Fallen entschärfen*<text:tab/></text:span><text:span text:style-name="T579">+</text:span><text:span text:style-name="T645">1</text:span><text:span text:style-name="T568">+</text:span><text:span text:style-name="T645">4</text:span><text:span text:style-name="T549"><text:tab/><text:tab/>Urkunden fälschen*<text:tab/></text:span><text:span text:style-name="T579">+0</text:span><text:span text:style-name="T568">+</text:span><text:span text:style-name="T645">4<text:tab/><text:tab/></text:span></text:p>
      <text:p text:style-name="P137"><text:span text:style-name="T549">Verkleid</text:span><text:span text:style-name="T580">en</text:span><text:span text:style-name="T549">‡<text:tab/><text:tab/><text:tab/></text:span><text:span text:style-name="T581">+</text:span><text:span text:style-name="T644">5+1</text:span><text:span text:style-name="T582"><text:tab/> <text:s text:c="4"/></text:span><text:span text:style-name="T549">Sprachen lesen†<text:tab/><text:tab/></text:span><text:span text:style-name="T579">+0-</text:span><text:span text:style-name="T651">1</text:span><text:span text:style-name="T645">+1</text:span><text:span text:style-name="T549"><text:tab/>Gift </text:span><text:span text:style-name="T583">handhaben</text:span><text:span text:style-name="T549"><text:tab/><text:tab/></text:span><text:span text:style-name="T581">+</text:span><text:span text:style-name="T644">5+1<text:tab/><text:tab/></text:span></text:p>
      <text:p text:style-name="P154"><text:span text:style-name="T652">Schriftrolle wirken†<text:tab/><text:tab/></text:span><text:span text:style-name="T653">w1</text:span><text:span text:style-name="T654">0<text:tab/><text:tab/><text:tab/></text:span><text:span text:style-name="T655">* </text:span><text:span text:style-name="T656">+</text:span><text:span text:style-name="T657">GES+Fert</text:span><text:span text:style-name="T658">igk</text:span><text:span text:style-name="T659">eit</text:span><text:span text:style-name="T657"><text:tab/><text:tab/></text:span><text:span text:style-name="T660">† </text:span><text:span text:style-name="T661">+INT<text:tab/><text:tab/></text:span><text:span text:style-name="T660">‡ </text:span><text:span text:style-name="T661">+PER</text:span><text:span text:style-name="T662"><text:tab/><text:tab/><text:tab/></text:span></text:p>
      <text:p text:style-name="P155"/>
      <text:p text:style-name="P155"/>
      <text:p text:style-name="P155"/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column table:style-name="Tabelle11.E"/>
        <table:table-column table:style-name="Tabelle11.F"/>
        <table:table-column table:style-name="Tabelle11.G"/>
        <table:table-column table:style-name="Tabelle11.H"/>
        <table:table-row>
          <table:table-cell table:style-name="Tabelle11.A1" office:value-type="string">
            <text:p text:style-name="P140">Dieb</text:p>
            <text:p text:style-name="P156">Stufe<text:line-break/><text:span text:style-name="T290">(Erfahrung)</text:span></text:p>
          </table:table-cell>
          <table:table-cell table:style-name="Tabelle11.A1" office:value-type="string">
            <text:p text:style-name="P122">Angriff</text:p>
          </table:table-cell>
          <table:table-cell table:style-name="Tabelle11.A1" office:value-type="string">
            <text:p text:style-name="P123"><text:span text:style-name="T292">Volltreffer-würfel</text:span>/Tabelle</text:p>
          </table:table-cell>
          <table:table-cell table:style-name="Tabelle11.A1" office:value-type="string">
            <text:p text:style-name="P123">Aktions-</text:p>
            <text:p text:style-name="P123">würfel</text:p>
          </table:table-cell>
          <table:table-cell table:style-name="Tabelle11.A1" office:value-type="string">
            <text:p text:style-name="P123">Reflex</text:p>
          </table:table-cell>
          <table:table-cell table:style-name="Tabelle11.A1" office:value-type="string">
            <text:p text:style-name="P123">Zähigkeit</text:p>
          </table:table-cell>
          <table:table-cell table:style-name="Tabelle11.A1" office:value-type="string">
            <text:p text:style-name="P123">Willen</text:p>
          </table:table-cell>
          <table:table-cell table:style-name="Tabelle11.H1" office:value-type="string">
            <text:p text:style-name="P142">Glückswürfel</text:p>
          </table:table-cell>
        </table:table-row>
        <table:table-row>
          <table:table-cell table:style-name="Tabelle11.A2" office:value-type="string">
            <text:p text:style-name="P157">1 <text:s text:c="4"/><text:span text:style-name="T402">(10)</text:span></text:p>
          </table:table-cell>
          <table:table-cell table:style-name="Tabelle11.A2" office:value-type="string">
            <text:p text:style-name="P122">+<text:span text:style-name="T592">0</text:span></text:p>
          </table:table-cell>
          <table:table-cell table:style-name="Tabelle11.A2" office:value-type="string">
            <text:p text:style-name="P123">w<text:span text:style-name="T592">10</text:span>/II</text:p>
          </table:table-cell>
          <table:table-cell table:style-name="Tabelle11.A2" office:value-type="string">
            <text:p text:style-name="P123">w20</text:p>
          </table:table-cell>
          <table:table-cell table:style-name="Tabelle11.A2" office:value-type="string">
            <text:p text:style-name="P123">+1</text:p>
          </table:table-cell>
          <table:table-cell table:style-name="Tabelle11.A2" office:value-type="string">
            <text:p text:style-name="P123">+1</text:p>
          </table:table-cell>
          <table:table-cell table:style-name="Tabelle11.A2" office:value-type="string">
            <text:p text:style-name="P123">+<text:span text:style-name="T593">0</text:span></text:p>
          </table:table-cell>
          <table:table-cell table:style-name="Tabelle11.H2" office:value-type="string">
            <text:p text:style-name="P142">w3</text:p>
          </table:table-cell>
        </table:table-row>
        <table:table-row>
          <table:table-cell table:style-name="Tabelle11.A2" office:value-type="string">
            <text:p text:style-name="P157">2 <text:s text:c="4"/><text:span text:style-name="T402">(</text:span><text:span text:style-name="T663">5</text:span><text:span text:style-name="T402">0)</text:span></text:p>
          </table:table-cell>
          <table:table-cell table:style-name="Tabelle11.A2" office:value-type="string">
            <text:p text:style-name="P122">+<text:span text:style-name="T592">1</text:span></text:p>
          </table:table-cell>
          <table:table-cell table:style-name="Tabelle11.A2" office:value-type="string">
            <text:p text:style-name="P123">w<text:span text:style-name="T592">12</text:span>/II</text:p>
          </table:table-cell>
          <table:table-cell table:style-name="Tabelle11.A2" office:value-type="string">
            <text:p text:style-name="P123">w20</text:p>
          </table:table-cell>
          <table:table-cell table:style-name="Tabelle11.A2" office:value-type="string">
            <text:p text:style-name="P123">+1</text:p>
          </table:table-cell>
          <table:table-cell table:style-name="Tabelle11.A2" office:value-type="string">
            <text:p text:style-name="P123">+1</text:p>
          </table:table-cell>
          <table:table-cell table:style-name="Tabelle11.A2" office:value-type="string">
            <text:p text:style-name="P123">+<text:span text:style-name="T593">0</text:span></text:p>
          </table:table-cell>
          <table:table-cell table:style-name="Tabelle11.H2" office:value-type="string">
            <text:p text:style-name="P142">w4</text:p>
          </table:table-cell>
        </table:table-row>
        <table:table-row>
          <table:table-cell table:style-name="Tabelle11.A2" office:value-type="string">
            <text:p text:style-name="P157">3 <text:s text:c="2"/><text:span text:style-name="T402">(110)</text:span></text:p>
          </table:table-cell>
          <table:table-cell table:style-name="Tabelle11.A2" office:value-type="string">
            <text:p text:style-name="P122">+<text:span text:style-name="T592">2</text:span></text:p>
          </table:table-cell>
          <table:table-cell table:style-name="Tabelle11.A2" office:value-type="string">
            <text:p text:style-name="P123">w1<text:span text:style-name="T592">4</text:span>/I<text:span text:style-name="T404">I</text:span></text:p>
          </table:table-cell>
          <table:table-cell table:style-name="Tabelle11.A2" office:value-type="string">
            <text:p text:style-name="P123">w20</text:p>
          </table:table-cell>
          <table:table-cell table:style-name="Tabelle11.A2" office:value-type="string">
            <text:p text:style-name="P123">+<text:span text:style-name="T485">2</text:span></text:p>
          </table:table-cell>
          <table:table-cell table:style-name="Tabelle11.A2" office:value-type="string">
            <text:p text:style-name="P123">+<text:span text:style-name="T485">1</text:span></text:p>
          </table:table-cell>
          <table:table-cell table:style-name="Tabelle11.A2" office:value-type="string">
            <text:p text:style-name="P123">+<text:span text:style-name="T593">1</text:span></text:p>
          </table:table-cell>
          <table:table-cell table:style-name="Tabelle11.H2" office:value-type="string">
            <text:p text:style-name="P142">w5</text:p>
          </table:table-cell>
        </table:table-row>
        <table:table-row>
          <table:table-cell table:style-name="Tabelle11.A2" office:value-type="string">
            <text:p text:style-name="P157">4 <text:s text:c="2"/><text:span text:style-name="T402">(1</text:span><text:span text:style-name="T663">9</text:span><text:span text:style-name="T402">0)</text:span></text:p>
          </table:table-cell>
          <table:table-cell table:style-name="Tabelle11.A2" office:value-type="string">
            <text:p text:style-name="P122">+<text:span text:style-name="T592">2</text:span></text:p>
          </table:table-cell>
          <table:table-cell table:style-name="Tabelle11.A2" office:value-type="string">
            <text:p text:style-name="P123">w<text:span text:style-name="T404">1</text:span><text:span text:style-name="T592">6</text:span>/I<text:span text:style-name="T485">I</text:span></text:p>
          </table:table-cell>
          <table:table-cell table:style-name="Tabelle11.A2" office:value-type="string">
            <text:p text:style-name="P123">w20</text:p>
          </table:table-cell>
          <table:table-cell table:style-name="Tabelle11.A2" office:value-type="string">
            <text:p text:style-name="P123">+2</text:p>
          </table:table-cell>
          <table:table-cell table:style-name="Tabelle11.A2" office:value-type="string">
            <text:p text:style-name="P123">+2</text:p>
          </table:table-cell>
          <table:table-cell table:style-name="Tabelle11.A2" office:value-type="string">
            <text:p text:style-name="P123">+<text:span text:style-name="T593">1</text:span></text:p>
          </table:table-cell>
          <table:table-cell table:style-name="Tabelle11.H2" office:value-type="string">
            <text:p text:style-name="P142">w6</text:p>
          </table:table-cell>
        </table:table-row>
        <table:table-row>
          <table:table-cell table:style-name="Tabelle11.A2" office:value-type="string">
            <text:p text:style-name="P157">5 <text:s text:c="2"/><text:span text:style-name="T402">(</text:span><text:span text:style-name="T663">29</text:span><text:span text:style-name="T402">0)</text:span></text:p>
          </table:table-cell>
          <table:table-cell table:style-name="Tabelle11.A2" office:value-type="string">
            <text:p text:style-name="P122">+<text:span text:style-name="T592">3</text:span></text:p>
          </table:table-cell>
          <table:table-cell table:style-name="Tabelle11.A2" office:value-type="string">
            <text:p text:style-name="P123">w<text:span text:style-name="T592">20</text:span>/<text:span text:style-name="T404">I</text:span><text:span text:style-name="T485">I</text:span></text:p>
          </table:table-cell>
          <table:table-cell table:style-name="Tabelle11.A2" office:value-type="string">
            <text:p text:style-name="P123">w20</text:p>
          </table:table-cell>
          <table:table-cell table:style-name="Tabelle11.A2" office:value-type="string">
            <text:p text:style-name="P123">+<text:span text:style-name="T485">3</text:span></text:p>
          </table:table-cell>
          <table:table-cell table:style-name="Tabelle11.A2" office:value-type="string">
            <text:p text:style-name="P123">+<text:span text:style-name="T485">2</text:span></text:p>
          </table:table-cell>
          <table:table-cell table:style-name="Tabelle11.A2" office:value-type="string">
            <text:p text:style-name="P123">+<text:span text:style-name="T593">1</text:span></text:p>
          </table:table-cell>
          <table:table-cell table:style-name="Tabelle11.H2" office:value-type="string">
            <text:p text:style-name="P142">w7</text:p>
          </table:table-cell>
        </table:table-row>
        <table:table-row>
          <table:table-cell table:style-name="Tabelle11.A2" office:value-type="string">
            <text:p text:style-name="P157">6 <text:s text:c="2"/><text:span text:style-name="T402">(</text:span><text:span text:style-name="T663">4</text:span><text:span text:style-name="T402">10)</text:span></text:p>
          </table:table-cell>
          <table:table-cell table:style-name="Tabelle11.A2" office:value-type="string">
            <text:p text:style-name="P122">+<text:span text:style-name="T592">4</text:span></text:p>
          </table:table-cell>
          <table:table-cell table:style-name="Tabelle11.A2" office:value-type="string">
            <text:p text:style-name="P123">w<text:span text:style-name="T592">24</text:span>/<text:span text:style-name="T485">II</text:span></text:p>
          </table:table-cell>
          <table:table-cell table:style-name="Tabelle11.A2" office:value-type="string">
            <text:p text:style-name="P123">w20+w1<text:span text:style-name="T485">4</text:span></text:p>
          </table:table-cell>
          <table:table-cell table:style-name="Tabelle11.A2" office:value-type="string">
            <text:p text:style-name="P123">+<text:span text:style-name="T485">4</text:span></text:p>
          </table:table-cell>
          <table:table-cell table:style-name="Tabelle11.A2" office:value-type="string">
            <text:p text:style-name="P123">+<text:span text:style-name="T485">2</text:span></text:p>
          </table:table-cell>
          <table:table-cell table:style-name="Tabelle11.A2" office:value-type="string">
            <text:p text:style-name="P123">+<text:span text:style-name="T593">2</text:span></text:p>
          </table:table-cell>
          <table:table-cell table:style-name="Tabelle11.H2" office:value-type="string">
            <text:p text:style-name="P142">w8</text:p>
          </table:table-cell>
        </table:table-row>
        <table:table-row>
          <table:table-cell table:style-name="Tabelle11.A2" office:value-type="string">
            <text:p text:style-name="P157">7 <text:s text:c="2"/><text:span text:style-name="T402">(</text:span><text:span text:style-name="T663">55</text:span><text:span text:style-name="T402">0)</text:span></text:p>
          </table:table-cell>
          <table:table-cell table:style-name="Tabelle11.A2" office:value-type="string">
            <text:p text:style-name="P123">+<text:span text:style-name="T485">5</text:span></text:p>
          </table:table-cell>
          <table:table-cell table:style-name="Tabelle11.A2" office:value-type="string">
            <text:p text:style-name="P123">w<text:span text:style-name="T592">30</text:span>/<text:span text:style-name="T485">II</text:span></text:p>
          </table:table-cell>
          <table:table-cell table:style-name="Tabelle11.A2" office:value-type="string">
            <text:p text:style-name="P123">w2<text:span text:style-name="T485">0+w16</text:span></text:p>
          </table:table-cell>
          <table:table-cell table:style-name="Tabelle11.A2" office:value-type="string">
            <text:p text:style-name="P123">+<text:span text:style-name="T485">4</text:span></text:p>
          </table:table-cell>
          <table:table-cell table:style-name="Tabelle11.A2" office:value-type="string">
            <text:p text:style-name="P123">+<text:span text:style-name="T485">3</text:span></text:p>
          </table:table-cell>
          <table:table-cell table:style-name="Tabelle11.A2" office:value-type="string">
            <text:p text:style-name="P123">+<text:span text:style-name="T593">2</text:span></text:p>
          </table:table-cell>
          <table:table-cell table:style-name="Tabelle11.H2" office:value-type="string">
            <text:p text:style-name="P125"><text:span text:style-name="T592">w</text:span>1<text:span text:style-name="T592">0</text:span></text:p>
          </table:table-cell>
        </table:table-row>
        <table:table-row>
          <table:table-cell table:style-name="Tabelle11.A2" office:value-type="string">
            <text:p text:style-name="P157">8 <text:s text:c="2"/><text:span text:style-name="T402">(</text:span><text:span text:style-name="T663">7</text:span><text:span text:style-name="T402">10)</text:span></text:p>
          </table:table-cell>
          <table:table-cell table:style-name="Tabelle11.A2" office:value-type="string">
            <text:p text:style-name="P123">+<text:span text:style-name="T592">5</text:span></text:p>
          </table:table-cell>
          <table:table-cell table:style-name="Tabelle11.A2" office:value-type="string">
            <text:p text:style-name="P123">w<text:span text:style-name="T592">30+2</text:span>/<text:span text:style-name="T485">II</text:span></text:p>
          </table:table-cell>
          <table:table-cell table:style-name="Tabelle11.A2" office:value-type="string">
            <text:p text:style-name="P123"><text:span text:style-name="T485">2</text:span>w20</text:p>
          </table:table-cell>
          <table:table-cell table:style-name="Tabelle11.A2" office:value-type="string">
            <text:p text:style-name="P123">+<text:span text:style-name="T485">5</text:span></text:p>
          </table:table-cell>
          <table:table-cell table:style-name="Tabelle11.A2" office:value-type="string">
            <text:p text:style-name="P123">+<text:span text:style-name="T485">3</text:span></text:p>
          </table:table-cell>
          <table:table-cell table:style-name="Tabelle11.A2" office:value-type="string">
            <text:p text:style-name="P123">+<text:span text:style-name="T593">2</text:span></text:p>
          </table:table-cell>
          <table:table-cell table:style-name="Tabelle11.H2" office:value-type="string">
            <text:p text:style-name="P125"><text:span text:style-name="T592">w</text:span>1<text:span text:style-name="T592">2</text:span></text:p>
          </table:table-cell>
        </table:table-row>
        <table:table-row>
          <table:table-cell table:style-name="Tabelle11.A2" office:value-type="string">
            <text:p text:style-name="P157">9 <text:s text:c="2"/><text:span text:style-name="T402">(</text:span><text:span text:style-name="T663">89</text:span><text:span text:style-name="T402">0)</text:span></text:p>
          </table:table-cell>
          <table:table-cell table:style-name="Tabelle11.A2" office:value-type="string">
            <text:p text:style-name="P123">+<text:span text:style-name="T592">6</text:span></text:p>
          </table:table-cell>
          <table:table-cell table:style-name="Tabelle11.A2" office:value-type="string">
            <text:p text:style-name="P123"><text:span text:style-name="T485">w</text:span><text:span text:style-name="T592">30+4</text:span>/<text:span text:style-name="T485">II</text:span></text:p>
          </table:table-cell>
          <table:table-cell table:style-name="Tabelle11.A2" office:value-type="string">
            <text:p text:style-name="P123"><text:span text:style-name="T485">2</text:span>w20</text:p>
          </table:table-cell>
          <table:table-cell table:style-name="Tabelle11.A2" office:value-type="string">
            <text:p text:style-name="P123">+<text:span text:style-name="T485">5</text:span></text:p>
          </table:table-cell>
          <table:table-cell table:style-name="Tabelle11.A2" office:value-type="string">
            <text:p text:style-name="P123">+<text:span text:style-name="T485">3</text:span></text:p>
          </table:table-cell>
          <table:table-cell table:style-name="Tabelle11.A2" office:value-type="string">
            <text:p text:style-name="P123">+<text:span text:style-name="T593">3</text:span></text:p>
          </table:table-cell>
          <table:table-cell table:style-name="Tabelle11.H2" office:value-type="string">
            <text:p text:style-name="P125"><text:span text:style-name="T592">w</text:span>14</text:p>
          </table:table-cell>
        </table:table-row>
        <table:table-row>
          <table:table-cell table:style-name="Tabelle11.A2" office:value-type="string">
            <text:p text:style-name="P157">10 <text:span text:style-name="T402">(10</text:span><text:span text:style-name="T663">90</text:span><text:span text:style-name="T402">)</text:span></text:p>
          </table:table-cell>
          <table:table-cell table:style-name="Tabelle11.A2" office:value-type="string">
            <text:p text:style-name="P123">+<text:span text:style-name="T592">7</text:span></text:p>
          </table:table-cell>
          <table:table-cell table:style-name="Tabelle11.A2" office:value-type="string">
            <text:p text:style-name="P123">w<text:span text:style-name="T592">30+6</text:span>/<text:span text:style-name="T485">II</text:span></text:p>
          </table:table-cell>
          <table:table-cell table:style-name="Tabelle11.A2" office:value-type="string">
            <text:p text:style-name="P123">2w20</text:p>
          </table:table-cell>
          <table:table-cell table:style-name="Tabelle11.A2" office:value-type="string">
            <text:p text:style-name="P123">+<text:span text:style-name="T485">6</text:span></text:p>
          </table:table-cell>
          <table:table-cell table:style-name="Tabelle11.A2" office:value-type="string">
            <text:p text:style-name="P123">+<text:span text:style-name="T593">4</text:span></text:p>
          </table:table-cell>
          <table:table-cell table:style-name="Tabelle11.A2" office:value-type="string">
            <text:p text:style-name="P123">+<text:span text:style-name="T593">3</text:span></text:p>
          </table:table-cell>
          <table:table-cell table:style-name="Tabelle11.H2" office:value-type="string">
            <text:p text:style-name="P125"><text:span text:style-name="T592">w</text:span>1<text:span text:style-name="T592">6</text:span></text:p>
          </table:table-cell>
        </table:table-row>
      </table:table>
      <text:p text:style-name="P126"/>
      <text:p text:style-name="P144"><text:span text:style-name="T595">Merkmale</text:span> <text:span text:style-name="T560">Dieb</text:span></text:p>
      <text:p text:style-name="P144"><text:span text:style-name="T596">w6 Leben/Stufe, </text:span><text:span text:style-name="T597">Glückswürfel</text:span><text:span text:style-name="T598"> pro </text:span><text:span text:style-name="T599">verbranntem </text:span><text:span text:style-name="T598">Glück; +</text:span><text:span text:style-name="T597">Stufe</text:span><text:span text:style-name="T598"> Glücksregeneration pro Nacht;</text:span><text:span text:style-name="T600"> </text:span><text:span text:style-name="T601">Rotwelsch; </text:span><text:span text:style-name="T600">v</text:span><text:span text:style-name="T602">erstecken = </text:span><text:span text:style-name="T596">1 </text:span><text:span text:style-name="T602">Aktion; </text:span><text:span text:style-name="T600">verstecken &amp; schleichen = </text:span><text:span text:style-name="T603">1 </text:span><text:span text:style-name="T600">Runde;</text:span></text:p>
      <text:p text:style-name="P144"><text:span text:style-name="T602">Hinterhalt = </text:span><text:span text:style-name="T604">hinter </text:span><text:span text:style-name="T596">Gegner </text:span><text:span text:style-name="T604">&amp; </text:span><text:span text:style-name="T602">Gegner nicht gewahr; </text:span><text:span text:style-name="T597">automatischer Volltreffer bei Hinterhalt; </text:span><text:span text:style-name="T602"><text:s/></text:span></text:p>
      <text:p text:style-name="P145"><text:span text:style-name="T306">braucht Diebeswerkzeug;</text:span><text:span text:style-name="T607"><text:line-break/></text:span><text:span text:style-name="T608">O</text:span><text:span text:style-name="T306">rdnung: organisierter Krimineller; Neutral: Betrüger &amp; Spione; Chaos: Einzelgänger</text:span></text:p>
      <text:p text:style-name="P126"><text:span text:style-name="T504"/></text:p>
      <text:p text:style-name="P158"><text:span text:style-name="T504">Nahkampf</text:span><text:span text:style-name="T303"><text:tab/><text:tab/></text:span><text:span text:style-name="T609">Langschwert<text:tab/></text:span><text:span text:style-name="T610">w8</text:span><text:span text:style-name="T609"><text:tab/><text:tab/><text:tab/></text:span><text:span text:style-name="T304">Kurzschwert </text:span><text:span text:style-name="T307">w6</text:span><text:span text:style-name="T306"><text:tab/><text:tab/></text:span><text:span text:style-name="T506">Stab <text:s text:c="2"/></text:span><text:span text:style-name="T504">w4</text:span><text:span text:style-name="T506"><text:tab/><text:tab/></text:span></text:p>
      <text:p text:style-name="P158"><text:span text:style-name="T506"><text:tab/><text:tab/><text:tab/><text:tab/></text:span><text:span text:style-name="T609">Totschläger<text:tab/></text:span><text:span text:style-name="T610">w3/2w6</text:span><text:span text:style-name="T609"><text:tab/><text:tab/>Garrotte <text:s text:c="4"/></text:span><text:span text:style-name="T610">-/3w4</text:span><text:span text:style-name="T609"><text:tab/><text:tab/></text:span><text:span text:style-name="T316">D</text:span><text:span text:style-name="T306">olch </text:span><text:span text:style-name="T318">w4/</text:span><text:span text:style-name="T610">w10</text:span><text:span text:style-name="T310"> <text:s/></text:span><text:span text:style-name="T505">3/6/9</text:span></text:p>
      <text:p text:style-name="P159">Fernkampf<text:span text:style-name="T319"><text:tab/>2H:<text:tab/></text:span><text:span text:style-name="T320">Armbrust<text:tab/></text:span><text:span text:style-name="T321">w6</text:span><text:span text:style-name="T322"> </text:span><text:span text:style-name="T323">24/48/72</text:span><text:span text:style-name="T320"><text:tab/></text:span><text:span text:style-name="T15">Kurzbogen </text:span>w6<text:span text:style-name="T15"><text:tab/></text:span><text:span text:style-name="T323">15/30/45</text:span></text:p>
      <text:p text:style-name="P160"><text:span text:style-name="T421"><text:tab/><text:tab/><text:tab/>1H:<text:tab/></text:span>Wurfspeer<text:tab/><text:span text:style-name="T422">w6</text:span><text:span text:style-name="T423"> </text:span><text:span text:style-name="T424">9</text:span><text:span text:style-name="T423">/</text:span><text:span text:style-name="T424">18</text:span><text:span text:style-name="T423">/</text:span><text:span text:style-name="T424">27</text:span><text:tab/><text:span text:style-name="T425">Schleuder <text:s/></text:span><text:span text:style-name="T426">w4</text:span><text:span text:style-name="T321"><text:tab/></text:span><text:span text:style-name="T427">12</text:span><text:span text:style-name="T321">/</text:span><text:span text:style-name="T427">24</text:span><text:span text:style-name="T321">/</text:span><text:span text:style-name="T427">48</text:span></text:p>
      <text:p text:style-name="P161"><text:span text:style-name="T664"><text:tab/><text:tab/><text:tab/><text:tab/></text:span><text:span text:style-name="T665">Wurfpfeil<text:tab/></text:span><text:span text:style-name="T612">w4</text:span><text:span text:style-name="T613"> </text:span><text:span text:style-name="T614">6/12/18</text:span><text:span text:style-name="T427"><text:tab/></text:span><text:span text:style-name="T615">Blasrohr <text:s text:c="4"/></text:span><text:span text:style-name="T616">w3/w5</text:span><text:span text:style-name="T615"><text:tab/></text:span><text:span text:style-name="T617">6/12/18</text:span></text:p>
      <text:p text:style-name="P162"><text:span text:style-name="T666"><text:s/>K </text:span><text:span text:style-name="T667"><text:s/></text:span><text:span text:style-name="T668">leriker</text:span></text:p>
      <text:p text:style-name="P34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338">2</text:span></text:p>
      <text:p text:style-name="P163"><text:span text:style-name="T79">B</text:span><text:span text:style-name="T38">eruf</text:span><text:tab/><text:tab/><text:span text:style-name="T669">Hirte</text:span><text:tab/><text:tab/><text:tab/><text:tab/><text:tab/><text:tab/><text:tab/><text:tab/><text:tab/><text:span text:style-name="T81">E</text:span><text:span text:style-name="T82">rfahrung</text:span> <text:tab/><text:tab/><text:span text:style-name="T338">5</text:span><text:span text:style-name="T83">0</text:span></text:p>
      <text:p text:style-name="P163"><text:span text:style-name="T79">G</text:span><text:span text:style-name="T38">esinnung</text:span><text:tab/><text:span text:style-name="T669">Neutral</text:span><text:tab/><text:tab/><text:span text:style-name="T79">I</text:span><text:span text:style-name="T38">nitiative</text:span><text:tab/><text:span text:style-name="T87">w</text:span><text:span text:style-name="T341">20<text:tab/></text:span><text:span text:style-name="T88"><text:tab/></text:span><text:span text:style-name="T90"><text:tab/><text:tab/></text:span><text:span text:style-name="T91">B</text:span><text:span text:style-name="T92">ewegung</text:span><text:span text:style-name="T90"><text:tab/><text:tab/></text:span><text:span text:style-name="T93">7,5</text:span><text:span text:style-name="T94"> </text:span><text:span text:style-name="T95">m</text:span></text:p>
      <text:p text:style-name="P164"><text:span text:style-name="T79">G</text:span><text:span text:style-name="T670">ott</text:span><text:span text:style-name="T96"><text:tab/></text:span><text:span text:style-name="T671">Ildavir<text:tab/><text:tab/><text:tab/></text:span><text:span text:style-name="T672">U</text:span><text:span text:style-name="T670">ngnade</text:span><text:span text:style-name="T96"><text:tab/><text:tab/></text:span><text:span text:style-name="T93">1<text:tab/><text:tab/><text:tab/><text:tab/></text:span><text:span text:style-name="T673">Z</text:span><text:span text:style-name="T674">auberstufe</text:span><text:span text:style-name="T675"><text:tab/><text:tab/></text:span><text:span text:style-name="T676">2</text:span></text:p>
      <text:p text:style-name="P165"><text:span text:style-name="T99"><text:tab/><text:tab/></text:span><text:span text:style-name="T677">Göttin der </text:span><text:span text:style-name="T678">Natur</text:span><text:span text:style-name="T99"><text:tab/></text:span><text:span text:style-name="T102">M</text:span><text:span text:style-name="T103">alus</text:span><text:span text:style-name="T8"><text:tab/><text:tab/></text:span><text:span text:style-name="T104">−</text:span><text:span text:style-name="T675">4</text:span><text:span text:style-name="T99"><text:tab/><text:tab/><text:tab/><text:tab/></text:span><text:span text:style-name="T106">K</text:span><text:span text:style-name="T107">rit</text:span><text:span text:style-name="T108">.</text:span><text:span text:style-name="T88"><text:tab/><text:tab/><text:tab/>w</text:span><text:span text:style-name="T93">8 </text:span><text:span text:style-name="T109">Tab. </text:span><text:span text:style-name="T88">III</text:span></text:p>
      <text:p text:style-name="P163"><text:span text:style-name="T79">R</text:span><text:span text:style-name="T38">üst</text:span><text:span text:style-name="T110">ung</text:span><text:span text:style-name="T111"><text:tab/><text:tab/></text:span><text:span text:style-name="T112">1</text:span><text:span text:style-name="T93">5</text:span><text:tab/><text:span text:style-name="T679">Schuppenpanzer</text:span><text:span text:style-name="T680">+Schild</text:span><text:span text:style-name="T115"> </text:span><text:span text:style-name="T116">(RK</text:span><text:span text:style-name="T681">4+1</text:span><text:span text:style-name="T116">)</text:span><text:tab/><text:tab/><text:span text:style-name="T118">P</text:span><text:span text:style-name="T119">atzer</text:span><text:span text:style-name="T99"><text:tab/><text:tab/><text:tab/></text:span><text:span text:style-name="T88">w1</text:span><text:span text:style-name="T93">6</text:span></text:p>
      <text:p text:style-name="P163"><text:span text:style-name="T79">L</text:span><text:span text:style-name="T38">eben</text:span><text:tab/><text:tab/><text:span text:style-name="T682">1</text:span><text:span text:style-name="T354">3</text:span><text:span text:style-name="T112"><text:tab/></text:span><text:span text:style-name="T121">(</text:span><text:span text:style-name="T122">w4+</text:span><text:span text:style-name="T683">2</text:span><text:span text:style-name="T121">w</text:span><text:span text:style-name="T356">8</text:span><text:span text:style-name="T121">)</text:span><text:span text:style-name="T126"><text:tab/><text:tab/><text:tab/><text:tab/></text:span><text:span text:style-name="T128"><text:tab/><text:tab/><text:tab/></text:span><text:span text:style-name="T129">A</text:span><text:span text:style-name="T130">ngriff<text:tab/></text:span><text:span text:style-name="T129">S</text:span><text:span text:style-name="T130">chaden<text:tab/></text:span></text:p>
      <text:p text:style-name="P40"><text:span text:style-name="T131">S</text:span><text:span text:style-name="T132">tärke</text:span><text:span text:style-name="T133"><text:tab/><text:tab/><text:tab/></text:span><text:span text:style-name="T134">1</text:span><text:span text:style-name="T359">3</text:span><text:span text:style-name="T135"><text:tab/></text:span><text:span text:style-name="T136">+</text:span><text:span text:style-name="T360">1</text:span><text:span text:style-name="T135"><text:tab/></text:span><text:span text:style-name="T137"><text:tab/><text:tab/><text:tab/><text:tab/></text:span><text:span text:style-name="T138">N</text:span><text:span text:style-name="T139">ahkampf</text:span><text:span text:style-name="T140"><text:tab/><text:tab/></text:span><text:span text:style-name="T136">+</text:span><text:span text:style-name="T362">2</text:span><text:span text:style-name="T135"><text:tab/><text:tab/></text:span><text:span text:style-name="T136">+</text:span><text:span text:style-name="T363">1<text:tab/></text:span></text:p>
      <text:p text:style-name="P166"><text:span text:style-name="T131">G</text:span><text:span text:style-name="T132">eschick</text:span><text:span text:style-name="T133"><text:tab/><text:tab/><text:tab/></text:span><text:span text:style-name="T134">1</text:span><text:span text:style-name="T359">2</text:span><text:span text:style-name="T143"><text:tab/></text:span><text:span text:style-name="T140"><text:tab/></text:span><text:span text:style-name="T144"> </text:span><text:span text:style-name="T145">R</text:span><text:span text:style-name="T146">eflex</text:span><text:span text:style-name="T137"><text:tab/> <text:s text:c="2"/></text:span><text:span text:style-name="T684"><text:s/>0</text:span><text:span text:style-name="T366"><text:tab/></text:span><text:span text:style-name="T137"><text:tab/></text:span><text:span text:style-name="T138">F</text:span><text:span text:style-name="T139">ernkampf</text:span><text:span text:style-name="T140"><text:tab/><text:tab/></text:span><text:span text:style-name="T685">+1</text:span><text:span text:style-name="T148"><text:tab/></text:span><text:span text:style-name="T135"><text:tab/><text:tab/></text:span></text:p>
      <text:p text:style-name="P166"><text:span text:style-name="T131">A</text:span><text:span text:style-name="T132">usdauer</text:span><text:span text:style-name="T133"><text:tab/><text:tab/></text:span><text:span text:style-name="T134">1</text:span><text:span text:style-name="T686">2</text:span><text:span text:style-name="T135"><text:tab/></text:span><text:span text:style-name="T136"><text:tab/></text:span><text:span text:style-name="T144"> </text:span><text:span text:style-name="T145">Z</text:span><text:span text:style-name="T146">ähigkeit</text:span><text:span text:style-name="T137"> </text:span><text:span text:style-name="T88">+</text:span><text:span text:style-name="T684">1</text:span></text:p>
      <text:p text:style-name="P166"><text:span text:style-name="T131">P</text:span><text:span text:style-name="T132">ersönlichkeit</text:span><text:span text:style-name="T133"><text:tab/></text:span><text:span text:style-name="T686">15</text:span><text:span text:style-name="T135"><text:tab/></text:span><text:span text:style-name="T687">+</text:span><text:span text:style-name="T688">1</text:span><text:span text:style-name="T136"><text:tab/></text:span><text:span text:style-name="T153"> </text:span><text:span text:style-name="T145">W</text:span><text:span text:style-name="T146">illen</text:span><text:span text:style-name="T137"><text:tab/> <text:s text:c="2"/></text:span><text:span text:style-name="T373">+</text:span><text:span text:style-name="T689">2</text:span></text:p>
      <text:p text:style-name="P166"><text:span text:style-name="T131">I</text:span><text:span text:style-name="T132">ntelligenz</text:span><text:span text:style-name="T133"><text:tab/><text:tab/></text:span><text:span text:style-name="T359"> </text:span><text:span text:style-name="T686">8</text:span><text:span text:style-name="T135"><text:tab/></text:span><text:span text:style-name="T155">-</text:span><text:span text:style-name="T690">1</text:span><text:span text:style-name="T136"><text:tab/></text:span><text:span text:style-name="T156"> </text:span><text:span text:style-name="T145">S</text:span><text:span text:style-name="T146">prachen</text:span><text:span text:style-name="T137"><text:tab/></text:span><text:span text:style-name="T377">Gemein</text:span><text:span text:style-name="T350">sprache</text:span></text:p>
      <text:p text:style-name="P166"><text:span text:style-name="T131">G</text:span><text:span text:style-name="T132">lück</text:span><text:span text:style-name="T133"><text:tab/><text:tab/><text:tab/></text:span><text:span text:style-name="T134"> </text:span><text:span text:style-name="T460">9</text:span><text:span text:style-name="T140"><text:tab/></text:span><text:span text:style-name="T380"> <text:s text:c="3"/></text:span><text:span text:style-name="T140"><text:tab/></text:span><text:span text:style-name="T144"> </text:span><text:span text:style-name="T145">S</text:span><text:span text:style-name="T146">chicksal</text:span><text:span text:style-name="T137"><text:tab/></text:span><text:span text:style-name="T691">Pest </text:span><text:span text:style-name="T692">überlebt</text:span><text:span text:style-name="T691">:</text:span><text:span text:style-name="T382"> magisch heilen &amp; gesunden +1</text:span></text:p>
      <text:p text:style-name="P167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168"><text:span text:style-name="T79">N</text:span><text:span text:style-name="T166">ah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 </text:span><text:s text:c="5"/></text:p>
      <text:p text:style-name="P169"><text:span text:style-name="T348">Kriegshammer</text:span><text:span text:style-name="T88"><text:tab/><text:tab/></text:span><text:span text:style-name="T112">w20</text:span><text:span text:style-name="T383">+</text:span><text:span text:style-name="T338">2</text:span><text:span text:style-name="T87"><text:tab/><text:tab/></text:span><text:span text:style-name="T112">w</text:span><text:span text:style-name="T385">8</text:span><text:span text:style-name="T112">+</text:span><text:span text:style-name="T693">1</text:span><text:span text:style-name="T169"><text:tab/><text:tab/><text:tab/></text:span><text:span text:style-name="T170"><text:tab/><text:tab/><text:tab/><text:tab/><text:tab/><text:tab/><text:tab/><text:tab/><text:tab/></text:span></text:p>
      <text:p text:style-name="P169"><text:span text:style-name="T171">unbewaffnet</text:span><text:span text:style-name="T87"><text:tab/><text:tab/><text:tab/></text:span><text:span text:style-name="T112">w20+</text:span><text:span text:style-name="T338">2</text:span><text:span text:style-name="T87"><text:tab/><text:tab/></text:span><text:span text:style-name="T171">w3</text:span><text:span text:style-name="T172">+</text:span><text:span text:style-name="T383">1</text:span><text:span text:style-name="T173"><text:tab/></text:span><text:span text:style-name="T392"><text:tab/><text:tab/></text:span><text:span text:style-name="T174"><text:tab/><text:tab/><text:tab/><text:tab/><text:tab/><text:tab/><text:tab/><text:tab/><text:tab/></text:span></text:p>
      <text:p text:style-name="P170"><text:span text:style-name="T175"><text:tab/><text:tab/><text:tab/><text:tab/> <text:s text:c="7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text:tab/><text:tab/><text:tab/><text:tab/><text:tab/><text:tab/><text:tab/></text:span></text:p>
      <text:p text:style-name="P171"><text:span text:style-name="T79">F</text:span><text:span text:style-name="T166">ern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text:tab/><text:tab/></text:span><text:span text:style-name="T79">R</text:span><text:span text:style-name="T38">eichw</text:span><text:span text:style-name="T177">eite</text:span><text:span text:style-name="T178"> </text:span><text:span text:style-name="T179">-/-2/-w</text:span></text:p>
      <text:p text:style-name="P168"><text:span text:style-name="T383">Weihwasser</text:span><text:span text:style-name="T87"><text:tab/><text:tab/><text:tab/></text:span><text:span text:style-name="T112">w20</text:span><text:span text:style-name="T87"><text:tab/></text:span><text:span text:style-name="T338">+1</text:span><text:span text:style-name="T87"><text:tab/><text:tab/></text:span><text:span text:style-name="T112">w</text:span><text:span text:style-name="T694">4<text:tab/></text:span><text:span text:style-name="T87"><text:tab/><text:tab/></text:span><text:span text:style-name="T383">3 </text:span><text:span text:style-name="T87">/ </text:span><text:span text:style-name="T383">6 </text:span><text:span text:style-name="T87">/ </text:span><text:span text:style-name="T383">9</text:span><text:span text:style-name="T180"><text:tab/><text:tab/></text:span><text:span text:style-name="T695">gegen </text:span><text:span text:style-name="T696">u</text:span><text:span text:style-name="T695">nheilige Wesen</text:span></text:p>
      <text:p text:style-name="P168"><text:span text:style-name="T697">Schleuder<text:tab/><text:tab/></text:span><text:span text:style-name="T339"><text:tab/></text:span><text:span text:style-name="T697">w20</text:span><text:span text:style-name="T698">+1</text:span><text:span text:style-name="T697"><text:tab/></text:span><text:span text:style-name="T339"><text:tab/></text:span><text:span text:style-name="T697">w4<text:tab/></text:span><text:span text:style-name="T339"><text:tab/><text:tab/></text:span><text:span text:style-name="T697">12/24/48</text:span><text:tab/><text:tab/><text:span text:style-name="T695">20 Geschosse</text:span></text:p>
      <text:p text:style-name="P172"><text:span text:style-name="T699"><text:tab/><text:tab/><text:tab/><text:tab/> <text:s text:c="7"/></text:span><text:span text:style-name="T289"><text:tab/></text:span><text:span text:style-name="T699"><text:tab/><text:tab/> <text:s text:c="3"/></text:span><text:span text:style-name="T289"><text:tab/></text:span><text:span text:style-name="T699"><text:tab/><text:tab/> <text:s text:c="3"/></text:span><text:span text:style-name="T289"><text:tab/></text:span><text:span text:style-name="T699"> <text:s text:c="4"/></text:span><text:span text:style-name="T289">/</text:span><text:span text:style-name="T699"> <text:s text:c="4"/></text:span><text:span text:style-name="T289">/</text:span><text:span text:style-name="T699"><text:tab/></text:span><text:span text:style-name="T289"><text:tab/></text:span><text:span text:style-name="T699"><text:tab/><text:tab/><text:tab/><text:tab/><text:tab/><text:tab/></text:span></text:p>
      <text:p text:style-name="P173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700">3</text:span><text:span text:style-name="T186"><text:tab/></text:span><text:span text:style-name="T187">Gold</text:span><text:span text:style-name="T188"><text:tab/> <text:s text:c="3"/></text:span><text:span text:style-name="T701">1</text:span><text:span text:style-name="T700">8</text:span><text:span text:style-name="T189"><text:tab/></text:span><text:span text:style-name="T190">Silbe</text:span><text:span text:style-name="T191">r <text:s text:c="6"/></text:span><text:span text:style-name="T188"><text:s text:c="4"/></text:span><text:span text:style-name="T700">9</text:span><text:span text:style-name="T192"><text:tab/></text:span><text:span text:style-name="T193">Kupfer</text:span></text:p>
      <text:p text:style-name="P174"><text:span text:style-name="T702">Heiliges Symbol, Fläschchen Weihwasser, </text:span><text:span text:style-name="T703">Öllaterne, </text:span><text:span text:style-name="T704">Wolfspfote,</text:span><text:span text:style-name="T705"> </text:span><text:span text:style-name="T706">Pferdehaar,</text:span></text:p>
      <text:p text:style-name="P175">Schild, </text:p>
      <text:p text:style-name="P176"><text:span text:style-name="T707">Z</text:span><text:span text:style-name="T708">auber</text:span><text:span text:style-name="T709"> </text:span><text:span text:style-name="T710">(</text:span><text:span text:style-name="T711">5</text:span><text:span text:style-name="T710"> + </text:span><text:span text:style-name="T712">Persönlichkeitsmod </text:span><text:span text:style-name="T713">= </text:span><text:span text:style-name="T714">6</text:span><text:span text:style-name="T710">)</text:span><text:span text:style-name="T715"><text:tab/><text:tab/><text:tab/><text:tab/><text:tab/></text:span><text:span text:style-name="T716">w20 + Persönlichkeitsmod + Zauberstufe </text:span><text:span text:style-name="T713">= </text:span><text:span text:style-name="T717">w20+</text:span><text:span text:style-name="T714">3</text:span></text:p>
      <text:p text:style-name="P177"><text:span text:style-name="T718">Dunkelheit</text:span><text:span text:style-name="T719">/Helligkeit</text:span><text:span text:style-name="T720">, Göttermahl, </text:span><text:span text:style-name="T718">Tiere beschwören</text:span><text:span text:style-name="T720">, </text:span><text:span text:style-name="T718">Machtwort</text:span><text:span text:style-name="T720">, </text:span><text:span text:style-name="T721">Magie entdecken,<text:line-break/></text:span><text:span text:style-name="T722">Zweites</text:span><text:span text:style-name="T718"> Gesicht</text:span></text:p>
      <text:p text:style-name="P178"><text:span text:style-name="T723">H</text:span><text:span text:style-name="T70">ände auflegen</text:span><text:tab/><text:tab/><text:tab/><text:tab/><text:tab/><text:tab/><text:span text:style-name="T716">w20 + Persönlichkeitsmod + Zauberstufe </text:span><text:span text:style-name="T724">+ Schicksal </text:span><text:span text:style-name="T713">= </text:span><text:span text:style-name="T717">w20+</text:span><text:span text:style-name="T725">4</text:span></text:p>
      <text:p text:style-name="P179"><text:span text:style-name="T726">Gesinnung:</text:span><text:tab/>Gleich<text:tab/><text:tab/>Angrenzend<text:tab/>Gegensätzlich<text:span text:style-name="T306"><text:tab/><text:tab/></text:span><text:span text:style-name="T726">Zustand heilen</text:span><text:tab/><text:tab/><text:tab/></text:p>
      <text:p text:style-name="P180"><text:span text:style-name="T38">1-11<text:tab/></text:span><text:tab/><text:tab/>Fehlschlag<text:tab/>Fehlschlag<text:tab/>Fehlschlag<text:tab/><text:tab/><text:span text:style-name="T727">1 Würfel = Bruch</text:span></text:p>
      <text:p text:style-name="P180"><text:span text:style-name="T38">12-13</text:span><text:tab/><text:tab/>2 Würfel<text:tab/><text:tab/>1 Würfel<text:tab/><text:tab/>1 Würfel<text:tab/><text:tab/><text:tab/><text:span text:style-name="T727">2 Würfel = </text:span><text:span text:style-name="T728">krank, </text:span><text:span text:style-name="T727">Organ</text:span></text:p>
      <text:p text:style-name="P180"><text:span text:style-name="T38">14-19</text:span><text:tab/><text:tab/>3 Würfel<text:tab/><text:tab/>2 Würfel<text:tab/><text:tab/>1 Würfel<text:tab/><text:tab/><text:tab/><text:span text:style-name="T727">3 Würfel = Lähmung, Gift</text:span></text:p>
      <text:p text:style-name="P181"><text:span text:style-name="T38">20-21</text:span><text:tab/><text:tab/>4 Würfel<text:tab/><text:tab/>3 Würfel<text:tab/><text:tab/>2 Würfel<text:tab/><text:tab/><text:tab/><text:span text:style-name="T727">4 Würfel = blind, taub</text:span></text:p>
      <text:p text:style-name="P182"><text:span text:style-name="T38">22+<text:tab/></text:span><text:tab/><text:tab/>5 Würfel<text:tab/><text:tab/>4 Würfel<text:tab/><text:tab/>3 Würfel<text:tab/><text:tab/><text:span text:style-name="T729">[</text:span><text:span text:style-name="T730">max. ZS TW des Ziels anwenden</text:span><text:span text:style-name="T729">]</text:span></text:p>
      <text:p text:style-name="P183"><text:span text:style-name="T731">U</text:span><text:span text:style-name="T732">nheiliges vertreiben</text:span><text:span text:style-name="T733"><text:tab/><text:tab/><text:tab/><text:tab/><text:tab/></text:span><text:span text:style-name="T734">w</text:span><text:span text:style-name="T735">20 + Persönlichkeitmod + Zauberstufe + Glücksmod </text:span><text:span text:style-name="T736">=</text:span><text:span text:style-name="T735"> </text:span><text:span text:style-name="T737">w20+</text:span><text:span text:style-name="T738">3</text:span></text:p>
      <text:p text:style-name="P184">1-11<text:tab/> <text:s/><text:span text:style-name="T15">Fehlschlag, Ungnade+1<text:tab/><text:tab/><text:tab/><text:tab/><text:tab/></text:span>12-13<text:span text:style-name="T15"> </text:span><text:span text:style-name="T739">auf 9m </text:span><text:span text:style-name="T15">1 vertr</text:span><text:span text:style-name="T739">eiben, </text:span><text:span text:style-name="T740">Willen negiert</text:span></text:p>
      <text:p text:style-name="P185">14-17<text:span text:style-name="T15"> </text:span><text:span text:style-name="T739">auf 9m </text:span><text:span text:style-name="T15">w3+ZS <text:s/>vertr</text:span><text:span text:style-name="T739">eiben, </text:span><text:span text:style-name="T740">Willen negiert</text:span><text:span text:style-name="T15"><text:tab/></text:span>18-19<text:span text:style-name="T15"> </text:span><text:span text:style-name="T739">auf 9m </text:span><text:span text:style-name="T15">w4+ZS vertr</text:span><text:span text:style-name="T739">eiben, </text:span><text:span text:style-name="T740">Willen negiert</text:span></text:p>
      <text:p text:style-name="P185"><text:span text:style-name="T741">20-23</text:span><text:span text:style-name="T15"> </text:span><text:span text:style-name="T739">auf </text:span><text:span text:style-name="T742">18</text:span><text:span text:style-name="T739">m </text:span><text:span text:style-name="T15">w</text:span><text:span text:style-name="T742">6</text:span><text:span text:style-name="T15">+ZS vertr</text:span><text:span text:style-name="T739">eiben, </text:span><text:span text:style-name="T740">Willen negiert</text:span><text:span text:style-name="T739"><text:tab/></text:span>24-2<text:span text:style-name="T743">7</text:span> <text:span text:style-name="T739">auf 1</text:span><text:span text:style-name="T15">8m w8+ZS vertr</text:span><text:span text:style-name="T739">eiben, </text:span><text:span text:style-name="T742">w3 Schaden</text:span></text:p>
      <text:p text:style-name="P185">28-29<text:span text:style-name="T15"> </text:span><text:span text:style-name="T739">auf 18m </text:span><text:span text:style-name="T15">2w6+ZS vertr</text:span><text:span text:style-name="T739">eiben</text:span><text:span text:style-name="T15">, w4 </text:span><text:span text:style-name="T744">Schad</text:span><text:span text:style-name="T745">en<text:tab/></text:span><text:span text:style-name="T744"><text:tab/></text:span>30-31 <text:span text:style-name="T739">auf 3</text:span><text:span text:style-name="T15">6m w8+ZS </text:span><text:span text:style-name="T746">tot</text:span></text:p>
      <text:p text:style-name="P184">3<text:span text:style-name="T747">2+</text:span><text:span text:style-name="T748"><text:tab/> <text:s text:c="2"/></text:span><text:span text:style-name="T739">auf </text:span><text:span text:style-name="T748">72</text:span><text:span text:style-name="T15">m </text:span><text:span text:style-name="T748">2</text:span><text:span text:style-name="T15">w</text:span><text:span text:style-name="T748">6</text:span><text:span text:style-name="T15">+ZS </text:span><text:span text:style-name="T746">tot</text:span><text:span text:style-name="T744"><text:tab/><text:tab/><text:tab/><text:tab/><text:tab/><text:tab/></text:span><text:span text:style-name="T749">[</text:span><text:span text:style-name="T750">für TW&gt;</text:span><text:span text:style-name="T751">1</text:span><text:span text:style-name="T750"> </text:span><text:span text:style-name="T751">alles </text:span><text:span text:style-name="T750">entsprechend reduziert</text:span><text:span text:style-name="T749">]</text:span></text:p>
      <text:p text:style-name="P186"><text:span text:style-name="T752">G</text:span><text:span text:style-name="T753">öttlichen </text:span><text:span text:style-name="T752">B</text:span><text:span text:style-name="T753">eistand </text:span><text:span text:style-name="T754">erflehen</text:span><text:span text:style-name="T755"><text:tab/><text:tab/><text:tab/><text:tab/><text:tab/></text:span><text:span text:style-name="T756">w20 + Persönlichkeitsmod + Zauberstufe </text:span><text:span text:style-name="T713">= </text:span><text:span text:style-name="T717">w20+</text:span><text:span text:style-name="T714">3</text:span></text:p>
      <text:p text:style-name="P187"><text:span text:style-name="T757">immer </text:span>Ungnade +10<text:tab/><text:tab/><text:span text:style-name="T758">Effekt </text:span><text:span text:style-name="T759">z.B.: </text:span>Kerze anzünden: 10, Flammensäule: 18</text:p>
      <text:p text:style-name="P188"><text:s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D"/>
        <table:table-column table:style-name="Table2.G"/>
        <table:table-column table:style-name="Table2.H"/>
        <table:table-row>
          <table:table-cell table:style-name="Table2.A1" office:value-type="string">
            <text:p text:style-name="P189">Kleriker</text:p>
            <text:p text:style-name="P190">Stufe<text:line-break/><text:span text:style-name="T290">(Erfahrung)</text:span></text:p>
          </table:table-cell>
          <table:table-cell table:style-name="Table2.A1" office:value-type="string">
            <text:p text:style-name="P191">Angriff</text:p>
          </table:table-cell>
          <table:table-cell table:style-name="Table2.A1" office:value-type="string">
            <text:p text:style-name="P192"><text:span text:style-name="T292">Volltreffer-würfel</text:span>/Tabelle</text:p>
          </table:table-cell>
          <table:table-cell table:style-name="Table2.A1" office:value-type="string">
            <text:p text:style-name="P192">Aktions-</text:p>
            <text:p text:style-name="P192">würfel</text:p>
          </table:table-cell>
          <table:table-cell table:style-name="Table2.A1" office:value-type="string">
            <text:p text:style-name="P192">Reflex</text:p>
          </table:table-cell>
          <table:table-cell table:style-name="Table2.A1" office:value-type="string">
            <text:p text:style-name="P192">Zähigkeit</text:p>
          </table:table-cell>
          <table:table-cell table:style-name="Table2.A1" office:value-type="string">
            <text:p text:style-name="P192">Willen</text:p>
          </table:table-cell>
          <table:table-cell table:style-name="Table2.H1" office:value-type="string">
            <text:p text:style-name="P191">Zauber <text:span text:style-name="T760">pro </text:span>Stufe<text:line-break/><text:span text:style-name="T715"> </text:span></text:p>
            <text:p text:style-name="P191">1 <text:s text:c="2"/>2 <text:s text:c="2"/>3 <text:s text:c="2"/>4 <text:s text:c="2"/>5</text:p>
          </table:table-cell>
        </table:table-row>
        <table:table-row>
          <table:table-cell table:style-name="Table2.A2" office:value-type="string">
            <text:p text:style-name="P193">1 <text:s text:c="4"/><text:span text:style-name="T402">(10)</text:span></text:p>
          </table:table-cell>
          <table:table-cell table:style-name="Table2.A2" office:value-type="string">
            <text:p text:style-name="P191">+0</text:p>
          </table:table-cell>
          <table:table-cell table:style-name="Table2.A2" office:value-type="string">
            <text:p text:style-name="P192">w<text:span text:style-name="T761">8</text:span>/III</text:p>
          </table:table-cell>
          <table:table-cell table:style-name="Table2.A2" office:value-type="string">
            <text:p text:style-name="P192">w20</text:p>
          </table:table-cell>
          <table:table-cell table:style-name="Table2.A2" office:value-type="string">
            <text:p text:style-name="P192">+<text:span text:style-name="T761">0</text:span></text:p>
          </table:table-cell>
          <table:table-cell table:style-name="Table2.A2" office:value-type="string">
            <text:p text:style-name="P192">+1</text:p>
          </table:table-cell>
          <table:table-cell table:style-name="Table2.A2" office:value-type="string">
            <text:p text:style-name="P192">+<text:span text:style-name="T404">1</text:span></text:p>
          </table:table-cell>
          <table:table-cell table:style-name="Table2.H2" office:value-type="string">
            <text:p text:style-name="P194">4 <text:s text:c="2"/><text:span text:style-name="T762">−</text:span><text:span text:style-name="T283"> <text:s text:c="2"/></text:span><text:span text:style-name="T762">−</text:span><text:span text:style-name="T283"> <text:s text:c="3"/></text:span><text:span text:style-name="T762">−</text:span><text:span text:style-name="T283"> <text:s text:c="2"/></text:span><text:span text:style-name="T762">−</text:span></text:p>
          </table:table-cell>
        </table:table-row>
        <table:table-row>
          <table:table-cell table:style-name="Table2.A2" office:value-type="string">
            <text:p text:style-name="P193">2 <text:s text:c="4"/><text:span text:style-name="T402">(</text:span><text:span text:style-name="T763">5</text:span><text:span text:style-name="T402">0)</text:span></text:p>
          </table:table-cell>
          <table:table-cell table:style-name="Table2.A2" office:value-type="string">
            <text:p text:style-name="P191">+1</text:p>
          </table:table-cell>
          <table:table-cell table:style-name="Table2.A2" office:value-type="string">
            <text:p text:style-name="P192">w<text:span text:style-name="T761">8</text:span>/III</text:p>
          </table:table-cell>
          <table:table-cell table:style-name="Table2.A2" office:value-type="string">
            <text:p text:style-name="P192">w20</text:p>
          </table:table-cell>
          <table:table-cell table:style-name="Table2.A2" office:value-type="string">
            <text:p text:style-name="P192">+<text:span text:style-name="T761">0</text:span></text:p>
          </table:table-cell>
          <table:table-cell table:style-name="Table2.A2" office:value-type="string">
            <text:p text:style-name="P192">+1</text:p>
          </table:table-cell>
          <table:table-cell table:style-name="Table2.A2" office:value-type="string">
            <text:p text:style-name="P192">+<text:span text:style-name="T404">1</text:span></text:p>
          </table:table-cell>
          <table:table-cell table:style-name="Table2.H2" office:value-type="string">
            <text:p text:style-name="P191">5 <text:s/><text:span text:style-name="T283"><text:s/></text:span><text:span text:style-name="T764">−</text:span><text:span text:style-name="T765"> <text:s text:c="2"/></text:span><text:span text:style-name="T764">−</text:span><text:span text:style-name="T765"> 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2.A2" office:value-type="string">
            <text:p text:style-name="P193">3 <text:s text:c="2"/><text:span text:style-name="T402">(110)</text:span></text:p>
          </table:table-cell>
          <table:table-cell table:style-name="Table2.A2" office:value-type="string">
            <text:p text:style-name="P191">+2</text:p>
          </table:table-cell>
          <table:table-cell table:style-name="Table2.A2" office:value-type="string">
            <text:p text:style-name="P192">w1<text:span text:style-name="T761">0</text:span>/I<text:span text:style-name="T404">II</text:span></text:p>
          </table:table-cell>
          <table:table-cell table:style-name="Table2.A2" office:value-type="string">
            <text:p text:style-name="P192">w20</text:p>
          </table:table-cell>
          <table:table-cell table:style-name="Table2.A2" office:value-type="string">
            <text:p text:style-name="P192">+1</text:p>
          </table:table-cell>
          <table:table-cell table:style-name="Table2.A2" office:value-type="string">
            <text:p text:style-name="P192">+<text:span text:style-name="T761">1</text:span></text:p>
          </table:table-cell>
          <table:table-cell table:style-name="Table2.A2" office:value-type="string">
            <text:p text:style-name="P192">+<text:span text:style-name="T761">2</text:span></text:p>
          </table:table-cell>
          <table:table-cell table:style-name="Table2.H2" office:value-type="string">
            <text:p text:style-name="P191">5 <text:s text:c="2"/>3 <text:s text:c="2"/><text:span text:style-name="T764">− </text:span><text:span text:style-name="T765">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2.A2" office:value-type="string">
            <text:p text:style-name="P193">4 <text:s text:c="2"/><text:span text:style-name="T402">(1</text:span><text:span text:style-name="T763">9</text:span><text:span text:style-name="T402">0)</text:span></text:p>
          </table:table-cell>
          <table:table-cell table:style-name="Table2.A2" office:value-type="string">
            <text:p text:style-name="P191">+2</text:p>
          </table:table-cell>
          <table:table-cell table:style-name="Table2.A2" office:value-type="string">
            <text:p text:style-name="P192">w<text:span text:style-name="T404">1</text:span><text:span text:style-name="T761">0</text:span>/I<text:span text:style-name="T761">II</text:span></text:p>
          </table:table-cell>
          <table:table-cell table:style-name="Table2.A2" office:value-type="string">
            <text:p text:style-name="P192">w20</text:p>
          </table:table-cell>
          <table:table-cell table:style-name="Table2.A2" office:value-type="string">
            <text:p text:style-name="P192">+<text:span text:style-name="T761">1</text:span></text:p>
          </table:table-cell>
          <table:table-cell table:style-name="Table2.A2" office:value-type="string">
            <text:p text:style-name="P192">+2</text:p>
          </table:table-cell>
          <table:table-cell table:style-name="Table2.A2" office:value-type="string">
            <text:p text:style-name="P192">+<text:span text:style-name="T404">2</text:span></text:p>
          </table:table-cell>
          <table:table-cell table:style-name="Table2.H2" office:value-type="string">
            <text:p text:style-name="P191">6 <text:s text:c="2"/>4 <text:s text:c="2"/><text:span text:style-name="T764">−</text:span><text:span text:style-name="T765"> 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2.A2" office:value-type="string">
            <text:p text:style-name="P193">5 <text:s text:c="2"/><text:span text:style-name="T402">(</text:span><text:span text:style-name="T763">29</text:span><text:span text:style-name="T402">0)</text:span></text:p>
          </table:table-cell>
          <table:table-cell table:style-name="Table2.A2" office:value-type="string">
            <text:p text:style-name="P191">+3</text:p>
          </table:table-cell>
          <table:table-cell table:style-name="Table2.A2" office:value-type="string">
            <text:p text:style-name="P192">w<text:span text:style-name="T761">12</text:span>/<text:span text:style-name="T404">I</text:span><text:span text:style-name="T761">II</text:span></text:p>
          </table:table-cell>
          <table:table-cell table:style-name="Table2.A2" office:value-type="string">
            <text:p text:style-name="P192">w20</text:p>
          </table:table-cell>
          <table:table-cell table:style-name="Table2.A2" office:value-type="string">
            <text:p text:style-name="P192">+<text:span text:style-name="T761">1</text:span></text:p>
          </table:table-cell>
          <table:table-cell table:style-name="Table2.A2" office:value-type="string">
            <text:p text:style-name="P192">+<text:span text:style-name="T761">2</text:span></text:p>
          </table:table-cell>
          <table:table-cell table:style-name="Table2.A2" office:value-type="string">
            <text:p text:style-name="P192">+<text:span text:style-name="T761">3</text:span></text:p>
          </table:table-cell>
          <table:table-cell table:style-name="Table2.H2" office:value-type="string">
            <text:p text:style-name="P191">6 <text:s text:c="2"/>5 <text:s text:c="2"/><text:span text:style-name="T766">2</text:span><text:span text:style-name="T765"> 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2.A2" office:value-type="string">
            <text:p text:style-name="P193">6 <text:s text:c="2"/><text:span text:style-name="T402">(</text:span><text:span text:style-name="T763">4</text:span><text:span text:style-name="T402">10)</text:span></text:p>
          </table:table-cell>
          <table:table-cell table:style-name="Table2.A2" office:value-type="string">
            <text:p text:style-name="P191">+4</text:p>
          </table:table-cell>
          <table:table-cell table:style-name="Table2.A2" office:value-type="string">
            <text:p text:style-name="P192">w<text:span text:style-name="T761">12</text:span>/<text:span text:style-name="T761">III</text:span></text:p>
          </table:table-cell>
          <table:table-cell table:style-name="Table2.A2" office:value-type="string">
            <text:p text:style-name="P192">w20+w1<text:span text:style-name="T761">4</text:span></text:p>
          </table:table-cell>
          <table:table-cell table:style-name="Table2.A2" office:value-type="string">
            <text:p text:style-name="P192">+2</text:p>
          </table:table-cell>
          <table:table-cell table:style-name="Table2.A2" office:value-type="string">
            <text:p text:style-name="P192">+<text:span text:style-name="T761">2</text:span></text:p>
          </table:table-cell>
          <table:table-cell table:style-name="Table2.A2" office:value-type="string">
            <text:p text:style-name="P192">+<text:span text:style-name="T761">4</text:span></text:p>
          </table:table-cell>
          <table:table-cell table:style-name="Table2.H2" office:value-type="string">
            <text:p text:style-name="P191"><text:span text:style-name="T767">7</text:span> <text:s text:c="2"/>5 <text:s text:c="2"/><text:span text:style-name="T768">3</text:span><text:span text:style-name="T765"> 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2.A2" office:value-type="string">
            <text:p text:style-name="P193">7 <text:s text:c="2"/><text:span text:style-name="T402">(</text:span><text:span text:style-name="T763">55</text:span><text:span text:style-name="T402">0)</text:span></text:p>
          </table:table-cell>
          <table:table-cell table:style-name="Table2.A2" office:value-type="string">
            <text:p text:style-name="P192">+<text:span text:style-name="T761">5</text:span></text:p>
          </table:table-cell>
          <table:table-cell table:style-name="Table2.A2" office:value-type="string">
            <text:p text:style-name="P192">w<text:span text:style-name="T761">14</text:span>/<text:span text:style-name="T761">III</text:span></text:p>
          </table:table-cell>
          <table:table-cell table:style-name="Table2.A2" office:value-type="string">
            <text:p text:style-name="P192">w20<text:span text:style-name="T761">+w16</text:span></text:p>
          </table:table-cell>
          <table:table-cell table:style-name="Table2.A2" office:value-type="string">
            <text:p text:style-name="P192">+<text:span text:style-name="T761">2</text:span></text:p>
          </table:table-cell>
          <table:table-cell table:style-name="Table2.A2" office:value-type="string">
            <text:p text:style-name="P192">+<text:span text:style-name="T761">3</text:span></text:p>
          </table:table-cell>
          <table:table-cell table:style-name="Table2.A2" office:value-type="string">
            <text:p text:style-name="P192">+<text:span text:style-name="T761">4</text:span></text:p>
          </table:table-cell>
          <table:table-cell table:style-name="Table2.H2" office:value-type="string">
            <text:p text:style-name="P191"><text:span text:style-name="T767">7</text:span> <text:s text:c="2"/><text:span text:style-name="T767">6</text:span> <text:s text:c="2"/><text:span text:style-name="T768">4</text:span><text:span text:style-name="T765"> <text:s text:c="3"/></text:span><text:span text:style-name="T768">1</text:span><text:span text:style-name="T765"> <text:s text:c="2"/></text:span><text:span text:style-name="T764">−</text:span></text:p>
          </table:table-cell>
        </table:table-row>
        <table:table-row>
          <table:table-cell table:style-name="Table2.A2" office:value-type="string">
            <text:p text:style-name="P193">8 <text:s text:c="2"/><text:span text:style-name="T402">(</text:span><text:span text:style-name="T763">7</text:span><text:span text:style-name="T402">10)</text:span></text:p>
          </table:table-cell>
          <table:table-cell table:style-name="Table2.A2" office:value-type="string">
            <text:p text:style-name="P192">+<text:span text:style-name="T761">5</text:span></text:p>
          </table:table-cell>
          <table:table-cell table:style-name="Table2.A2" office:value-type="string">
            <text:p text:style-name="P192">w<text:span text:style-name="T761">14</text:span>/<text:span text:style-name="T761">III</text:span></text:p>
          </table:table-cell>
          <table:table-cell table:style-name="Table2.A2" office:value-type="string">
            <text:p text:style-name="P192"><text:span text:style-name="T761">2</text:span>w20</text:p>
          </table:table-cell>
          <table:table-cell table:style-name="Table2.A2" office:value-type="string">
            <text:p text:style-name="P192">+<text:span text:style-name="T761">2</text:span></text:p>
          </table:table-cell>
          <table:table-cell table:style-name="Table2.A2" office:value-type="string">
            <text:p text:style-name="P192">+<text:span text:style-name="T761">3</text:span></text:p>
          </table:table-cell>
          <table:table-cell table:style-name="Table2.A2" office:value-type="string">
            <text:p text:style-name="P192">+<text:span text:style-name="T761">5</text:span></text:p>
          </table:table-cell>
          <table:table-cell table:style-name="Table2.H2" office:value-type="string">
            <text:p text:style-name="P191"><text:span text:style-name="T767">8</text:span> <text:s text:c="2"/><text:span text:style-name="T767">6</text:span> <text:s text:c="2"/><text:span text:style-name="T768">5</text:span><text:span text:style-name="T765"> <text:s text:c="3"/></text:span><text:span text:style-name="T768">2</text:span><text:span text:style-name="T765"> <text:s text:c="2"/></text:span><text:span text:style-name="T764">−</text:span></text:p>
          </table:table-cell>
        </table:table-row>
        <table:table-row>
          <table:table-cell table:style-name="Table2.A2" office:value-type="string">
            <text:p text:style-name="P193">9 <text:s text:c="2"/><text:span text:style-name="T402">(</text:span><text:span text:style-name="T763">89</text:span><text:span text:style-name="T402">0)</text:span></text:p>
          </table:table-cell>
          <table:table-cell table:style-name="Table2.A2" office:value-type="string">
            <text:p text:style-name="P192">+<text:span text:style-name="T761">6</text:span></text:p>
          </table:table-cell>
          <table:table-cell table:style-name="Table2.A2" office:value-type="string">
            <text:p text:style-name="P192">w<text:span text:style-name="T761">16</text:span>/<text:span text:style-name="T761">III</text:span></text:p>
          </table:table-cell>
          <table:table-cell table:style-name="Table2.A2" office:value-type="string">
            <text:p text:style-name="P192">2w20</text:p>
          </table:table-cell>
          <table:table-cell table:style-name="Table2.A2" office:value-type="string">
            <text:p text:style-name="P192">+3</text:p>
          </table:table-cell>
          <table:table-cell table:style-name="Table2.A2" office:value-type="string">
            <text:p text:style-name="P192">+<text:span text:style-name="T761">3</text:span></text:p>
          </table:table-cell>
          <table:table-cell table:style-name="Table2.A2" office:value-type="string">
            <text:p text:style-name="P192">+<text:span text:style-name="T761">5</text:span></text:p>
          </table:table-cell>
          <table:table-cell table:style-name="Table2.H2" office:value-type="string">
            <text:p text:style-name="P191"><text:span text:style-name="T767">8</text:span> <text:s text:c="2"/><text:span text:style-name="T767">7</text:span> <text:s text:c="2"/><text:span text:style-name="T768">5</text:span><text:span text:style-name="T765"> <text:s text:c="3"/></text:span><text:span text:style-name="T768">3</text:span><text:span text:style-name="T765"> <text:s text:c="2"/></text:span><text:span text:style-name="T768">1</text:span></text:p>
          </table:table-cell>
        </table:table-row>
        <table:table-row>
          <table:table-cell table:style-name="Table2.A2" office:value-type="string">
            <text:p text:style-name="P193">10 <text:span text:style-name="T402">(10</text:span><text:span text:style-name="T763">90</text:span><text:span text:style-name="T402">)</text:span></text:p>
          </table:table-cell>
          <table:table-cell table:style-name="Table2.A2" office:value-type="string">
            <text:p text:style-name="P192">+<text:span text:style-name="T761">7</text:span></text:p>
          </table:table-cell>
          <table:table-cell table:style-name="Table2.A2" office:value-type="string">
            <text:p text:style-name="P192"><text:span text:style-name="T761">w16</text:span>/<text:span text:style-name="T761">III</text:span></text:p>
          </table:table-cell>
          <table:table-cell table:style-name="Table2.A2" office:value-type="string">
            <text:p text:style-name="P192">2w20</text:p>
          </table:table-cell>
          <table:table-cell table:style-name="Table2.A2" office:value-type="string">
            <text:p text:style-name="P192">+<text:span text:style-name="T761">3</text:span></text:p>
          </table:table-cell>
          <table:table-cell table:style-name="Table2.A2" office:value-type="string">
            <text:p text:style-name="P192">+<text:span text:style-name="T761">4</text:span></text:p>
          </table:table-cell>
          <table:table-cell table:style-name="Table2.A2" office:value-type="string">
            <text:p text:style-name="P192">+<text:span text:style-name="T761">6</text:span></text:p>
          </table:table-cell>
          <table:table-cell table:style-name="Table2.H2" office:value-type="string">
            <text:p text:style-name="P191"><text:span text:style-name="T767">9</text:span> <text:s text:c="2"/><text:span text:style-name="T767">7</text:span> <text:s text:c="2"/><text:span text:style-name="T768">6</text:span><text:span text:style-name="T765"> <text:s text:c="3"/></text:span><text:span text:style-name="T768">4</text:span><text:span text:style-name="T765"> <text:s text:c="2"/></text:span><text:span text:style-name="T768">2</text:span></text:p>
          </table:table-cell>
        </table:table-row>
      </table:table>
      <text:p text:style-name="P195"><text:span text:style-name="T769"><text:s/></text:span><text:span text:style-name="T770"><text:line-break/>Merkmale Kleriker: w8</text:span><text:span text:style-name="T771"> Leben/Stufe</text:span></text:p>
      <text:p text:style-name="P196"><text:s/></text:p>
      <text:p text:style-name="P197">Ungnade</text:p>
      <text:p text:style-name="P198"><text:span text:style-name="T772">jeder</text:span> misslungene Zauber bewirkt Ungnade+1; -<text:span text:style-name="T773">w6 Ungnade pro Tag; </text:span><text:span text:style-name="T774">Opfergabe: </text:span><text:span text:style-name="T775">50 Gold für -1 Ungnade;</text:span></text:p>
      <text:p text:style-name="P199"><text:span text:style-name="T776">ein Zauberwurf im Bereich der Ungnade </text:span><text:span text:style-name="T777">oder eine gewürfelte 1 </text:span><text:span text:style-name="T776">bewirkt Ungnade+1 und einen </text:span><text:span text:style-name="T778">Wurf </text:span><text:span text:style-name="T779">auf </text:span><text:span text:style-name="T778">die<text:line-break/></text:span><text:span text:style-name="T776">Ungnad</text:span><text:span text:style-name="T778">e-Tabelle </text:span><text:span text:style-name="T780">mit </text:span><text:span text:style-name="T781">(</text:span><text:span text:style-name="T780">Zauberwurf – </text:span><text:span text:style-name="T782">Glücksmod</text:span><text:span text:style-name="T783">ifikator</text:span><text:span text:style-name="T781">) </text:span><text:span text:style-name="T780">* w4; </text:span><text:span text:style-name="T784">Ungnade bei Handeln gegen Gesinnung/Gott</text:span></text:p>
      <text:p text:style-name="P200"><text:s/></text:p>
      <text:p text:style-name="P201"><text:span text:style-name="T785">Götter der </text:span><text:span text:style-name="T786">Ordnung</text:span></text:p>
      <text:p text:style-name="P202"><text:span text:style-name="T166">Shul</text:span><text:span text:style-name="T283">:</text:span> Mondgott,<text:tab/><text:span text:style-name="T38">Klazath</text:span>: Kriegsgott,<text:tab/><text:tab/><text:span text:style-name="T166">Ulesh</text:span><text:span text:style-name="T283">:</text:span> Friedensgott,<text:tab/><text:tab/><text:span text:style-name="T38">Choranus</text:span>: Schöpf<text:span text:style-name="T787">er</text:span>gott,<text:line-break/><text:span text:style-name="T38">Daenthar</text:span>: Herr von Erde &amp; Fleiß,<text:tab/><text:tab/><text:tab/><text:span text:style-name="T38">Gorhan</text:span>: Gott der Rache und Tapferkeit,</text:p>
      <text:p text:style-name="P202"><text:span text:style-name="T38">Justitia</text:span>: Göttin der Gerechtigkeit und Gnade,<text:tab/><text:span text:style-name="T38">Aristemis</text:span>: Göttin der Seher und Strategen</text:p>
      <text:p text:style-name="P203"><text:span text:style-name="T786">Neutral</text:span><text:span text:style-name="T785">e Götter</text:span></text:p>
      <text:p text:style-name="P202"><text:span text:style-name="T38">Amun Tor</text:span>: Gott der Rätsel,<text:tab/><text:tab/><text:span text:style-name="T38">Ildavir</text:span>: Göttin der Natur,<text:tab/><text:tab/><text:tab/><text:tab/><text:span text:style-name="T38">Pelagia</text:span>: Göttin der See,<text:line-break/><text:span text:style-name="T38">Cthulhu</text:span>: Priester der Alten,<text:tab/><text:span text:style-name="T788">Lotan</text:span><text:span text:style-name="T789">: die Verschlingerin, Herrin d. Tiefsee<text:tab/></text:span><text:span text:style-name="T790">Ostara</text:span><text:span text:style-name="T791">: Göttin des Frühlings</text:span></text:p>
      <text:p text:style-name="P203"><text:span text:style-name="T785">Götter des </text:span><text:span text:style-name="T786">Chaos</text:span></text:p>
      <text:p text:style-name="P202"><text:span text:style-name="T38">Ahriman</text:span>: Gott des Todes,<text:tab/><text:tab/><text:span text:style-name="T38">Azi Dahaka</text:span>: Dämonenfürst der Stürme &amp; Wüsten,<text:tab/><text:span text:style-name="T38">Cadixtat</text:span>: Chaostitan,</text:p>
      <text:p text:style-name="P204"><text:span text:style-name="T38">Bobugbubilz/</text:span><text:span text:style-name="T792">Schnatermann</text:span><text:span text:style-name="T793">: </text:span>Dämonenfürst der Amphibien,<text:tab/><text:tab/><text:tab/><text:span text:style-name="T38">Malotoch</text:span>: Aaskrähengott,<text:line-break/><text:span text:style-name="T38">Nimlurun</text:span>: Herr des Unrats</text:p>
      <text:p text:style-name="P205"><text:span text:style-name="T794">erlaubte </text:span>Waffen</text:p>
      <text:p text:style-name="P206"><text:span text:style-name="T795">Ordnung</text:span><text:span text:style-name="T786"><text:tab/></text:span>Kriegshammer <text:span text:style-name="T796">w8</text:span>,<text:tab/><text:span text:style-name="T786">Streit</text:span>kolben <text:span text:style-name="T796">w6</text:span>,<text:tab/>Stab <text:span text:style-name="T796">w4</text:span>,<text:tab/><text:tab/><text:tab/><text:span text:style-name="T786">Knüppel </text:span><text:span text:style-name="T796">w4</text:span><text:span text:style-name="T797">,<text:tab/></text:span>Schleuder <text:span text:style-name="T798">w4</text:span></text:p>
      <text:p text:style-name="P206"><text:span text:style-name="T795">Neutral</text:span><text:span text:style-name="T786"><text:tab/></text:span><text:span text:style-name="T799">Zweihänder </text:span><text:span text:style-name="T800">w10</text:span><text:span text:style-name="T799">,<text:tab/>Langschwert </text:span><text:span text:style-name="T800">w8</text:span><text:span text:style-name="T799">,<text:tab/>Kurzschwert </text:span><text:span text:style-name="T800">w6</text:span><text:span text:style-name="T799">,<text:tab/></text:span>Streitkolben <text:span text:style-name="T801">w6</text:span><text:span text:style-name="T802">,</text:span></text:p>
      <text:p text:style-name="P206"><text:tab/><text:tab/>Stab <text:span text:style-name="T801">w4</text:span>,<text:tab/><text:tab/><text:tab/>Dolch <text:span text:style-name="T801">w4</text:span>,<text:tab/><text:tab/><text:tab/>Schleuder <text:span text:style-name="T798">w4</text:span></text:p>
      <text:p text:style-name="P206"><text:span text:style-name="T795">Chaos</text:span><text:span text:style-name="T786"><text:tab/></text:span><text:span text:style-name="T803">Streitaxt </text:span><text:span text:style-name="T804">w10</text:span><text:span text:style-name="T803">, <text:tab/><text:tab/>Handa</text:span><text:span text:style-name="T786">xt </text:span><text:span text:style-name="T801">w6</text:span><text:span text:style-name="T786">, <text:tab/><text:tab/></text:span>Flegel <text:span text:style-name="T801">w6</text:span><text:span text:style-name="T802">, <text:tab/><text:tab/><text:tab/></text:span><text:span text:style-name="T805">Dolch </text:span><text:span text:style-name="T801">w4</text:span>,</text:p>
      <text:p text:style-name="P207"><text:span text:style-name="T803"><text:tab/><text:tab/>Langbo</text:span><text:span text:style-name="T805">gen</text:span><text:span text:style-name="T786"> </text:span><text:span text:style-name="T798">w6</text:span><text:span text:style-name="T786">,<text:tab/><text:tab/></text:span><text:span text:style-name="T803">Kurzbogen </text:span><text:span text:style-name="T804">w6</text:span><text:span text:style-name="T803">,<text:tab/><text:tab/></text:span><text:span text:style-name="T611">Wurfpfeil </text:span><text:span text:style-name="T806">w4</text:span></text:p>
      <text:p text:style-name="P205"><text:span text:style-name="T807">u</text:span>nheilig<text:span text:style-name="T808">e Wesen</text:span></text:p>
      <text:p text:style-name="P208"><text:span text:style-name="T38">Ordnung</text:span><text:tab/><text:tab/>Untote, Dämonen, Teufel, chaotische <text:span text:style-name="T809">E</text:span>xternare, Monster (Basilisk, Medus<text:span text:style-name="T809">a</text:span>),<text:line-break/><text:tab/><text:tab/><text:tab/>Chaos <text:span text:style-name="T809">P</text:span>rimare, chaotische Humanoide (Orks), chaotische Drachen</text:p>
      <text:p text:style-name="P208"><text:span text:style-name="T38">Neutral</text:span><text:tab/><text:tab/>Tiere, Untote, Dämonen, Teufel, Monster (Basilisk, Medusa), Werwölfe,<text:line-break/><text:tab/><text:tab/><text:tab/>Unnatürliche Wesen (Otyughs, Schleime)</text:p>
      <text:p text:style-name="P199"><text:span text:style-name="T166">Chaos</text:span><text:span text:style-name="T283"><text:tab/><text:tab/>Engel, Paladine, rechtschaffene Drachen, Fürsten der Ordnung, rechtschaffene Primare und<text:line-break/><text:tab/><text:tab/><text:tab/>Humanoide mit rechtschaffener Gesinnung (z. B. Goblins)</text:span></text:p>
      <text:p text:style-name="P209"><text:s/></text:p>
      <text:p text:style-name="P210"><text:span text:style-name="T810"><text:s text:c="2"/></text:span><text:span text:style-name="T811">I </text:span><text:span text:style-name="T810"><text:s/></text:span><text:span text:style-name="T812"><text:s/></text:span><text:span text:style-name="T813">l</text:span><text:span text:style-name="T814">davir</text:span><draw:frame draw:style-name="fr1" draw:name="Bild1" text:anchor-type="char" svg:x="111.9mm" svg:y="-0.21mm" svg:width="80.08mm" svg:height="137.8mm" draw:z-index="3"><draw:image xlink:href="Pictures/1000000000000629000007E7C7EE3EC3.jpg" xlink:type="simple" xlink:show="embed" xlink:actuate="onLoad" draw:mime-type="image/jpeg"/></draw:frame></text:p>
      <text:p text:style-name="P211"><text:span text:style-name="T814"/></text:p>
      <text:p text:style-name="P212">Göttin der Natur</text:p>
      <text:p text:style-name="P213"><text:span text:style-name="T814"/></text:p>
      <text:p text:style-name="P214"><text:span text:style-name="T815">D</text:span><text:span text:style-name="T816">as Land erneuert, das Land heilt.</text:span></text:p>
      <text:p text:style-name="P215"><text:span text:style-name="T817">Das Grün der</text:span><text:span text:style-name="T815"> </text:span><text:span text:style-name="T818">B</text:span><text:span text:style-name="T816">lätter </text:span><text:span text:style-name="T819">ihr </text:span><text:span text:style-name="T817">geweiht</text:span><text:span text:style-name="T815">.</text:span></text:p>
      <text:p text:style-name="P215"><text:span text:style-name="T816">Die </text:span><text:span text:style-name="T815">ewige </text:span><text:span text:style-name="T816">Mutter lebt und </text:span><text:span text:style-name="T815">gedeiht</text:span><text:span text:style-name="T816">.</text:span></text:p>
      <text:p text:style-name="P215"><text:span text:style-name="T816"/></text:p>
      <text:p text:style-name="P213">Ildavir, die Göttin der Natur, die Herrin der Lichtung, ist die Inkarnation und Verkörperung der Erde und aller Lebewesen. Sie verkörpert die rohen Urkräfte des Bodens und alles, was ihn erhält: Lichtungen, Wälder und Wiesen sind alle Teil ihres Besitzes, und selbst die von Menschen <text:span text:style-name="T820">b</text:span>ewirtschafteten Felder und Obstgärten sind Teil ihres allumfassendes Reiches.</text:p>
      <text:p text:style-name="P216">Zusammen mit Yddgrrl und der Trias gilt sie als eine der alten Götter.</text:p>
      <text:p text:style-name="P213"/>
      <text:p text:style-name="P217">Kleriker der Ildavir tragen ein aus Holz geschnitztes Blatt als heiliges Symbol.</text:p>
      <text:list text:style-name="L2">
        <text:list-item>
          <text:p text:style-name="P218"><text:span text:style-name="T821">Kleriker der Ildavir können Tiere vertreiben </text:span><text:span text:style-name="T822">oder beruhigen </text:span><text:span text:style-name="T821">(Willen-5 negiert).</text:span></text:p>
        </text:list-item>
        <text:list-item>
          <text:p text:style-name="P219"><text:span text:style-name="T821">K</text:span><text:span text:style-name="T823">leriker der Ildavir können auch bei Pflanzen Hände auflegen und sie so heilen.</text:span></text:p>
        </text:list-item>
        <text:list-item>
          <text:p text:style-name="P220"><text:span text:style-name="T821">Kleriker der Ildavir </text:span><text:span text:style-name="T824">können Speere </text:span><text:span text:style-name="T825">und Lanzen </text:span><text:span text:style-name="T824">benutzen.</text:span></text:p>
        </text:list-item>
        <text:list-item>
          <text:p text:style-name="P218"><text:span text:style-name="T821">Kleriker der Ildavir </text:span><text:span text:style-name="T826">sind in der Natur begünstigt.</text:span></text:p>
        </text:list-item>
        <text:list-item>
          <text:p text:style-name="P221"><text:span text:style-name="T821">Kleriker der Ildavir </text:span><text:span text:style-name="T824">können </text:span><text:span text:style-name="T827">s</text:span><text:span text:style-name="T823">tatt der üblichen Ungnad</text:span><draw:frame draw:style-name="fr2" draw:name="Image3" text:anchor-type="char" svg:x="125.27mm" svg:y="1.66mm" svg:width="49.49mm" svg:height="89.99mm" draw:z-index="1" draw:transform="translate (-150.015mm -46.655mm) rotate (1.30899693899575) translate (150.015mm 46.655mm)"><draw:image xlink:href="Pictures/10000000000001450000024FC1F6BF80.jpg" xlink:type="simple" xlink:show="embed" xlink:actuate="onLoad" draw:mime-type="image/jpeg"/></draw:frame><text:span text:style-name="T823">e-Buße auch Werke für und in der Natur tun.</text:span></text:p>
          <text:p text:style-name="P221"><text:span text:style-name="T823"/></text:p>
        </text:list-item>
      </text:list>
      <text:p text:style-name="P222">Tabelle 5-7: Göttliche Ungnade<text:span text:style-name="T828"> </text:span><text:span text:style-name="T829">(</text:span><text:span text:style-name="T828">Zauberwurf – </text:span><text:span text:style-name="T829">Glücksmod</text:span><text:span text:style-name="T830">ifikator</text:span><text:span text:style-name="T829">) </text:span><text:span text:style-name="T828">* w4</text:span></text:p>
      <text:p text:style-name="P223"><text:span text:style-name="T831"><text:s text:c="2"/></text:span><text:span text:style-name="T38">1-</text:span><text:tab/>Du musst Buße tun <text:span text:style-name="T832">und</text:span> darfst 10 Minuten nur noch Gesänge und Gebetslieder von dir geben. *</text:p>
      <text:p text:style-name="P224"><text:s text:c="2"/><text:span text:style-name="T38">2</text:span><text:tab/>Du musst sofort um Vergebung bitten und dazu mindestens eine Stunde <text:span text:style-name="T833">am Stück </text:span>beten. Gelingt <text:span text:style-name="T833">es<text:tab/></text:span></text:p>
      <text:p text:style-name="P224"><text:span text:style-name="T833"><text:tab/>dir</text:span> in den folgenden 2 Stunden nicht, ernte<text:span text:style-name="T833">s</text:span>t <text:span text:style-name="T833">du</text:span> das Missfallen <text:span text:style-name="T833">d</text:span>einer Gottheit <text:span text:style-name="T833">und</text:span> erhältst -1 auf alle<text:tab/></text:p>
      <text:p text:style-name="P224"><text:tab/>Zauberwürfe, bis <text:span text:style-name="T833">du</text:span> die volle Stunde beendet ha<text:span text:style-name="T833">s</text:span>t. *<text:tab/><text:tab/><text:tab/><text:tab/><text:tab/><text:tab/><text:tab/><text:tab/><text:tab/><text:tab/></text:p>
      <text:p text:style-name="P223"><text:s text:c="2"/><text:span text:style-name="T38">3</text:span><text:tab/>Du musst die Macht deine<text:span text:style-name="T834">s</text:span> Gott<text:span text:style-name="T834">es</text:span> mehren, indem du bis zum Sonnenaufgang einen neuen Anhänger</text:p>
      <text:p text:style-name="P223"><text:tab/>finde<text:span text:style-name="T832">st</text:span> <text:span text:style-name="T834">oder</text:span> für 24 Stunden -1 auf alle Würfe <text:span text:style-name="T832">erleidest</text:span>.</text:p>
      <text:p text:style-name="P224"><text:s text:c="2"/><text:span text:style-name="T38">4</text:span><text:tab/>Du erleidest sofort -1 auf alle Zauberwürfe bis zum nächsten Tag.<text:tab/><text:tab/><text:tab/><text:tab/><text:tab/><text:tab/><text:tab/></text:p>
      <text:p text:style-name="P223"><text:s text:c="2"/><text:span text:style-name="T38">5</text:span><text:tab/>D<text:span text:style-name="T835">u</text:span> muss<text:span text:style-name="T835">t</text:span> <text:span text:style-name="T835">d</text:span>ich einer Prüfung <text:span text:style-name="T835">d</text:span>einer Demut unterziehen. Für den Rest des Tages muss<text:span text:style-name="T835">t</text:span> <text:span text:style-name="T835">du</text:span> <text:span text:style-name="T835">dich </text:span>allen</text:p>
      <text:p text:style-name="P223"><text:tab/>anderen Charakteren und Wesen fügen, als wären sie <text:span text:style-name="T835">d</text:span>eine Oberen. Versag<text:span text:style-name="T835">s</text:span>t <text:span text:style-name="T835">du</text:span> dabei (nach<text:line-break/><text:tab/>Ermessen des <text:span text:style-name="T835">Richters</text:span>), verlier<text:span text:style-name="T835">s</text:span>t <text:span text:style-name="T835">du</text:span> sofort für den Rest des Tages sämtliche Zauberfähigkeiten (auch<text:line-break/><text:tab/>Heilung und Hände auflegen).</text:p>
      <text:p text:style-name="P224"><text:s text:c="2"/><text:span text:style-name="T38">6</text:span><text:tab/>Du erleidest einen sofortigen Malus von -1 auf Hände auflegen, bis du dich auf eine Heilungs-Queste<text:tab/></text:p>
      <text:p text:style-name="P224"><text:tab/>begibst. Die Queste bestimm<text:span text:style-name="T835">s</text:span>t du selbst, aber es sollte um die Heilung von Verletzten, Blinden,<text:tab/><text:tab/></text:p>
      <text:p text:style-name="P224"><text:tab/>Lahmen und Kranken gehen. Ist die Mission vollendet, hebt dein Gott den Malus auf. Solange er<text:tab/><text:tab/></text:p>
      <text:p text:style-name="P224"><text:tab/>besteht, gilt er für Hände auflegen, auch wenn der normale Ungnadebereich auf 1 zurückgefallen ist.<text:tab/></text:p>
      <text:p text:style-name="P223"><text:s text:c="2"/><text:span text:style-name="T38">7</text:span><text:tab/>Du musst dich einer Glaubensprüfung unterziehen. Du wirst mit einer Krankheit geschlagen, die dich<text:line-break/><text:tab/>je 1 Punkt Stärke, Geschicklichkeit und Ausdauer kostet. D<text:span text:style-name="T836">ie</text:span> Attributspunkte heil<text:span text:style-name="T836">en</text:span> auf natürliche<text:line-break/><text:tab/>Weise um 1 Punkt pro Tag. Dir ist es verboten, sie magisch zu heilen. Falls du die Prüfung bestehst,<text:tab/></text:p>
      <text:p text:style-name="P223"><text:tab/>wird alles wie vorher, falls nicht vergrößert sich dein Ungnadebereich permanent um einen Punkt.</text:p>
      <text:p text:style-name="P224"><text:s text:c="2"/><text:span text:style-name="T38">8</text:span><text:tab/>Du erleidest für einen Tag -4 auf Zauberwürfe für den Zauber, durch den du in Ungnade gefallen bist.<text:tab/></text:p>
      <text:p text:style-name="P224"><text:tab/>Dies beinhaltet auch Hände auflegen und Unheiliges Vertreiben, falls diese die Ungnade einbrachten.<text:tab/></text:p>
      <text:p text:style-name="P223"><text:s text:c="2"/><text:span text:style-name="T38">9</text:span><text:tab/>Du erleidest sofort -2 auf alle Zauberwürfe bis zum nächsten Tag.</text:p>
      <text:p text:style-name="P224"><text:span text:style-name="T38">10</text:span><text:tab/>Du verlierst für einen Tag den Zugriff auf einen zufällig bestimmten Zauber des ersten Grades.<text:tab/><text:tab/></text:p>
      <text:p text:style-name="P223"><text:span text:style-name="T38">11</text:span><text:tab/>Dir wird von deiner Gottheit befohlen, deinen Glauben zu vertiefen, um ein besseres Verständnis</text:p>
      <text:p text:style-name="P223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224"><text:span text:style-name="T38">12</text:span><text:tab/>Du wirst vorübergehend von deinem Gott verstoßen. Heute kannst du keine Erfahrung mehr<text:tab/><text:tab/></text:p>
      <text:p text:style-name="P224"><text:tab/><text:span text:style-name="T837">s</text:span>ammeln. Nachher kannst du wieder Erfahrung verdienen, aber es gibt keine Nachzahlung.<text:tab/><text:tab/><text:tab/></text:p>
      <text:p text:style-name="P223"><text:span text:style-name="T38">13</text:span><text:tab/>D<text:span text:style-name="T838">u</text:span> verlier<text:span text:style-name="T838">s</text:span>t den Zugriff auf zwei zufällig bestimmte Zauber des ersten Grades <text:span text:style-name="T838">f</text:span>ü<text:span text:style-name="T838">r 1 Tag.</text:span></text:p>
      <text:p text:style-name="P224"><text:span text:style-name="T38">14</text:span><text:tab/>Deine Gottheit wünscht zu prüfen, ob du wirklich den Glauben über die Freuden der Welt stellst.<text:tab/><text:tab/></text:p>
      <text:p text:style-name="P224"><text:tab/>Berechne dein Gesamtvermögen in Goldmünzen. Du erleidest dauerhaft -4 auf alle Zauberwürfe <text:span text:style-name="T838">bis<text:tab/></text:span></text:p>
      <text:p text:style-name="P224"><text:span text:style-name="T838"><text:tab/>du dich von 40% d</text:span>eines Gesamtvermögens <text:span text:style-name="T838">trennst (</text:span><text:span text:style-name="T839">+</text:span><text:span text:style-name="T838">1 pro 10%). </text:span>Opfern bedeutet: zerstören,<text:tab/><text:tab/></text:p>
      <text:p text:style-name="P224"><text:tab/>widmen, spenden, daraus einen Tempel oder eine Statue errichten etc.<text:tab/><text:tab/><text:tab/><text:tab/><text:tab/><text:tab/></text:p>
      <text:p text:style-name="P223"><text:span text:style-name="T38">15</text:span><text:tab/>Deine Gottheit ist heute nicht sehr nachsichtig. Wenn <text:span text:style-name="T840">du d</text:span>ich zur Nachtruhe leg<text:span text:style-name="T840">s</text:span>t, wird <text:span text:style-name="T840">d</text:span>ein</text:p>
      <text:p text:style-name="P223"><text:tab/>Ungnadebereich am kommenden Morgen nicht zurückgesetzt. Er wird auf den neuen Tag übertragen.</text:p>
      <text:p text:style-name="P224"><text:span text:style-name="T38">16</text:span><text:tab/>Dein Gott versagt dir für die nächsten w4 Tage deine Fähigkeit Hände aufzulegen.<text:tab/><text:tab/><text:tab/><text:tab/></text:p>
      <text:p text:style-name="P223"><text:span text:style-name="T38">17</text:span><text:tab/>Du verlierst für 24 Stunden den Zugriff auf w4+1 zufällig bestimmte Zauber.</text:p>
      <text:p text:style-name="P224"><text:span text:style-name="T38">18</text:span><text:tab/>Du bist für w4 Tage nicht in der Lage, Unheiliges zu vertreiben.<text:tab/><text:tab/><text:tab/><text:tab/><text:tab/><text:tab/><text:tab/><text:tab/></text:p>
      <text:p text:style-name="P223"><text:span text:style-name="T38">19</text:span><text:tab/>Du wirst mit einem körperlichen Mal deiner Treulosigkeit <text:span text:style-name="T841">befleckt</text:span>. Es hat die Gestalt eines Stigmas,</text:p>
      <text:p text:style-name="P223"><text:tab/>einer Tätowierung oder eines Geburtsmals, je nach deinen Glauben und deiner Verfehlung. Dieses</text:p>
      <text:p text:style-name="P223"><text:tab/>Zeichen ist für alle die dem gleichen Glauben angehören deutlich sichtbar, selbst durch Kleidung. Für</text:p>
      <text:p text:style-name="P223"><text:tab/>andere könnte es hingegen unsichtbar sein. Wer es sieht und dich darauf anspricht, dem musst du<text:line-break/><text:tab/>deine Sünden und deine Sühne beschreiben. Bewahrst du eine Woche trotz des Mals deinen Glauben,</text:p>
      <text:p text:style-name="P223"><text:tab/>verschwindet das Zeichen.</text:p>
      <text:p text:style-name="P224"><text:span text:style-name="T38">20+</text:span><text:tab/>Deine Fähigkeit Hände aufzulegen ist eingeschränkt. Du kannst sie für 24 Stunden <text:span text:style-name="T841">nur einmal </text:span>pro<text:tab/><text:tab/></text:p>
      <text:p text:style-name="P224"><text:tab/>Wesen einsetzen.<text:tab/><text:tab/><text:tab/><text:tab/><text:tab/><text:tab/><text:tab/><text:tab/><text:tab/><text:tab/><text:tab/><text:tab/><text:tab/><text:tab/><text:tab/><text:tab/></text:p>
      <text:p text:style-name="P224"><text:span text:style-name="T289"/></text:p>
      <text:p text:style-name="P225"><text:span text:style-name="T842">* Du musst sobald möglich beginnen. </text:span><text:span text:style-name="T843">I</text:span><text:span text:style-name="T842">m Kampf </text:span><text:span text:style-name="T844">kannst du </text:span><text:span text:style-name="T845">anfangen</text:span><text:span text:style-name="T842"> </text:span><text:span text:style-name="T845">wenn</text:span><text:span text:style-name="T842"> die Gefahr vorüber ist.</text:span></text:p>
      <text:p text:style-name="P226"><text:span text:style-name="T846">1-</text:span><text:span text:style-name="T847">2 </text:span>Dunkelheit/Helligkeit<text:span text:style-name="T848"><text:tab/><text:tab/><text:tab/><text:tab/><text:tab/><text:tab/><text:tab/><text:tab/><text:tab/></text:span><text:span text:style-name="T849">Regeln</text:span><text:span text:style-name="T850"> </text:span><text:span text:style-name="T851">26</text:span><text:span text:style-name="T852">1</text:span><text:span text:style-name="T851">,</text:span><text:span text:style-name="T850"> </text:span><text:span text:style-name="T849">Rules</text:span><text:span text:style-name="T850"> </text:span><text:span text:style-name="T851">25</text:span><text:span text:style-name="T852">8</text:span></text:p>
      <text:p text:style-name="P227"><text:span text:style-name="T852">Grad</text:span> 1, <text:span text:style-name="T853">1 Aktion, </text:span><text:span text:style-name="T854">6</text:span><text:span text:style-name="T849">m</text:span>, &gt;<text:span text:style-name="T854">= 1</text:span><text:span text:style-name="T849"> Phase</text:span> <text:span text:style-name="T853">Dauer, </text:span><text:span text:style-name="T855">kein </text:span>Rettung<text:span text:style-name="T853">sw</text:span><text:span text:style-name="T855">urf</text:span></text:p>
      <text:p text:style-name="P228"><text:s/></text:p>
      <text:p text:style-name="P229"><text:span text:style-name="T856">Du erzeugst v</text:span>ollständige Dunkelheit oder helles Licht.</text:p>
      <text:p text:style-name="P230"><text:s/></text:p>
      <text:p text:style-name="P231"><text:span text:style-name="T857">Manifestation</text:span> w<text:span text:style-name="T857">3</text:span>:</text:p>
      <text:p text:style-name="P232"><text:span text:style-name="T38">1<text:tab/></text:span><text:tab/><text:span text:style-name="T858">Schattenhafte Wolke aus Dunkelheit.</text:span></text:p>
      <text:p text:style-name="P232"><text:span text:style-name="T859">2</text:span><text:span text:style-name="T38"><text:tab/></text:span><text:tab/><text:span text:style-name="T858">Absolute Schwärze.</text:span></text:p>
      <text:p text:style-name="P232"><text:span text:style-name="T859">3</text:span><text:span text:style-name="T38"><text:tab/></text:span><text:tab/><text:span text:style-name="T858">Dicker öliger schwarzer Nebel</text:span><text:span text:style-name="T857">.</text:span></text:p>
      <text:p text:style-name="P233"><text:s/></text:p>
      <text:p text:style-name="P231">Zauber w20, <text:span text:style-name="T860">Umkehrung</text:span> w<text:span text:style-name="T860">16</text:span>:</text:p>
      <text:p text:style-name="P234"><text:span text:style-name="T38">1-11</text:span><text:tab/><text:tab/>Fehlschlag, <text:span text:style-name="T861">Ungnade +1</text:span></text:p>
      <text:p text:style-name="P232"><text:span text:style-name="T38">12-13</text:span><text:tab/><text:span text:style-name="T862">Dunkelheit in 6m Radius um den </text:span><text:span text:style-name="T863">Standpunkt des </text:span><text:span text:style-name="T862">Kleriker</text:span><text:span text:style-name="T863">s</text:span><text:span text:style-name="T862"> für 1 Phase</text:span></text:p>
      <text:p text:style-name="P232"><text:span text:style-name="T38">14-17</text:span><text:tab/><text:span text:style-name="T862">Dunkelheit in 6m Radius </text:span><text:span text:style-name="T863">um einen beliebigen Punkt </text:span><text:span text:style-name="T864">in 6m </text:span><text:span text:style-name="T862">für 1 Phase</text:span></text:p>
      <text:p text:style-name="P232"><text:span text:style-name="T38">18-19</text:span><text:tab/><text:span text:style-name="T862">Dunkelheit in 6m Radius </text:span><text:span text:style-name="T863">um einen Punkt </text:span><text:span text:style-name="T865">innerhalb 30 m </text:span><text:span text:style-name="T862">für 1 Phase</text:span></text:p>
      <text:p text:style-name="P232"><text:span text:style-name="T38">20-23</text:span><text:tab/><text:span text:style-name="T862">Dunkelheit in 6m Radius </text:span><text:span text:style-name="T863">um einen Punkt </text:span><text:span text:style-name="T865">innerhalb 30 m </text:span><text:span text:style-name="T862">für 1 Phase,</text:span></text:p>
      <text:p text:style-name="P232"><text:tab/><text:tab/><text:span text:style-name="T866">Bewegung um 12m/Runde möglich, auch über 30 m hinaus</text:span></text:p>
      <text:p text:style-name="P232"><text:span text:style-name="T38">2</text:span><text:span text:style-name="T867">4</text:span><text:span text:style-name="T38">-2</text:span><text:span text:style-name="T867">7</text:span><text:tab/><text:span text:style-name="T862">Dunkelheit in </text:span><text:span text:style-name="T866">12</text:span><text:span text:style-name="T862"> m Radius </text:span><text:span text:style-name="T863">um einen Punkt </text:span><text:span text:style-name="T865">innerhalb </text:span><text:span text:style-name="T866">6</text:span><text:span text:style-name="T865">0 m </text:span><text:span text:style-name="T862">für </text:span><text:span text:style-name="T868">2</text:span><text:span text:style-name="T866"> </text:span><text:span text:style-name="T868">Phasen</text:span><text:span text:style-name="T862">,</text:span></text:p>
      <text:p text:style-name="P235"><text:tab/><text:tab/>Bewegung um 24m/Runde möglich, auch über 30 m hinaus</text:p>
      <text:p text:style-name="P236"><text:span text:style-name="T38">2</text:span><text:span text:style-name="T869">8</text:span><text:span text:style-name="T38">-2</text:span><text:span text:style-name="T869">9</text:span><text:tab/><text:span text:style-name="T866">Du kannst Lichtquellen erlöschen lassen. </text:span><text:span text:style-name="T862">Dunkelheit in </text:span><text:span text:style-name="T866">12</text:span><text:span text:style-name="T862"> m Radius </text:span><text:span text:style-name="T863">um einen</text:span></text:p>
      <text:p text:style-name="P236"><text:span text:style-name="T863"><text:tab/><text:tab/>Punkt </text:span><text:span text:style-name="T865">innerhalb </text:span><text:span text:style-name="T866">6</text:span><text:span text:style-name="T865">0 m </text:span><text:span text:style-name="T862">für </text:span><text:span text:style-name="T868">1 Stunde</text:span><text:span text:style-name="T862">, </text:span><text:span text:style-name="T866">Bewegung um 24 m </text:span><text:span text:style-name="T868">pro </text:span><text:span text:style-name="T866">Runde möglich,</text:span></text:p>
      <text:p text:style-name="P236"><text:span text:style-name="T866"><text:tab/><text:tab/>auch über </text:span><text:span text:style-name="T868">6</text:span><text:span text:style-name="T866">0 m hinaus. </text:span><text:span text:style-name="T870">Keine Konzentration nötig.</text:span></text:p>
      <text:p text:style-name="P236"><text:span text:style-name="T871">30</text:span><text:span text:style-name="T38">-</text:span><text:span text:style-name="T871">31</text:span><text:tab/><text:span text:style-name="T872">Du kannst wählen: ein 120 m langer und bis 30 m breiter Kegel, eine Kugel mit</text:span></text:p>
      <text:p text:style-name="P237"><text:tab/><text:tab/>18 m Radius in max. 90 m Entfernung, oder eine 3 m breite 300 m lange Linie</text:p>
      <text:p text:style-name="P236"><text:span text:style-name="T872"><text:tab/><text:tab/>von absoluter Dunkelheit für 1 Tag. Eine </text:span><text:span text:style-name="T866">Bewegung um </text:span><text:span text:style-name="T872">30</text:span><text:span text:style-name="T866"> m </text:span><text:span text:style-name="T868">pro </text:span><text:span text:style-name="T866">Runde </text:span><text:span text:style-name="T872">ist dir</text:span></text:p>
      <text:p text:style-name="P236"><text:span text:style-name="T872"><text:tab/><text:tab/></text:span><text:span text:style-name="T866">möglich. </text:span><text:span text:style-name="T872">Außerdem werden alle irdischen Lichtquellen gelöscht. Du kannst</text:span></text:p>
      <text:p text:style-name="P236"><text:span text:style-name="T872"><text:tab/><text:tab/>aber trotzdem sehen. </text:span><text:span text:style-name="T870">Keine Konzentration nötig.</text:span></text:p>
      <text:p text:style-name="P236"><text:span text:style-name="T871">32+</text:span><text:tab/><text:tab/><text:span text:style-name="T872">Du kannst </text:span><text:span text:style-name="T873">Sonne, Mond und Sterne verdunkeln</text:span><text:span text:style-name="T872">. </text:span><text:span text:style-name="T873">Pro Runde werden alle</text:span></text:p>
      <text:p text:style-name="P238"><text:tab/><text:tab/>Lichtquellen in 150 m Umkreis w20% dunkler solange deine Konzentration</text:p>
      <text:p text:style-name="P236"><text:span text:style-name="T873"><text:tab/><text:tab/>anhält. Danach dehnt sich der Bereich um w6 m pro Runde bis max. 300 m </text:span><text:span text:style-name="T874">pro</text:span></text:p>
      <text:p text:style-name="P236"><text:span text:style-name="T874"><text:tab/><text:tab/>ZS </text:span><text:span text:style-name="T873">aus. </text:span><text:span text:style-name="T875">Endet die Konzentration kommt das Licht ebenso langsam wieder.</text:span></text:p>
      <text:p text:style-name="P239"><text:span text:style-name="T876"/></text:p>
      <text:p text:style-name="P226"><text:span text:style-name="T877">1-</text:span><text:span text:style-name="T878">3</text:span><text:span text:style-name="T847"> </text:span><text:span text:style-name="T878">Göttermahl</text:span><text:span text:style-name="T848"><text:tab/><text:tab/><text:tab/><text:tab/><text:tab/><text:tab/><text:tab/><text:tab/><text:tab/><text:tab/><text:tab/></text:span><text:span text:style-name="T849">Regeln</text:span><text:span text:style-name="T850"> </text:span><text:span text:style-name="T851">26</text:span><text:span text:style-name="T878">2</text:span><text:span text:style-name="T851">,</text:span><text:span text:style-name="T850"> </text:span><text:span text:style-name="T849">Rules</text:span><text:span text:style-name="T850"> </text:span><text:span text:style-name="T851">2</text:span><text:span text:style-name="T878">62</text:span></text:p>
      <text:p text:style-name="P240"><text:span text:style-name="T852">Grad</text:span> 1, <text:span text:style-name="T853">1 Aktion, </text:span><text:span text:style-name="T879">9 </text:span><text:span text:style-name="T849">m</text:span>, &gt;<text:span text:style-name="T854">= 1</text:span><text:span text:style-name="T849"> Phase</text:span> <text:span text:style-name="T853">Dauer, </text:span><text:span text:style-name="T855">kein </text:span>Rettung<text:span text:style-name="T853">sw</text:span><text:span text:style-name="T855">urf</text:span></text:p>
      <text:p text:style-name="P241"><text:s/></text:p>
      <text:p text:style-name="P242"><text:span text:style-name="T856">Du </text:span><text:span text:style-name="T879">rufst deinen Gott an Speis und Trank zu schaffen. Nahrung ist eine fade graue Masse, Getränk ist frisches Regenwasser.</text:span></text:p>
      <text:p text:style-name="P243"><text:s/></text:p>
      <text:p text:style-name="P244"><text:span text:style-name="T879">Manifestation </text:span>w<text:span text:style-name="T879">4</text:span>:</text:p>
      <text:p text:style-name="P245"><text:span text:style-name="T38">1</text:span><text:tab/><text:tab/><text:span text:style-name="T879">Eine leuchtende reich gedeckte Tafel erscheint</text:span>. </text:p>
      <text:p text:style-name="P245"><text:span text:style-name="T880">2</text:span><text:tab/><text:tab/><text:span text:style-name="T879">Speis und Trank regnet vom Himmel</text:span>. </text:p>
      <text:p text:style-name="P245"><text:span text:style-name="T880">3</text:span><text:tab/><text:tab/><text:span text:style-name="T879">Du würgst das Essen und das Wasser hervor.</text:span> </text:p>
      <text:p text:style-name="P245"><text:span text:style-name="T880">4</text:span><text:tab/><text:tab/><text:span text:style-name="T879">Nicht essbares Material wie Holz, Stein oder Erde wird verwandelt.</text:span> </text:p>
      <text:p text:style-name="P246"><text:s/></text:p>
      <text:p text:style-name="P244">Zauber w20:</text:p>
      <text:p text:style-name="P234"><text:span text:style-name="T38">1-11</text:span><text:tab/><text:tab/>Fehlschlag, <text:span text:style-name="T861">Ungnade +1</text:span></text:p>
      <text:p text:style-name="P247"><text:span text:style-name="T38">12-13</text:span><text:span text:style-name="T15"><text:tab/></text:span><text:span text:style-name="T881">Du </text:span><text:span text:style-name="T882">reinigst bereits vorhandenes Essen und Trinken für w6+ZS Personen.<text:line-break/><text:tab/><text:tab/>Gift ist nicht betroffen.</text:span></text:p>
      <text:p text:style-name="P245"><text:span text:style-name="T38">14-17</text:span><text:tab/><text:span text:style-name="T862">D</text:span><text:span text:style-name="T879">u erschaffst</text:span><text:span text:style-name="T862"> </text:span><text:span text:style-name="T879">Nahrung und Wasser für 5+ZS Personen.</text:span></text:p>
      <text:p text:style-name="P245"><text:span text:style-name="T38">18-19</text:span><text:tab/><text:span text:style-name="T862">D</text:span><text:span text:style-name="T879">u erschaffst</text:span><text:span text:style-name="T862"> </text:span><text:span text:style-name="T879">Nahrung und Wasser für 10+ZS Personen.</text:span></text:p>
      <text:p text:style-name="P245"><text:span text:style-name="T38">20-23</text:span><text:tab/><text:span text:style-name="T862">D</text:span><text:span text:style-name="T879">u erschaffst</text:span><text:span text:style-name="T862"> </text:span><text:span text:style-name="T879">Nahrung und Wasser für 15+ZS Personen.</text:span></text:p>
      <text:p text:style-name="P245"><text:span text:style-name="T38">2</text:span><text:span text:style-name="T867">4</text:span><text:span text:style-name="T38">-2</text:span><text:span text:style-name="T867">7</text:span><text:tab/><text:span text:style-name="T862">D</text:span><text:span text:style-name="T879">u erschaffst</text:span><text:span text:style-name="T862"> </text:span><text:span text:style-name="T879">Nahrung und Wasser für 20+ZS Personen.</text:span></text:p>
      <text:p text:style-name="P245"><text:span text:style-name="T38">2</text:span><text:span text:style-name="T869">8</text:span><text:span text:style-name="T38">-2</text:span><text:span text:style-name="T869">9</text:span><text:tab/><text:span text:style-name="T862">D</text:span><text:span text:style-name="T879">u erschaffst</text:span><text:span text:style-name="T862"> </text:span><text:span text:style-name="T879">Nahrung und Wasser für 30+ZS Personen oder ein Heldenmahl</text:span></text:p>
      <text:p text:style-name="P245"><text:span text:style-name="T879"><text:tab/><text:tab/>für 5 Personen. </text:span><text:span text:style-name="T883">Das</text:span><text:span text:style-name="T879"> Heldenmahl wirkt wie eine volle Nacht Schlaf, stellt</text:span></text:p>
      <text:p text:style-name="P248"><text:tab/><text:tab/>1 Punkt Attributschaden und w4+ZS Lebenspunkte wieder her.</text:p>
      <text:p text:style-name="P245"><text:span text:style-name="T871">30</text:span><text:span text:style-name="T38">-</text:span><text:span text:style-name="T871">31</text:span><text:tab/><text:span text:style-name="T862">D</text:span><text:span text:style-name="T879">u erschaffst</text:span><text:span text:style-name="T862"> </text:span><text:span text:style-name="T879">Nahrung und Wasser für 30+ZS Personen oder ein Heldenmahl</text:span></text:p>
      <text:p text:style-name="P245"><text:span text:style-name="T879"><text:tab/><text:tab/>für 10 Personen. </text:span><text:span text:style-name="T883">Das</text:span><text:span text:style-name="T879"> Heldenmahl wirkt wie eine volle Nacht Schlaf, stellt</text:span></text:p>
      <text:p text:style-name="P248"><text:tab/><text:tab/>2 Punkte Attributschaden und w6+ZS Lebenspunkte wieder her.</text:p>
      <text:p text:style-name="P245"><text:span text:style-name="T871">32+</text:span><text:tab/><text:tab/><text:span text:style-name="T872">D</text:span><text:span text:style-name="T883">ie Erde tut sich auf und ein Füllhorn</text:span><text:span text:style-name="T872"> </text:span><text:span text:style-name="T883">voll Speis und Trank erscheint. Es sättigt<text:line-break/><text:tab/><text:tab/>100 Personen und ein Heldenmahl für 15 Personen. Das</text:span><text:span text:style-name="T879"> Heldenmahl wirkt wie</text:span></text:p>
      <text:p text:style-name="P245"><text:span text:style-name="T879"><text:tab/><text:tab/>eine volle Nacht Schlaf, stellt </text:span><text:span text:style-name="T883">3</text:span><text:span text:style-name="T879"> Punkte Attributschaden und</text:span></text:p>
      <text:p text:style-name="P245"><text:span text:style-name="T879"><text:tab/><text:tab/>w</text:span><text:span text:style-name="T883">10</text:span><text:span text:style-name="T879">+ZS Lebenspunkte wieder her.</text:span></text:p>
      <text:p text:style-name="P240"/>
      <text:p text:style-name="P249"><text:span text:style-name="T884">1-</text:span><text:span text:style-name="T885">12</text:span><text:span text:style-name="T847"> </text:span>Tiere beschwören <text:span text:style-name="T886">(Kleriker/Druide)</text:span><text:span text:style-name="T887"><text:tab/><text:tab/><text:tab/><text:tab/><text:tab/><text:tab/></text:span><text:span text:style-name="T888">Regeln 1</text:span><text:span text:style-name="T889">58</text:span><text:span text:style-name="T888">, Rules </text:span><text:span text:style-name="T890">1</text:span><text:span text:style-name="T889">29</text:span></text:p>
      <text:p text:style-name="P250"><text:span text:style-name="T889">Grad</text:span><text:span text:style-name="T891"> </text:span>1, <text:span text:style-name="T892">1 Runde, 6 m Reichweite, </text:span><text:span text:style-name="T893">variable <text:s/></text:span>Dauer<text:span text:style-name="T891">, kein </text:span>Rettungswurf<text:tab/><text:span text:style-name="T79">-</text:span><text:span text:style-name="T894">2 </text:span><text:span text:style-name="T895">weil</text:span><text:span text:style-name="T894"> Magierzauber</text:span></text:p>
      <text:p text:style-name="P251"><text:s/></text:p>
      <text:p text:style-name="P252"><text:span text:style-name="T896">D</text:span><text:span text:style-name="T176">u </text:span><text:span text:style-name="T897">kannst </text:span><text:span text:style-name="T898">gewöhnliche Tiere </text:span><text:span text:style-name="T899">mit einer </text:span><text:span text:style-name="T900">materiellen </text:span><text:span text:style-name="T899">Probe de</text:span><text:span text:style-name="T901">s</text:span><text:span text:style-name="T899"> Tier</text:span><text:span text:style-name="T901">s</text:span><text:span text:style-name="T899"> </text:span><text:span text:style-name="T898">beschwören </text:span><text:span text:style-name="T902">und befehligen</text:span><text:span text:style-name="T898">. </text:span><text:span text:style-name="T902">Du kannst ihnen nicht schaden.</text:span></text:p>
      <text:p text:style-name="P251"><text:s/></text:p>
      <text:p text:style-name="P253">Zauber w20:</text:p>
      <text:p text:style-name="P254"><text:span text:style-name="T38">1<text:tab/></text:span><text:tab/><text:span text:style-name="T903">Kritischer </text:span>Fehlschlag! <text:span text:style-name="T904">w</text:span><text:span text:style-name="T905">3</text:span><text:span text:style-name="T903">+</text:span>Glück<text:span text:style-name="T903">smod</text:span>:</text:p>
      <text:p text:style-name="P254"><text:tab/><text:tab/><text:span text:style-name="T38">0-</text:span> <text:span text:style-name="T886">Ungnade+1</text:span> <text:span text:style-name="T903">&amp; Patzer<text:tab/><text:tab/></text:span><text:span text:style-name="T906">1</text:span><text:span text:style-name="T907">+</text:span><text:span text:style-name="T903"> </text:span><text:span text:style-name="T886">Ungnade+2</text:span></text:p>
      <text:p text:style-name="P254"><text:span text:style-name="T38">2-1</text:span><text:span text:style-name="T908">3</text:span><text:span text:style-name="T38"><text:tab/></text:span><text:tab/>Fehlschlag, <text:span text:style-name="T909">Ungnade+1</text:span></text:p>
      <text:p text:style-name="P254"><text:span text:style-name="T38">1</text:span><text:span text:style-name="T908">4</text:span><text:span text:style-name="T38">-1</text:span><text:span text:style-name="T910">5</text:span><text:tab/>D<text:span text:style-name="T911">u rufst ein Tier mit 1 TW für 1 Stunde herbei. </text:span><text:span text:style-name="T912">W</text:span><text:span text:style-name="T913">enn Du etwas U</text:span><text:span text:style-name="T911">nnatürliches<text:line-break/><text:tab/><text:tab/></text:span><text:span text:style-name="T913">befiehlst</text:span><text:span text:style-name="T911"> wird </text:span><text:span text:style-name="T912">es </text:span><text:span text:style-name="T913">zu 50% verschwinden.</text:span></text:p>
      <text:p text:style-name="P254"><text:span text:style-name="T38">1</text:span><text:span text:style-name="T910">6</text:span><text:span text:style-name="T38">-1</text:span><text:span text:style-name="T910">9</text:span><text:tab/>D<text:span text:style-name="T911">u rufst ein Tier mit </text:span><text:span text:style-name="T914">2</text:span><text:span text:style-name="T911"> TW </text:span><text:span text:style-name="T914">oder 2 Tiere mit 1 TW </text:span><text:span text:style-name="T911">für 1 Stunde herbei. </text:span><text:span text:style-name="T912">W</text:span><text:span text:style-name="T913">enn Du<text:line-break/><text:tab/><text:tab/>etwas U</text:span><text:span text:style-name="T911">nnatürliches </text:span><text:span text:style-name="T913">befiehlst</text:span><text:span text:style-name="T911"> wird </text:span><text:span text:style-name="T912">es </text:span><text:span text:style-name="T913">zu 50% verschwinden.</text:span></text:p>
      <text:p text:style-name="P254"><text:span text:style-name="T910">20</text:span><text:span text:style-name="T38">-</text:span><text:span text:style-name="T910">2</text:span><text:span text:style-name="T38">1</text:span><text:tab/>D<text:span text:style-name="T911">u rufst ein Tier mit </text:span><text:span text:style-name="T914">2</text:span><text:span text:style-name="T911"> TW </text:span><text:span text:style-name="T914">oder 2 Tiere mit 1 TW </text:span><text:span text:style-name="T911">für </text:span><text:span text:style-name="T915">2</text:span><text:span text:style-name="T911"> Stunde</text:span><text:span text:style-name="T915">n</text:span><text:span text:style-name="T911"> herbei. </text:span><text:span text:style-name="T912">W</text:span><text:span text:style-name="T913">enn</text:span></text:p>
      <text:p text:style-name="P254"><text:span text:style-name="T913"><text:tab/><text:tab/>Du etwas U</text:span><text:span text:style-name="T911">nnatürliches </text:span><text:span text:style-name="T913">befiehlst</text:span><text:span text:style-name="T911"> wird </text:span><text:span text:style-name="T912">es </text:span><text:span text:style-name="T913">zu 50% verschwinden.</text:span></text:p>
      <text:p text:style-name="P254"><text:span text:style-name="T916">2</text:span><text:span text:style-name="T910">2</text:span><text:span text:style-name="T38">-</text:span><text:span text:style-name="T916">2</text:span><text:span text:style-name="T910">5</text:span><text:tab/>D<text:span text:style-name="T911">u rufst ein Tier mit </text:span><text:span text:style-name="T915">4</text:span><text:span text:style-name="T911"> TW </text:span><text:span text:style-name="T914">oder 2 Tiere mit </text:span><text:span text:style-name="T915">2</text:span><text:span text:style-name="T914"> TW </text:span><text:span text:style-name="T915">oder 4 Tiere mit 1 TW </text:span><text:span text:style-name="T911">für<text:line-break/><text:tab/><text:tab/></text:span><text:span text:style-name="T915">2 </text:span><text:span text:style-name="T911">Stunde</text:span><text:span text:style-name="T915">n</text:span><text:span text:style-name="T911"> herbei. </text:span><text:span text:style-name="T912">W</text:span><text:span text:style-name="T913">enn Du etwas U</text:span><text:span text:style-name="T911">nnatürliches </text:span><text:span text:style-name="T913">befiehlst</text:span><text:span text:style-name="T911"> wird </text:span><text:span text:style-name="T912">es </text:span><text:span text:style-name="T913">zu </text:span><text:span text:style-name="T912">2</text:span><text:span text:style-name="T913">5%<text:line-break/><text:tab/><text:tab/>verschwinden.</text:span></text:p>
      <text:p text:style-name="P254"><text:span text:style-name="T916">2</text:span><text:span text:style-name="T910">6</text:span><text:span text:style-name="T38">-</text:span><text:span text:style-name="T916">2</text:span><text:span text:style-name="T910">9</text:span><text:tab/>D<text:span text:style-name="T911">u rufst ein Tier mit </text:span><text:span text:style-name="T917">8</text:span><text:span text:style-name="T911"> TW </text:span><text:span text:style-name="T914">oder 2 Tiere mit </text:span><text:span text:style-name="T917">4</text:span><text:span text:style-name="T914"> TW </text:span><text:span text:style-name="T915">oder 4 Tiere mit </text:span><text:span text:style-name="T917">2</text:span><text:span text:style-name="T915"> TW </text:span><text:span text:style-name="T917">oder</text:span></text:p>
      <text:p text:style-name="P254"><text:span text:style-name="T917"><text:tab/><text:tab/></text:span><text:span text:style-name="T885">8</text:span><text:span text:style-name="T917"> Tiere mit 1 TW </text:span><text:span text:style-name="T911">für </text:span><text:span text:style-name="T915">2</text:span><text:span text:style-name="T911"> Stunde</text:span><text:span text:style-name="T915">n</text:span><text:span text:style-name="T911"> herbei. </text:span><text:span text:style-name="T912">W</text:span><text:span text:style-name="T913">enn Du etwas U</text:span><text:span text:style-name="T911">nnatürliches </text:span><text:span text:style-name="T913">befiehlst</text:span></text:p>
      <text:p text:style-name="P254"><text:span text:style-name="T911"><text:tab/><text:tab/>wird </text:span><text:span text:style-name="T912">es </text:span><text:span text:style-name="T913">zu </text:span><text:span text:style-name="T912">2</text:span><text:span text:style-name="T913">5% verschwinden.</text:span></text:p>
      <text:p text:style-name="P254"><text:span text:style-name="T910">30</text:span><text:span text:style-name="T38">-</text:span><text:span text:style-name="T910">31</text:span><text:tab/>D<text:span text:style-name="T911">u rufst ein Tier mit </text:span><text:span text:style-name="T917">8</text:span><text:span text:style-name="T911"> TW </text:span><text:span text:style-name="T914">oder 2 Tiere mit </text:span><text:span text:style-name="T917">4</text:span><text:span text:style-name="T914"> TW </text:span><text:span text:style-name="T915">oder 4 Tiere mit </text:span><text:span text:style-name="T917">2</text:span><text:span text:style-name="T915"> TW </text:span><text:span text:style-name="T917">oder</text:span></text:p>
      <text:p text:style-name="P254"><text:span text:style-name="T917"><text:tab/><text:tab/>8 Tiere mit 1 TW </text:span><text:span text:style-name="T911">für </text:span><text:span text:style-name="T915">2</text:span><text:span text:style-name="T911"> Stunde</text:span><text:span text:style-name="T915">n</text:span><text:span text:style-name="T911"> herbei. </text:span><text:span text:style-name="T912">W</text:span><text:span text:style-name="T913">enn Du etwas U</text:span><text:span text:style-name="T911">nnatürliches </text:span><text:span text:style-name="T913">befiehlst</text:span></text:p>
      <text:p text:style-name="P254"><text:span text:style-name="T911"><text:tab/><text:tab/>wird </text:span><text:span text:style-name="T912">es </text:span><text:span text:style-name="T913">zu </text:span><text:span text:style-name="T918">10</text:span><text:span text:style-name="T913">% verschwinden.</text:span></text:p>
      <text:p text:style-name="P254"><text:span text:style-name="T919">3</text:span><text:span text:style-name="T910">2</text:span><text:span text:style-name="T38">-</text:span><text:span text:style-name="T919">3</text:span><text:span text:style-name="T910">3</text:span><text:tab/>D<text:span text:style-name="T911">u rufst ein Tier mit </text:span><text:span text:style-name="T920">16</text:span><text:span text:style-name="T911"> TW </text:span><text:span text:style-name="T914">oder 2 Tiere mit </text:span><text:span text:style-name="T920">8</text:span><text:span text:style-name="T914"> TW </text:span><text:span text:style-name="T915">oder 4 Tiere mit </text:span><text:span text:style-name="T920">4</text:span><text:span text:style-name="T915"> TW </text:span><text:span text:style-name="T917">oder<text:line-break/><text:tab/><text:tab/>8 Tiere mit </text:span><text:span text:style-name="T920">2</text:span><text:span text:style-name="T917"> TW</text:span><text:span text:style-name="T920"> </text:span><text:span text:style-name="T911">für </text:span><text:span text:style-name="T920">1 Tag </text:span><text:span text:style-name="T911">herbei. </text:span><text:span text:style-name="T912">W</text:span><text:span text:style-name="T913">enn Du etwas U</text:span><text:span text:style-name="T911">nnatürliches </text:span><text:span text:style-name="T913">befiehlst</text:span><text:span text:style-name="T911"> wird</text:span></text:p>
      <text:p text:style-name="P254"><text:span text:style-name="T911"><text:tab/><text:tab/></text:span><text:span text:style-name="T912">es </text:span><text:span text:style-name="T913">zu </text:span><text:span text:style-name="T918">10</text:span><text:span text:style-name="T913">% verschwinden.</text:span></text:p>
      <text:p text:style-name="P254"><text:span text:style-name="T919">3</text:span><text:span text:style-name="T910">4</text:span><text:span text:style-name="T921">+</text:span><text:span text:style-name="T919"><text:tab/></text:span><text:tab/>D<text:span text:style-name="T911">u rufst ein</text:span><text:span text:style-name="T922">e große</text:span><text:span text:style-name="T911"> </text:span><text:span text:style-name="T922">Gruppe von </text:span><text:span text:style-name="T911">Tier</text:span><text:span text:style-name="T922">en gleicher Art (z.B. Löwenrudel) mit</text:span></text:p>
      <text:p text:style-name="P254"><text:span text:style-name="T922"><text:tab/><text:tab/>insgesamt 100 TW für 1 Woche herbei</text:span><text:span text:style-name="T911">. </text:span><text:span text:style-name="T918">S</text:span><text:span text:style-name="T922">ie</text:span><text:span text:style-name="T911"> </text:span><text:span text:style-name="T922">tun alles und gehen auch in den Tod</text:span></text:p>
      <text:p text:style-name="P254"><text:span text:style-name="T923"><text:tab/><text:tab/>für dich</text:span><text:span text:style-name="T922">.</text:span></text:p>
      <text:p text:style-name="P255"><text:s/></text:p>
      <text:p text:style-name="P253"><text:span text:style-name="T924">P</text:span>atzer <text:span text:style-name="T925">w</text:span><text:span text:style-name="T926">4</text:span>:</text:p>
      <text:p text:style-name="P254"><text:span text:style-name="T38">1</text:span><text:tab/>D<text:span text:style-name="T927">u </text:span><text:span text:style-name="T926">rufst einen Schwarm aggressiver Insekten herbei</text:span></text:p>
      <text:p text:style-name="P254"><text:span text:style-name="T38">2</text:span><text:tab/><text:span text:style-name="T926">Du lässt das nächststehende Tier für w4 Runden verschwinden, </text:span><text:span text:style-name="T928">es</text:span><text:span text:style-name="T926"> kommt<text:line-break/><text:tab/>schmutzig, nass und wütend zurück</text:span></text:p>
      <text:p text:style-name="P254"><text:span text:style-name="T38">3</text:span><text:tab/><text:span text:style-name="T929">D</text:span><text:span text:style-name="T927">u </text:span><text:span text:style-name="T929">rufst nur einen Haufen Tierteile herbei</text:span></text:p>
      <text:p text:style-name="P254"><text:span text:style-name="T38">4</text:span><text:tab/><text:span text:style-name="T929">Du rufst das Tier herbei, doch es </text:span><text:span text:style-name="T928">erscheint</text:span><text:span text:style-name="T929"> </text:span><text:span text:style-name="T928">in</text:span><text:span text:style-name="T929"> einem Objekt in der </text:span>Umgebung und<text:line-break/><text:tab/>stirbt.</text:p>
      <text:p text:style-name="P255"><text:s/></text:p>
      <text:p text:style-name="P256"><text:span text:style-name="T930"/></text:p>
      <text:p text:style-name="P257"/>
      <text:p text:style-name="P258"><text:span text:style-name="T884">1</text:span><text:span text:style-name="T847"> </text:span>Tiere beschwören <text:span text:style-name="T931">(Fortsetzung)</text:span></text:p>
      <text:p text:style-name="P259"><text:s/></text:p>
      <text:p text:style-name="P260"><text:span text:style-name="T932">Echsenmensch</text:span><text:span text:style-name="T933"> </text:span><text:span text:style-name="T934">(</text:span><text:span text:style-name="T935">1</text:span><text:span text:style-name="T934"> TW):<text:line-break/></text:span><text:span text:style-name="T936">INI -</text:span><text:span text:style-name="T937">2</text:span><text:span text:style-name="T936">; A </text:span><text:span text:style-name="T937">Biss</text:span><text:span text:style-name="T936">+</text:span><text:span text:style-name="T937">3</text:span><text:span text:style-name="T936">(</text:span><text:span text:style-name="T904">w</text:span><text:span text:style-name="T937">4</text:span><text:span text:style-name="T936">) </text:span><text:span text:style-name="T937">oder Keule+2(w4)</text:span><text:span text:style-name="T936">; RK 1</text:span><text:span text:style-name="T937">4</text:span><text:span text:style-name="T936">; TW </text:span><text:span text:style-name="T904">w</text:span><text:span text:style-name="T936">8</text:span><text:span text:style-name="T937">(5)</text:span><text:span text:style-name="T936">; BW </text:span><text:span text:style-name="T937">9</text:span><text:span text:style-name="T936"> m/</text:span><text:span text:style-name="T937">schwimmen</text:span><text:span text:style-name="T936">; AW </text:span><text:span text:style-name="T904">w</text:span><text:span text:style-name="T936">20;<text:line-break/>RW ZÄH +</text:span><text:span text:style-name="T938">2</text:span><text:span text:style-name="T936">, REF -</text:span><text:span text:style-name="T938">1</text:span><text:span text:style-name="T936">, WIL -</text:span><text:span text:style-name="T938">1</text:span><text:span text:style-name="T936">; </text:span><text:span text:style-name="T938">Neutral</text:span></text:p>
      <text:p text:style-name="P260"><text:span text:style-name="T932">Riesenameise-Arbeiter</text:span><text:span text:style-name="T933"> </text:span><text:span text:style-name="T934">(</text:span><text:span text:style-name="T935">1</text:span><text:span text:style-name="T934"> TW):<text:line-break/></text:span><text:span text:style-name="T936">INI +</text:span><text:span text:style-name="T939">0</text:span><text:span text:style-name="T936">; A </text:span><text:span text:style-name="T940">Biss</text:span><text:span text:style-name="T936"> +</text:span><text:span text:style-name="T939">2</text:span><text:span text:style-name="T936"> (</text:span><text:span text:style-name="T904">w</text:span><text:span text:style-name="T936">4+</text:span><text:span text:style-name="T939">1</text:span><text:span text:style-name="T936">); RK 1</text:span><text:span text:style-name="T939">6</text:span><text:span text:style-name="T936">; TW </text:span><text:span text:style-name="T904">w</text:span><text:span text:style-name="T936">8</text:span><text:span text:style-name="T939">+2 (7)</text:span><text:span text:style-name="T936">; BW 1</text:span><text:span text:style-name="T939">5</text:span><text:span text:style-name="T936"> m/</text:span><text:span text:style-name="T939">klettern</text:span><text:span text:style-name="T936">; AW </text:span><text:span text:style-name="T904">w</text:span><text:span text:style-name="T936">20;<text:line-break/>RW ZÄH +</text:span><text:span text:style-name="T939">5</text:span><text:span text:style-name="T936">, REF +</text:span><text:span text:style-name="T939">1</text:span><text:span text:style-name="T936">, WIL -</text:span><text:span text:style-name="T939">3</text:span><text:span text:style-name="T936">; </text:span><text:span text:style-name="T939">Ordnung</text:span></text:p>
      <text:p text:style-name="P260"><text:span text:style-name="T933">Pony </text:span><text:span text:style-name="T934">(1 TW)</text:span><text:span text:style-name="T933">:<text:line-break/></text:span><text:span text:style-name="T936">INI +1; A Huf -2 nah (</text:span><text:span text:style-name="T904">w</text:span><text:span text:style-name="T936">2); RK 11; TW </text:span><text:span text:style-name="T904">w</text:span><text:span text:style-name="T936">8 + 2 </text:span><text:span text:style-name="T941">(8)</text:span><text:span text:style-name="T936">; BW 12 m; AW </text:span><text:span text:style-name="T904">w</text:span><text:span text:style-name="T936">20;<text:line-break/>RW ZÄH +2, REF +3, WIL -1; </text:span>N<text:span text:style-name="T941">eutral</text:span></text:p>
      <text:p text:style-name="P260"><text:span text:style-name="T933">G</text:span><text:span text:style-name="T38">ewöhnlicher Wolf </text:span><text:span text:style-name="T942">(1 TW)</text:span><text:span text:style-name="T38">:<text:line-break/></text:span>INI +3; A Biss +2 nah (<text:span text:style-name="T904">w</text:span>4); RK 12; <text:s/>TW <text:span text:style-name="T904">w</text:span>6 <text:span text:style-name="T941">(4)</text:span>; BW 12 m; AW <text:span text:style-name="T904">w</text:span>20;<text:line-break/>RW ZÄH +3, REF +2, WIL +1; N<text:span text:style-name="T941">eutral</text:span></text:p>
      <text:p text:style-name="P260"><text:span text:style-name="T942">Schreckensw</text:span><text:span text:style-name="T38">olf </text:span><text:span text:style-name="T942">(2 TW)</text:span><text:span text:style-name="T38">:<text:line-break/></text:span>INI +5; A Biss +6 nah (<text:span text:style-name="T904">w</text:span>6 + 2); RK 14; TW 2<text:span text:style-name="T904">w</text:span>6 <text:span text:style-name="T941">(7)</text:span>; BW 12 m; AW <text:span text:style-name="T904">w</text:span>20;<text:line-break/>RW ZÄH +4, REF +4, WIL +3; N<text:span text:style-name="T941">eutral</text:span></text:p>
      <text:p text:style-name="P260"><text:span text:style-name="T933">Esel/Maultier </text:span><text:span text:style-name="T934">(2 TW)</text:span><text:span text:style-name="T933">:<text:line-break/></text:span><text:span text:style-name="T936">INI -1; A Biss -1 nah (</text:span><text:span text:style-name="T904">w</text:span><text:span text:style-name="T936">2); RK 11; TW 2</text:span><text:span text:style-name="T904">w</text:span><text:span text:style-name="T936">8 </text:span><text:span text:style-name="T941">(9)</text:span><text:span text:style-name="T936">; BW 9 m; AW </text:span><text:span text:style-name="T904">w</text:span><text:span text:style-name="T936">20;<text:line-break/>RW ZÄH +4, REF +2, WIL +2; </text:span>N<text:span text:style-name="T941">eutral</text:span></text:p>
      <text:p text:style-name="P260"><text:span text:style-name="T933">Killerbiene </text:span><text:span text:style-name="T934">(2 TW)</text:span><text:span text:style-name="T933">:<text:line-break/></text:span><text:span text:style-name="T936">INI +1; A Stachel +3 nah (</text:span><text:span text:style-name="T904">w</text:span><text:span text:style-name="T936">4 + Gift); RK 12; TW 2</text:span><text:span text:style-name="T904">w</text:span><text:span text:style-name="T936">8 </text:span><text:span text:style-name="T943">(9)</text:span><text:span text:style-name="T936">; BW fliegen 9 m; AW </text:span><text:span text:style-name="T904">w</text:span><text:span text:style-name="T936">20;<text:line-break/>BES Gift (ZÄH-RW mit SG 8 oder Tod); RW ZÄH +2, REF +3, WIL +1; </text:span><text:span text:style-name="T941">Chaos</text:span></text:p>
      <text:p text:style-name="P260"><text:span text:style-name="T944">Fledermausschwarm</text:span><text:span text:style-name="T933"> </text:span><text:span text:style-name="T934">(</text:span><text:span text:style-name="T944">2</text:span><text:span text:style-name="T934"> TW):<text:line-break/></text:span><text:span text:style-name="T936">INI </text:span><text:span text:style-name="T945">+4</text:span><text:span text:style-name="T936">; A </text:span><text:span text:style-name="T937">Biss</text:span><text:span text:style-name="T936">+</text:span><text:span text:style-name="T945">1</text:span><text:span text:style-name="T936">(</text:span><text:span text:style-name="T904">w</text:span><text:span text:style-name="T945">3+krank</text:span><text:span text:style-name="T936">); </text:span><text:span text:style-name="T945">RK</text:span><text:span text:style-name="T936">1</text:span><text:span text:style-name="T945">0 </text:span><text:span text:style-name="T946">halber Schaden</text:span><text:span text:style-name="T936">; TW </text:span><text:span text:style-name="T945">2</text:span><text:span text:style-name="T904">w</text:span><text:span text:style-name="T936">8</text:span><text:span text:style-name="T937">(</text:span><text:span text:style-name="T945">9</text:span><text:span text:style-name="T937">)</text:span><text:span text:style-name="T936">; BW </text:span><text:span text:style-name="T945">12</text:span><text:span text:style-name="T936"> m/</text:span><text:span text:style-name="T945">fliegen</text:span><text:span text:style-name="T936">;<text:line-break/>AW </text:span><text:span text:style-name="T945">alle in 6x6 m</text:span><text:span text:style-name="T936">; RW ZÄH +</text:span><text:span text:style-name="T945">0</text:span><text:span text:style-name="T936">, REF </text:span><text:span text:style-name="T945">+10</text:span><text:span text:style-name="T936">, WIL -</text:span><text:span text:style-name="T945">2</text:span><text:span text:style-name="T936">; </text:span><text:span text:style-name="T945">Ordnung</text:span></text:p>
      <text:p text:style-name="P260"><text:span text:style-name="T933">Pferd </text:span><text:span text:style-name="T934">(3 TW):<text:line-break/></text:span><text:span text:style-name="T936">INI +1; A Huf +2 nah (</text:span><text:span text:style-name="T904">w</text:span><text:span text:style-name="T936">4 + 2); RK 14; TW 3</text:span><text:span text:style-name="T904">w</text:span><text:span text:style-name="T936">8 </text:span><text:span text:style-name="T943">(14)</text:span><text:span text:style-name="T936">; BW 18 m; AW </text:span><text:span text:style-name="T904">w</text:span><text:span text:style-name="T936">20;<text:line-break/>RW ZÄH +4, REF +3, WIL +1; N</text:span><text:span text:style-name="T941">eutral</text:span></text:p>
      <text:p text:style-name="P260"><text:span text:style-name="T38">Höhlengrille </text:span><text:span text:style-name="T934">(3 TW)</text:span><text:span text:style-name="T38">:<text:line-break/></text:span>INI -1; A Biss -2 nah (<text:span text:style-name="T904">w</text:span>3); RK 13; TW 3<text:span text:style-name="T904">w</text:span>8 <text:span text:style-name="T943">(14)</text:span>; BW Sprung 24 m oder fliegen 9 m; AW <text:span text:style-name="T904">w</text:span>20;<text:line-break/>BES Zirpen <text:span text:style-name="T904">w</text:span>4; RW ZÄH +2, REF +0, WIL -3; N<text:span text:style-name="T941">eutral</text:span></text:p>
      <text:p text:style-name="P260"><text:span text:style-name="T947">Berglöwe</text:span><text:span text:style-name="T38"> </text:span><text:span text:style-name="T948">(</text:span><text:span text:style-name="T947">4</text:span><text:span text:style-name="T948"> TW)</text:span><text:span text:style-name="T38">:<text:line-break/></text:span>INI +<text:span text:style-name="T941">3</text:span>; A Biss +<text:span text:style-name="T941">2 nah w8,</text:span> <text:span text:style-name="T941">2x </text:span>Klaue +<text:span text:style-name="T941">5</text:span> nah (<text:span text:style-name="T949">w</text:span><text:span text:style-name="T941">6</text:span>); RK 1<text:span text:style-name="T941">4</text:span>; TW <text:span text:style-name="T941">4</text:span><text:span text:style-name="T904">w</text:span><text:span text:style-name="T941">8 (14)</text:span>; BW <text:span text:style-name="T941">12</text:span> m, AW 2<text:span text:style-name="T904">w</text:span>20;<text:line-break/>RW ZÄH +<text:span text:style-name="T941">6</text:span>, REF +<text:span text:style-name="T941">7</text:span>, WIL +<text:span text:style-name="T941">2</text:span>; N<text:span text:style-name="T941">eutral</text:span></text:p>
      <text:p text:style-name="P260"><text:span text:style-name="T933">Schlachtross </text:span><text:span text:style-name="T934">(4 TW)</text:span><text:span text:style-name="T933">:<text:line-break/></text:span><text:span text:style-name="T936">INI <text:s/>+1; <text:s/>A <text:s/>Huf <text:s/>+5 <text:s/>nah <text:s/>(</text:span><text:span text:style-name="T949">w</text:span><text:span text:style-name="T936">6 + 3); <text:s/>RK <text:s/>14; <text:s/>TW 4</text:span><text:span text:style-name="T904">w</text:span><text:span text:style-name="T936">8 </text:span><text:span text:style-name="T943">(18)</text:span><text:span text:style-name="T936">; BW 18 m; AW </text:span><text:span text:style-name="T904">w</text:span><text:span text:style-name="T936">20;<text:line-break/>RW ZÄH +6, REF +4, WIL +2; N</text:span><text:span text:style-name="T941">eutral</text:span></text:p>
      <text:p text:style-name="P260"><text:span text:style-name="T947">Löwe</text:span><text:span text:style-name="T38"> </text:span><text:span text:style-name="T948">(</text:span><text:span text:style-name="T947">5</text:span><text:span text:style-name="T948"> TW)</text:span><text:span text:style-name="T38">:<text:line-break/></text:span>INI +<text:span text:style-name="T941">3</text:span>; A Biss +<text:span text:style-name="T941">2 nah w8+2,</text:span> <text:span text:style-name="T941">2x </text:span>Klaue +<text:span text:style-name="T941">7</text:span> nah (<text:span text:style-name="T949">w</text:span><text:span text:style-name="T941">4+5</text:span>); RK 1<text:span text:style-name="T941">5</text:span>; TW <text:span text:style-name="T941">5</text:span><text:span text:style-name="T904">w</text:span><text:span text:style-name="T941">8 </text:span><text:span text:style-name="T943">(23)</text:span>; BW <text:span text:style-name="T941">12</text:span> m,<text:line-break/>AW 2<text:span text:style-name="T904">w</text:span>20; RW ZÄH +<text:span text:style-name="T941">6</text:span>, REF +<text:span text:style-name="T941">7</text:span>, WIL +<text:span text:style-name="T941">2</text:span>; N<text:span text:style-name="T941">eutral</text:span></text:p>
      <text:p text:style-name="P260"><text:span text:style-name="T38">Greif </text:span><text:span text:style-name="T948">(7 TW)</text:span><text:span text:style-name="T38">:<text:line-break/></text:span>INI +2; A Biss +9 nah (2<text:span text:style-name="T904">w</text:span>6) und Klaue +5 nah (<text:span text:style-name="T949">w</text:span>6); RK 17; TW 7<text:span text:style-name="T904">w</text:span>10 <text:span text:style-name="T943">(39)</text:span>;<text:line-break/>BW <text:span text:style-name="T941">12</text:span> m, fliegen 24 m; AW 2<text:span text:style-name="T904">w</text:span>20; RW ZÄH +7, REF +8, WIL +4; N<text:span text:style-name="T941">eutral</text:span></text:p>
      <text:p text:style-name="P261"><text:span text:style-name="T950">Riesen</text:span><text:span text:style-name="T951">s</text:span><text:span text:style-name="T950">korpion </text:span><text:span text:style-name="T951">(12 TW)</text:span><text:span text:style-name="T950">:<text:line-break/></text:span><text:span text:style-name="T952">INI +3; A Schere +12 nah (</text:span><text:span text:style-name="T953">w</text:span><text:span text:style-name="T952">10 + 4) oder Stachel +7 nah (</text:span><text:span text:style-name="T953">w</text:span><text:span text:style-name="T952">6 + 2 + Gift); RK 18;<text:line-break/>TW 2</text:span><text:span text:style-name="T953">w</text:span><text:span text:style-name="T952">10+12 </text:span><text:span text:style-name="T954">(23)</text:span><text:span text:style-name="T952">; BW 15 m oder klettern 9 m; AW 3</text:span><text:span text:style-name="T953">w</text:span><text:span text:style-name="T952">20;<text:line-break/></text:span><text:span text:style-name="T955">BES Gift (ZÄH-RW mit SG 15 oder tot in </text:span><text:span text:style-name="T956">w</text:span><text:span text:style-name="T955">4 Runden); RW ZÄH +9, REF +4, WIL -2; N</text:span><text:span text:style-name="T957">eutral</text:span></text:p>
      <text:p text:style-name="P262"><text:span text:style-name="T877">1-</text:span><text:span text:style-name="T958">7</text:span><text:span text:style-name="T847"> </text:span>Machtwort<text:span text:style-name="T848"><text:tab/><text:tab/><text:tab/><text:tab/><text:tab/><text:tab/><text:tab/><text:tab/><text:tab/><text:tab/><text:tab/></text:span><text:span text:style-name="T849">Regeln</text:span><text:span text:style-name="T850"> </text:span><text:span text:style-name="T851">2</text:span><text:span text:style-name="T852">6</text:span><text:span text:style-name="T959">6</text:span><text:span text:style-name="T851">,</text:span><text:span text:style-name="T850"> </text:span><text:span text:style-name="T849">Rules</text:span><text:span text:style-name="T850"> </text:span><text:span text:style-name="T851">2</text:span><text:span text:style-name="T852">6</text:span><text:span text:style-name="T959">8</text:span></text:p>
      <text:p text:style-name="P263"><text:span text:style-name="T959">Grad</text:span> 1, <text:span text:style-name="T853">1 </text:span><text:span text:style-name="T960">Runde</text:span><text:span text:style-name="T853">, </text:span><text:span text:style-name="T961">≤</text:span><text:span text:style-name="T853"> </text:span><text:span text:style-name="T960">9 m, </text:span><text:span text:style-name="T962">≥</text:span> 1 Runde <text:span text:style-name="T853">Dauer, </text:span>Willen<text:span text:style-name="T963">≥</text:span>Zauberwurf</text:p>
      <text:p text:style-name="P264"/>
      <text:p text:style-name="P264">Befehl in einem Wort. Rettungswurf +4 falls widernatürlich oder Selbstmord</text:p>
      <text:p text:style-name="P265"/>
      <text:p text:style-name="P265"><text:span text:style-name="T775">Zauber </text:span>w20:</text:p>
      <text:p text:style-name="P234"><text:span text:style-name="T38">1-11</text:span><text:tab/><text:tab/>Fehlschlag, <text:span text:style-name="T861">Ungnade +1</text:span></text:p>
      <text:p text:style-name="P266"><text:span text:style-name="T38">12-13</text:span><text:tab/>D<text:span text:style-name="T960">u erteilst einem Wesen innerhalb 9 m mit einem Wort einen Befehl für</text:span></text:p>
      <text:p text:style-name="P266"><text:span text:style-name="T960"><text:tab/><text:tab/>1 Runde. </text:span><text:span text:style-name="T964">Willen</text:span><text:span text:style-name="T963">≥</text:span><text:span text:style-name="T964">Z</text:span><text:span text:style-name="T965">W</text:span><text:span text:style-name="T964"> negiert.</text:span></text:p>
      <text:p text:style-name="P266"><text:span text:style-name="T38">14-17</text:span><text:tab/>D<text:span text:style-name="T960">u erteilst einem Wesen innerhalb 9 m mit einem Wort einen Befehl für</text:span></text:p>
      <text:p text:style-name="P266"><text:span text:style-name="T960"><text:tab/><text:tab/>w6+ZS Runden. </text:span><text:span text:style-name="T964">Willen</text:span><text:span text:style-name="T963">≥</text:span><text:span text:style-name="T964">Z</text:span><text:span text:style-name="T965">W</text:span><text:span text:style-name="T964"> negiert.</text:span></text:p>
      <text:p text:style-name="P266"><text:span text:style-name="T38">18-19</text:span><text:tab/>D<text:span text:style-name="T960">u erteilst einem Wesen innerhalb 9 m mit einem Wort und einer Geste einen</text:span></text:p>
      <text:p text:style-name="P266"><text:span text:style-name="T960"><text:tab/><text:tab/>Befehl für w6+ZS Runden. </text:span><text:span text:style-name="T964">W</text:span><text:span text:style-name="T963">≥</text:span><text:span text:style-name="T964">Z</text:span><text:span text:style-name="T965">W</text:span><text:span text:style-name="T964"> negiert.</text:span></text:p>
      <text:p text:style-name="P266"><text:span text:style-name="T38">20-23</text:span><text:tab/>D<text:span text:style-name="T960">u erteilst einem Wesen innerhalb </text:span><text:span text:style-name="T966">18</text:span><text:span text:style-name="T960"> m mit einem Wort </text:span><text:span text:style-name="T966">und einer Geste</text:span></text:p>
      <text:p text:style-name="P266"><text:span text:style-name="T960"><text:tab/><text:tab/>einen Befehl für </text:span><text:span text:style-name="T966">w6+ZS</text:span><text:span text:style-name="T960"> Runde</text:span><text:span text:style-name="T966">n</text:span><text:span text:style-name="T960">. </text:span><text:span text:style-name="T964">Willen</text:span><text:span text:style-name="T963">≥</text:span><text:span text:style-name="T964">Z</text:span><text:span text:style-name="T965">W</text:span><text:span text:style-name="T964"> negiert.</text:span></text:p>
      <text:p text:style-name="P266"><text:span text:style-name="T38">2</text:span><text:span text:style-name="T967">4</text:span><text:span text:style-name="T38">-2</text:span><text:span text:style-name="T967">7</text:span><text:tab/>D<text:span text:style-name="T960">u erteilst </text:span><text:span text:style-name="T968">6</text:span><text:span text:style-name="T960"> Wesen innerhalb </text:span><text:span text:style-name="T966">18</text:span><text:span text:style-name="T960"> m mit einem Wort </text:span><text:span text:style-name="T966">und einer Geste</text:span><text:span text:style-name="T960"> einen</text:span></text:p>
      <text:p text:style-name="P266"><text:span text:style-name="T960"><text:tab/><text:tab/>Befehl für </text:span><text:span text:style-name="T966">w6+ZS</text:span><text:span text:style-name="T960"> </text:span><text:span text:style-name="T968">Phasen</text:span><text:span text:style-name="T960">. </text:span><text:span text:style-name="T964">Willen</text:span><text:span text:style-name="T963">≥</text:span><text:span text:style-name="T964">Z</text:span><text:span text:style-name="T965">W</text:span><text:span text:style-name="T964"> negiert.</text:span></text:p>
      <text:p text:style-name="P266"><text:span text:style-name="T38">2</text:span><text:span text:style-name="T969">8</text:span><text:span text:style-name="T38">-2</text:span><text:span text:style-name="T969">9</text:span><text:tab/>D<text:span text:style-name="T960">u erteilst </text:span><text:span text:style-name="T968">pro ZS 6</text:span><text:span text:style-name="T960"> Wesen innerhalb </text:span><text:span text:style-name="T968">60</text:span><text:span text:style-name="T960"> m mit einem Wort </text:span><text:span text:style-name="T966">und einer Geste</text:span></text:p>
      <text:p text:style-name="P266"><text:span text:style-name="T960"><text:tab/><text:tab/>einen Befehl für </text:span><text:span text:style-name="T966">w</text:span><text:span text:style-name="T968">7</text:span><text:span text:style-name="T966">+ZS</text:span><text:span text:style-name="T960"> </text:span><text:span text:style-name="T968">Tage</text:span><text:span text:style-name="T960">. </text:span><text:span text:style-name="T964">Willen</text:span><text:span text:style-name="T963">≥</text:span><text:span text:style-name="T964">Z</text:span><text:span text:style-name="T965">W</text:span><text:span text:style-name="T964"> negiert </text:span><text:span text:style-name="T970">täglich.</text:span></text:p>
      <text:p text:style-name="P266"><text:span text:style-name="T971">30</text:span><text:span text:style-name="T38">-</text:span><text:span text:style-name="T971">31</text:span><text:tab/>D<text:span text:style-name="T960">u erteilst </text:span><text:span text:style-name="T968">pro ZS </text:span><text:span text:style-name="T972">50</text:span><text:span text:style-name="T960"> Wesen innerhalb </text:span><text:span text:style-name="T972">1,5</text:span><text:span text:style-name="T960"> </text:span><text:span text:style-name="T972">k</text:span><text:span text:style-name="T960">m mit einem Wort </text:span><text:span text:style-name="T966">und einer Geste</text:span></text:p>
      <text:p text:style-name="P266"><text:span text:style-name="T966"><text:tab/><text:tab/></text:span><text:span text:style-name="T960">einen Befehl für </text:span><text:span text:style-name="T966">w</text:span><text:span text:style-name="T968">7</text:span><text:span text:style-name="T966">+ZS</text:span><text:span text:style-name="T960"> </text:span><text:span text:style-name="T968">Tage</text:span><text:span text:style-name="T960">. </text:span><text:span text:style-name="T964">Willen</text:span><text:span text:style-name="T963">≥</text:span><text:span text:style-name="T964">Z</text:span><text:span text:style-name="T965">W</text:span><text:span text:style-name="T964"> negiert </text:span><text:span text:style-name="T972">täglich für TW&gt;2.</text:span></text:p>
      <text:p text:style-name="P266"><text:span text:style-name="T971">32+</text:span><text:tab/><text:tab/>D<text:span text:style-name="T960">u erteilst </text:span><text:span text:style-name="T972">allen sichtbaren</text:span><text:span text:style-name="T960"> Wesen mit einem Wort </text:span><text:span text:style-name="T966">und einer Geste </text:span><text:span text:style-name="T960">einen</text:span></text:p>
      <text:p text:style-name="P266"><text:span text:style-name="T960"><text:tab/><text:tab/>Befehl für </text:span><text:span text:style-name="T966">w</text:span><text:span text:style-name="T968">7</text:span><text:span text:style-name="T966">+ZS</text:span><text:span text:style-name="T960"> </text:span><text:span text:style-name="T968">Tage</text:span><text:span text:style-name="T960">. </text:span><text:span text:style-name="T972">Maximal 10 Wesen pro ZS sind ausgenommen.</text:span></text:p>
      <text:p text:style-name="P266"><text:span text:style-name="T972"><text:tab/><text:tab/></text:span><text:span text:style-name="T964">Willen</text:span><text:span text:style-name="T963">≥</text:span><text:span text:style-name="T964">Z</text:span><text:span text:style-name="T965">W</text:span><text:span text:style-name="T964"> negiert</text:span><text:span text:style-name="T973"> </text:span><text:span text:style-name="T974">täglich für TW&gt;3.</text:span></text:p>
      <text:p text:style-name="P267"><text:span text:style-name="T877">1-</text:span><text:span text:style-name="T975">8</text:span><text:span text:style-name="T847"> </text:span><text:span text:style-name="T975">Magie entdecken</text:span><text:span text:style-name="T848"><text:tab/><text:tab/><text:tab/><text:tab/><text:tab/><text:tab/><text:tab/><text:tab/><text:tab/><text:tab/><text:tab/></text:span><text:span text:style-name="T849">Regeln</text:span><text:span text:style-name="T850"> </text:span><text:span text:style-name="T851">2</text:span><text:span text:style-name="T975">67</text:span><text:span text:style-name="T851">,</text:span><text:span text:style-name="T850"> </text:span><text:span text:style-name="T849">Rules</text:span><text:span text:style-name="T850"> </text:span><text:span text:style-name="T851">2</text:span><text:span text:style-name="T852">6</text:span><text:span text:style-name="T975">0</text:span></text:p>
      <text:p text:style-name="P268"><text:span text:style-name="T959">Grad</text:span> 1, <text:span text:style-name="T976">2</text:span><text:span text:style-name="T977"> Aktion</text:span><text:span text:style-name="T976">en</text:span><text:span text:style-name="T977">, </text:span><text:span text:style-name="T976">Reichweite 9 m</text:span><text:span text:style-name="T977">,</text:span> <text:span text:style-name="T976">2</text:span><text:span text:style-name="T977"> Phase</text:span><text:span text:style-name="T976">n</text:span> Dauer, <text:span text:style-name="T976">Willen </text:span><text:span text:style-name="T978">≥ </text:span><text:span text:style-name="T979">ZW negiert </text:span><text:span text:style-name="T980">manchmal</text:span></text:p>
      <text:p text:style-name="P269"/>
      <text:p text:style-name="P269"><text:span text:style-name="T976">Du siehst </text:span><text:span text:style-name="T981">Magie</text:span><text:span text:style-name="T976"> von Personen, Objekten und Orten in einem Kegel von deinem heiligen Symbol.</text:span></text:p>
      <text:p text:style-name="P270"/>
      <text:p text:style-name="P270"><text:span text:style-name="T775">Zauber </text:span>w20:</text:p>
      <text:p text:style-name="P271"><text:span text:style-name="T38">1-11</text:span><text:tab/><text:tab/>Fehlschlag, <text:span text:style-name="T982">Ungnade +1</text:span></text:p>
      <text:p text:style-name="P271"><text:span text:style-name="T38">12-13</text:span><text:tab/>D<text:span text:style-name="T960">u </text:span><text:span text:style-name="T976">siehst </text:span><text:span text:style-name="T981">Magie</text:span><text:span text:style-name="T976">, aber nur grob, d.h. du siehst etwas als magisch auch wenn nur ein<text:line-break/><text:tab/><text:tab/>kleiner Teil magisch ist</text:span><text:span text:style-name="T964">. </text:span><text:span text:style-name="T976">Du siehst nicht die Art der Magie. </text:span><text:span text:style-name="T983">Magische </text:span><text:span text:style-name="T981">Wesen können<text:line-break/><text:tab/><text:tab/></text:span><text:span text:style-name="T984">mit </text:span><text:span text:style-name="T985">Willen </text:span><text:span text:style-name="T986">≥ </text:span><text:span text:style-name="T987">ZW </text:span><text:span text:style-name="T988">widerstehen. 1 m Holz, 2,5 cm Metall oder 30 cm Stein blockieren.</text:span></text:p>
      <text:p text:style-name="P271"><text:span text:style-name="T38">14-17</text:span><text:tab/><text:span text:style-name="T981">Wie oben aber </text:span><text:span text:style-name="T989">kein Rettungwurf</text:span><text:span text:style-name="T964">.</text:span></text:p>
      <text:p text:style-name="P271"><text:span text:style-name="T38">18-19</text:span><text:tab/>D<text:span text:style-name="T960">u </text:span><text:span text:style-name="T976">siehst </text:span><text:span text:style-name="T981">Magie </text:span><text:span text:style-name="T990">im Detail</text:span><text:span text:style-name="T976">, d.h. </text:span><text:span text:style-name="T990">welcher Teil</text:span><text:span text:style-name="T976"> magisch ist</text:span><text:span text:style-name="T964">. </text:span><text:span text:style-name="T976">Du </text:span><text:span text:style-name="T990">erkennst </text:span><text:span text:style-name="T991">grob </text:span><text:span text:style-name="T990">die Stärke<text:line-break/><text:tab/><text:tab/></text:span><text:span text:style-name="T976">der Magie, </text:span><text:span text:style-name="T992">d.h. </text:span><text:span text:style-name="T993">ungefährer </text:span><text:span text:style-name="T994">Grad, Bon</text:span><text:span text:style-name="T995">i</text:span><text:span text:style-name="T994">, etc.</text:span><text:span text:style-name="T991"> </text:span><text:span text:style-name="T988">1 m Holz, 2,5 cm Metall oder 30 cm<text:line-break/><text:tab/><text:tab/>Stein blockieren.</text:span></text:p>
      <text:p text:style-name="P271"><text:span text:style-name="T38">20-23</text:span><text:tab/>D<text:span text:style-name="T960">u </text:span><text:span text:style-name="T976">siehst </text:span><text:span text:style-name="T981">Magie </text:span><text:span text:style-name="T996">und</text:span><text:span text:style-name="T991"> </text:span><text:span text:style-name="T997">unsterbliche</text:span><text:span text:style-name="T994"> Wesen</text:span><text:span text:style-name="T991"> </text:span><text:span text:style-name="T998">und auch</text:span><text:span text:style-name="T999"> </text:span><text:span text:style-name="T990">welcher Teil </text:span><text:span text:style-name="T976">magisch ist </text:span><text:span text:style-name="T999">und<text:line-break/><text:tab/><text:tab/>ob es </text:span><text:span text:style-name="T996">un</text:span><text:span text:style-name="T999">sterblich ist</text:span><text:span text:style-name="T964">. </text:span><text:span text:style-name="T976">Du </text:span><text:span text:style-name="T990">erkennst </text:span><text:span text:style-name="T991">grob </text:span><text:span text:style-name="T990">die Stärke </text:span><text:span text:style-name="T976">der Magie, </text:span><text:span text:style-name="T992">d.h. </text:span><text:span text:style-name="T1000">ungefährer </text:span><text:span text:style-name="T991">Grad,</text:span></text:p>
      <text:p text:style-name="P271"><text:span text:style-name="T991"><text:tab/><text:tab/>Bon</text:span><text:span text:style-name="T1001">i</text:span><text:span text:style-name="T991">, etc. </text:span><text:span text:style-name="T988">1 m Holz, 2,5 cm Metall oder 30 cm Stein blockieren.</text:span></text:p>
      <text:p text:style-name="P271"><text:span text:style-name="T38">2</text:span><text:span text:style-name="T967">4</text:span><text:span text:style-name="T38">-2</text:span><text:span text:style-name="T967">7</text:span><text:tab/>D<text:span text:style-name="T960">u </text:span><text:span text:style-name="T976">siehst </text:span><text:span text:style-name="T981">Magie, </text:span><text:span text:style-name="T1002">unsterbliche</text:span><text:span text:style-name="T991"> </text:span><text:span text:style-name="T1003">und </text:span><text:span text:style-name="T1004">magische </text:span><text:span text:style-name="T994">Wese</text:span><text:span text:style-name="T1004">n</text:span><text:span text:style-name="T991"> </text:span><text:span text:style-name="T998">und auch</text:span><text:span text:style-name="T999"> </text:span><text:span text:style-name="T990">welcher Teil </text:span><text:span text:style-name="T976">magisch<text:line-break/><text:tab/><text:tab/>ist </text:span><text:span text:style-name="T999">und ob es </text:span><text:span text:style-name="T1003">un</text:span><text:span text:style-name="T999">sterblich </text:span><text:span text:style-name="T1003">oder magisch </text:span><text:span text:style-name="T999">ist</text:span><text:span text:style-name="T964">. </text:span><text:span text:style-name="T976">Du </text:span><text:span text:style-name="T990">erkennst </text:span><text:span text:style-name="T998">genau</text:span><text:span text:style-name="T991"> </text:span><text:span text:style-name="T990">die </text:span><text:span text:style-name="T998">Art und </text:span><text:span text:style-name="T990">Stärke </text:span><text:span text:style-name="T976">der<text:line-break/><text:tab/><text:tab/>Magie, </text:span><text:span text:style-name="T998">z.B. welcher Zauber </text:span><text:span text:style-name="T1005">und welcher Effekt</text:span><text:span text:style-name="T998">. </text:span><text:span text:style-name="T1006">Nichts kann den Zauber</text:span><text:span text:style-name="T1007"> blockieren.</text:span></text:p>
      <text:p text:style-name="P271"><text:span text:style-name="T38">2</text:span><text:span text:style-name="T969">8</text:span><text:span text:style-name="T38">-2</text:span><text:span text:style-name="T969">9</text:span><text:tab/>D<text:span text:style-name="T960">u </text:span><text:span text:style-name="T1008">siehst Magie, </text:span><text:span text:style-name="T1009">unsterbliche und magische Wesen</text:span><text:span text:style-name="T1008"> innerhalb </text:span><text:span text:style-name="T1010">36 m</text:span><text:span text:style-name="T1008"> </text:span><text:span text:style-name="T1009">im Detail</text:span><text:span text:style-name="T1008">. </text:span><text:span text:style-name="T976">Du<text:line-break/><text:tab/><text:tab/></text:span><text:span text:style-name="T990">erkennst </text:span><text:span text:style-name="T998">genau</text:span><text:span text:style-name="T991"> </text:span><text:span text:style-name="T990">die </text:span><text:span text:style-name="T998">Art und </text:span><text:span text:style-name="T990">Stärke </text:span><text:span text:style-name="T976">der Magie, </text:span><text:span text:style-name="T998">z.B. welcher Zauber </text:span><text:span text:style-name="T1005">und welcher<text:line-break/><text:tab/><text:tab/>Effekt</text:span><text:span text:style-name="T998">. Nichts kann den Zauber</text:span><text:span text:style-name="T988"> blockieren.</text:span></text:p>
      <text:p text:style-name="P271"><text:span text:style-name="T971">30</text:span><text:span text:style-name="T38">-</text:span><text:span text:style-name="T971">31</text:span><text:tab/>D<text:span text:style-name="T960">u </text:span><text:span text:style-name="T1008">siehst Magie, </text:span><text:span text:style-name="T1009">unsterbliche und magische Wesen</text:span><text:span text:style-name="T1008"> innerhalb 36 m </text:span><text:span text:style-name="T1011">für </text:span><text:span text:style-name="T1012">4 Phasen</text:span><text:span text:style-name="T1011"> </text:span><text:span text:style-name="T1009">im<text:line-break/><text:tab/><text:tab/>Detail</text:span><text:span text:style-name="T1008">. </text:span><text:span text:style-name="T976">Du </text:span><text:span text:style-name="T990">erkennst </text:span><text:span text:style-name="T998">genau</text:span><text:span text:style-name="T991"> </text:span><text:span text:style-name="T990">die </text:span><text:span text:style-name="T998">Art und </text:span><text:span text:style-name="T990">Stärke </text:span><text:span text:style-name="T976">der Magie, </text:span><text:span text:style-name="T998">z.B. welcher Zauber </text:span><text:span text:style-name="T1005">und<text:line-break/><text:tab/><text:tab/>welcher Effekt</text:span><text:span text:style-name="T998">. Nichts kann den Zauber</text:span><text:span text:style-name="T988"> blockieren.</text:span></text:p>
      <text:p text:style-name="P271"><text:span text:style-name="T971">32+</text:span><text:tab/><text:tab/>D<text:span text:style-name="T960">u </text:span><text:span text:style-name="T1008">siehst Magie, </text:span><text:span text:style-name="T1009">unsterbliche und magische Wesen</text:span><text:span text:style-name="T1008"> innerhalb </text:span><text:span text:style-name="T1013">deiner gesamten<text:line-break/><text:tab/><text:tab/></text:span><text:span text:style-name="T1014">Sichtlinie</text:span><text:span text:style-name="T1008"> </text:span><text:span text:style-name="T1011">für </text:span><text:span text:style-name="T1014">1 Stunde</text:span><text:span text:style-name="T1011"> </text:span><text:span text:style-name="T1009">im Detail</text:span><text:span text:style-name="T1008">. </text:span><text:span text:style-name="T976">Du </text:span><text:span text:style-name="T990">erkennst </text:span><text:span text:style-name="T998">genau</text:span><text:span text:style-name="T991"> </text:span><text:span text:style-name="T990">die </text:span><text:span text:style-name="T998">Art und </text:span><text:span text:style-name="T990">Stärke </text:span><text:span text:style-name="T976">der Magie,<text:line-break/><text:tab/><text:tab/></text:span><text:span text:style-name="T998">z.B. welcher Zauber </text:span><text:span text:style-name="T1005">und welcher Effekt</text:span><text:span text:style-name="T998">. Nichts kann den Zauber</text:span><text:span text:style-name="T981"> blockieren.</text:span></text:p>
      <text:p text:style-name="P272"><text:span text:style-name="T1015">1-</text:span><text:span text:style-name="T958">1</text:span><text:span text:style-name="T1016">1</text:span><text:span text:style-name="T847"> </text:span><text:span text:style-name="T1016">Zweites Gesicht</text:span><text:span text:style-name="T848"><text:tab/><text:tab/><text:tab/><text:tab/><text:tab/><text:tab/><text:tab/><text:tab/><text:tab/><text:tab/></text:span><text:span text:style-name="T849">Regeln</text:span><text:span text:style-name="T850"> </text:span><text:span text:style-name="T851">2</text:span><text:span text:style-name="T959">7</text:span><text:span text:style-name="T1016">3</text:span><text:span text:style-name="T851">,</text:span><text:span text:style-name="T850"> </text:span><text:span text:style-name="T849">Rules</text:span><text:span text:style-name="T850"> </text:span><text:span text:style-name="T851">2</text:span><text:span text:style-name="T1016">67</text:span></text:p>
      <text:p text:style-name="P273"><text:span text:style-name="T959">Grad</text:span> 1, <text:span text:style-name="T1017">1 </text:span><text:span text:style-name="T1018">Runde</text:span><text:span text:style-name="T1017">, </text:span>selbst, <text:span text:style-name="T962">≥</text:span><text:span text:style-name="T1019">3</text:span><text:span text:style-name="T1017"> Phase</text:span><text:span text:style-name="T1020">n</text:span><text:span text:style-name="T1017"> </text:span>Dauer, <text:span text:style-name="T1017">kein </text:span>Rettungswurf</text:p>
      <text:p text:style-name="P274"/>
      <text:p text:style-name="P274"><text:span text:style-name="T1021">Du kannst in die Zukunft blicken, z.B. indem du Eingeweide liest. </text:span><text:s/></text:p>
      <text:p text:style-name="P275"/>
      <text:p text:style-name="P275"><text:span text:style-name="T1022">Manifestation</text:span><text:span text:style-name="T775"> </text:span>w<text:span text:style-name="T1022">3</text:span>:</text:p>
      <text:p text:style-name="P276"><text:span text:style-name="T38">1</text:span><text:tab/><text:span text:style-name="T1022">Ein drittes Auge erscheint auf deiner Stirn.</text:span></text:p>
      <text:p text:style-name="P276"><text:span text:style-name="T1023">2</text:span><text:tab/><text:span text:style-name="T1022">Deine Augen leuchten auf.</text:span></text:p>
      <text:p text:style-name="P276"><text:span text:style-name="T1023">3</text:span><text:tab/><text:span text:style-name="T1022">Deine Augen sind zugeschmolzen, aber du kannst noch </text:span><text:span text:style-name="T1024">immer </text:span><text:span text:style-name="T1022">sehen.</text:span></text:p>
      <text:p text:style-name="P275"/>
      <text:p text:style-name="P275"><text:span text:style-name="T775">Zauber </text:span>w20:</text:p>
      <text:p text:style-name="P234"><text:span text:style-name="T38">1-11<text:tab/></text:span><text:tab/>Fehlschlag, <text:span text:style-name="T861">Ungnade +1</text:span></text:p>
      <text:p text:style-name="P276"><text:span text:style-name="T38">12-13</text:span><text:tab/><text:span text:style-name="T1025">Du erlangst für 1 Runde einen Blick in die Zukunft. In der nächsten Runde</text:span></text:p>
      <text:p text:style-name="P277"><text:tab/><text:tab/>erhältst du +4 auf einen beliebigen einzelnen Wurf.</text:p>
      <text:p text:style-name="P276"><text:span text:style-name="T38">14-17</text:span><text:tab/><text:span text:style-name="T1025">Du </text:span><text:span text:style-name="T1026">konzentrierst dich</text:span><text:span text:style-name="T1025"> 1 Runde </text:span><text:span text:style-name="T1026">lang auf die nächsten </text:span><text:span text:style-name="T1027">30 Minuten</text:span><text:span text:style-name="T1026"> </text:span><text:span text:style-name="T1028">und erhältst</text:span></text:p>
      <text:p text:style-name="P276"><text:span text:style-name="T1028"><text:tab/><text:tab/>eine zu </text:span><text:span text:style-name="T1029">75%</text:span><text:span text:style-name="T1028"> korrekte Antwort darüber, welche Entscheidung vorteilhaft ist.</text:span></text:p>
      <text:p text:style-name="P276"><text:span text:style-name="T38">18-19</text:span><text:tab/><text:span text:style-name="T1025">Du </text:span><text:span text:style-name="T1026">konzentrierst dich</text:span><text:span text:style-name="T1025"> 1 Runde </text:span><text:span text:style-name="T1026">lang auf die nächsten </text:span><text:span text:style-name="T1027">30 Minuten</text:span><text:span text:style-name="T1026"> </text:span><text:span text:style-name="T1028">und erhältst</text:span></text:p>
      <text:p text:style-name="P276"><text:span text:style-name="T1028"><text:tab/><text:tab/>eine zu </text:span><text:span text:style-name="T1029">80%</text:span><text:span text:style-name="T1028"> korrekte Antwort darüber, welche Entscheidung vorteilhaft ist.</text:span></text:p>
      <text:p text:style-name="P278"><text:span text:style-name="T38">20-23</text:span><text:span text:style-name="T15"><text:tab/></text:span><text:span text:style-name="T1030">Du </text:span><text:span text:style-name="T1031">konzentrierst dich</text:span><text:span text:style-name="T1030"> 1 Runde </text:span><text:span text:style-name="T1031">lang auf die nächsten </text:span><text:span text:style-name="T1027">30 Minuten</text:span><text:span text:style-name="T1031"> </text:span><text:span text:style-name="T1032">und erhältst</text:span></text:p>
      <text:p text:style-name="P278"><text:span text:style-name="T1032"><text:tab/><text:tab/>eine zu </text:span><text:span text:style-name="T1029">8</text:span><text:span text:style-name="T1033">5</text:span><text:span text:style-name="T1029">%</text:span><text:span text:style-name="T1032"> korrekte Antwort darüber, welche Entscheidung vorteilhaft ist.</text:span></text:p>
      <text:p text:style-name="P278"><text:span text:style-name="T38">2</text:span><text:span text:style-name="T1034">4</text:span><text:span text:style-name="T38">-2</text:span><text:span text:style-name="T1034">7</text:span><text:span text:style-name="T15"><text:tab/></text:span><text:span text:style-name="T1030">Du </text:span><text:span text:style-name="T1031">konzentrierst dich</text:span><text:span text:style-name="T1030"> 1 Runde </text:span><text:span text:style-name="T1031">lang auf die nächste </text:span><text:span text:style-name="T1035">1 Stunde</text:span><text:span text:style-name="T1031"> </text:span><text:span text:style-name="T1032">und erhältst eine<text:line-break/><text:tab/><text:tab/>zu </text:span><text:span text:style-name="T1029">8</text:span><text:span text:style-name="T1033">5</text:span><text:span text:style-name="T1029">%</text:span><text:span text:style-name="T1032"> korrekte Antwort darüber, welche </text:span><text:span text:style-name="T1029">Entscheidung</text:span><text:span text:style-name="T1036">en</text:span><text:span text:style-name="T1032"> </text:span><text:span text:style-name="T1037">jeweils </text:span><text:span text:style-name="T1032">vorteilhaft</text:span></text:p>
      <text:p text:style-name="P278"><text:span text:style-name="T1032"><text:tab/><text:tab/></text:span><text:span text:style-name="T1037">sind</text:span><text:span text:style-name="T1032">.</text:span></text:p>
      <text:p text:style-name="P278"><text:span text:style-name="T38">2</text:span><text:span text:style-name="T1038">8</text:span><text:span text:style-name="T38">-2</text:span><text:span text:style-name="T1038">9</text:span><text:span text:style-name="T15"><text:tab/></text:span><text:span text:style-name="T1030">Du </text:span><text:span text:style-name="T1031">konzentrierst dich</text:span><text:span text:style-name="T1030"> 1 Runde </text:span><text:span text:style-name="T1031">lang auf die nächste </text:span><text:span text:style-name="T1035">1 Stunde</text:span><text:span text:style-name="T1031"> </text:span><text:span text:style-name="T1032">und erhältst eine<text:line-break/><text:tab/><text:tab/>zu </text:span><text:span text:style-name="T1039">90</text:span><text:span text:style-name="T1029">%</text:span><text:span text:style-name="T1032"> korrekte Antwort darüber, welche </text:span><text:span text:style-name="T1029">Entscheidung</text:span><text:span text:style-name="T1036">en</text:span><text:span text:style-name="T1032"> </text:span><text:span text:style-name="T1037">jeweils </text:span><text:span text:style-name="T1032">vorteilhaft</text:span></text:p>
      <text:p text:style-name="P278"><text:span text:style-name="T1032"><text:tab/><text:tab/></text:span><text:span text:style-name="T1037">sind</text:span><text:span text:style-name="T1032">.</text:span></text:p>
      <text:p text:style-name="P278"><text:span text:style-name="T1040">30</text:span><text:span text:style-name="T38">-</text:span><text:span text:style-name="T1040">31</text:span><text:span text:style-name="T15"><text:tab/></text:span><text:span text:style-name="T1030">Du </text:span><text:span text:style-name="T1031">konzentrierst dich</text:span><text:span text:style-name="T1030"> 1 Runde </text:span><text:span text:style-name="T1031">lang auf d</text:span><text:span text:style-name="T1041">en</text:span><text:span text:style-name="T1031"> nächste</text:span><text:span text:style-name="T1041">n</text:span><text:span text:style-name="T1031"> </text:span><text:span text:style-name="T1035">1 </text:span><text:span text:style-name="T1039">Tag</text:span><text:span text:style-name="T1031"> </text:span><text:span text:style-name="T1032">und erhältst eine<text:line-break/><text:tab/><text:tab/>zu </text:span><text:span text:style-name="T1039">95</text:span><text:span text:style-name="T1029">%</text:span><text:span text:style-name="T1032"> korrekte Antwort darüber, welche </text:span><text:span text:style-name="T1029">Entscheidung</text:span><text:span text:style-name="T1036">en</text:span><text:span text:style-name="T1032"> </text:span><text:span text:style-name="T1037">jeweils </text:span><text:span text:style-name="T1032">vorteilhaft</text:span></text:p>
      <text:p text:style-name="P278"><text:span text:style-name="T1032"><text:tab/><text:tab/></text:span><text:span text:style-name="T1037">sind</text:span><text:span text:style-name="T1032">.</text:span></text:p>
      <text:p text:style-name="P278"><text:span text:style-name="T1040">32+</text:span><text:span text:style-name="T15"><text:tab/><text:tab/></text:span><text:span text:style-name="T1030">Du </text:span><text:span text:style-name="T1031">konzentrierst dich</text:span><text:span text:style-name="T1030"> 1 Runde </text:span><text:span text:style-name="T1031">lang auf d</text:span><text:span text:style-name="T1041">en</text:span><text:span text:style-name="T1031"> nächste</text:span><text:span text:style-name="T1041">n</text:span><text:span text:style-name="T1031"> </text:span><text:span text:style-name="T1035">1 </text:span><text:span text:style-name="T1039">Monat</text:span><text:span text:style-name="T1031"> </text:span><text:span text:style-name="T1032">und erhältst</text:span></text:p>
      <text:p text:style-name="P278"><text:span text:style-name="T1032"><text:tab/><text:tab/></text:span><text:span text:style-name="T1042">e</text:span><text:span text:style-name="T1032">ine zu </text:span><text:span text:style-name="T1039">9</text:span><text:span text:style-name="T1043">9</text:span><text:span text:style-name="T1029">%</text:span><text:span text:style-name="T1032"> korrekte Antwort darüber, welche </text:span><text:span text:style-name="T1029">Entscheidung</text:span><text:span text:style-name="T1036">en</text:span><text:span text:style-name="T1032"> </text:span><text:span text:style-name="T1037">jeweils</text:span></text:p>
      <text:p text:style-name="P278"><text:span text:style-name="T1037"><text:tab/><text:tab/></text:span><text:span text:style-name="T1032">vorteilhaft </text:span><text:span text:style-name="T1037">sind</text:span><text:span text:style-name="T1032">.</text:span><text:span text:style-name="T1044"> </text:span><text:span text:style-name="T1045">Zusätzlich erhältst du </text:span><text:span text:style-name="T1046">solange </text:span><text:span text:style-name="T1045">+1 auf alle Würfe.</text:span></text:p>
      <text:p text:style-name="P279"><text:span text:style-name="T69"><text:s/>K </text:span><text:span text:style-name="T1047"><text:s/></text:span><text:span text:style-name="T70">leriker</text:span></text:p>
      <text:p text:style-name="P34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338">2</text:span></text:p>
      <text:p text:style-name="P280"><text:span text:style-name="T79">B</text:span><text:span text:style-name="T38">eruf</text:span><text:tab/><text:tab/><text:span text:style-name="T339">Bettelmönch</text:span><text:tab/><text:tab/><text:tab/><text:tab/><text:tab/><text:tab/><text:tab/><text:tab/><text:span text:style-name="T81">E</text:span><text:span text:style-name="T82">rfahrung</text:span> <text:tab/><text:tab/><text:span text:style-name="T338">5</text:span><text:span text:style-name="T83">0</text:span></text:p>
      <text:p text:style-name="P280"><text:span text:style-name="T79">G</text:span><text:span text:style-name="T38">esinnung</text:span><text:tab/><text:span text:style-name="T1048">Ordnung</text:span><text:span text:style-name="T1049"><text:tab/></text:span><text:tab/><text:span text:style-name="T79">I</text:span><text:span text:style-name="T38">nitiative</text:span><text:tab/><text:span text:style-name="T87">w</text:span><text:span text:style-name="T341">20<text:tab/></text:span><text:span text:style-name="T88"><text:tab/></text:span><text:span text:style-name="T90"><text:tab/><text:tab/></text:span><text:span text:style-name="T91">B</text:span><text:span text:style-name="T92">ewegung</text:span><text:span text:style-name="T90"><text:tab/><text:tab/></text:span><text:span text:style-name="T93">7,5</text:span><text:span text:style-name="T94"> </text:span><text:span text:style-name="T95">m</text:span></text:p>
      <text:p text:style-name="P281"><text:span text:style-name="T79">G</text:span><text:span text:style-name="T670">ott</text:span><text:span text:style-name="T96"><text:tab/></text:span><text:span text:style-name="T672">Justitia</text:span><text:span text:style-name="T96"><text:tab/><text:tab/><text:tab/></text:span><text:span text:style-name="T672">U</text:span><text:span text:style-name="T670">ngnade</text:span><text:span text:style-name="T96"><text:tab/><text:tab/></text:span><text:span text:style-name="T93">1<text:tab/><text:tab/><text:tab/><text:tab/></text:span><text:span text:style-name="T673">Z</text:span><text:span text:style-name="T674">auberstufe</text:span><text:span text:style-name="T675"><text:tab/><text:tab/></text:span><text:span text:style-name="T1050">2</text:span></text:p>
      <text:p text:style-name="P282"><text:span text:style-name="T99"><text:tab/></text:span><text:span text:style-name="T1051">Göttin der </text:span><text:span text:style-name="T1052">Gerechtigkeit</text:span><text:span text:style-name="T99"><text:tab/></text:span><text:span text:style-name="T102">M</text:span><text:span text:style-name="T103">alus</text:span><text:span text:style-name="T8"><text:tab/><text:tab/></text:span><text:span text:style-name="T104">−</text:span><text:span text:style-name="T675">4</text:span><text:span text:style-name="T99"><text:tab/><text:tab/><text:tab/><text:tab/></text:span><text:span text:style-name="T106">K</text:span><text:span text:style-name="T107">rit</text:span><text:span text:style-name="T108">.</text:span><text:span text:style-name="T88"><text:tab/><text:tab/><text:tab/>w</text:span><text:span text:style-name="T93">8 </text:span><text:span text:style-name="T109">Tab. </text:span><text:span text:style-name="T88">III</text:span></text:p>
      <text:p text:style-name="P280"><text:span text:style-name="T79">R</text:span><text:span text:style-name="T38">üst</text:span><text:span text:style-name="T110">ung</text:span><text:span text:style-name="T111"><text:tab/></text:span><text:tab/><text:span text:style-name="T112">1</text:span><text:span text:style-name="T93">5</text:span><text:tab/><text:span text:style-name="T679">Schuppenpanzer</text:span><text:span text:style-name="T680">+Schild</text:span><text:span text:style-name="T115"> </text:span><text:span text:style-name="T116">(RK</text:span><text:span text:style-name="T1053">4+1</text:span><text:span text:style-name="T116">)</text:span><text:tab/><text:tab/><text:span text:style-name="T118">P</text:span><text:span text:style-name="T119">atzer</text:span><text:span text:style-name="T99"><text:tab/><text:tab/><text:tab/></text:span><text:span text:style-name="T88">w1</text:span><text:span text:style-name="T93">6</text:span></text:p>
      <text:p text:style-name="P280"><text:span text:style-name="T79">L</text:span><text:span text:style-name="T38">eben</text:span><text:tab/><text:tab/><text:span text:style-name="T112">1</text:span><text:span text:style-name="T354">6</text:span><text:span text:style-name="T112"><text:tab/></text:span><text:span text:style-name="T121">(</text:span><text:span text:style-name="T122">w4+</text:span><text:span text:style-name="T355">2</text:span><text:span text:style-name="T121">w</text:span><text:span text:style-name="T356">8</text:span><text:span text:style-name="T121">+</text:span><text:span text:style-name="T355">3</text:span><text:span text:style-name="T121">)</text:span><text:span text:style-name="T126"><text:tab/><text:tab/><text:tab/><text:tab/></text:span><text:span text:style-name="T128"><text:tab/><text:tab/><text:tab/></text:span><text:span text:style-name="T129">A</text:span><text:span text:style-name="T130">ngriff<text:tab/></text:span><text:span text:style-name="T129">S</text:span><text:span text:style-name="T130">chaden<text:tab/></text:span></text:p>
      <text:p text:style-name="P40"><text:span text:style-name="T131">S</text:span><text:span text:style-name="T132">tärke</text:span><text:span text:style-name="T133"><text:tab/><text:tab/><text:tab/></text:span><text:span text:style-name="T134">1</text:span><text:span text:style-name="T686">2</text:span><text:span text:style-name="T135"><text:tab/><text:tab/></text:span><text:span text:style-name="T137"><text:tab/><text:tab/><text:tab/><text:tab/></text:span><text:span text:style-name="T138">N</text:span><text:span text:style-name="T139">ahkampf</text:span><text:span text:style-name="T140"><text:tab/><text:tab/></text:span><text:span text:style-name="T367">+1</text:span><text:span text:style-name="T135"><text:tab/><text:tab/><text:tab/></text:span></text:p>
      <text:p text:style-name="P283"><text:span text:style-name="T131">G</text:span><text:span text:style-name="T132">eschick</text:span><text:span text:style-name="T133"><text:tab/><text:tab/><text:tab/></text:span><text:span text:style-name="T134">1</text:span><text:span text:style-name="T359">2</text:span><text:span text:style-name="T143"><text:tab/></text:span><text:span text:style-name="T140"><text:tab/></text:span><text:span text:style-name="T144"> </text:span><text:span text:style-name="T145">R</text:span><text:span text:style-name="T146">eflex</text:span><text:span text:style-name="T137"><text:tab/> <text:s text:c="2"/></text:span><text:span text:style-name="T1054"><text:s/>0</text:span><text:span text:style-name="T366"><text:tab/></text:span><text:span text:style-name="T137"><text:tab/></text:span><text:span text:style-name="T138">F</text:span><text:span text:style-name="T139">ernkampf</text:span><text:span text:style-name="T140"><text:tab/><text:tab/></text:span><text:span text:style-name="T367">+1</text:span><text:span text:style-name="T148"><text:tab/></text:span><text:span text:style-name="T135"><text:tab/><text:tab/></text:span></text:p>
      <text:p text:style-name="P284"><text:span text:style-name="T131">A</text:span><text:span text:style-name="T132">usdauer</text:span><text:span text:style-name="T133"><text:tab/><text:tab/></text:span><text:span text:style-name="T134">1</text:span><text:span text:style-name="T1055">4</text:span><text:span text:style-name="T135"><text:tab/></text:span><text:span text:style-name="T136">+</text:span><text:span text:style-name="T1056">1</text:span><text:span text:style-name="T136"><text:tab/></text:span><text:span text:style-name="T144"> </text:span><text:span text:style-name="T145">Z</text:span><text:span text:style-name="T146">ähigkeit</text:span><text:span text:style-name="T137"> </text:span><text:span text:style-name="T88">+2</text:span></text:p>
      <text:p text:style-name="P284"><text:span text:style-name="T131">P</text:span><text:span text:style-name="T132">ersönlichkeit</text:span><text:span text:style-name="T133"><text:tab/></text:span><text:span text:style-name="T686">13</text:span><text:span text:style-name="T135"><text:tab/></text:span><text:span text:style-name="T687">+</text:span><text:span text:style-name="T1057">1</text:span><text:span text:style-name="T136"><text:tab/></text:span><text:span text:style-name="T153"> </text:span><text:span text:style-name="T145">W</text:span><text:span text:style-name="T146">illen</text:span><text:span text:style-name="T137"><text:tab/> <text:s text:c="2"/></text:span><text:span text:style-name="T373">+</text:span><text:span text:style-name="T689">2</text:span></text:p>
      <text:p text:style-name="P284"><text:span text:style-name="T131">I</text:span><text:span text:style-name="T132">ntelligenz</text:span><text:span text:style-name="T133"><text:tab/><text:tab/> </text:span><text:span text:style-name="T142">8</text:span><text:span text:style-name="T135"><text:tab/></text:span><text:span text:style-name="T155">-</text:span><text:span text:style-name="T690">1</text:span><text:span text:style-name="T136"><text:tab/></text:span><text:span text:style-name="T156"> </text:span><text:span text:style-name="T145">S</text:span><text:span text:style-name="T146">prachen</text:span><text:span text:style-name="T137"><text:tab/></text:span><text:span text:style-name="T377">Gemein</text:span><text:span text:style-name="T350">sprache</text:span></text:p>
      <text:p text:style-name="P284"><text:span text:style-name="T131">G</text:span><text:span text:style-name="T132">lück</text:span><text:span text:style-name="T133"><text:tab/><text:tab/><text:tab/></text:span><text:span text:style-name="T134"> </text:span><text:span text:style-name="T460">9</text:span><text:span text:style-name="T140"><text:tab/></text:span><text:span text:style-name="T380"> <text:s text:c="3"/></text:span><text:span text:style-name="T140"><text:tab/></text:span><text:span text:style-name="T144"> </text:span><text:span text:style-name="T145">S</text:span><text:span text:style-name="T146">chicksal</text:span><text:span text:style-name="T137"><text:tab/></text:span><text:span text:style-name="T382">Reines Herz: Unheiliges vertreiben +1</text:span></text:p>
      <text:p text:style-name="P167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285"><text:span text:style-name="T79">N</text:span><text:span text:style-name="T166">ah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/text:span></text:p>
      <text:p text:style-name="P286"><text:span text:style-name="T1058">Langschwert</text:span><text:span text:style-name="T88"><text:tab/><text:tab/><text:tab/></text:span><text:span text:style-name="T112">w20</text:span><text:span text:style-name="T384"><text:tab/></text:span><text:span text:style-name="T682">+1</text:span><text:span text:style-name="T87"><text:tab/><text:tab/></text:span><text:span text:style-name="T112">w</text:span><text:span text:style-name="T385">8</text:span><text:span text:style-name="T169"><text:tab/><text:tab/><text:tab/></text:span><text:span text:style-name="T170"><text:tab/><text:tab/><text:tab/><text:tab/><text:tab/><text:tab/><text:tab/><text:tab/><text:tab/></text:span></text:p>
      <text:p text:style-name="P286"><text:span text:style-name="T171">unbewaffnet</text:span><text:span text:style-name="T87"><text:tab/><text:tab/><text:tab/></text:span><text:span text:style-name="T112">w20</text:span><text:span text:style-name="T87"><text:tab/></text:span><text:span text:style-name="T682">+1</text:span><text:span text:style-name="T87"><text:tab/><text:tab/></text:span><text:span text:style-name="T171">w3</text:span><text:span text:style-name="T173"><text:tab/></text:span><text:span text:style-name="T392"><text:tab/><text:tab/></text:span><text:span text:style-name="T174"><text:tab/><text:tab/><text:tab/><text:tab/><text:tab/><text:tab/><text:tab/><text:tab/><text:tab/></text:span></text:p>
      <text:p text:style-name="P287"><text:span text:style-name="T175"><text:tab/><text:tab/><text:tab/><text:tab/> <text:s text:c="7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text:tab/><text:tab/><text:tab/><text:tab/><text:tab/><text:tab/><text:tab/></text:span></text:p>
      <text:p text:style-name="P288"><text:span text:style-name="T79">F</text:span><text:span text:style-name="T166">ern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text:tab/><text:tab/></text:span><text:span text:style-name="T79">R</text:span><text:span text:style-name="T38">eichw</text:span><text:span text:style-name="T177">eite</text:span><text:span text:style-name="T178"> </text:span><text:span text:style-name="T179">-/-2/-w</text:span></text:p>
      <text:p text:style-name="P285"><text:span text:style-name="T383">Weihwasser</text:span><text:span text:style-name="T87"><text:tab/><text:tab/><text:tab/></text:span><text:span text:style-name="T112">w20</text:span><text:span text:style-name="T87"><text:tab/></text:span><text:span text:style-name="T682">+1</text:span><text:span text:style-name="T87"><text:tab/><text:tab/></text:span><text:span text:style-name="T112">w</text:span><text:span text:style-name="T694">4<text:tab/></text:span><text:span text:style-name="T87"><text:tab/><text:tab/></text:span><text:span text:style-name="T383">3 </text:span><text:span text:style-name="T87">/ </text:span><text:span text:style-name="T383">6 </text:span><text:span text:style-name="T87">/ </text:span><text:span text:style-name="T383">9</text:span><text:span text:style-name="T180"><text:tab/><text:tab/></text:span><text:span text:style-name="T695">gegen </text:span><text:span text:style-name="T696">u</text:span><text:span text:style-name="T695">nheilige Wesen</text:span></text:p>
      <text:p text:style-name="P285"><text:span text:style-name="T697">Schleuder<text:tab/><text:tab/></text:span><text:span text:style-name="T339"><text:tab/></text:span><text:span text:style-name="T697">w20<text:tab/></text:span><text:span text:style-name="T1059">+1</text:span><text:span text:style-name="T339"><text:tab/><text:tab/></text:span><text:span text:style-name="T697">w4<text:tab/></text:span><text:span text:style-name="T339"><text:tab/><text:tab/></text:span><text:span text:style-name="T697">12/24/48</text:span><text:tab/><text:tab/><text:span text:style-name="T695">20 Geschosse</text:span></text:p>
      <text:p text:style-name="P289"><text:span text:style-name="T699"><text:tab/><text:tab/><text:tab/><text:tab/> <text:s text:c="7"/></text:span><text:span text:style-name="T289"><text:tab/></text:span><text:span text:style-name="T699"><text:tab/><text:tab/> <text:s text:c="3"/></text:span><text:span text:style-name="T289"><text:tab/></text:span><text:span text:style-name="T699"><text:tab/><text:tab/> <text:s text:c="3"/></text:span><text:span text:style-name="T289"><text:tab/></text:span><text:span text:style-name="T699"> <text:s text:c="4"/></text:span><text:span text:style-name="T289">/</text:span><text:span text:style-name="T699"> <text:s text:c="4"/></text:span><text:span text:style-name="T289">/</text:span><text:span text:style-name="T699"><text:tab/></text:span><text:span text:style-name="T289"><text:tab/></text:span><text:span text:style-name="T699"><text:tab/><text:tab/><text:tab/><text:tab/><text:tab/><text:tab/></text:span></text:p>
      <text:p text:style-name="P290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5"/></text:span><text:span text:style-name="T700">-</text:span><text:span text:style-name="T186"><text:tab/></text:span><text:span text:style-name="T187">Gold</text:span><text:span text:style-name="T188"><text:tab/> <text:s text:c="3"/></text:span><text:span text:style-name="T189"><text:s text:c="2"/></text:span><text:span text:style-name="T700">8</text:span><text:span text:style-name="T189"><text:tab/></text:span><text:span text:style-name="T190">Silbe</text:span><text:span text:style-name="T191">r <text:s text:c="6"/></text:span><text:span text:style-name="T188"><text:s text:c="5"/></text:span><text:span text:style-name="T700">9</text:span><text:span text:style-name="T192"><text:tab/></text:span><text:span text:style-name="T193">Kupfer</text:span></text:p>
      <text:p text:style-name="P291"><text:span text:style-name="T1060">Heiliges Symbol, Fläschchen Weihwasser, </text:span><text:span text:style-name="T1061">Öllaterne, </text:span><text:span text:style-name="T1060">Schild, </text:span><text:span text:style-name="T1062">Wasserschlauch, Ration, </text:span></text:p>
      <text:p text:style-name="P292"><text:span text:style-name="T707">Z</text:span><text:span text:style-name="T708">auber</text:span><text:span text:style-name="T709"> </text:span><text:span text:style-name="T710">(</text:span><text:span text:style-name="T1063">5</text:span><text:span text:style-name="T710"> + </text:span><text:span text:style-name="T712">Persönlichkeitsmod </text:span><text:span text:style-name="T713">= </text:span><text:span text:style-name="T1064">6</text:span><text:span text:style-name="T710">)<text:tab/><text:tab/></text:span><text:span text:style-name="T1065"><text:tab/><text:tab/><text:tab/></text:span><text:span text:style-name="T716">w20 + Persönlichkeitsmod + Zauberstufe </text:span><text:span text:style-name="T713">= </text:span><text:span text:style-name="T717">w20+</text:span><text:span text:style-name="T1064">3</text:span></text:p>
      <text:p text:style-name="P293"><text:span text:style-name="T816">Böses entdecken, Göttermahl, Heilige Zuflucht, Schutz vor Bösem, Segnung,<text:line-break/></text:span><text:span text:style-name="T1066">Zweites Gesicht</text:span></text:p>
      <text:p text:style-name="P294"><text:span text:style-name="T723">H</text:span><text:span text:style-name="T70">ände auflegen</text:span><text:tab/><text:tab/><text:tab/><text:tab/><text:tab/><text:tab/><text:tab/><text:tab/><text:span text:style-name="T716">w20 + Persönlichkeitsmod + Zauberstufe </text:span><text:span text:style-name="T713">= </text:span><text:span text:style-name="T717">w20+</text:span><text:span text:style-name="T1067">3</text:span></text:p>
      <text:p text:style-name="P295"><text:span text:style-name="T726">Gesinnung:</text:span><text:tab/>Gleich<text:tab/><text:tab/>Angrenzend<text:tab/>Gegensätzlich<text:span text:style-name="T306"><text:tab/><text:tab/></text:span><text:span text:style-name="T726">Zustand heilen</text:span><text:tab/><text:tab/><text:tab/></text:p>
      <text:p text:style-name="P296"><text:span text:style-name="T38">1-11<text:tab/></text:span><text:tab/><text:tab/>Fehlschlag<text:tab/>Fehlschlag<text:tab/>Fehlschlag<text:tab/><text:tab/><text:span text:style-name="T727">1 Würfel = Bruch</text:span></text:p>
      <text:p text:style-name="P296"><text:span text:style-name="T38">12-13</text:span><text:tab/><text:tab/>2 Würfel<text:tab/><text:tab/>1 Würfel<text:tab/><text:tab/>1 Würfel<text:tab/><text:tab/><text:tab/><text:span text:style-name="T727">2 Würfel = </text:span><text:span text:style-name="T728">krank, </text:span><text:span text:style-name="T727">Organ</text:span></text:p>
      <text:p text:style-name="P296"><text:span text:style-name="T38">14-19</text:span><text:tab/><text:tab/>3 Würfel<text:tab/><text:tab/>2 Würfel<text:tab/><text:tab/>1 Würfel<text:tab/><text:tab/><text:tab/><text:span text:style-name="T727">3 Würfel = Lähmung, Gift</text:span></text:p>
      <text:p text:style-name="P296"><text:span text:style-name="T38">20-21</text:span><text:tab/><text:tab/>4 Würfel<text:tab/><text:tab/>3 Würfel<text:tab/><text:tab/>2 Würfel<text:tab/><text:tab/><text:tab/><text:span text:style-name="T727">4 Würfel = blind, taub</text:span></text:p>
      <text:p text:style-name="P296"><text:span text:style-name="T38">22+<text:tab/></text:span><text:tab/><text:tab/>5 Würfel<text:tab/><text:tab/>4 Würfel<text:tab/><text:tab/>3 Würfel<text:tab/><text:tab/><text:span text:style-name="T729">[</text:span><text:span text:style-name="T730">max. ZS TW des Ziels anwenden</text:span><text:span text:style-name="T729">]</text:span></text:p>
      <text:p text:style-name="P297"><text:span text:style-name="T731">U</text:span><text:span text:style-name="T1068">nheiliges vertreiben</text:span><text:span text:style-name="T1069"><text:tab/><text:tab/><text:tab/></text:span><text:span text:style-name="T1070">w</text:span><text:span text:style-name="T1071">20 + Persönlichkeitmod + Zauberstufe + Glücksmod </text:span><text:span text:style-name="T1072">+ Schicksal </text:span><text:span text:style-name="T1073">=</text:span><text:span text:style-name="T1071"> </text:span><text:span text:style-name="T737">w20+</text:span><text:span text:style-name="T1074">4</text:span></text:p>
      <text:p text:style-name="P298">1-11<text:tab/> <text:s text:c="2"/><text:span text:style-name="T15">Fehlschlag, Ungnade+1<text:tab/><text:tab/><text:tab/><text:tab/><text:tab/></text:span>12-13<text:span text:style-name="T15"> </text:span><text:span text:style-name="T739">auf 9m </text:span><text:span text:style-name="T15">1 vertr</text:span><text:span text:style-name="T739">eiben, </text:span><text:span text:style-name="T740">Willen negiert</text:span></text:p>
      <text:p text:style-name="P299">14-17<text:span text:style-name="T15"> </text:span><text:span text:style-name="T739">auf 9m </text:span><text:span text:style-name="T15">w3+ZS <text:s/>vertr</text:span><text:span text:style-name="T739">eiben, </text:span><text:span text:style-name="T740">Willen negiert</text:span><text:span text:style-name="T15"><text:tab/></text:span>18-19<text:span text:style-name="T15"> </text:span><text:span text:style-name="T739">auf 9m </text:span><text:span text:style-name="T15">w4+ZS vertr</text:span><text:span text:style-name="T739">eiben, </text:span><text:span text:style-name="T740">Willen negiert</text:span></text:p>
      <text:p text:style-name="P299"><text:span text:style-name="T741">20-23</text:span><text:span text:style-name="T15"> </text:span><text:span text:style-name="T739">auf </text:span><text:span text:style-name="T742">18</text:span><text:span text:style-name="T739">m </text:span><text:span text:style-name="T15">w</text:span><text:span text:style-name="T742">6</text:span><text:span text:style-name="T15">+ZS vertr</text:span><text:span text:style-name="T739">eiben, </text:span><text:span text:style-name="T740">Willen negiert</text:span><text:span text:style-name="T739"><text:tab/></text:span>24-2<text:span text:style-name="T743">7</text:span> <text:span text:style-name="T739">auf 1</text:span><text:span text:style-name="T15">8m w8+ZS vertr</text:span><text:span text:style-name="T739">eiben, </text:span><text:span text:style-name="T742">w3 Schaden</text:span></text:p>
      <text:p text:style-name="P299">28-29<text:span text:style-name="T15"> </text:span><text:span text:style-name="T739">auf 18m </text:span><text:span text:style-name="T15">2w6+ZS vertr</text:span><text:span text:style-name="T739">eiben</text:span><text:span text:style-name="T15">, w4 </text:span><text:span text:style-name="T744">Schad</text:span><text:span text:style-name="T745">en<text:tab/></text:span>30-31 <text:span text:style-name="T739">auf 3</text:span><text:span text:style-name="T15">6m w8+ZS </text:span><text:span text:style-name="T746">tot</text:span></text:p>
      <text:p text:style-name="P298">3<text:span text:style-name="T747">2+</text:span><text:span text:style-name="T748"><text:tab/> <text:s text:c="2"/></text:span><text:span text:style-name="T739">auf </text:span><text:span text:style-name="T748">72</text:span><text:span text:style-name="T15">m </text:span><text:span text:style-name="T748">2</text:span><text:span text:style-name="T15">w</text:span><text:span text:style-name="T748">6</text:span><text:span text:style-name="T15">+ZS </text:span><text:span text:style-name="T746">tot</text:span><text:span text:style-name="T744"><text:tab/><text:tab/><text:tab/><text:tab/><text:tab/><text:tab/></text:span><text:span text:style-name="T749">[</text:span><text:span text:style-name="T750">für TW&gt;</text:span><text:span text:style-name="T751">1</text:span><text:span text:style-name="T750"> </text:span><text:span text:style-name="T751">alles </text:span><text:span text:style-name="T750">entsprechend reduziert</text:span><text:span text:style-name="T749">]</text:span></text:p>
      <text:p text:style-name="P300"><text:span text:style-name="T1075">G</text:span><text:span text:style-name="T70">öttlichen </text:span><text:span text:style-name="T723">B</text:span><text:span text:style-name="T70">eistand </text:span><text:span text:style-name="T1076">erflehen</text:span><text:tab/><text:tab/><text:tab/><text:tab/><text:tab/><text:span text:style-name="T756">w20 + Persönlichkeitsmod + Zauberstufe </text:span><text:span text:style-name="T713">= </text:span><text:span text:style-name="T717">w20+</text:span><text:span text:style-name="T1067">3</text:span></text:p>
      <text:p text:style-name="P301"><text:span text:style-name="T757">immer </text:span>Ungnade +10,<text:tab/><text:tab/><text:span text:style-name="T758">Effekt </text:span><text:span text:style-name="T759">z.B.: </text:span>Kerze anzünden: 10, Flammensäule: 18</text:p>
      <table:table table:name="Table8" table:style-name="Table8">
        <table:table-column table:style-name="Table8.A"/>
        <table:table-column table:style-name="Table8.B"/>
        <table:table-column table:style-name="Table8.C"/>
        <table:table-column table:style-name="Table8.D"/>
        <table:table-column table:style-name="Table8.E"/>
        <table:table-column table:style-name="Table8.D"/>
        <table:table-column table:style-name="Table8.G"/>
        <table:table-column table:style-name="Table8.H"/>
        <text:soft-page-break/>
        <table:table-row>
          <table:table-cell table:style-name="Table8.A1" office:value-type="string">
            <text:p text:style-name="P302">Kleriker</text:p>
            <text:p text:style-name="P303">Stufe<text:line-break/><text:span text:style-name="T290">(Erfahrung)</text:span></text:p>
          </table:table-cell>
          <table:table-cell table:style-name="Table8.A1" office:value-type="string">
            <text:p text:style-name="P304">Angriff</text:p>
          </table:table-cell>
          <table:table-cell table:style-name="Table8.A1" office:value-type="string">
            <text:p text:style-name="P305"><text:span text:style-name="T292">Volltreffer-würfel</text:span>/Tabelle</text:p>
          </table:table-cell>
          <table:table-cell table:style-name="Table8.A1" office:value-type="string">
            <text:p text:style-name="P305">Aktions-</text:p>
            <text:p text:style-name="P305">würfel</text:p>
          </table:table-cell>
          <table:table-cell table:style-name="Table8.A1" office:value-type="string">
            <text:p text:style-name="P305">Reflex</text:p>
          </table:table-cell>
          <table:table-cell table:style-name="Table8.A1" office:value-type="string">
            <text:p text:style-name="P305">Zähigkeit</text:p>
          </table:table-cell>
          <table:table-cell table:style-name="Table8.A1" office:value-type="string">
            <text:p text:style-name="P305">Willen</text:p>
          </table:table-cell>
          <table:table-cell table:style-name="Table8.H1" office:value-type="string">
            <text:p text:style-name="P304">Zauber <text:span text:style-name="T760">pro </text:span>Stufe</text:p>
            <text:p text:style-name="P306"><text:s/></text:p>
            <text:p text:style-name="P304">1 <text:s text:c="2"/>2 <text:s text:c="2"/>3 <text:s text:c="2"/>4 <text:s text:c="2"/>5</text:p>
          </table:table-cell>
        </table:table-row>
        <table:table-row>
          <table:table-cell table:style-name="Table8.A2" office:value-type="string">
            <text:p text:style-name="P307">1 <text:s text:c="4"/><text:span text:style-name="T402">(10)</text:span></text:p>
          </table:table-cell>
          <table:table-cell table:style-name="Table8.A2" office:value-type="string">
            <text:p text:style-name="P304">+0</text:p>
          </table:table-cell>
          <table:table-cell table:style-name="Table8.A2" office:value-type="string">
            <text:p text:style-name="P305">w<text:span text:style-name="T761">8</text:span>/III</text:p>
          </table:table-cell>
          <table:table-cell table:style-name="Table8.A2" office:value-type="string">
            <text:p text:style-name="P305">w20</text:p>
          </table:table-cell>
          <table:table-cell table:style-name="Table8.A2" office:value-type="string">
            <text:p text:style-name="P305">+<text:span text:style-name="T761">0</text:span></text:p>
          </table:table-cell>
          <table:table-cell table:style-name="Table8.A2" office:value-type="string">
            <text:p text:style-name="P305">+1</text:p>
          </table:table-cell>
          <table:table-cell table:style-name="Table8.A2" office:value-type="string">
            <text:p text:style-name="P305">+<text:span text:style-name="T404">1</text:span></text:p>
          </table:table-cell>
          <table:table-cell table:style-name="Table8.H2" office:value-type="string">
            <text:p text:style-name="P308">4 <text:s text:c="2"/><text:span text:style-name="T762">−</text:span><text:span text:style-name="T283"> <text:s text:c="2"/></text:span><text:span text:style-name="T762">−</text:span><text:span text:style-name="T283"> <text:s text:c="3"/></text:span><text:span text:style-name="T762">−</text:span><text:span text:style-name="T283"> <text:s text:c="2"/></text:span><text:span text:style-name="T762">−</text:span></text:p>
          </table:table-cell>
        </table:table-row>
        <table:table-row>
          <table:table-cell table:style-name="Table8.A2" office:value-type="string">
            <text:p text:style-name="P307">2 <text:s text:c="4"/><text:span text:style-name="T402">(</text:span><text:span text:style-name="T1077">5</text:span><text:span text:style-name="T402">0)</text:span></text:p>
          </table:table-cell>
          <table:table-cell table:style-name="Table8.A2" office:value-type="string">
            <text:p text:style-name="P304">+1</text:p>
          </table:table-cell>
          <table:table-cell table:style-name="Table8.A2" office:value-type="string">
            <text:p text:style-name="P305">w<text:span text:style-name="T761">8</text:span>/III</text:p>
          </table:table-cell>
          <table:table-cell table:style-name="Table8.A2" office:value-type="string">
            <text:p text:style-name="P305">w20</text:p>
          </table:table-cell>
          <table:table-cell table:style-name="Table8.A2" office:value-type="string">
            <text:p text:style-name="P305">+<text:span text:style-name="T761">0</text:span></text:p>
          </table:table-cell>
          <table:table-cell table:style-name="Table8.A2" office:value-type="string">
            <text:p text:style-name="P305">+1</text:p>
          </table:table-cell>
          <table:table-cell table:style-name="Table8.A2" office:value-type="string">
            <text:p text:style-name="P305">+<text:span text:style-name="T404">1</text:span></text:p>
          </table:table-cell>
          <table:table-cell table:style-name="Table8.H2" office:value-type="string">
            <text:p text:style-name="P304">5 <text:s/><text:span text:style-name="T283"><text:s/></text:span><text:span text:style-name="T764">−</text:span><text:span text:style-name="T765"> <text:s text:c="2"/></text:span><text:span text:style-name="T764">−</text:span><text:span text:style-name="T765"> 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8.A2" office:value-type="string">
            <text:p text:style-name="P307">3 <text:s text:c="2"/><text:span text:style-name="T402">(110)</text:span></text:p>
          </table:table-cell>
          <table:table-cell table:style-name="Table8.A2" office:value-type="string">
            <text:p text:style-name="P304">+2</text:p>
          </table:table-cell>
          <table:table-cell table:style-name="Table8.A2" office:value-type="string">
            <text:p text:style-name="P305">w1<text:span text:style-name="T761">0</text:span>/I<text:span text:style-name="T404">II</text:span></text:p>
          </table:table-cell>
          <table:table-cell table:style-name="Table8.A2" office:value-type="string">
            <text:p text:style-name="P305">w20</text:p>
          </table:table-cell>
          <table:table-cell table:style-name="Table8.A2" office:value-type="string">
            <text:p text:style-name="P305">+1</text:p>
          </table:table-cell>
          <table:table-cell table:style-name="Table8.A2" office:value-type="string">
            <text:p text:style-name="P305">+<text:span text:style-name="T761">1</text:span></text:p>
          </table:table-cell>
          <table:table-cell table:style-name="Table8.A2" office:value-type="string">
            <text:p text:style-name="P305">+<text:span text:style-name="T761">2</text:span></text:p>
          </table:table-cell>
          <table:table-cell table:style-name="Table8.H2" office:value-type="string">
            <text:p text:style-name="P304">5 <text:s text:c="2"/>3 <text:s text:c="2"/><text:span text:style-name="T764">− </text:span><text:span text:style-name="T765">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8.A2" office:value-type="string">
            <text:p text:style-name="P307">4 <text:s text:c="2"/><text:span text:style-name="T402">(1</text:span><text:span text:style-name="T1077">9</text:span><text:span text:style-name="T402">0)</text:span></text:p>
          </table:table-cell>
          <table:table-cell table:style-name="Table8.A2" office:value-type="string">
            <text:p text:style-name="P304">+2</text:p>
          </table:table-cell>
          <table:table-cell table:style-name="Table8.A2" office:value-type="string">
            <text:p text:style-name="P305">w<text:span text:style-name="T404">1</text:span><text:span text:style-name="T761">0</text:span>/I<text:span text:style-name="T761">II</text:span></text:p>
          </table:table-cell>
          <table:table-cell table:style-name="Table8.A2" office:value-type="string">
            <text:p text:style-name="P305">w20</text:p>
          </table:table-cell>
          <table:table-cell table:style-name="Table8.A2" office:value-type="string">
            <text:p text:style-name="P305">+<text:span text:style-name="T761">1</text:span></text:p>
          </table:table-cell>
          <table:table-cell table:style-name="Table8.A2" office:value-type="string">
            <text:p text:style-name="P305">+2</text:p>
          </table:table-cell>
          <table:table-cell table:style-name="Table8.A2" office:value-type="string">
            <text:p text:style-name="P305">+<text:span text:style-name="T404">2</text:span></text:p>
          </table:table-cell>
          <table:table-cell table:style-name="Table8.H2" office:value-type="string">
            <text:p text:style-name="P304">6 <text:s text:c="2"/>4 <text:s text:c="2"/><text:span text:style-name="T764">−</text:span><text:span text:style-name="T765"> 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8.A2" office:value-type="string">
            <text:p text:style-name="P307">5 <text:s text:c="2"/><text:span text:style-name="T402">(</text:span><text:span text:style-name="T1077">29</text:span><text:span text:style-name="T402">0)</text:span></text:p>
          </table:table-cell>
          <table:table-cell table:style-name="Table8.A2" office:value-type="string">
            <text:p text:style-name="P304">+3</text:p>
          </table:table-cell>
          <table:table-cell table:style-name="Table8.A2" office:value-type="string">
            <text:p text:style-name="P305">w<text:span text:style-name="T761">12</text:span>/<text:span text:style-name="T404">I</text:span><text:span text:style-name="T761">II</text:span></text:p>
          </table:table-cell>
          <table:table-cell table:style-name="Table8.A2" office:value-type="string">
            <text:p text:style-name="P305">w20</text:p>
          </table:table-cell>
          <table:table-cell table:style-name="Table8.A2" office:value-type="string">
            <text:p text:style-name="P305">+<text:span text:style-name="T761">1</text:span></text:p>
          </table:table-cell>
          <table:table-cell table:style-name="Table8.A2" office:value-type="string">
            <text:p text:style-name="P305">+<text:span text:style-name="T761">2</text:span></text:p>
          </table:table-cell>
          <table:table-cell table:style-name="Table8.A2" office:value-type="string">
            <text:p text:style-name="P305">+<text:span text:style-name="T761">3</text:span></text:p>
          </table:table-cell>
          <table:table-cell table:style-name="Table8.H2" office:value-type="string">
            <text:p text:style-name="P304">6 <text:s text:c="2"/>5 <text:s text:c="2"/><text:span text:style-name="T766">2</text:span><text:span text:style-name="T765"> 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8.A2" office:value-type="string">
            <text:p text:style-name="P307">6 <text:s text:c="2"/><text:span text:style-name="T402">(</text:span><text:span text:style-name="T1077">4</text:span><text:span text:style-name="T402">10)</text:span></text:p>
          </table:table-cell>
          <table:table-cell table:style-name="Table8.A2" office:value-type="string">
            <text:p text:style-name="P304">+4</text:p>
          </table:table-cell>
          <table:table-cell table:style-name="Table8.A2" office:value-type="string">
            <text:p text:style-name="P305">w<text:span text:style-name="T761">12</text:span>/<text:span text:style-name="T761">III</text:span></text:p>
          </table:table-cell>
          <table:table-cell table:style-name="Table8.A2" office:value-type="string">
            <text:p text:style-name="P305">w20+w1<text:span text:style-name="T761">4</text:span></text:p>
          </table:table-cell>
          <table:table-cell table:style-name="Table8.A2" office:value-type="string">
            <text:p text:style-name="P305">+2</text:p>
          </table:table-cell>
          <table:table-cell table:style-name="Table8.A2" office:value-type="string">
            <text:p text:style-name="P305">+<text:span text:style-name="T761">2</text:span></text:p>
          </table:table-cell>
          <table:table-cell table:style-name="Table8.A2" office:value-type="string">
            <text:p text:style-name="P305">+<text:span text:style-name="T761">4</text:span></text:p>
          </table:table-cell>
          <table:table-cell table:style-name="Table8.H2" office:value-type="string">
            <text:p text:style-name="P304"><text:span text:style-name="T767">7</text:span> <text:s text:c="2"/>5 <text:s text:c="2"/><text:span text:style-name="T768">3</text:span><text:span text:style-name="T765"> <text:s text:c="3"/></text:span><text:span text:style-name="T764">−</text:span><text:span text:style-name="T765"> <text:s text:c="2"/></text:span><text:span text:style-name="T764">−</text:span></text:p>
          </table:table-cell>
        </table:table-row>
        <table:table-row>
          <table:table-cell table:style-name="Table8.A2" office:value-type="string">
            <text:p text:style-name="P307">7 <text:s text:c="2"/><text:span text:style-name="T402">(</text:span><text:span text:style-name="T1077">55</text:span><text:span text:style-name="T402">0)</text:span></text:p>
          </table:table-cell>
          <table:table-cell table:style-name="Table8.A2" office:value-type="string">
            <text:p text:style-name="P305">+<text:span text:style-name="T761">5</text:span></text:p>
          </table:table-cell>
          <table:table-cell table:style-name="Table8.A2" office:value-type="string">
            <text:p text:style-name="P305">w<text:span text:style-name="T761">14</text:span>/<text:span text:style-name="T761">III</text:span></text:p>
          </table:table-cell>
          <table:table-cell table:style-name="Table8.A2" office:value-type="string">
            <text:p text:style-name="P305">w20<text:span text:style-name="T761">+w16</text:span></text:p>
          </table:table-cell>
          <table:table-cell table:style-name="Table8.A2" office:value-type="string">
            <text:p text:style-name="P305">+<text:span text:style-name="T761">2</text:span></text:p>
          </table:table-cell>
          <table:table-cell table:style-name="Table8.A2" office:value-type="string">
            <text:p text:style-name="P305">+<text:span text:style-name="T761">3</text:span></text:p>
          </table:table-cell>
          <table:table-cell table:style-name="Table8.A2" office:value-type="string">
            <text:p text:style-name="P305">+<text:span text:style-name="T761">4</text:span></text:p>
          </table:table-cell>
          <table:table-cell table:style-name="Table8.H2" office:value-type="string">
            <text:p text:style-name="P304"><text:span text:style-name="T767">7</text:span> <text:s text:c="2"/><text:span text:style-name="T767">6</text:span> <text:s text:c="2"/><text:span text:style-name="T768">4</text:span><text:span text:style-name="T765"> <text:s text:c="3"/></text:span><text:span text:style-name="T768">1</text:span><text:span text:style-name="T765"> <text:s text:c="2"/></text:span><text:span text:style-name="T764">−</text:span></text:p>
          </table:table-cell>
        </table:table-row>
        <table:table-row>
          <table:table-cell table:style-name="Table8.A2" office:value-type="string">
            <text:p text:style-name="P307">8 <text:s text:c="2"/><text:span text:style-name="T402">(</text:span><text:span text:style-name="T1077">7</text:span><text:span text:style-name="T402">10)</text:span></text:p>
          </table:table-cell>
          <table:table-cell table:style-name="Table8.A2" office:value-type="string">
            <text:p text:style-name="P305">+<text:span text:style-name="T761">5</text:span></text:p>
          </table:table-cell>
          <table:table-cell table:style-name="Table8.A2" office:value-type="string">
            <text:p text:style-name="P305">w<text:span text:style-name="T761">14</text:span>/<text:span text:style-name="T761">III</text:span></text:p>
          </table:table-cell>
          <table:table-cell table:style-name="Table8.A2" office:value-type="string">
            <text:p text:style-name="P305"><text:span text:style-name="T761">2</text:span>w20</text:p>
          </table:table-cell>
          <table:table-cell table:style-name="Table8.A2" office:value-type="string">
            <text:p text:style-name="P305">+<text:span text:style-name="T761">2</text:span></text:p>
          </table:table-cell>
          <table:table-cell table:style-name="Table8.A2" office:value-type="string">
            <text:p text:style-name="P305">+<text:span text:style-name="T761">3</text:span></text:p>
          </table:table-cell>
          <table:table-cell table:style-name="Table8.A2" office:value-type="string">
            <text:p text:style-name="P305">+<text:span text:style-name="T761">5</text:span></text:p>
          </table:table-cell>
          <table:table-cell table:style-name="Table8.H2" office:value-type="string">
            <text:p text:style-name="P304"><text:span text:style-name="T767">8</text:span> <text:s text:c="2"/><text:span text:style-name="T767">6</text:span> <text:s text:c="2"/><text:span text:style-name="T768">5</text:span><text:span text:style-name="T765"> <text:s text:c="3"/></text:span><text:span text:style-name="T768">2</text:span><text:span text:style-name="T765"> <text:s text:c="2"/></text:span><text:span text:style-name="T764">−</text:span></text:p>
          </table:table-cell>
        </table:table-row>
        <table:table-row>
          <table:table-cell table:style-name="Table8.A2" office:value-type="string">
            <text:p text:style-name="P307">9 <text:s text:c="2"/><text:span text:style-name="T402">(</text:span><text:span text:style-name="T1077">89</text:span><text:span text:style-name="T402">0)</text:span></text:p>
          </table:table-cell>
          <table:table-cell table:style-name="Table8.A2" office:value-type="string">
            <text:p text:style-name="P305">+<text:span text:style-name="T761">6</text:span></text:p>
          </table:table-cell>
          <table:table-cell table:style-name="Table8.A2" office:value-type="string">
            <text:p text:style-name="P305">w<text:span text:style-name="T761">16</text:span>/<text:span text:style-name="T761">III</text:span></text:p>
          </table:table-cell>
          <table:table-cell table:style-name="Table8.A2" office:value-type="string">
            <text:p text:style-name="P305">2w20</text:p>
          </table:table-cell>
          <table:table-cell table:style-name="Table8.A2" office:value-type="string">
            <text:p text:style-name="P305">+3</text:p>
          </table:table-cell>
          <table:table-cell table:style-name="Table8.A2" office:value-type="string">
            <text:p text:style-name="P305">+<text:span text:style-name="T761">3</text:span></text:p>
          </table:table-cell>
          <table:table-cell table:style-name="Table8.A2" office:value-type="string">
            <text:p text:style-name="P305">+<text:span text:style-name="T761">5</text:span></text:p>
          </table:table-cell>
          <table:table-cell table:style-name="Table8.H2" office:value-type="string">
            <text:p text:style-name="P304"><text:span text:style-name="T767">8</text:span> <text:s text:c="2"/><text:span text:style-name="T767">7</text:span> <text:s text:c="2"/><text:span text:style-name="T768">5</text:span><text:span text:style-name="T765"> <text:s text:c="3"/></text:span><text:span text:style-name="T768">3</text:span><text:span text:style-name="T765"> <text:s text:c="2"/></text:span><text:span text:style-name="T768">1</text:span></text:p>
          </table:table-cell>
        </table:table-row>
        <table:table-row>
          <table:table-cell table:style-name="Table8.A2" office:value-type="string">
            <text:p text:style-name="P307">10 <text:s/><text:span text:style-name="T402">10</text:span><text:span text:style-name="T1077">90</text:span><text:span text:style-name="T402">)</text:span></text:p>
          </table:table-cell>
          <table:table-cell table:style-name="Table8.A2" office:value-type="string">
            <text:p text:style-name="P305">+<text:span text:style-name="T761">7</text:span></text:p>
          </table:table-cell>
          <table:table-cell table:style-name="Table8.A2" office:value-type="string">
            <text:p text:style-name="P305"><text:span text:style-name="T761">w16</text:span>/<text:span text:style-name="T761">III</text:span></text:p>
          </table:table-cell>
          <table:table-cell table:style-name="Table8.A2" office:value-type="string">
            <text:p text:style-name="P305">2w20</text:p>
          </table:table-cell>
          <table:table-cell table:style-name="Table8.A2" office:value-type="string">
            <text:p text:style-name="P305">+<text:span text:style-name="T761">3</text:span></text:p>
          </table:table-cell>
          <table:table-cell table:style-name="Table8.A2" office:value-type="string">
            <text:p text:style-name="P305">+<text:span text:style-name="T761">4</text:span></text:p>
          </table:table-cell>
          <table:table-cell table:style-name="Table8.A2" office:value-type="string">
            <text:p text:style-name="P305">+<text:span text:style-name="T761">6</text:span></text:p>
          </table:table-cell>
          <table:table-cell table:style-name="Table8.H2" office:value-type="string">
            <text:p text:style-name="P304"><text:span text:style-name="T767">9</text:span> <text:s text:c="2"/><text:span text:style-name="T767">7</text:span> <text:s text:c="2"/><text:span text:style-name="T768">6</text:span><text:span text:style-name="T765"> <text:s text:c="3"/></text:span><text:span text:style-name="T768">4</text:span><text:span text:style-name="T765"> <text:s text:c="2"/></text:span><text:span text:style-name="T768">2</text:span></text:p>
          </table:table-cell>
        </table:table-row>
      </table:table>
      <text:p text:style-name="P309"/>
      <text:p text:style-name="P310"><text:span text:style-name="T770">Merkmale Kleriker: w8</text:span><text:span text:style-name="T771"> Leben/Stufe</text:span></text:p>
      <text:p text:style-name="P311"><text:s/></text:p>
      <text:p text:style-name="P310">Ungnade</text:p>
      <text:p text:style-name="P312"><text:span text:style-name="T772">jeder</text:span> misslungene Zauber bewirkt Ungnade+1; -<text:span text:style-name="T773">w6 Ungnade pro Tag; </text:span><text:span text:style-name="T774">Opfergabe: </text:span><text:span text:style-name="T775">50 Gold für -1 Ungnade;</text:span></text:p>
      <text:p text:style-name="P313"><text:span text:style-name="T776">ein Zauberwurf im Bereich der Ungnade </text:span><text:span text:style-name="T777">oder eine gewürfelte 1 </text:span><text:span text:style-name="T776">bewirkt Ungnade+1 und einen </text:span><text:span text:style-name="T778">Wurf </text:span><text:span text:style-name="T779">auf </text:span><text:span text:style-name="T778">die<text:line-break/></text:span><text:span text:style-name="T776">Ungnad</text:span><text:span text:style-name="T778">e-Tabelle </text:span><text:span text:style-name="T780">mit </text:span><text:span text:style-name="T781">(</text:span><text:span text:style-name="T780">Zauberwurf – </text:span><text:span text:style-name="T782">Glücksmod</text:span><text:span text:style-name="T783">ifikator</text:span><text:span text:style-name="T781">) </text:span><text:span text:style-name="T780">* w4; </text:span><text:span text:style-name="T784">Ungnade bei Handeln gegen Gesinnung/Gott</text:span></text:p>
      <text:p text:style-name="P314"><text:s/></text:p>
      <text:p text:style-name="P315"><text:span text:style-name="T785">Götter der </text:span><text:span text:style-name="T786">Ordnung</text:span></text:p>
      <text:p text:style-name="P316"><text:span text:style-name="T166">Shul</text:span><text:span text:style-name="T283">:</text:span> Mondgott,<text:tab/><text:span text:style-name="T38">Klazath</text:span>: Kriegsgott,<text:tab/><text:tab/><text:span text:style-name="T166">Ulesh</text:span><text:span text:style-name="T283">:</text:span> Friedensgott,<text:tab/><text:tab/><text:span text:style-name="T38">Choranus</text:span>: Schöpf<text:span text:style-name="T787">er</text:span>gott,<text:line-break/><text:span text:style-name="T38">Daenthar</text:span>: Herr von Erde &amp; Fleiß,<text:tab/><text:tab/><text:tab/><text:span text:style-name="T38">Gorhan</text:span>: Gott der Rache und Tapferkeit,</text:p>
      <text:p text:style-name="P316"><text:span text:style-name="T38">Justitia</text:span>: Göttin der Gerechtigkeit und Gnade,<text:tab/><text:span text:style-name="T38">Aristemis</text:span>: Göttin der Seher und Strategen</text:p>
      <text:p text:style-name="P317"><text:span text:style-name="T786">Neutral</text:span><text:span text:style-name="T785">e Götter</text:span></text:p>
      <text:p text:style-name="P316"><text:span text:style-name="T38">Amun Tor</text:span>: Gott der Rätsel,<text:tab/><text:tab/><text:span text:style-name="T38">Ildavir</text:span>: Göttin der Natur,<text:tab/><text:tab/><text:tab/><text:tab/><text:span text:style-name="T38">Pelagia</text:span>: Göttin der See,<text:line-break/><text:span text:style-name="T38">Cthulhu</text:span>: Priester der Alten,<text:tab/><text:span text:style-name="T788">Lotan</text:span><text:span text:style-name="T789">: die Verschlingerin, Herrin d. Tiefsee<text:tab/></text:span><text:span text:style-name="T790">Ostara</text:span><text:span text:style-name="T791">: Göttin des Frühlings</text:span></text:p>
      <text:p text:style-name="P317"><text:span text:style-name="T785">Götter des </text:span><text:span text:style-name="T786">Chaos</text:span></text:p>
      <text:p text:style-name="P316"><text:span text:style-name="T38">Ahriman</text:span>: Gott des Todes,<text:tab/><text:tab/><text:span text:style-name="T38">Azi Dahaka</text:span>: Dämonenfürst der Stürme &amp; Wüsten,<text:tab/><text:span text:style-name="T38">Cadixtat</text:span>: Chaostitan,</text:p>
      <text:p text:style-name="P318"><text:span text:style-name="T38">Bobugbubilz/</text:span><text:span text:style-name="T792">Schnatermann</text:span><text:span text:style-name="T793">: </text:span>Dämonenfürst der Amphibien,<text:tab/><text:tab/><text:tab/><text:span text:style-name="T38">Malotoch</text:span>: Aaskrähengott,<text:line-break/><text:span text:style-name="T38">Nimlurun</text:span>: Herr des Unrats</text:p>
      <text:p text:style-name="P315"><text:span text:style-name="T794">erlaubte </text:span>Waffen</text:p>
      <text:p text:style-name="P319"><text:span text:style-name="T795">Ordnung</text:span><text:span text:style-name="T786"><text:tab/></text:span>Kriegshammer <text:span text:style-name="T796">w8</text:span>,<text:tab/><text:span text:style-name="T786">Streit</text:span>kolben <text:span text:style-name="T796">w6</text:span>,<text:tab/>Stab <text:span text:style-name="T796">w4</text:span>,<text:tab/><text:tab/><text:tab/><text:span text:style-name="T786">Knüppel </text:span><text:span text:style-name="T796">w4</text:span><text:span text:style-name="T797">,<text:tab/></text:span>Schleuder <text:span text:style-name="T798">w4</text:span></text:p>
      <text:p text:style-name="P319"><text:span text:style-name="T795">Neutral</text:span><text:span text:style-name="T786"><text:tab/></text:span><text:span text:style-name="T799">Zweihänder </text:span><text:span text:style-name="T800">w10</text:span><text:span text:style-name="T799">,<text:tab/>Langschwert </text:span><text:span text:style-name="T800">w8</text:span><text:span text:style-name="T799">,<text:tab/>Kurzschwert </text:span><text:span text:style-name="T800">w6</text:span><text:span text:style-name="T799">,<text:tab/></text:span>Streitkolben <text:span text:style-name="T801">w6</text:span><text:span text:style-name="T802">,</text:span></text:p>
      <text:p text:style-name="P319"><text:tab/><text:tab/>Stab <text:span text:style-name="T801">w4</text:span>,<text:tab/><text:tab/><text:tab/>Dolch <text:span text:style-name="T801">w4</text:span>,<text:tab/><text:tab/><text:tab/>Schleuder <text:span text:style-name="T798">w4</text:span></text:p>
      <text:p text:style-name="P319"><text:span text:style-name="T795">Chaos</text:span><text:span text:style-name="T786"><text:tab/></text:span><text:span text:style-name="T803">Streitaxt </text:span><text:span text:style-name="T804">w10</text:span><text:span text:style-name="T803">, <text:tab/><text:tab/>Handa</text:span><text:span text:style-name="T786">xt </text:span><text:span text:style-name="T801">w6</text:span><text:span text:style-name="T786">, <text:tab/><text:tab/></text:span>Flegel <text:span text:style-name="T801">w6</text:span><text:span text:style-name="T802">, <text:tab/><text:tab/><text:tab/></text:span><text:span text:style-name="T805">Dolch </text:span><text:span text:style-name="T801">w4</text:span>,</text:p>
      <text:p text:style-name="P320"><text:span text:style-name="T803"><text:tab/><text:tab/>Langbo</text:span><text:span text:style-name="T805">gen</text:span><text:span text:style-name="T786"> </text:span><text:span text:style-name="T798">w6</text:span><text:span text:style-name="T786">,<text:tab/><text:tab/></text:span><text:span text:style-name="T803">Kurzbogen </text:span><text:span text:style-name="T804">w6</text:span><text:span text:style-name="T803">,<text:tab/><text:tab/></text:span><text:span text:style-name="T611">Wurfpfeil </text:span><text:span text:style-name="T806">w4</text:span></text:p>
      <text:p text:style-name="P315"><text:span text:style-name="T807">u</text:span>nheilig<text:span text:style-name="T808">e Wesen</text:span></text:p>
      <text:p text:style-name="P321"><text:span text:style-name="T38">Ordnung</text:span><text:tab/><text:tab/>Untote, Dämonen, Teufel, chaotische <text:span text:style-name="T809">E</text:span>xternare, Monster (Basilisk, Medus<text:span text:style-name="T809">a</text:span>),<text:line-break/><text:tab/><text:tab/><text:tab/>Chaos <text:span text:style-name="T809">P</text:span>rimare, chaotische Humanoide (Orks), chaotische Drachen</text:p>
      <text:p text:style-name="P321"><text:span text:style-name="T38">Neutral</text:span><text:tab/><text:tab/>Tiere, Untote, Dämonen, Teufel, Monster (Basilisk, Medusa), Werwölfe,<text:line-break/><text:tab/><text:tab/><text:tab/>Unnatürliche Wesen (Otyughs, Schleime)</text:p>
      <text:p text:style-name="P322"><text:span text:style-name="T1078">Chaos</text:span><text:span text:style-name="T1079"><text:tab/><text:tab/>Engel, Paladine, rechtschaffene Drachen, Fürsten der Ordnung, rechtschaffene Primare und<text:line-break/><text:tab/><text:tab/><text:tab/>Humanoide mit rechtschaffener Gesinnung (z. B. Goblins)</text:span></text:p>
      <text:p text:style-name="P323"><text:span text:style-name="T1080"/></text:p>
      <text:p text:style-name="P324"><text:span text:style-name="T810"><text:s text:c="2"/></text:span><text:span text:style-name="T1081">J</text:span><text:span text:style-name="T811"> </text:span><text:span text:style-name="T810"><text:s/></text:span><text:span text:style-name="T812"><text:s/></text:span><text:span text:style-name="T1082">ustitia</text:span><draw:frame draw:style-name="fr2" draw:name="Image4" text:anchor-type="char" svg:x="136.03mm" svg:y="-0.18mm" svg:width="64.01mm" svg:height="88.14mm" draw:z-index="2"><draw:image xlink:href="Pictures/10000000000002E7000003FFE61A9F98.jpg" xlink:type="simple" xlink:show="embed" xlink:actuate="onLoad" draw:mime-type="image/jpeg"/></draw:frame></text:p>
      <text:p text:style-name="P325"><text:span text:style-name="T1083"/></text:p>
      <text:p text:style-name="P326">Göttin der Gerechtigkeit und Gnade</text:p>
      <text:p text:style-name="P327"/>
      <text:p text:style-name="P328"><text:span text:style-name="T1084">1<text:tab/></text:span><text:span text:style-name="T1085">D</text:span><text:span text:style-name="T1086">u musst fest und gerecht bleiben</text:span></text:p>
      <text:p text:style-name="P329"><text:tab/>im Angesicht von Chaos und Sünde.</text:p>
      <text:p text:style-name="P329"><text:span text:style-name="T1084">2<text:tab/></text:span>Jeder sündigt, aber nicht jeder <text:s/>büßt.</text:p>
      <text:p text:style-name="P329"><text:tab/>Gnade <text:span text:style-name="T1087">nur </text:span>denen, die sie wirklich<text:line-break/><text:tab/>verdienen.</text:p>
      <text:p text:style-name="P329"><text:span text:style-name="T1084">3<text:tab/></text:span>Einige Sünden wiegen schwerer als andere.</text:p>
      <text:p text:style-name="P329"><text:tab/>Wäge sie genau!</text:p>
      <text:p text:style-name="P329"><text:span text:style-name="T1084">4<text:tab/></text:span>Kenne das Gesetz, dass dein Hammer <text:span text:style-name="T1084">immer<text:line-break/><text:tab/></text:span>treffsicher sei.</text:p>
      <text:p text:style-name="P330">5<text:tab/>Zögere nicht Hammer und Schwert der Strafe<text:line-break/><text:tab/>zu führen. Die Gerechten werden dir dankbar sein,</text:p>
      <text:p text:style-name="P331"><text:span text:style-name="T821"/></text:p>
      <text:p text:style-name="P331"><text:span text:style-name="T821">D</text:span><text:span text:style-name="T823">ie heiligen Symbole der Justitia sind Waage und Richtschwert.</text:span></text:p>
      <text:list text:continue-numbering="true" text:style-name="L2">
        <text:list-item>
          <text:p text:style-name="P332"><text:span text:style-name="T821">Kleriker der </text:span><text:span text:style-name="T1088">Justitia</text:span><text:span text:style-name="T821"> </text:span><text:span text:style-name="T1088">sind darin geübt</text:span><text:span text:style-name="T821"> </text:span><text:span text:style-name="T1088">Lüge von Wahrheit zu scheiden.</text:span></text:p>
        </text:list-item>
        <text:list-item>
          <text:p text:style-name="P333"><text:span text:style-name="T821">Kleriker der </text:span><text:span text:style-name="T1088">Justitia</text:span><text:span text:style-name="T821"> </text:span><text:span text:style-name="T824">können </text:span><text:span text:style-name="T1088">alle Schwerter</text:span><text:span text:style-name="T825"> </text:span><text:span text:style-name="T824">benutzen.</text:span></text:p>
        </text:list-item>
        <text:list-item>
          <text:p text:style-name="P333"><text:span text:style-name="T821">Kleriker der </text:span><text:span text:style-name="T1088">Justitia</text:span><text:span text:style-name="T821"> </text:span><text:span text:style-name="T1088">dürfen keinesfalls selbst lügen oder täuschen.</text:span><draw:frame draw:style-name="fr3" draw:name="Image2" text:anchor-type="char" svg:x="61.65mm" svg:y="32.39mm" svg:width="56.07mm" svg:height="62.64mm" draw:z-index="0"><draw:image xlink:href="Pictures/1000000000000219000002485297A125.jpg" xlink:type="simple" xlink:show="embed" xlink:actuate="onLoad" draw:mime-type="image/jpeg"/></draw:frame></text:p>
        </text:list-item>
      </text:list>
      <text:p text:style-name="P222">Tabelle 5-7: Göttliche Ungnade<text:span text:style-name="T828"> </text:span><text:span text:style-name="T829">(</text:span><text:span text:style-name="T828">Zauberwurf – </text:span><text:span text:style-name="T829">Glücksmod</text:span><text:span text:style-name="T830">ifikator</text:span><text:span text:style-name="T829">) </text:span><text:span text:style-name="T828">* w4</text:span></text:p>
      <text:p text:style-name="P223"><text:span text:style-name="T831"><text:s text:c="2"/></text:span><text:span text:style-name="T38">1-</text:span><text:tab/>Du musst Buße tun <text:span text:style-name="T832">und</text:span> darfst 10 Minuten nur noch Gesänge und Gebetslieder von dir geben. *</text:p>
      <text:p text:style-name="P224"><text:s text:c="2"/><text:span text:style-name="T38">2</text:span><text:tab/>Du musst sofort um Vergebung bitten und dazu mindestens eine Stunde <text:span text:style-name="T833">am Stück </text:span>beten. Gelingt <text:span text:style-name="T833">es<text:tab/></text:span></text:p>
      <text:p text:style-name="P224"><text:span text:style-name="T833"><text:tab/>dir</text:span> in den folgenden 2 Stunden nicht, ernte<text:span text:style-name="T833">s</text:span>t <text:span text:style-name="T833">du</text:span> das Missfallen <text:span text:style-name="T833">d</text:span>einer Gottheit <text:span text:style-name="T833">und</text:span> erhältst -1 auf alle<text:tab/></text:p>
      <text:p text:style-name="P224"><text:tab/>Zauberwürfe, bis <text:span text:style-name="T833">du</text:span> die volle Stunde beendet ha<text:span text:style-name="T833">s</text:span>t. *<text:tab/><text:tab/><text:tab/><text:tab/><text:tab/><text:tab/><text:tab/><text:tab/><text:tab/><text:tab/></text:p>
      <text:p text:style-name="P223"><text:s text:c="2"/><text:span text:style-name="T38">3</text:span><text:tab/>Du musst die Macht deine<text:span text:style-name="T834">s</text:span> Gott<text:span text:style-name="T834">es</text:span> mehren, indem du bis zum Sonnenaufgang einen neuen Anhänger</text:p>
      <text:p text:style-name="P223"><text:tab/>finde<text:span text:style-name="T832">st</text:span> <text:span text:style-name="T834">oder</text:span> für 24 Stunden -1 auf alle Würfe <text:span text:style-name="T832">erleidest</text:span>.</text:p>
      <text:p text:style-name="P224"><text:s text:c="2"/><text:span text:style-name="T38">4</text:span><text:tab/>Du erleidest sofort -1 auf alle Zauberwürfe bis zum nächsten Tag.<text:tab/><text:tab/><text:tab/><text:tab/><text:tab/><text:tab/><text:tab/></text:p>
      <text:p text:style-name="P223"><text:s text:c="2"/><text:span text:style-name="T38">5</text:span><text:tab/>D<text:span text:style-name="T835">u</text:span> muss<text:span text:style-name="T835">t</text:span> <text:span text:style-name="T835">d</text:span>ich einer Prüfung <text:span text:style-name="T835">d</text:span>einer Demut unterziehen. Für den Rest des Tages muss<text:span text:style-name="T835">t</text:span> <text:span text:style-name="T835">du</text:span> <text:span text:style-name="T835">dich </text:span>allen</text:p>
      <text:p text:style-name="P223"><text:tab/>anderen Charakteren und Wesen fügen, als wären sie <text:span text:style-name="T835">d</text:span>eine Oberen. Versag<text:span text:style-name="T835">s</text:span>t <text:span text:style-name="T835">du</text:span> dabei (nach<text:line-break/><text:tab/>Ermessen des <text:span text:style-name="T835">Richters</text:span>), verlier<text:span text:style-name="T835">s</text:span>t <text:span text:style-name="T835">du</text:span> sofort für den Rest des Tages sämtliche Zauberfähigkeiten (auch<text:line-break/><text:tab/>Heilung und Hände auflegen).</text:p>
      <text:p text:style-name="P224"><text:s text:c="2"/><text:span text:style-name="T38">6</text:span><text:tab/>Du erleidest einen sofortigen Malus von -1 auf Hände auflegen, bis du dich auf eine Heilungs-Queste<text:tab/></text:p>
      <text:p text:style-name="P224"><text:tab/>begibst. Die Queste bestimm<text:span text:style-name="T835">s</text:span>t du selbst, aber es sollte um die Heilung von Verletzten, Blinden,<text:tab/><text:tab/></text:p>
      <text:p text:style-name="P224"><text:tab/>Lahmen und Kranken gehen. Ist die Mission vollendet, hebt dein Gott den Malus auf. Solange er<text:tab/><text:tab/></text:p>
      <text:p text:style-name="P224"><text:tab/>besteht, gilt er für Hände auflegen, auch wenn der normale Ungnadebereich auf 1 zurückgefallen ist.<text:tab/></text:p>
      <text:p text:style-name="P223"><text:s text:c="2"/><text:span text:style-name="T38">7</text:span><text:tab/>Du musst dich einer Glaubensprüfung unterziehen. Du wirst mit einer Krankheit geschlagen, die dich<text:line-break/><text:tab/>je 1 Punkt Stärke, Geschicklichkeit und Ausdauer kostet. D<text:span text:style-name="T836">ie</text:span> Attributspunkte heil<text:span text:style-name="T836">en</text:span> auf natürliche<text:line-break/><text:tab/>Weise um 1 Punkt pro Tag. Dir ist es verboten, sie magisch zu heilen. Falls du die Prüfung bestehst,<text:tab/></text:p>
      <text:p text:style-name="P223"><text:tab/>wird alles wie vorher, falls nicht vergrößert sich dein Ungnadebereich permanent um einen Punkt.</text:p>
      <text:p text:style-name="P224"><text:s text:c="2"/><text:span text:style-name="T38">8</text:span><text:tab/>Du erleidest für einen Tag -4 auf Zauberwürfe für den Zauber, durch den du in Ungnade gefallen bist.<text:tab/></text:p>
      <text:p text:style-name="P224"><text:tab/>Dies beinhaltet auch Hände auflegen und Unheiliges Vertreiben, falls diese die Ungnade einbrachten.<text:tab/></text:p>
      <text:p text:style-name="P223"><text:s text:c="2"/><text:span text:style-name="T38">9</text:span><text:tab/>Du erleidest sofort -2 auf alle Zauberwürfe bis zum nächsten Tag.</text:p>
      <text:p text:style-name="P224"><text:span text:style-name="T38">10</text:span><text:tab/>Du verlierst für einen Tag den Zugriff auf einen zufällig bestimmten Zauber des ersten Grades.<text:tab/><text:tab/></text:p>
      <text:p text:style-name="P223"><text:span text:style-name="T38">11</text:span><text:tab/>Dir wird von deiner Gottheit befohlen, deinen Glauben zu vertiefen, um ein besseres Verständnis</text:p>
      <text:p text:style-name="P223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224"><text:span text:style-name="T38">12</text:span><text:tab/>Du wirst vorübergehend von deinem Gott verstoßen. Heute kannst du keine Erfahrung mehr<text:tab/><text:tab/></text:p>
      <text:p text:style-name="P224"><text:tab/><text:span text:style-name="T837">s</text:span>ammeln. Nachher kannst du wieder Erfahrung verdienen, aber es gibt keine Nachzahlung.<text:tab/><text:tab/><text:tab/></text:p>
      <text:p text:style-name="P223"><text:span text:style-name="T38">13</text:span><text:tab/>D<text:span text:style-name="T838">u</text:span> verlier<text:span text:style-name="T838">s</text:span>t den Zugriff auf zwei zufällig bestimmte Zauber des ersten Grades <text:span text:style-name="T838">f</text:span>ü<text:span text:style-name="T838">r 1 Tag.</text:span></text:p>
      <text:p text:style-name="P224"><text:span text:style-name="T38">14</text:span><text:tab/>Deine Gottheit wünscht zu prüfen, ob du wirklich den Glauben über die Freuden der Welt stellst.<text:tab/><text:tab/></text:p>
      <text:p text:style-name="P224"><text:tab/>Berechne dein Gesamtvermögen in Goldmünzen. Du erleidest dauerhaft -4 auf alle Zauberwürfe <text:span text:style-name="T838">bis<text:tab/></text:span></text:p>
      <text:p text:style-name="P224"><text:span text:style-name="T838"><text:tab/>du dich von 40% d</text:span>eines Gesamtvermögens <text:span text:style-name="T838">trennst (</text:span><text:span text:style-name="T839">+</text:span><text:span text:style-name="T838">1 pro 10%). </text:span>Opfern bedeutet: zerstören,<text:tab/><text:tab/></text:p>
      <text:p text:style-name="P224"><text:tab/>widmen, spenden, daraus einen Tempel oder eine Statue errichten etc.<text:tab/><text:tab/><text:tab/><text:tab/><text:tab/><text:tab/></text:p>
      <text:p text:style-name="P223"><text:span text:style-name="T38">15</text:span><text:tab/>Deine Gottheit ist heute nicht sehr nachsichtig. Wenn <text:span text:style-name="T840">du d</text:span>ich zur Nachtruhe leg<text:span text:style-name="T840">s</text:span>t, wird <text:span text:style-name="T840">d</text:span>ein</text:p>
      <text:p text:style-name="P223"><text:tab/>Ungnadebereich am kommenden Morgen nicht zurückgesetzt. Er wird auf den neuen Tag übertragen.</text:p>
      <text:p text:style-name="P224"><text:span text:style-name="T38">16</text:span><text:tab/>Dein Gott versagt dir für die nächsten w4 Tage deine Fähigkeit Hände aufzulegen.<text:tab/><text:tab/><text:tab/><text:tab/></text:p>
      <text:p text:style-name="P223"><text:span text:style-name="T38">17</text:span><text:tab/>Du verlierst für 24 Stunden den Zugriff auf w4+1 zufällig bestimmte Zauber.</text:p>
      <text:p text:style-name="P224"><text:span text:style-name="T38">18</text:span><text:tab/>Du bist für w4 Tage nicht in der Lage, Unheiliges zu vertreiben.<text:tab/><text:tab/><text:tab/><text:tab/><text:tab/><text:tab/><text:tab/><text:tab/></text:p>
      <text:p text:style-name="P223"><text:span text:style-name="T38">19</text:span><text:tab/>Du wirst mit einem körperlichen Mal deiner Treulosigkeit <text:span text:style-name="T841">befleckt</text:span>. Es hat die Gestalt eines Stigmas,</text:p>
      <text:p text:style-name="P223"><text:tab/>einer Tätowierung oder eines Geburtsmals, je nach deinen Glauben und deiner Verfehlung. Dieses</text:p>
      <text:p text:style-name="P223"><text:tab/>Zeichen ist für alle die dem gleichen Glauben angehören deutlich sichtbar, selbst durch Kleidung. Für</text:p>
      <text:p text:style-name="P223"><text:tab/>andere könnte es hingegen unsichtbar sein. Wer es sieht und dich darauf anspricht, dem musst du<text:line-break/><text:tab/>deine Sünden und deine Sühne beschreiben. Bewahrst du eine Woche trotz des Mals deinen Glauben,</text:p>
      <text:p text:style-name="P223"><text:tab/>verschwindet das Zeichen.</text:p>
      <text:p text:style-name="P224"><text:span text:style-name="T38">20+</text:span><text:tab/>Deine Fähigkeit Hände aufzulegen ist eingeschränkt. Du kannst sie für 24 Stunden <text:span text:style-name="T841">nur einmal </text:span>pro<text:tab/><text:tab/></text:p>
      <text:p text:style-name="P224"><text:tab/>Wesen einsetzen.<text:tab/><text:tab/><text:tab/><text:tab/><text:tab/><text:tab/><text:tab/><text:tab/><text:tab/><text:tab/><text:tab/><text:tab/><text:tab/><text:tab/><text:tab/><text:tab/></text:p>
      <text:p text:style-name="P224"><text:span text:style-name="T289"/></text:p>
      <text:p text:style-name="P225"><text:span text:style-name="T842">* Du musst sobald möglich beginnen. </text:span><text:span text:style-name="T843">I</text:span><text:span text:style-name="T842">m Kampf </text:span><text:span text:style-name="T844">kannst du </text:span><text:span text:style-name="T845">anfangen</text:span><text:span text:style-name="T842"> </text:span><text:span text:style-name="T845">wenn</text:span><text:span text:style-name="T842"> die Gefahr vorüber ist.</text:span></text:p>
      <text:p text:style-name="P334"><text:span text:style-name="T1089">1-</text:span><text:span text:style-name="T1090">1 </text:span><text:span text:style-name="T1091">Böses entdecken</text:span><text:span text:style-name="T1092"><text:tab/><text:tab/><text:tab/><text:tab/><text:tab/><text:tab/><text:tab/><text:tab/><text:tab/><text:tab/></text:span><text:span text:style-name="T1091">Regeln</text:span><text:span text:style-name="T1093"> </text:span><text:span text:style-name="T1094">260,</text:span><text:span text:style-name="T1093"> </text:span><text:span text:style-name="T1091">Rules</text:span><text:span text:style-name="T1093"> </text:span><text:span text:style-name="T1094">25</text:span><text:span text:style-name="T1091">9</text:span></text:p>
      <text:p text:style-name="P335"><text:span text:style-name="T1095">Grad</text:span> 1, <text:span text:style-name="T853">1 Aktion, </text:span><text:span text:style-name="T849">18m</text:span>, <text:span text:style-name="T849">6 Phasen</text:span> <text:span text:style-name="T853">Dauer, </text:span>Rettung<text:span text:style-name="T853">sw</text:span><text:span text:style-name="T847">urf</text:span><text:span text:style-name="T853"> </text:span>Willen<text:span text:style-name="T853">=</text:span>Zauberwurf</text:p>
      <text:p text:style-name="P336"><text:s/></text:p>
      <text:p text:style-name="P337"><text:span text:style-name="T1096">Du erkennst Böses in einem </text:span>1,5 m breite<text:span text:style-name="T1097">n und 18 m langen</text:span> Strahl von heiligem Symbol ausgehend. <text:span text:style-name="T1098">Böses ist alles was von </text:span><text:span text:style-name="T1099">e</text:span><text:span text:style-name="T1098">ntgegengesetzter Gesinnung </text:span><text:span text:style-name="T1099">oder </text:span><text:span text:style-name="T1098">dir feindlich gesinnt ist.</text:span></text:p>
      <text:p text:style-name="P338"><text:s/></text:p>
      <text:p text:style-name="P339"><text:span text:style-name="T857">Manifestation</text:span> w<text:span text:style-name="T857">3</text:span>:</text:p>
      <text:p text:style-name="P340"><text:span text:style-name="T38">1<text:tab/></text:span><text:tab/><text:span text:style-name="T857">Böse Wesen leuchten schwach</text:span></text:p>
      <text:p text:style-name="P340"><text:span text:style-name="T859">2</text:span><text:span text:style-name="T38"><text:tab/></text:span><text:tab/><text:span text:style-name="T857">Himmlische Trompeten warnen vor bösen Wesen.</text:span></text:p>
      <text:p text:style-name="P340"><text:span text:style-name="T859">3</text:span><text:span text:style-name="T38"><text:tab/></text:span><text:tab/><text:span text:style-name="T857">Böse Wesen verströmen dunkle Schatten in alle Richtungen.</text:span></text:p>
      <text:p text:style-name="P341"><text:s/></text:p>
      <text:p text:style-name="P339">Zauber w20, <text:span text:style-name="T860">Umkehrung</text:span> w<text:span text:style-name="T860">16</text:span>:</text:p>
      <text:p text:style-name="P234"><text:span text:style-name="T38">1-11</text:span><text:tab/><text:tab/>Fehlschlag, <text:span text:style-name="T861">Ungnade +1</text:span></text:p>
      <text:p text:style-name="P342"><text:span text:style-name="T38">12-13</text:span><text:span text:style-name="T15"><text:tab/></text:span><text:span text:style-name="T1100">Wesen entgegengesetzter Gesinnung und gefährliche Gegenstände </text:span><text:span text:style-name="T1101">bis 18 m</text:span></text:p>
      <text:p text:style-name="P340"><text:span text:style-name="T1102"><text:tab/><text:tab/></text:span><text:span text:style-name="T1103">werden </text:span><text:span text:style-name="T1102">möglicherweise </text:span><text:span text:style-name="T1103">offenbar, Willen&gt;=Wurf negiert</text:span></text:p>
      <text:p text:style-name="P340"><text:span text:style-name="T38">14-17</text:span><text:tab/><text:span text:style-name="T1103">Wesen entgegengesetzter Gesinnung und gefährliche Gegenstände </text:span><text:span text:style-name="T1102">bis 18 m</text:span></text:p>
      <text:p text:style-name="P340"><text:span text:style-name="T1102"><text:tab/><text:tab/></text:span><text:span text:style-name="T1103">werden </text:span><text:span text:style-name="T1102">immer </text:span><text:span text:style-name="T1103">offenbar, </text:span><text:span text:style-name="T1102">kein Rettungswurf</text:span></text:p>
      <text:p text:style-name="P340"><text:span text:style-name="T38">18-19</text:span><text:tab/><text:span text:style-name="T1103">Wesen entgegengesetzter Gesinnung und gefährliche Gegenstände </text:span><text:span text:style-name="T1102">bis 36 m</text:span></text:p>
      <text:p text:style-name="P340"><text:span text:style-name="T1102"><text:tab/><text:tab/></text:span><text:span text:style-name="T1103">werden </text:span><text:span text:style-name="T1102">immer </text:span><text:span text:style-name="T1103">offenbar, </text:span><text:span text:style-name="T1102">kein Rettungswurf</text:span></text:p>
      <text:p text:style-name="P340"><text:span text:style-name="T38">20-23</text:span><text:tab/><text:span text:style-name="T1103">Wesen entgegengesetzter Gesinnung und gefährliche Gegenstände </text:span><text:span text:style-name="T1102">bis </text:span><text:span text:style-name="T1104">54</text:span><text:span text:style-name="T1102"> m</text:span></text:p>
      <text:p text:style-name="P340"><text:span text:style-name="T1102"><text:tab/><text:tab/></text:span><text:span text:style-name="T1103">werden </text:span><text:span text:style-name="T1104">auch für Gefährten </text:span><text:span text:style-name="T1103">offenbar, </text:span><text:span text:style-name="T1102">kein Rettungswurf</text:span></text:p>
      <text:p text:style-name="P340"><text:span text:style-name="T38">2</text:span><text:span text:style-name="T867">4</text:span><text:span text:style-name="T38">-2</text:span><text:span text:style-name="T867">7</text:span><text:tab/><text:span text:style-name="T1105">G</text:span><text:span text:style-name="T1103">efährliche Wesen und Gegenstände </text:span><text:span text:style-name="T1102">bis </text:span><text:span text:style-name="T1104">54</text:span><text:span text:style-name="T1102"> m </text:span><text:span text:style-name="T1103">werden </text:span><text:span text:style-name="T1104">auch für Gefährten</text:span></text:p>
      <text:p text:style-name="P340"><text:span text:style-name="T1104"><text:tab/><text:tab/></text:span><text:span text:style-name="T1103">offenbar, </text:span><text:span text:style-name="T1102">kein Rettungswurf</text:span></text:p>
      <text:p text:style-name="P340"><text:span text:style-name="T38">2</text:span><text:span text:style-name="T869">8</text:span><text:span text:style-name="T38">-2</text:span><text:span text:style-name="T869">9</text:span><text:tab/><text:span text:style-name="T1105">G</text:span><text:span text:style-name="T1103">efährliche Wesen und Gegenstände </text:span><text:span text:style-name="T1102">bis </text:span><text:span text:style-name="T1104">54</text:span><text:span text:style-name="T1102"> m </text:span><text:span text:style-name="T1103">werden </text:span><text:span text:style-name="T1104">auch für Gefährten</text:span></text:p>
      <text:p text:style-name="P340"><text:span text:style-name="T1104"><text:tab/><text:tab/></text:span><text:span text:style-name="T1103">offenbar, </text:span><text:span text:style-name="T1106">Wesen erhalten -1 auf alle Würfe </text:span><text:span text:style-name="T1107">(auch Schaden)</text:span></text:p>
      <text:p text:style-name="P340"><text:span text:style-name="T871">30</text:span><text:span text:style-name="T38">-</text:span><text:span text:style-name="T871">31</text:span><text:tab/><text:span text:style-name="T1105">G</text:span><text:span text:style-name="T1103">efährliche Wesen und Gegenstände </text:span><text:span text:style-name="T1102">bis </text:span><text:span text:style-name="T1107">72</text:span><text:span text:style-name="T1102"> m </text:span><text:span text:style-name="T1103">werden </text:span><text:span text:style-name="T1104">auch für Gefährten</text:span></text:p>
      <text:p text:style-name="P340"><text:span text:style-name="T1104"><text:tab/><text:tab/></text:span><text:span text:style-name="T1103">offenbar, </text:span><text:span text:style-name="T1106">Wesen erhalten -</text:span><text:span text:style-name="T1107">2</text:span><text:span text:style-name="T1106"> auf alle Würfe </text:span><text:span text:style-name="T1107">(auch Schaden)</text:span></text:p>
      <text:p text:style-name="P340"><text:span text:style-name="T871">32+</text:span><text:tab/><text:tab/><text:span text:style-name="T1105">G</text:span><text:span text:style-name="T1103">efährliche Wesen und Gegenstände </text:span><text:span text:style-name="T1102">bis </text:span><text:span text:style-name="T1107">90</text:span><text:span text:style-name="T1102"> m </text:span><text:span text:style-name="T1103">werden </text:span><text:span text:style-name="T1104">auch für Gefährten</text:span></text:p>
      <text:p text:style-name="P340"><text:span text:style-name="T1104"><text:tab/><text:tab/></text:span><text:span text:style-name="T1103">offenbar, </text:span><text:span text:style-name="T1106">Wesen erhalten -</text:span><text:span text:style-name="T1107">4</text:span><text:span text:style-name="T1106"> auf alle Würfe </text:span><text:span text:style-name="T1107">(auch Schaden)</text:span></text:p>
      <text:p text:style-name="P340"/>
      <text:p text:style-name="P343"><text:span text:style-name="T877">1-</text:span><text:span text:style-name="T878">3</text:span><text:span text:style-name="T847"> </text:span><text:span text:style-name="T878">Göttermahl</text:span><text:span text:style-name="T848"><text:tab/><text:tab/><text:tab/><text:tab/><text:tab/><text:tab/><text:tab/><text:tab/><text:tab/><text:tab/><text:tab/></text:span><text:span text:style-name="T849">Regeln</text:span><text:span text:style-name="T850"> </text:span><text:span text:style-name="T851">26</text:span><text:span text:style-name="T878">2</text:span><text:span text:style-name="T851">,</text:span><text:span text:style-name="T850"> </text:span><text:span text:style-name="T849">Rules</text:span><text:span text:style-name="T850"> </text:span><text:span text:style-name="T851">2</text:span><text:span text:style-name="T878">62</text:span></text:p>
      <text:p text:style-name="P344"><text:span text:style-name="T852">Grad</text:span> 1, <text:span text:style-name="T853">1 Aktion, </text:span><text:span text:style-name="T879">9 </text:span><text:span text:style-name="T849">m</text:span>, &gt;<text:span text:style-name="T854">= 1</text:span><text:span text:style-name="T849"> Phase</text:span> <text:span text:style-name="T853">Dauer, </text:span><text:span text:style-name="T855">kein </text:span>Rettung<text:span text:style-name="T853">sw</text:span><text:span text:style-name="T855">urf</text:span></text:p>
      <text:p text:style-name="P345"><text:s/></text:p>
      <text:p text:style-name="P346"><text:span text:style-name="T856">Du </text:span><text:span text:style-name="T879">rufst deinen Gott an Speis und Trank zu schaffen. Nahrung ist eine fade graue Masse, Getränk ist frisches Regenwasser.</text:span></text:p>
      <text:p text:style-name="P347"><text:s/></text:p>
      <text:p text:style-name="P348"><text:span text:style-name="T879">Manifestation </text:span>w<text:span text:style-name="T879">4</text:span>:</text:p>
      <text:p text:style-name="P349"><text:span text:style-name="T38">1</text:span><text:tab/><text:tab/><text:span text:style-name="T879">Eine leuchtende reich gedeckte Tafel erscheint</text:span>. </text:p>
      <text:p text:style-name="P349"><text:span text:style-name="T880">2</text:span><text:tab/><text:tab/><text:span text:style-name="T879">Speis und Trank regnet vom Himmel</text:span>. </text:p>
      <text:p text:style-name="P349"><text:span text:style-name="T880">3</text:span><text:tab/><text:tab/><text:span text:style-name="T879">Du würgst das Essen und das Wasser hervor.</text:span> </text:p>
      <text:p text:style-name="P349"><text:span text:style-name="T880">4</text:span><text:tab/><text:tab/><text:span text:style-name="T879">Nicht essbares Material wie Holz, Stein oder Erde wird verwandelt.</text:span> </text:p>
      <text:p text:style-name="P350"><text:s/></text:p>
      <text:p text:style-name="P348">Zauber w20:</text:p>
      <text:p text:style-name="P351"><text:span text:style-name="T38">1-11</text:span><text:tab/><text:tab/>Fehlschlag, <text:span text:style-name="T861">Ungnade +1</text:span></text:p>
      <text:p text:style-name="P352"><text:span text:style-name="T38">12-13</text:span><text:span text:style-name="T15"><text:tab/></text:span><text:span text:style-name="T881">Du </text:span><text:span text:style-name="T882">reinigst bereits vorhandenes Essen und Trinken für w6+ZS Personen.<text:line-break/><text:tab/><text:tab/>Gift ist nicht betroffen.</text:span></text:p>
      <text:p text:style-name="P349"><text:span text:style-name="T38">14-17</text:span><text:tab/><text:span text:style-name="T862">D</text:span><text:span text:style-name="T879">u erschaffst</text:span><text:span text:style-name="T862"> </text:span><text:span text:style-name="T879">Nahrung und Wasser für 5+ZS Personen.</text:span></text:p>
      <text:p text:style-name="P349"><text:span text:style-name="T38">18-19</text:span><text:tab/><text:span text:style-name="T862">D</text:span><text:span text:style-name="T879">u erschaffst</text:span><text:span text:style-name="T862"> </text:span><text:span text:style-name="T879">Nahrung und Wasser für 10+ZS Personen.</text:span></text:p>
      <text:p text:style-name="P349"><text:span text:style-name="T38">20-23</text:span><text:tab/><text:span text:style-name="T862">D</text:span><text:span text:style-name="T879">u erschaffst</text:span><text:span text:style-name="T862"> </text:span><text:span text:style-name="T879">Nahrung und Wasser für 15+ZS Personen.</text:span></text:p>
      <text:p text:style-name="P349"><text:span text:style-name="T38">2</text:span><text:span text:style-name="T867">4</text:span><text:span text:style-name="T38">-2</text:span><text:span text:style-name="T867">7</text:span><text:tab/><text:span text:style-name="T862">D</text:span><text:span text:style-name="T879">u erschaffst</text:span><text:span text:style-name="T862"> </text:span><text:span text:style-name="T879">Nahrung und Wasser für 20+ZS Personen.</text:span></text:p>
      <text:p text:style-name="P349"><text:span text:style-name="T38">2</text:span><text:span text:style-name="T869">8</text:span><text:span text:style-name="T38">-2</text:span><text:span text:style-name="T869">9</text:span><text:tab/><text:span text:style-name="T862">D</text:span><text:span text:style-name="T879">u erschaffst</text:span><text:span text:style-name="T862"> </text:span><text:span text:style-name="T879">Nahrung und Wasser für 30+ZS Personen oder ein Heldenmahl</text:span></text:p>
      <text:p text:style-name="P349"><text:span text:style-name="T879"><text:tab/><text:tab/>für 5 Personen. </text:span><text:span text:style-name="T883">Das</text:span><text:span text:style-name="T879"> Heldenmahl wirkt wie eine volle Nacht Schlaf, stellt</text:span></text:p>
      <text:p text:style-name="P353"><text:tab/><text:tab/>1 Punkt Attributschaden und w4+ZS Lebenspunkte wieder her.</text:p>
      <text:p text:style-name="P349"><text:span text:style-name="T871">30</text:span><text:span text:style-name="T38">-</text:span><text:span text:style-name="T871">31</text:span><text:tab/><text:span text:style-name="T862">D</text:span><text:span text:style-name="T879">u erschaffst</text:span><text:span text:style-name="T862"> </text:span><text:span text:style-name="T879">Nahrung und Wasser für 30+ZS Personen oder ein Heldenmahl</text:span></text:p>
      <text:p text:style-name="P349"><text:span text:style-name="T879"><text:tab/><text:tab/>für 10 Personen. </text:span><text:span text:style-name="T883">Das</text:span><text:span text:style-name="T879"> Heldenmahl wirkt wie eine volle Nacht Schlaf, stellt</text:span></text:p>
      <text:p text:style-name="P353"><text:tab/><text:tab/>2 Punkte Attributschaden und w6+ZS Lebenspunkte wieder her.</text:p>
      <text:p text:style-name="P349"><text:span text:style-name="T871">32+</text:span><text:tab/><text:tab/><text:span text:style-name="T872">D</text:span><text:span text:style-name="T883">ie Erde tut sich auf und ein Füllhorn</text:span><text:span text:style-name="T872"> </text:span><text:span text:style-name="T883">voll Speis und Trank erscheint. Es sättigt<text:line-break/><text:tab/><text:tab/>100 Personen und ein Heldenmahl für 15 Personen. Das</text:span><text:span text:style-name="T879"> Heldenmahl wirkt wie</text:span></text:p>
      <text:p text:style-name="P349"><text:span text:style-name="T879"><text:tab/><text:tab/>eine volle Nacht Schlaf, stellt </text:span><text:span text:style-name="T883">3</text:span><text:span text:style-name="T879"> Punkte Attributschaden und</text:span></text:p>
      <text:p text:style-name="P349"><text:span text:style-name="T879"><text:tab/><text:tab/>w</text:span><text:span text:style-name="T883">10</text:span><text:span text:style-name="T879">+ZS Lebenspunkte wieder her.</text:span></text:p>
      <text:p text:style-name="P344"/>
      <text:p text:style-name="P354"><text:span text:style-name="T877">1-</text:span><text:span text:style-name="T958">4</text:span><text:span text:style-name="T847"> </text:span>Heilige Zuflucht<text:span text:style-name="T848"><text:tab/><text:tab/><text:tab/><text:tab/><text:tab/><text:tab/><text:tab/><text:tab/><text:tab/><text:tab/></text:span><text:span text:style-name="T849">Regeln</text:span><text:span text:style-name="T850"> </text:span><text:span text:style-name="T851">26</text:span><text:span text:style-name="T852">3</text:span><text:span text:style-name="T851">,</text:span><text:span text:style-name="T850"> </text:span><text:span text:style-name="T849">Rules</text:span><text:span text:style-name="T850"> </text:span><text:span text:style-name="T851">2</text:span><text:span text:style-name="T852">63</text:span></text:p>
      <text:p text:style-name="P355"><text:span text:style-name="T852">Grad</text:span> 1, <text:span text:style-name="T853">1 Aktion, </text:span><text:span text:style-name="T1108">selbst oder weiter</text:span>, &gt;<text:span text:style-name="T854">= 1</text:span><text:span text:style-name="T849"> </text:span><text:span text:style-name="T1108">Runde</text:span> <text:span text:style-name="T853">Dauer, </text:span>Willen<text:span text:style-name="T963">≥</text:span>Zauberwurf</text:p>
      <text:p text:style-name="P356"><text:s/></text:p>
      <text:p text:style-name="P357">Du beschwörst einen Ort an dem du und deine Gefährten sicher sind.</text:p>
      <text:p text:style-name="P358"><text:s/></text:p>
      <text:p text:style-name="P359"><text:span text:style-name="T879">Manifestation </text:span>w<text:span text:style-name="T879">4</text:span>:</text:p>
      <text:p text:style-name="P360"><text:span text:style-name="T38">1</text:span><text:tab/><text:tab/><text:span text:style-name="T879">Eine leuchtende </text:span><text:span text:style-name="T1109">Aura erscheint</text:span>. </text:p>
      <text:p text:style-name="P360"><text:span text:style-name="T880">2</text:span><text:tab/><text:tab/><text:span text:style-name="T879">Ein leuchtende</text:span><text:span text:style-name="T1109">r</text:span><text:span text:style-name="T879"> </text:span><text:span text:style-name="T1109">Heiligenschein entsteht</text:span>. </text:p>
      <text:p text:style-name="P360"><text:span text:style-name="T880">3</text:span><text:tab/><text:tab/><text:span text:style-name="T879">Ein </text:span><text:span text:style-name="T1109">Lichtstrahl von oben erscheint</text:span>. </text:p>
      <text:p text:style-name="P360"><text:span text:style-name="T880">4</text:span><text:tab/><text:tab/><text:span text:style-name="T1109">Du schwebst leicht über dem Boden</text:span>.</text:p>
      <text:p text:style-name="P361"><text:s/></text:p>
      <text:p text:style-name="P362"><text:span text:style-name="T775">Zauber </text:span>w20:</text:p>
      <text:p text:style-name="P351"><text:span text:style-name="T38">1-11</text:span><text:tab/><text:tab/>Fehlschlag, <text:span text:style-name="T861">Ungnade +1</text:span></text:p>
      <text:p text:style-name="P360"><text:span text:style-name="T38">12-13</text:span><text:tab/><text:span text:style-name="T1108">Gegnern fällt es schwer dich anzugreifen: </text:span><text:span text:style-name="T1110">–</text:span><text:span text:style-name="T1108">2 für 1 Runde</text:span></text:p>
      <text:p text:style-name="P360"><text:span text:style-name="T38">14-17</text:span><text:tab/><text:span text:style-name="T1108">Gegner können dich für 1 Phase nur angreifen wenn sie keine anderen Ziele</text:span></text:p>
      <text:p text:style-name="P360"><text:span text:style-name="T1108"><text:tab/><text:tab/>haben </text:span><text:span text:style-name="T1111">oder du angreifst</text:span><text:span text:style-name="T1108">, Willen</text:span><text:span text:style-name="T1112">≥</text:span><text:span text:style-name="T1113">Z</text:span><text:span text:style-name="T1114">W</text:span><text:span text:style-name="T1113"> negiert</text:span></text:p>
      <text:p text:style-name="P360"><text:span text:style-name="T38">18-19</text:span><text:tab/><text:span text:style-name="T1108">Gegner können dich für 1 Phase </text:span><text:span text:style-name="T1115">nicht</text:span><text:span text:style-name="T1108"> angreifen </text:span><text:span text:style-name="T1115">bis</text:span><text:span text:style-name="T1111"> du angreifst </text:span><text:span text:style-name="T1116">oder</text:span></text:p>
      <text:p text:style-name="P360"><text:span text:style-name="T1108"><text:tab/><text:tab/>Willen</text:span><text:span text:style-name="T1112">≥</text:span><text:span text:style-name="T1117">ZW</text:span><text:span text:style-name="T1118"> </text:span><text:span text:style-name="T1113">negiert</text:span></text:p>
      <text:p text:style-name="P360"><text:span text:style-name="T38">20-23</text:span><text:tab/><text:span text:style-name="T1108">Gegner können dich für 1 Phase </text:span><text:span text:style-name="T1115">nicht</text:span><text:span text:style-name="T1108"> angreifen </text:span><text:span text:style-name="T1115">bis</text:span><text:span text:style-name="T1111"> du angreifst </text:span><text:span text:style-name="T1116">oder</text:span></text:p>
      <text:p text:style-name="P360"><text:span text:style-name="T1108"><text:tab/><text:tab/>Willen</text:span><text:span text:style-name="T1112">≥</text:span><text:span text:style-name="T1113">Z</text:span><text:span text:style-name="T1119">W</text:span><text:span text:style-name="T1118"> </text:span><text:span text:style-name="T1113">negiert </text:span><text:span text:style-name="T1120">nur </text:span><text:span text:style-name="T1121">für TW &gt; 3</text:span></text:p>
      <text:p text:style-name="P360"><text:span text:style-name="T38">2</text:span><text:span text:style-name="T867">4</text:span><text:span text:style-name="T38">-2</text:span><text:span text:style-name="T867">7</text:span><text:tab/><text:span text:style-name="T1108">Gegner können </text:span><text:span text:style-name="T1122">im Umkreis von 1,5 m (du und 2 Gefährten) </text:span><text:span text:style-name="T1108">für 1 Phase </text:span><text:span text:style-name="T1115">nicht</text:span></text:p>
      <text:p text:style-name="P360"><text:span text:style-name="T1108"><text:tab/><text:tab/>angreifen </text:span><text:span text:style-name="T1115">bis</text:span><text:span text:style-name="T1111"> </text:span><text:span text:style-name="T1122">ihr 3</text:span><text:span text:style-name="T1111"> angreift </text:span><text:span text:style-name="T1116">oder </text:span><text:span text:style-name="T1108">Willen</text:span><text:span text:style-name="T1112">≥</text:span><text:span text:style-name="T1113">Z</text:span><text:span text:style-name="T1119">W</text:span><text:span text:style-name="T1118"> </text:span><text:span text:style-name="T1113">negiert </text:span><text:span text:style-name="T1120">nur </text:span><text:span text:style-name="T1121">für TW&gt;3</text:span></text:p>
      <text:p text:style-name="P360"><text:span text:style-name="T38">2</text:span><text:span text:style-name="T869">8</text:span><text:span text:style-name="T38">-2</text:span><text:span text:style-name="T869">9</text:span><text:tab/><text:span text:style-name="T1108">Gegner können </text:span><text:span text:style-name="T1122">im </text:span><text:span text:style-name="T1123">Bereich eines Gebäudes oder von 4</text:span><text:span text:style-name="T1124">5</text:span><text:span text:style-name="T1123">0 m</text:span><text:span text:style-name="T1125">²</text:span><text:span text:style-name="T1123"> </text:span><text:span text:style-name="T1108">für </text:span><text:span text:style-name="T1123">w7 Tage</text:span><text:span text:style-name="T1108"> </text:span><text:span text:style-name="T1115">nicht</text:span></text:p>
      <text:p text:style-name="P360"><text:span text:style-name="T1108"><text:tab/><text:tab/>angreifen </text:span><text:span text:style-name="T1115">bis</text:span><text:span text:style-name="T1111"> </text:span><text:span text:style-name="T1122">ihr </text:span><text:span text:style-name="T1111">angreift </text:span><text:span text:style-name="T1116">oder </text:span><text:span text:style-name="T1108">Willen</text:span><text:span text:style-name="T1112">≥</text:span><text:span text:style-name="T1113">Z</text:span><text:span text:style-name="T1119">W</text:span><text:span text:style-name="T1118"> </text:span><text:span text:style-name="T1113">negiert </text:span><text:span text:style-name="T1120">nur </text:span><text:span text:style-name="T1121">für TW&gt;</text:span><text:span text:style-name="T1120">6 oder magische</text:span></text:p>
      <text:p text:style-name="P360"><text:span text:style-name="T1120"><text:tab/><text:tab/>Waffen, </text:span><text:span text:style-name="T1126">können aber betreten</text:span></text:p>
      <text:p text:style-name="P360"><text:span text:style-name="T871">30</text:span><text:span text:style-name="T38">-</text:span><text:span text:style-name="T871">31</text:span><text:tab/><text:span text:style-name="T1108">Gegner können </text:span><text:span text:style-name="T1122">im </text:span><text:span text:style-name="T1123">Bereich eines Gebäudes oder von 4</text:span><text:span text:style-name="T1127">5</text:span><text:span text:style-name="T1123">0 m</text:span><text:span text:style-name="T1125">²</text:span><text:span text:style-name="T1123"> </text:span><text:span text:style-name="T1108">für </text:span><text:span text:style-name="T1123">w7 </text:span><text:span text:style-name="T1124">Wochen</text:span></text:p>
      <text:p text:style-name="P360"><text:span text:style-name="T1108"><text:tab/><text:tab/></text:span><text:span text:style-name="T1115">nicht </text:span><text:span text:style-name="T1108">angreifen, </text:span><text:span text:style-name="T1124">außer Gefährten die selbst angreifen </text:span><text:span text:style-name="T1116">oder </text:span><text:span text:style-name="T1108">Willen</text:span><text:span text:style-name="T1112">≥</text:span><text:span text:style-name="T1113">Z</text:span><text:span text:style-name="T1128">W</text:span><text:span text:style-name="T1118"> </text:span><text:span text:style-name="T1113">negiert</text:span></text:p>
      <text:p text:style-name="P360"><text:span text:style-name="T1113"><text:tab/><text:tab/></text:span><text:span text:style-name="T1120">nur </text:span><text:span text:style-name="T1121">für TW&gt;</text:span><text:span text:style-name="T1120">6 oder magische Waffen, </text:span><text:span text:style-name="T1129">Gegner </text:span><text:span text:style-name="T1126">können </text:span><text:span text:style-name="T1129">den Bereich </text:span><text:span text:style-name="T1126">aber</text:span></text:p>
      <text:p text:style-name="P363"><text:tab/><text:tab/>betreten</text:p>
      <text:p text:style-name="P360"><text:span text:style-name="T871">32+</text:span><text:tab/><text:tab/><text:span text:style-name="T1108">Gegner können </text:span><text:span text:style-name="T1122">im </text:span><text:span text:style-name="T1123">Bereich eines Gebäudes oder von </text:span><text:span text:style-name="T1127">9</text:span><text:span text:style-name="T1123">00 m</text:span><text:span text:style-name="T1125">² </text:span><text:span text:style-name="T1127">dauerhaft</text:span><text:span text:style-name="T1108"> </text:span><text:span text:style-name="T1115">nicht</text:span></text:p>
      <text:p text:style-name="P360"><text:span text:style-name="T1108"><text:tab/><text:tab/>angreifen, </text:span><text:span text:style-name="T1124">außer Gefährten die selbst angreifen </text:span><text:span text:style-name="T1116">oder </text:span><text:span text:style-name="T1108">Willen</text:span><text:span text:style-name="T1112">≥</text:span><text:span text:style-name="T1113">Z</text:span><text:span text:style-name="T1128">W</text:span><text:span text:style-name="T1118"> </text:span><text:span text:style-name="T1113">negiert </text:span><text:span text:style-name="T1120">nur </text:span><text:span text:style-name="T1121">für</text:span></text:p>
      <text:p text:style-name="P360"><text:span text:style-name="T1130"><text:tab/><text:tab/>TW&gt;</text:span><text:span text:style-name="T1131">6 oder magische</text:span><text:span text:style-name="T1132"> </text:span><text:span text:style-name="T1131">Waffen, </text:span><text:span text:style-name="T1133">Gegner </text:span><text:span text:style-name="T1134">können </text:span><text:span text:style-name="T1133">den Bereich </text:span><text:span text:style-name="T1134">aber betreten</text:span></text:p>
      <text:p text:style-name="P364"><text:span text:style-name="T1015">1-</text:span><text:span text:style-name="T958">9</text:span><text:span text:style-name="T847"> </text:span>Schutz vor Bösem<text:span text:style-name="T848"><text:tab/><text:tab/><text:tab/><text:tab/><text:tab/><text:tab/><text:tab/><text:tab/><text:tab/><text:tab/></text:span><text:span text:style-name="T849">Regeln</text:span><text:span text:style-name="T850"> </text:span><text:span text:style-name="T851">2</text:span><text:span text:style-name="T852">6</text:span><text:span text:style-name="T959">9</text:span><text:span text:style-name="T851">,</text:span><text:span text:style-name="T850"> </text:span><text:span text:style-name="T849">Rules</text:span><text:span text:style-name="T850"> </text:span><text:span text:style-name="T851">2</text:span><text:span text:style-name="T852">6</text:span><text:span text:style-name="T959">5</text:span></text:p>
      <text:p text:style-name="P365"><text:span text:style-name="T959">Grad</text:span> 1, <text:span text:style-name="T977">1 Aktion, selbst/mehrere,</text:span> <text:span text:style-name="T977">1 Phase/ZS</text:span> Dauer, <text:span text:style-name="T977">variabler </text:span>Rettungswurf</text:p>
      <text:p text:style-name="P366"><text:s/></text:p>
      <text:p text:style-name="P367">Schutz vor unheiliger Gesinnung und allen Gefahren, auch unbekannten.</text:p>
      <text:p text:style-name="P368"><text:s/></text:p>
      <text:p text:style-name="P369"><text:span text:style-name="T879">Manifestation </text:span>w<text:span text:style-name="T1135">3</text:span>:</text:p>
      <text:p text:style-name="P370"><text:span text:style-name="T38">1</text:span><text:tab/><text:tab/><text:span text:style-name="T1136">heiliges Symbol wird durchsichtig</text:span> </text:p>
      <text:p text:style-name="P370"><text:span text:style-name="T880">2</text:span><text:tab/><text:tab/><text:span text:style-name="T1136">sanfte, schützende Aura</text:span></text:p>
      <text:p text:style-name="P370"><text:span text:style-name="T880">3</text:span><text:tab/><text:tab/><text:span text:style-name="T1136">glühender Heiligenschein</text:span></text:p>
      <text:p text:style-name="P371"><text:s/></text:p>
      <text:p text:style-name="P372"><text:span text:style-name="T775">Zauber </text:span>w20:</text:p>
      <text:p text:style-name="P351"><text:span text:style-name="T38">1-11</text:span><text:tab/><text:tab/>Fehlschlag, <text:span text:style-name="T861">Ungnade +1</text:span></text:p>
      <text:p text:style-name="P370"><text:span text:style-name="T38">12-13</text:span><text:tab/>+1 auf Rettungswürfe gegen böse Effekte, Wesen, Untote und alles <text:span text:style-name="T1137">U</text:span>nheilig<text:span text:style-name="T1137">e</text:span></text:p>
      <text:p text:style-name="P370"><text:span text:style-name="T38">14-17</text:span><text:tab/>+1 auf Rettungswürfe gegen böse Effekte, Wesen, Untote und alles <text:span text:style-name="T1137">U</text:span>nheilig<text:span text:style-name="T1137">e.</text:span></text:p>
      <text:p text:style-name="P370"><text:span text:style-name="T1137"><text:tab/><text:tab/></text:span>Zusätzlich -<text:span text:style-name="T1138">1 für </text:span><text:span text:style-name="T1139">Angriffe</text:span> von bösen oder unheiligen Wesen.</text:p>
      <text:p text:style-name="P370"><text:span text:style-name="T38">18-19</text:span> <text:tab/>+1 auf Rettungswürfe gegen böse Effekte, Wesen, Untote und alles <text:span text:style-name="T1137">U</text:span>nheilig<text:span text:style-name="T1137">e.</text:span></text:p>
      <text:p text:style-name="P370"><text:span text:style-name="T1137"><text:tab/><text:tab/></text:span>Zusätzlich -<text:span text:style-name="T1138">1 für </text:span><text:span text:style-name="T1139">Angriffe</text:span> von bösen oder unheiligen Wesen <text:span text:style-name="T1139">und Schaden wird</text:span></text:p>
      <text:p text:style-name="P370"><text:span text:style-name="T1139"><text:tab/><text:tab/></text:span>um 1 Punkt pro Würfel reduziert (min. Schaden pro Würfel: 1).</text:p>
      <text:p text:style-name="P370"><text:span text:style-name="T38">18-19</text:span> <text:tab/>+1 auf Rettungswürfe gegen böse Effekte, Wesen, Untote und alles <text:span text:style-name="T1137">U</text:span>nheilig<text:span text:style-name="T1137">e.</text:span></text:p>
      <text:p text:style-name="P370"><text:span text:style-name="T1137"><text:tab/><text:tab/></text:span>Zusätzlich -<text:span text:style-name="T1138">1 für </text:span><text:span text:style-name="T1139">Angriffe</text:span> von bösen oder unheiligen Wesen <text:span text:style-name="T1139">und Schaden wird</text:span></text:p>
      <text:p text:style-name="P370"><text:span text:style-name="T1139"><text:tab/><text:tab/></text:span>um 1 Punkt pro Würfel reduziert (min. Schaden pro Würfel: 1).</text:p>
      <text:p text:style-name="P370"><text:span text:style-name="T38">20-23</text:span><text:tab/>D<text:span text:style-name="T1137">u</text:span> <text:span text:style-name="T1140">und </text:span><text:span text:style-name="T1141">deine </text:span><text:span text:style-name="T1140">Gefährten innerhalb 3 m </text:span>erh<text:span text:style-name="T1140">a</text:span>l<text:span text:style-name="T1137">t</text:span><text:span text:style-name="T1140">et </text:span>+1 auf Rettungswürfe gegen</text:p>
      <text:p text:style-name="P370"><text:tab/><text:tab/>böse Effekte, Wesen, Untote und alles <text:span text:style-name="T1137">U</text:span>nheilig<text:span text:style-name="T1137">e. </text:span>Zusätzlich bekommen alle</text:p>
      <text:p text:style-name="P370"><text:tab/><text:tab/><text:span text:style-name="T1139">Angriffe</text:span> von bösen oder unheiligen Wesen einen Malus von -1 <text:span text:style-name="T1139">und Schaden</text:span></text:p>
      <text:p text:style-name="P370"><text:span text:style-name="T1139"><text:tab/><text:tab/>wird </text:span>um 1 Punkt pro Würfel reduziert (min. Schaden pro Würfel: 1).</text:p>
      <text:p text:style-name="P370"><text:span text:style-name="T38">2</text:span><text:span text:style-name="T1142">4</text:span><text:span text:style-name="T38">-2</text:span><text:span text:style-name="T1142">7</text:span><text:tab/>D<text:span text:style-name="T1137">u</text:span> <text:span text:style-name="T1140">und </text:span><text:span text:style-name="T1141">deine </text:span><text:span text:style-name="T1140">Gefährten innerhalb </text:span><text:span text:style-name="T1143">6</text:span><text:span text:style-name="T1140"> m </text:span>erh<text:span text:style-name="T1140">a</text:span>l<text:span text:style-name="T1137">t</text:span><text:span text:style-name="T1140">et </text:span>+<text:span text:style-name="T1143">2</text:span> auf Rettungswürfe gegen</text:p>
      <text:p text:style-name="P370"><text:tab/><text:tab/>böse Effekte, Wesen, Untote und alles <text:span text:style-name="T1137">U</text:span>nheilig<text:span text:style-name="T1137">e. </text:span>Zusätzlich bekommen alle</text:p>
      <text:p text:style-name="P370"><text:tab/><text:tab/><text:span text:style-name="T1139">Angriffe</text:span> von bösen oder unheiligen Wesen einen Malus von -<text:span text:style-name="T1143">2</text:span> <text:span text:style-name="T1139">und Schaden</text:span></text:p>
      <text:p text:style-name="P370"><text:span text:style-name="T1139"><text:tab/><text:tab/>wird </text:span>um <text:span text:style-name="T1143">2</text:span> Punkt<text:span text:style-name="T1143">e </text:span>pro Würfel reduziert (min. Schaden pro Würfel: <text:span text:style-name="T1143">1</text:span>).</text:p>
      <text:p text:style-name="P370"><text:span text:style-name="T38">2</text:span><text:span text:style-name="T1142">8</text:span><text:span text:style-name="T38">-2</text:span><text:span text:style-name="T1142">9</text:span><text:tab/>D<text:span text:style-name="T1137">u</text:span> <text:span text:style-name="T1140">und </text:span><text:span text:style-name="T1141">deine </text:span><text:span text:style-name="T1140">Gefährten innerhalb </text:span><text:span text:style-name="T1144">9</text:span><text:span text:style-name="T1140"> m </text:span>erh<text:span text:style-name="T1140">a</text:span>l<text:span text:style-name="T1137">t</text:span><text:span text:style-name="T1140">et </text:span>+<text:span text:style-name="T1144">3</text:span> auf Rettungswürfe gegen</text:p>
      <text:p text:style-name="P370"><text:tab/><text:tab/>böse Effekte, Wesen, Untote und alles <text:span text:style-name="T1137">U</text:span>nheilig<text:span text:style-name="T1137">e. </text:span>Zusätzlich bekommen alle</text:p>
      <text:p text:style-name="P370"><text:tab/><text:tab/><text:span text:style-name="T1139">Angriffe</text:span> von bösen oder unheiligen Wesen einen Malus von -<text:span text:style-name="T1144">3</text:span> <text:span text:style-name="T1139">und Schaden</text:span></text:p>
      <text:p text:style-name="P370"><text:span text:style-name="T1139"><text:tab/><text:tab/>wird </text:span>um <text:span text:style-name="T1144">3</text:span> Punkt<text:span text:style-name="T1143">e </text:span>pro Würfel reduziert (min. Schaden pro Würfel: <text:span text:style-name="T1143">1</text:span>).</text:p>
      <text:p text:style-name="P370"><text:span text:style-name="T1145">30</text:span><text:span text:style-name="T38">-</text:span><text:span text:style-name="T1145">31</text:span><text:tab/>D<text:span text:style-name="T1137">u</text:span> <text:span text:style-name="T1140">und </text:span><text:span text:style-name="T1141">deine </text:span><text:span text:style-name="T1140">Gefährten innerhalb </text:span><text:span text:style-name="T1144">12</text:span><text:span text:style-name="T1140">m </text:span>erh<text:span text:style-name="T1140">a</text:span>l<text:span text:style-name="T1137">t</text:span><text:span text:style-name="T1140">et </text:span>+<text:span text:style-name="T1144">4</text:span> auf Rettungswürfe gegen</text:p>
      <text:p text:style-name="P370"><text:tab/><text:tab/>böse Effekte, Wesen, Untote und alles <text:span text:style-name="T1137">U</text:span>nheilig<text:span text:style-name="T1137">e. </text:span>Zusätzlich bekommen alle</text:p>
      <text:p text:style-name="P370"><text:tab/><text:tab/><text:span text:style-name="T1139">Angriffe</text:span> von bösen oder unheiligen Wesen einen Malus von -<text:span text:style-name="T1144">4</text:span> <text:span text:style-name="T1139">und Schaden</text:span></text:p>
      <text:p text:style-name="P370"><text:span text:style-name="T1139"><text:tab/><text:tab/>wird </text:span>um <text:span text:style-name="T1144">4</text:span> Punkt<text:span text:style-name="T1143">e </text:span>pro Würfel reduziert (min. Schaden pro Würfel: <text:span text:style-name="T1143">1</text:span>). <text:span text:style-name="T1144">Alle</text:span></text:p>
      <text:p text:style-name="P370"><text:span text:style-name="T1144"><text:tab/><text:tab/>Wesen innerhalb 12 m erhalten pro Runde w</text:span><text:span text:style-name="T1146">4</text:span><text:span text:style-name="T1144">+ZS Schaden.</text:span></text:p>
      <text:p text:style-name="P370"><text:span text:style-name="T1145">3</text:span><text:span text:style-name="T1147">2+</text:span><text:tab/><text:tab/>D<text:span text:style-name="T1137">u</text:span> <text:span text:style-name="T1140">und </text:span><text:span text:style-name="T1141">deine </text:span><text:span text:style-name="T1140">Gefährten innerhalb </text:span><text:span text:style-name="T1144">12</text:span><text:span text:style-name="T1140">m </text:span>erh<text:span text:style-name="T1140">a</text:span>l<text:span text:style-name="T1137">t</text:span><text:span text:style-name="T1140">et </text:span>+<text:span text:style-name="T1144">4</text:span> auf Rettungswürfe gegen</text:p>
      <text:p text:style-name="P370"><text:tab/><text:tab/>böse Effekte, Wesen, Untote und alles <text:span text:style-name="T1137">U</text:span>nheilig<text:span text:style-name="T1137">e. </text:span>Zusätzlich bekommen alle</text:p>
      <text:p text:style-name="P370"><text:tab/><text:tab/><text:span text:style-name="T1139">Angriffe</text:span> von bösen oder unheiligen Wesen einen Malus von -<text:span text:style-name="T1144">4</text:span> <text:span text:style-name="T1139">und Schaden</text:span></text:p>
      <text:p text:style-name="P370"><text:span text:style-name="T1139"><text:tab/><text:tab/>wird </text:span>um <text:span text:style-name="T1144">4</text:span> Punkt<text:span text:style-name="T1143">e </text:span>pro Würfel reduziert (min. Schaden pro Würfel: <text:span text:style-name="T1143">1</text:span>). <text:span text:style-name="T1144">Alle</text:span></text:p>
      <text:p text:style-name="P370"><text:span text:style-name="T1144"><text:tab/><text:tab/>solche Wesen innerhalb </text:span><text:span text:style-name="T1134">12 m erhalten pro Runde 2w6+ZS Schaden.</text:span></text:p>
      <text:p text:style-name="P373"><text:span text:style-name="T1015">1-</text:span><text:span text:style-name="T958">10</text:span><text:span text:style-name="T847"> </text:span>Segnung<text:span text:style-name="T848"><text:tab/><text:tab/><text:tab/><text:tab/><text:tab/><text:tab/><text:tab/><text:tab/><text:tab/><text:tab/><text:tab/><text:tab/></text:span><text:span text:style-name="T849">Regeln</text:span><text:span text:style-name="T850"> </text:span><text:span text:style-name="T851">2</text:span><text:span text:style-name="T959">70</text:span><text:span text:style-name="T851">,</text:span><text:span text:style-name="T850"> </text:span><text:span text:style-name="T849">Rules</text:span><text:span text:style-name="T850"> </text:span><text:span text:style-name="T851">2</text:span><text:span text:style-name="T959">55</text:span></text:p>
      <text:p text:style-name="P374"><text:span text:style-name="T959">Grad</text:span> 1, <text:span text:style-name="T1017">1 Aktion-, </text:span>selbst/Berührung, <text:span text:style-name="T962">≥ </text:span><text:span text:style-name="T1017">1 Phase </text:span>Dauer, <text:span text:style-name="T1017">kein </text:span>Rettungswurf</text:p>
      <text:p text:style-name="P375"><text:s/></text:p>
      <text:p text:style-name="P376"><text:span text:style-name="T1148">Du segnest jemand oder etwas. </text:span>Auf Wesen anderer Gesinnung -1, entgegengesetzter Gesinnung -2 <text:span text:style-name="T1148">auf den Wurf</text:span>. <text:span text:style-name="T1149">An heiligen oder unheiligen Orten Bonus oder Malus </text:span><text:span text:style-name="T1150">1-4</text:span><text:span text:style-name="T1149">.</text:span> </text:p>
      <text:p text:style-name="P377"><text:s/></text:p>
      <text:p text:style-name="P378"><text:span text:style-name="T775">Zauber </text:span>w20:</text:p>
      <text:p text:style-name="P379"><text:span text:style-name="T38">1-11<text:tab/></text:span><text:tab/>Fehlschlag, <text:span text:style-name="T861">Ungnade +1</text:span></text:p>
      <text:p text:style-name="P380"><text:span text:style-name="T38">12-13</text:span><text:tab/><text:span text:style-name="T1151">selbst</text:span><text:span text:style-name="T1152">: <text:tab/>für 1</text:span> Phase<text:span text:style-name="T1152"> </text:span>Angriff<text:span text:style-name="T1152">+1</text:span>,<text:span text:style-name="T1152"><text:tab/><text:tab/></text:span><text:span text:style-name="T1151">Gefährte</text:span><text:span text:style-name="T1152">:<text:tab/>für 1</text:span> <text:span text:style-name="T1153">Runde</text:span><text:span text:style-name="T1152"> </text:span>Angriff<text:span text:style-name="T1152">+1</text:span></text:p>
      <text:p text:style-name="P380"><text:span text:style-name="T38">14-17</text:span><text:tab/><text:span text:style-name="T1151">selbst</text:span><text:span text:style-name="T1152">: <text:tab/>für 1</text:span> Phase<text:span text:style-name="T1152"> </text:span>Angriff, Fertigkeit, Rettung, Schaden,<text:span text:style-name="T1152"> </text:span>Zauber <text:span text:style-name="T1152">+1,</text:span></text:p>
      <text:p text:style-name="P380"><text:tab/><text:tab/><text:span text:style-name="T1151">Gefährte</text:span><text:span text:style-name="T1152">:<text:tab/>für 1</text:span> Phase<text:span text:style-name="T1152"> </text:span>Angriff<text:span text:style-name="T1152">+1</text:span>,</text:p>
      <text:p text:style-name="P381"><text:tab/><text:tab/><text:span text:style-name="T38">Flüssigkeit</text:span>: geweiht für 1 Tag, 2x w4 Schaden gegen unheilige Wesen</text:p>
      <text:p text:style-name="P380"><text:span text:style-name="T38">18-19</text:span><text:tab/><text:span text:style-name="T1151">selbst</text:span><text:span text:style-name="T1152">:<text:tab/>für 1</text:span> Phase<text:span text:style-name="T1152"> </text:span><text:span text:style-name="T1149">alle Würfe</text:span> <text:span text:style-name="T1152">+</text:span><text:span text:style-name="T1154">2</text:span><text:span text:style-name="T1152">,<text:tab/><text:tab/></text:span><text:span text:style-name="T1155">Gefährte</text:span><text:span text:style-name="T1154">:<text:tab/></text:span><text:span text:style-name="T1152">für 1</text:span> Phase<text:span text:style-name="T1152"> </text:span><text:span text:style-name="T1149">alle Würfe</text:span> <text:span text:style-name="T1152">+1,</text:span></text:p>
      <text:p text:style-name="P381"><text:tab/><text:tab/><text:span text:style-name="T38">Flüssigkeit</text:span>: geweiht für 1 Tag, 2x w6 Schaden gegen unheilige Wesen</text:p>
      <text:p text:style-name="P381"><text:tab/><text:tab/><text:span text:style-name="T38">Amulett</text:span>:<text:tab/>geweiht für 1 Tag, alle Rettungswürfe +1 für Träger</text:p>
      <text:p text:style-name="P380"><text:span text:style-name="T38">20-23</text:span><text:tab/><text:span text:style-name="T1151">selbst</text:span><text:span text:style-name="T1152">:<text:tab/>1 Phase </text:span><text:span text:style-name="T1149">alle Würfe </text:span><text:span text:style-name="T1152">+</text:span><text:span text:style-name="T1154">w3+ZS </text:span><text:span text:style-name="T1149">und </text:span><text:span text:style-name="T1154">Aura auf alle Gefährten innerhalb </text:span><text:span text:style-name="T1156">1,</text:span><text:span text:style-name="T1154">5 </text:span><text:span text:style-name="T1156">m</text:span></text:p>
      <text:p text:style-name="P380"><text:span text:style-name="T1152"><text:tab/><text:tab/></text:span><text:span text:style-name="T1155">Gefährte</text:span><text:span text:style-name="T1154">:<text:tab/></text:span><text:span text:style-name="T1149">alle Würfe </text:span><text:span text:style-name="T1152">+</text:span><text:span text:style-name="T1154">2</text:span><text:span text:style-name="T1152"> für 1 Phase,</text:span></text:p>
      <text:p text:style-name="P381"><text:tab/><text:tab/><text:span text:style-name="T38">Flüssigkeit</text:span>: <text:span text:style-name="T1157">1</text:span> Tag 2x w8 Schaden gegen unheilige Wesen</text:p>
      <text:p text:style-name="P381"><text:tab/><text:tab/><text:span text:style-name="T38">Amulett</text:span>:<text:tab/><text:span text:style-name="T1157">1 Tag</text:span> alle Rettungswürfe +2 für Träger</text:p>
      <text:p text:style-name="P382"><text:span text:style-name="T15"><text:tab/><text:tab/></text:span><text:span text:style-name="T1155">Waffe</text:span><text:span text:style-name="T1158">:<text:tab/>1 Tag, </text:span><text:span text:style-name="T1159">entweder </text:span><text:span text:style-name="T15">Angriff </text:span><text:span text:style-name="T1160">und</text:span><text:span text:style-name="T15"> Schaden </text:span><text:span text:style-name="T1158">+1 </text:span><text:span text:style-name="T1161">oder</text:span><text:span text:style-name="T1158"><text:line-break/><text:tab/><text:tab/><text:tab/><text:tab/></text:span><text:span text:style-name="T15">Angriff </text:span><text:span text:style-name="T1160">und </text:span><text:span text:style-name="T1161">S</text:span><text:span text:style-name="T15">chaden </text:span><text:span text:style-name="T1158">+2 </text:span><text:span text:style-name="T1160">nur </text:span><text:span text:style-name="T1158">gegen unheilige Wesen</text:span></text:p>
      <text:p text:style-name="P380"><text:span text:style-name="T38">2</text:span><text:span text:style-name="T1034">4</text:span><text:span text:style-name="T38">-2</text:span><text:span text:style-name="T1034">7</text:span><text:tab/><text:span text:style-name="T1151">selbst</text:span><text:span text:style-name="T1152">:<text:tab/>für 1 Phase </text:span><text:span text:style-name="T1149">alle Würfe </text:span><text:span text:style-name="T1152">+</text:span><text:span text:style-name="T1154">w3+ZS </text:span><text:span text:style-name="T1162">und </text:span><text:span text:style-name="T1154">Aura innerhalb </text:span><text:span text:style-name="T1156">3</text:span><text:span text:style-name="T1154"> </text:span><text:span text:style-name="T1156">m</text:span><text:span text:style-name="T1154">,</text:span></text:p>
      <text:p text:style-name="P380"><text:span text:style-name="T1152"><text:tab/><text:tab/></text:span><text:span text:style-name="T1155">Gefährte</text:span><text:span text:style-name="T1154">:<text:tab/></text:span><text:span text:style-name="T1149">alle Würfe</text:span> <text:span text:style-name="T1149">w3+ZS</text:span><text:span text:style-name="T1152"> für 1 Phase,</text:span></text:p>
      <text:p text:style-name="P381"><text:tab/><text:tab/><text:span text:style-name="T38">Flüssigkeit</text:span>: <text:span text:style-name="T1163">dauerhaft </text:span>geweiht, 2x w8 Schaden gegen unheilige Wesen</text:p>
      <text:p text:style-name="P381"><text:tab/><text:tab/><text:span text:style-name="T38">Amulett</text:span>:<text:tab/><text:span text:style-name="T1150">geweiht für </text:span>1 Tag alle Rettungswürfe +2 für Träger</text:p>
      <text:p text:style-name="P382"><text:span text:style-name="T15"><text:tab/><text:tab/></text:span><text:span text:style-name="T1155">Waffe</text:span><text:span text:style-name="T1158">:<text:tab/>für 1 Tag </text:span><text:span text:style-name="T1164">geweiht </text:span><text:span text:style-name="T1159">entweder </text:span><text:span text:style-name="T15">Angriff </text:span><text:span text:style-name="T1160">und</text:span><text:span text:style-name="T15"> Schaden </text:span><text:span text:style-name="T1158">+</text:span><text:span text:style-name="T1165">2</text:span><text:span text:style-name="T1158"> </text:span><text:span text:style-name="T1159">oder<text:line-break/><text:tab/><text:tab/><text:tab/><text:tab/></text:span><text:span text:style-name="T1158">Angriff </text:span><text:span text:style-name="T1160">und </text:span><text:span text:style-name="T1158">Schaden +</text:span><text:span text:style-name="T1165">3</text:span><text:span text:style-name="T1158"> </text:span><text:span text:style-name="T1160">nur </text:span><text:span text:style-name="T1158">gegen unheilige Wesen<text:line-break/><text:tab/><text:tab/></text:span><text:span text:style-name="T1165">bei Weihung ist Zauber für heute verloren</text:span></text:p>
      <text:p text:style-name="P382"><text:span text:style-name="T38">2</text:span><text:span text:style-name="T1038">8</text:span><text:span text:style-name="T38">-2</text:span><text:span text:style-name="T1038">9</text:span><text:span text:style-name="T15"><text:tab/></text:span><text:span text:style-name="T1151">selbst</text:span><text:span text:style-name="T1166">:<text:tab/></text:span><text:span text:style-name="T1165">du und Gefährten innerhalb 9m</text:span><text:span text:style-name="T1166">: für 1 </text:span><text:span text:style-name="T1165">Stunde</text:span><text:span text:style-name="T1166"> </text:span><text:span text:style-name="T1167">alle Würfe </text:span><text:span text:style-name="T1166">+</text:span><text:span text:style-name="T1165">4</text:span></text:p>
      <text:p text:style-name="P382"><text:span text:style-name="T1165"><text:tab/><text:tab/></text:span><text:span text:style-name="T1155">Gefährte</text:span><text:span text:style-name="T1158">:<text:tab/></text:span><text:span text:style-name="T1166">für 1 Phase </text:span><text:span text:style-name="T1167">alle Würfe </text:span><text:span text:style-name="T1166">+</text:span><text:span text:style-name="T1158">w3+ZS </text:span><text:span text:style-name="T1168">und </text:span><text:span text:style-name="T1158">Aura innerhalb </text:span><text:span text:style-name="T1169">1,5</text:span><text:span text:style-name="T1158"> </text:span><text:span text:style-name="T1170">m</text:span><text:span text:style-name="T1158">,</text:span></text:p>
      <text:p text:style-name="P380"><text:span text:style-name="T1152"><text:tab/><text:tab/></text:span><text:span text:style-name="T1155">Flüssigkeit</text:span><text:span text:style-name="T1154">: </text:span><text:span text:style-name="T1163">dauerhaft </text:span><text:span text:style-name="T1154">geweiht, 2x w8 Schaden gegen unheilige Wesen</text:span></text:p>
      <text:p text:style-name="P381"><text:tab/><text:tab/><text:span text:style-name="T38">Amulett</text:span>:<text:tab/>geweiht für 1 <text:span text:style-name="T1171">Monat</text:span>, alle Rettungswürfe +2 für Träger</text:p>
      <text:p text:style-name="P382"><text:span text:style-name="T15"><text:tab/><text:tab/></text:span><text:span text:style-name="T1155">Waffe</text:span><text:span text:style-name="T1158">:<text:tab/>geweiht für 1 </text:span><text:span text:style-name="T1172">Monat</text:span><text:span text:style-name="T1158">, </text:span><text:span text:style-name="T1159">entweder </text:span><text:span text:style-name="T15">Angriff </text:span><text:span text:style-name="T1160">und</text:span><text:span text:style-name="T15"> Schaden </text:span><text:span text:style-name="T1158">+</text:span><text:span text:style-name="T1165">2</text:span><text:span text:style-name="T1158"> </text:span><text:span text:style-name="T1159">oder<text:line-break/><text:tab/><text:tab/><text:tab/><text:tab/></text:span><text:span text:style-name="T1158">Angriff </text:span><text:span text:style-name="T1160">und </text:span><text:span text:style-name="T1158">Schaden +</text:span><text:span text:style-name="T1165">3</text:span><text:span text:style-name="T1158"> </text:span><text:span text:style-name="T1160">nur </text:span><text:span text:style-name="T1158">gegen unheilige Wesen<text:line-break/><text:tab/><text:tab/></text:span><text:span text:style-name="T1165">bei Weihung ist Zauber für </text:span><text:span text:style-name="T1172">w7+1 Tage </text:span><text:span text:style-name="T1165">verloren</text:span></text:p>
      <text:p text:style-name="P382"><text:span text:style-name="T1040">30</text:span><text:span text:style-name="T38">-</text:span><text:span text:style-name="T1040">31</text:span><text:span text:style-name="T15"><text:tab/></text:span><text:span text:style-name="T1040">Queste</text:span><text:span text:style-name="T1166">:<text:tab/></text:span><text:span text:style-name="T1167">alle Würfe </text:span><text:span text:style-name="T1172">aller im Sinne des Gottes und der Queste +1, für ZS </text:span><text:span text:style-name="T1158">Gefährte</text:span><text:span text:style-name="T1172">n</text:span></text:p>
      <text:p text:style-name="P382"><text:span text:style-name="T1172"><text:tab/><text:tab/><text:tab/><text:tab/></text:span><text:span text:style-name="T1167">alle Würfe </text:span><text:span text:style-name="T1172">+ZS, 7 Tage Dauer, kann gebannt werden</text:span></text:p>
      <text:p text:style-name="P382"><text:span text:style-name="T1165"><text:tab/><text:tab/></text:span><text:span text:style-name="T1155">Gefährte</text:span><text:span text:style-name="T1158">:</text:span><text:span text:style-name="T1166"><text:tab/></text:span><text:span text:style-name="T1172">alle Würfe +w3+ZS für 1 Phase und 3 m Aura</text:span></text:p>
      <text:p text:style-name="P380"><text:span text:style-name="T1152"><text:tab/><text:tab/></text:span><text:span text:style-name="T1155">Flüssigkeit</text:span><text:span text:style-name="T1154">: </text:span><text:span text:style-name="T1163">dauerhaft </text:span><text:span text:style-name="T1154">geweiht, 2x w8 Schaden gegen unheilige Wesen</text:span></text:p>
      <text:p text:style-name="P381"><text:tab/><text:tab/><text:span text:style-name="T38">Amulett</text:span>:<text:tab/>geweiht für 1 <text:span text:style-name="T1171">Jahr</text:span>, alle Rettungswürfe +2 für Träger</text:p>
      <text:p text:style-name="P382"><text:span text:style-name="T15"><text:tab/><text:tab/></text:span><text:span text:style-name="T1155">Waffe</text:span><text:span text:style-name="T1158">:<text:tab/>geweiht für 1 </text:span><text:span text:style-name="T1172">Jahr</text:span><text:span text:style-name="T1158">, </text:span><text:span text:style-name="T1159">entweder </text:span><text:span text:style-name="T15">Angriff </text:span><text:span text:style-name="T1160">und</text:span><text:span text:style-name="T15"> Schaden </text:span><text:span text:style-name="T1158">+</text:span><text:span text:style-name="T1165">2</text:span><text:span text:style-name="T1158"> </text:span><text:span text:style-name="T1159">oder<text:line-break/><text:tab/><text:tab/><text:tab/><text:tab/></text:span><text:span text:style-name="T1158">Angriff </text:span><text:span text:style-name="T1160">und </text:span><text:span text:style-name="T1158">Schaden +</text:span><text:span text:style-name="T1165">3</text:span><text:span text:style-name="T1158"> </text:span><text:span text:style-name="T1160">nur </text:span><text:span text:style-name="T1158">gegen unheilige Wesen</text:span></text:p>
      <text:p text:style-name="P382"><text:span text:style-name="T1158"><text:tab/><text:tab/></text:span><text:span text:style-name="T1165">bei Weihung ist Zauber für </text:span><text:span text:style-name="T1172">w</text:span><text:span text:style-name="T1173">4 Wochen</text:span><text:span text:style-name="T1172"> </text:span><text:span text:style-name="T1165">verloren, </text:span><text:span text:style-name="T1173">bei selbst 7 Tage</text:span></text:p>
      <text:p text:style-name="P382"><text:span text:style-name="T1040">32+</text:span><text:span text:style-name="T15"><text:tab/><text:tab/></text:span><text:span text:style-name="T1040">Queste</text:span><text:span text:style-name="T1166">:<text:tab/></text:span><text:span text:style-name="T1167">alle Würfe </text:span><text:span text:style-name="T1172">aller im Sinne des Gottes/der Queste +1, ZS </text:span><text:span text:style-name="T1158">Gefährte</text:span><text:span text:style-name="T1172">n </text:span><text:span text:style-name="T1167">alle Würfe </text:span><text:span text:style-name="T1172">+ZS</text:span></text:p>
      <text:p text:style-name="P382"><text:span text:style-name="T1165"><text:tab/><text:tab/></text:span><text:span text:style-name="T1155">Gefährte</text:span><text:span text:style-name="T1158">:</text:span><text:span text:style-name="T1166"><text:tab/></text:span><text:span text:style-name="T1172">alle Würfe +w3+ZS für 1 Phase und </text:span><text:span text:style-name="T1174">6</text:span><text:span text:style-name="T1172"> m Aura</text:span></text:p>
      <text:p text:style-name="P380"><text:span text:style-name="T1154"><text:tab/><text:tab/></text:span><text:span text:style-name="T1155">Flüssigkeit</text:span><text:span text:style-name="T1154">: </text:span><text:span text:style-name="T1163">dauerhaft </text:span><text:span text:style-name="T1154">geweiht, 2x w8 Schaden gegen unheilige Wesen</text:span></text:p>
      <text:p text:style-name="P381"><text:tab/><text:tab/><text:span text:style-name="T38">Amulett</text:span>:<text:tab/><text:span text:style-name="T1175">dauerhaft </text:span>geweiht, alle Rettungswürfe +2 für Träger</text:p>
      <text:p text:style-name="P382"><text:span text:style-name="T15"><text:tab/><text:tab/></text:span><text:span text:style-name="T1155">Waffe</text:span><text:span text:style-name="T1158">:<text:tab/>geweiht </text:span><text:span text:style-name="T1176">bis unheilige Tat</text:span><text:span text:style-name="T1158">, </text:span><text:span text:style-name="T1159">entweder </text:span><text:span text:style-name="T15">Angriff </text:span><text:span text:style-name="T1160">und</text:span><text:span text:style-name="T15"> Schaden </text:span><text:span text:style-name="T1158">+</text:span><text:span text:style-name="T1165">2</text:span><text:span text:style-name="T1158"> </text:span><text:span text:style-name="T1159">oder<text:line-break/><text:tab/><text:tab/><text:tab/><text:tab/></text:span><text:span text:style-name="T1158">Angriff </text:span><text:span text:style-name="T1160">und</text:span><text:span text:style-name="T1158"> Schaden +</text:span><text:span text:style-name="T1165">3</text:span><text:span text:style-name="T1158"> </text:span><text:span text:style-name="T1160">nur </text:span><text:span text:style-name="T1158">gegen unheilige Wesen</text:span></text:p>
      <text:p text:style-name="P382"><text:span text:style-name="T1177"><text:tab/><text:tab/></text:span><text:span text:style-name="T1178">bei Weihung </text:span><text:span text:style-name="T1179">ist</text:span><text:span text:style-name="T1178"> </text:span><text:span text:style-name="T1177">Zauber für w</text:span><text:span text:style-name="T1180">4</text:span><text:span text:style-name="T1177"> </text:span><text:span text:style-name="T1180">Monate</text:span><text:span text:style-name="T1177"> verloren</text:span></text:p>
      <text:p text:style-name="P383"><text:span text:style-name="T1015">1-</text:span><text:span text:style-name="T958">1</text:span><text:span text:style-name="T1016">1</text:span><text:span text:style-name="T847"> </text:span><text:span text:style-name="T1016">Zweites Gesicht</text:span><text:span text:style-name="T848"><text:tab/><text:tab/><text:tab/><text:tab/><text:tab/><text:tab/><text:tab/><text:tab/><text:tab/><text:tab/></text:span><text:span text:style-name="T849">Regeln</text:span><text:span text:style-name="T850"> </text:span><text:span text:style-name="T851">2</text:span><text:span text:style-name="T959">7</text:span><text:span text:style-name="T1016">3</text:span><text:span text:style-name="T851">,</text:span><text:span text:style-name="T850"> </text:span><text:span text:style-name="T849">Rules</text:span><text:span text:style-name="T850"> </text:span><text:span text:style-name="T851">2</text:span><text:span text:style-name="T1016">67</text:span></text:p>
      <text:p text:style-name="P384"><text:span text:style-name="T959">Grad</text:span> 1, <text:span text:style-name="T1017">1 </text:span><text:span text:style-name="T1018">Runde</text:span><text:span text:style-name="T1017">, </text:span>selbst, <text:span text:style-name="T962">≥</text:span><text:span text:style-name="T1019">3</text:span><text:span text:style-name="T1017"> Phase</text:span><text:span text:style-name="T1020">n</text:span><text:span text:style-name="T1017"> </text:span>Dauer, <text:span text:style-name="T1017">kein </text:span>Rettungswurf</text:p>
      <text:p text:style-name="P385"/>
      <text:p text:style-name="P385"><text:span text:style-name="T1021">Du kannst in die Zukunft blicken, z.B. indem du Eingeweide liest. </text:span><text:s/></text:p>
      <text:p text:style-name="P386"/>
      <text:p text:style-name="P386"><text:span text:style-name="T1022">Manifestation</text:span><text:span text:style-name="T775"> </text:span>w<text:span text:style-name="T1022">3</text:span>:</text:p>
      <text:p text:style-name="P387"><text:span text:style-name="T38">1</text:span><text:tab/><text:span text:style-name="T1022">Ein drittes Auge erscheint auf deiner Stirn.</text:span></text:p>
      <text:p text:style-name="P387"><text:span text:style-name="T1023">2</text:span><text:tab/><text:span text:style-name="T1022">Deine Augen leuchten auf.</text:span></text:p>
      <text:p text:style-name="P387"><text:span text:style-name="T1023">3</text:span><text:tab/><text:span text:style-name="T1022">Deine Augen sind zugeschmolzen, aber du kannst noch </text:span><text:span text:style-name="T1024">immer </text:span><text:span text:style-name="T1022">sehen.</text:span></text:p>
      <text:p text:style-name="P386"/>
      <text:p text:style-name="P386"><text:span text:style-name="T775">Zauber </text:span>w20:</text:p>
      <text:p text:style-name="P387"><text:span text:style-name="T38">1-11<text:tab/></text:span><text:tab/>Fehlschlag, <text:span text:style-name="T1181">Ungnade +1</text:span></text:p>
      <text:p text:style-name="P387"><text:span text:style-name="T38">12-13</text:span><text:tab/><text:span text:style-name="T1025">Du erlangst für 1 Runde einen Blick in die Zukunft. In der nächsten Runde</text:span></text:p>
      <text:p text:style-name="P388"><text:tab/><text:tab/>erhältst du +4 auf einen beliebigen einzelnen Wurf.</text:p>
      <text:p text:style-name="P387"><text:span text:style-name="T38">14-17</text:span><text:tab/><text:span text:style-name="T1025">Du </text:span><text:span text:style-name="T1026">konzentrierst dich</text:span><text:span text:style-name="T1025"> 1 Runde </text:span><text:span text:style-name="T1026">lang auf die nächsten </text:span><text:span text:style-name="T1027">30 Minuten</text:span><text:span text:style-name="T1026"> </text:span><text:span text:style-name="T1028">und erhältst</text:span></text:p>
      <text:p text:style-name="P387"><text:span text:style-name="T1028"><text:tab/><text:tab/>eine zu </text:span><text:span text:style-name="T1029">75%</text:span><text:span text:style-name="T1028"> korrekte Antwort darüber, welche Entscheidung vorteilhaft ist.</text:span></text:p>
      <text:p text:style-name="P387"><text:span text:style-name="T38">18-19</text:span><text:tab/><text:span text:style-name="T1025">Du </text:span><text:span text:style-name="T1026">konzentrierst dich</text:span><text:span text:style-name="T1025"> 1 Runde </text:span><text:span text:style-name="T1026">lang auf die nächsten </text:span><text:span text:style-name="T1027">30 Minuten</text:span><text:span text:style-name="T1026"> </text:span><text:span text:style-name="T1028">und erhältst</text:span></text:p>
      <text:p text:style-name="P387"><text:span text:style-name="T1028"><text:tab/><text:tab/>eine zu </text:span><text:span text:style-name="T1029">80%</text:span><text:span text:style-name="T1028"> korrekte Antwort darüber, welche Entscheidung vorteilhaft ist.</text:span></text:p>
      <text:p text:style-name="P389"><text:span text:style-name="T38">20-23</text:span><text:span text:style-name="T15"><text:tab/></text:span><text:span text:style-name="T1030">Du </text:span><text:span text:style-name="T1031">konzentrierst dich</text:span><text:span text:style-name="T1030"> 1 Runde </text:span><text:span text:style-name="T1031">lang auf die nächsten </text:span><text:span text:style-name="T1027">30 Minuten</text:span><text:span text:style-name="T1031"> </text:span><text:span text:style-name="T1032">und erhältst</text:span></text:p>
      <text:p text:style-name="P389"><text:span text:style-name="T1032"><text:tab/><text:tab/>eine zu </text:span><text:span text:style-name="T1029">8</text:span><text:span text:style-name="T1033">5</text:span><text:span text:style-name="T1029">%</text:span><text:span text:style-name="T1032"> korrekte Antwort darüber, welche Entscheidung vorteilhaft ist.</text:span></text:p>
      <text:p text:style-name="P389"><text:span text:style-name="T38">2</text:span><text:span text:style-name="T1034">4</text:span><text:span text:style-name="T38">-2</text:span><text:span text:style-name="T1034">7</text:span><text:span text:style-name="T15"><text:tab/></text:span><text:span text:style-name="T1030">Du </text:span><text:span text:style-name="T1031">konzentrierst dich</text:span><text:span text:style-name="T1030"> 1 Runde </text:span><text:span text:style-name="T1031">lang auf die nächste </text:span><text:span text:style-name="T1035">1 Stunde</text:span><text:span text:style-name="T1031"> </text:span><text:span text:style-name="T1032">und erhältst eine<text:line-break/><text:tab/><text:tab/>zu </text:span><text:span text:style-name="T1029">8</text:span><text:span text:style-name="T1033">5</text:span><text:span text:style-name="T1029">%</text:span><text:span text:style-name="T1032"> korrekte Antwort darüber, welche </text:span><text:span text:style-name="T1029">Entscheidung</text:span><text:span text:style-name="T1036">en</text:span><text:span text:style-name="T1032"> </text:span><text:span text:style-name="T1037">jeweils </text:span><text:span text:style-name="T1032">vorteilhaft</text:span></text:p>
      <text:p text:style-name="P389"><text:span text:style-name="T1032"><text:tab/><text:tab/></text:span><text:span text:style-name="T1037">sind</text:span><text:span text:style-name="T1032">.</text:span></text:p>
      <text:p text:style-name="P389"><text:span text:style-name="T38">2</text:span><text:span text:style-name="T1038">8</text:span><text:span text:style-name="T38">-2</text:span><text:span text:style-name="T1038">9</text:span><text:span text:style-name="T15"><text:tab/></text:span><text:span text:style-name="T1030">Du </text:span><text:span text:style-name="T1031">konzentrierst dich</text:span><text:span text:style-name="T1030"> 1 Runde </text:span><text:span text:style-name="T1031">lang auf die nächste </text:span><text:span text:style-name="T1035">1 Stunde</text:span><text:span text:style-name="T1031"> </text:span><text:span text:style-name="T1032">und erhältst eine<text:line-break/><text:tab/><text:tab/>zu </text:span><text:span text:style-name="T1039">90</text:span><text:span text:style-name="T1029">%</text:span><text:span text:style-name="T1032"> korrekte Antwort darüber, welche </text:span><text:span text:style-name="T1029">Entscheidung</text:span><text:span text:style-name="T1036">en</text:span><text:span text:style-name="T1032"> </text:span><text:span text:style-name="T1037">jeweils </text:span><text:span text:style-name="T1032">vorteilhaft</text:span></text:p>
      <text:p text:style-name="P389"><text:span text:style-name="T1032"><text:tab/><text:tab/></text:span><text:span text:style-name="T1037">sind</text:span><text:span text:style-name="T1032">.</text:span></text:p>
      <text:p text:style-name="P389"><text:span text:style-name="T1040">30</text:span><text:span text:style-name="T38">-</text:span><text:span text:style-name="T1040">31</text:span><text:span text:style-name="T15"><text:tab/></text:span><text:span text:style-name="T1030">Du </text:span><text:span text:style-name="T1031">konzentrierst dich</text:span><text:span text:style-name="T1030"> 1 Runde </text:span><text:span text:style-name="T1031">lang auf d</text:span><text:span text:style-name="T1041">en</text:span><text:span text:style-name="T1031"> nächste</text:span><text:span text:style-name="T1041">n</text:span><text:span text:style-name="T1031"> </text:span><text:span text:style-name="T1035">1 </text:span><text:span text:style-name="T1039">Tag</text:span><text:span text:style-name="T1031"> </text:span><text:span text:style-name="T1032">und erhältst eine<text:line-break/><text:tab/><text:tab/>zu </text:span><text:span text:style-name="T1039">95</text:span><text:span text:style-name="T1029">%</text:span><text:span text:style-name="T1032"> korrekte Antwort darüber, welche </text:span><text:span text:style-name="T1029">Entscheidung</text:span><text:span text:style-name="T1036">en</text:span><text:span text:style-name="T1032"> </text:span><text:span text:style-name="T1037">jeweils </text:span><text:span text:style-name="T1032">vorteilhaft</text:span></text:p>
      <text:p text:style-name="P389"><text:span text:style-name="T1032"><text:tab/><text:tab/></text:span><text:span text:style-name="T1037">sind</text:span><text:span text:style-name="T1032">.</text:span></text:p>
      <text:p text:style-name="P389"><text:span text:style-name="T1040">32+</text:span><text:span text:style-name="T15"><text:tab/><text:tab/></text:span><text:span text:style-name="T1030">Du </text:span><text:span text:style-name="T1031">konzentrierst dich</text:span><text:span text:style-name="T1030"> 1 Runde </text:span><text:span text:style-name="T1031">lang auf d</text:span><text:span text:style-name="T1041">en</text:span><text:span text:style-name="T1031"> nächste</text:span><text:span text:style-name="T1041">n</text:span><text:span text:style-name="T1031"> </text:span><text:span text:style-name="T1035">1 </text:span><text:span text:style-name="T1039">Monat</text:span><text:span text:style-name="T1031"> </text:span><text:span text:style-name="T1032">und erhältst</text:span></text:p>
      <text:p text:style-name="P389"><text:span text:style-name="T1032"><text:tab/><text:tab/></text:span><text:span text:style-name="T1042">e</text:span><text:span text:style-name="T1032">ine zu </text:span><text:span text:style-name="T1039">9</text:span><text:span text:style-name="T1043">9</text:span><text:span text:style-name="T1029">%</text:span><text:span text:style-name="T1032"> korrekte Antwort darüber, welche </text:span><text:span text:style-name="T1029">Entscheidung</text:span><text:span text:style-name="T1036">en</text:span><text:span text:style-name="T1032"> </text:span><text:span text:style-name="T1037">jeweils</text:span></text:p>
      <text:p text:style-name="P389"><text:span text:style-name="T1182"><text:tab/><text:tab/></text:span><text:span text:style-name="T1044">vorteilhaft </text:span><text:span text:style-name="T1182">sind</text:span><text:span text:style-name="T1044">. </text:span><text:span text:style-name="T1045">Zusätzlich erhältst du </text:span><text:span text:style-name="T1046">solange </text:span><text:span text:style-name="T1045">+1 auf alle Würfe.</text:span></text:p>
      <text:p text:style-name="P390"><text:span text:style-name="T1183"><text:s/>Z </text:span><text:span text:style-name="T428"><text:s/></text:span><text:span text:style-name="T429">a</text:span><text:span text:style-name="T1184">uberer</text:span></text:p>
      <text:p text:style-name="P34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1185">2</text:span></text:p>
      <text:p text:style-name="P391"><text:span text:style-name="T79">B</text:span><text:span text:style-name="T38">eruf</text:span><text:tab/><text:tab/><text:span text:style-name="T431">Steuereintreiber</text:span><text:tab/><text:tab/><text:tab/><text:tab/><text:tab/><text:tab/><text:tab/><text:span text:style-name="T81">E</text:span><text:span text:style-name="T82">rfahrung</text:span> <text:tab/><text:tab/><text:span text:style-name="T1185">5</text:span><text:span text:style-name="T83">0</text:span></text:p>
      <text:p text:style-name="P392"><text:span text:style-name="T79">G</text:span><text:span text:style-name="T38">esinnung</text:span><text:tab/><text:span text:style-name="T85"><text:tab/><text:tab/> <text:s text:c="2"/></text:span><text:tab/><text:span text:style-name="T79">I</text:span><text:span text:style-name="T38">nitiative</text:span><text:span text:style-name="T86"><text:tab/></text:span><text:span text:style-name="T87">w</text:span><text:span text:style-name="T89">20<text:tab/>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89">9</text:span><text:span text:style-name="T94"> </text:span><text:span text:style-name="T95">m</text:span></text:p>
      <text:p text:style-name="P393"><text:span text:style-name="T1186">P</text:span><text:span text:style-name="T1187">atron</text:span><text:span text:style-name="T1188"><text:tab/><text:tab/></text:span><text:span text:style-name="T85"><text:tab/><text:tab/> <text:s text:c="2"/></text:span><text:span text:style-name="T95"><text:tab/><text:tab/><text:tab/><text:tab/><text:tab/><text:tab/><text:tab/><text:tab/></text:span><text:span text:style-name="T673">Z</text:span><text:span text:style-name="T674">auberstufe</text:span><text:span text:style-name="T675"><text:tab/> <text:tab/></text:span><text:span text:style-name="T1189">2</text:span></text:p>
      <text:p text:style-name="P391"><text:span text:style-name="T99"><text:tab/><text:tab/><text:tab/><text:tab/><text:tab/><text:tab/></text:span><text:span text:style-name="T102">M</text:span><text:span text:style-name="T103">alus</text:span><text:span text:style-name="T8"><text:tab/><text:tab/></text:span><text:span text:style-name="T432">0</text:span><text:span text:style-name="T99"><text:tab/><text:tab/><text:tab/><text:tab/></text:span><text:span text:style-name="T106">K</text:span><text:span text:style-name="T107">rit</text:span><text:span text:style-name="T108">.</text:span><text:span text:style-name="T88"><text:tab/><text:tab/><text:tab/>w</text:span><text:span text:style-name="T89">6 </text:span><text:span text:style-name="T109">Tab. </text:span><text:span text:style-name="T88">I</text:span></text:p>
      <text:p text:style-name="P391"><text:span text:style-name="T79">R</text:span><text:span text:style-name="T38">üst</text:span><text:span text:style-name="T110">ung</text:span><text:span text:style-name="T111"><text:tab/></text:span><text:tab/><text:span text:style-name="T112">1 </text:span><text:span text:style-name="T89">1</text:span><text:tab/><text:span text:style-name="T1190">Schwere Robe</text:span><text:span text:style-name="T115"> </text:span><text:span text:style-name="T116">(RK</text:span><text:span text:style-name="T1190">1</text:span><text:span text:style-name="T116">)</text:span><text:span text:style-name="T439"><text:tab/></text:span><text:tab/><text:tab/><text:tab/><text:tab/><text:span text:style-name="T118">P</text:span><text:span text:style-name="T119">atzer</text:span><text:span text:style-name="T99"><text:tab/><text:tab/><text:tab/></text:span><text:span text:style-name="T88">w</text:span><text:span text:style-name="T89">8</text:span></text:p>
      <text:p text:style-name="P391"><text:span text:style-name="T79">L</text:span><text:span text:style-name="T38">eben</text:span><text:tab/><text:tab/><text:span text:style-name="T1191">1</text:span><text:span text:style-name="T354">2</text:span><text:span text:style-name="T112"><text:tab/></text:span><text:span text:style-name="T121">(</text:span><text:span text:style-name="T122">w4+</text:span><text:span text:style-name="T1192">2</text:span><text:span text:style-name="T121">w</text:span><text:span text:style-name="T1193">4</text:span><text:span text:style-name="T1194">+</text:span><text:span text:style-name="T1192">3</text:span><text:span text:style-name="T121">)<text:tab/></text:span><text:span text:style-name="T126"><text:tab/><text:tab/><text:tab/></text:span><text:span text:style-name="T127"><text:tab/></text:span><text:span text:style-name="T128"><text:tab/><text:tab/></text:span><text:span text:style-name="T129">A</text:span><text:span text:style-name="T130">ngriff<text:tab/></text:span><text:span text:style-name="T129">S</text:span><text:span text:style-name="T130">chaden<text:tab/></text:span></text:p>
      <text:p text:style-name="P40"><text:span text:style-name="T131">S</text:span><text:span text:style-name="T132">tärke</text:span><text:span text:style-name="T133"><text:tab/><text:tab/><text:tab/></text:span><text:span text:style-name="T1195">1 </text:span><text:span text:style-name="T142">1</text:span><text:span text:style-name="T135"><text:tab/><text:tab/></text:span><text:span text:style-name="T137"><text:tab/><text:tab/><text:tab/><text:tab/></text:span><text:span text:style-name="T138">N</text:span><text:span text:style-name="T139">ahkampf</text:span><text:span text:style-name="T140"><text:tab/><text:tab/></text:span><text:span text:style-name="T367">+1</text:span><text:span text:style-name="T135"><text:tab/><text:tab/><text:tab/></text:span></text:p>
      <text:p text:style-name="P394"><text:span text:style-name="T131">G</text:span><text:span text:style-name="T132">eschick</text:span><text:span text:style-name="T133"><text:tab/><text:tab/><text:tab/></text:span><text:span text:style-name="T134">1</text:span><text:span text:style-name="T142">0</text:span><text:span text:style-name="T143"><text:tab/></text:span><text:span text:style-name="T139"> <text:s/></text:span><text:span text:style-name="T140"><text:s text:c="2"/><text:tab/></text:span><text:span text:style-name="T144"> </text:span><text:span text:style-name="T145">R</text:span><text:span text:style-name="T146">eflex</text:span><text:span text:style-name="T137"><text:tab/> <text:s text:c="2"/></text:span><text:span text:style-name="T88">+</text:span><text:span text:style-name="T1196">1</text:span><text:span text:style-name="T147"><text:tab/></text:span><text:span text:style-name="T137"><text:tab/></text:span><text:span text:style-name="T138">F</text:span><text:span text:style-name="T139">ernkampf</text:span><text:span text:style-name="T140"><text:tab/><text:tab/></text:span><text:span text:style-name="T367">+1<text:tab/><text:tab/><text:tab/></text:span></text:p>
      <text:p text:style-name="P395"><text:span text:style-name="T131">A</text:span><text:span text:style-name="T132">usdauer</text:span><text:span text:style-name="T133"><text:tab/><text:tab/></text:span><text:span text:style-name="T134">14</text:span><text:span text:style-name="T135"><text:tab/></text:span><text:span text:style-name="T136">+1<text:tab/></text:span><text:span text:style-name="T144"> </text:span><text:span text:style-name="T145">Z</text:span><text:span text:style-name="T146">ähigkeit</text:span><text:span text:style-name="T137"> </text:span><text:span text:style-name="T88">+</text:span><text:span text:style-name="T89">1</text:span></text:p>
      <text:p text:style-name="P396"><text:span text:style-name="T131">P</text:span><text:span text:style-name="T132">ersönlichkeit</text:span><text:span text:style-name="T133"><text:tab/> </text:span><text:span text:style-name="T143">6</text:span><text:span text:style-name="T453"><text:tab/></text:span><text:span text:style-name="T155">-</text:span><text:span text:style-name="T136">1<text:tab/></text:span><text:span text:style-name="T153"> </text:span><text:span text:style-name="T145">W</text:span><text:span text:style-name="T146">illen</text:span><text:span text:style-name="T137"><text:tab/> <text:s text:c="3"/></text:span><text:span text:style-name="T432">0<text:tab/><text:tab/></text:span></text:p>
      <text:p text:style-name="P395"><text:span text:style-name="T131">I</text:span><text:span text:style-name="T132">ntelligenz</text:span><text:span text:style-name="T133"><text:tab/><text:tab/></text:span><text:span text:style-name="T535">1</text:span><text:span text:style-name="T1195">5</text:span><text:span text:style-name="T453"><text:tab/></text:span><text:span text:style-name="T1197">+</text:span><text:span text:style-name="T1198">1</text:span><text:span text:style-name="T134"><text:tab/></text:span><text:span text:style-name="T156"> </text:span><text:span text:style-name="T145">S</text:span><text:span text:style-name="T146">prachen</text:span><text:span text:style-name="T137"><text:tab/></text:span><text:span text:style-name="T459">Gemein</text:span><text:span text:style-name="T112">sprache, Elben, Echsenmenschen, </text:span><text:span text:style-name="T89">Feen</text:span></text:p>
      <text:p text:style-name="P397"><text:span text:style-name="T131">G</text:span><text:span text:style-name="T132">lück</text:span><text:span text:style-name="T133"><text:tab/><text:tab/><text:tab/></text:span><text:span text:style-name="T134"> </text:span><text:span text:style-name="T460">9</text:span><text:span text:style-name="T140"><text:tab/> <text:s text:c="3"/><text:tab/></text:span><text:span text:style-name="T144"> </text:span><text:span text:style-name="T145">S</text:span><text:span text:style-name="T146">chicksal</text:span><text:span text:style-name="T137"><text:tab/></text:span><text:span text:style-name="T382">Reiselustig: Anzahl der Sprachen +1</text:span></text:p>
      <text:p text:style-name="P167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398"><text:span text:style-name="T8">N</text:span><text:span text:style-name="T283">ahkampfwaffen</text:span><text:tab/><text:span text:style-name="T8">A</text:span>ngriff<text:tab/><text:tab/><text:span text:style-name="T8">S</text:span>chaden</text:p>
      <text:p text:style-name="P399"><text:span text:style-name="T1199">Lang</text:span><text:span text:style-name="T88">schwert<text:tab/><text:tab/><text:tab/></text:span><text:span text:style-name="T112">w20<text:tab/></text:span><text:span text:style-name="T382">+1</text:span><text:span text:style-name="T87"><text:tab/><text:tab/></text:span><text:span text:style-name="T112">w</text:span><text:span text:style-name="T1199">8</text:span><text:span text:style-name="T112"><text:tab/><text:tab/></text:span><text:span text:style-name="T1200"><text:tab/></text:span><text:span text:style-name="T170"><text:tab/><text:tab/><text:tab/><text:tab/><text:tab/><text:tab/><text:tab/><text:tab/><text:tab/></text:span></text:p>
      <text:p text:style-name="P399"><text:span text:style-name="T89">Stab<text:tab/></text:span><text:span text:style-name="T88"><text:tab/><text:tab/><text:tab/></text:span><text:span text:style-name="T112">w20<text:tab/></text:span><text:span text:style-name="T382">+1</text:span><text:span text:style-name="T87"><text:tab/><text:tab/></text:span><text:span text:style-name="T112">w</text:span><text:span text:style-name="T89">4<text:tab/></text:span><text:span text:style-name="T112"><text:tab/><text:tab/></text:span><text:span text:style-name="T170"><text:tab/><text:tab/><text:tab/><text:tab/><text:tab/><text:tab/><text:tab/><text:tab/><text:tab/></text:span></text:p>
      <text:p text:style-name="P399"><text:span text:style-name="T171">unbewaffnet</text:span><text:span text:style-name="T87"><text:tab/><text:tab/><text:tab/></text:span><text:span text:style-name="T112">w20</text:span><text:span text:style-name="T87"><text:tab/></text:span><text:span text:style-name="T382">+1</text:span><text:span text:style-name="T87"><text:tab/><text:tab/></text:span><text:span text:style-name="T171">w3</text:span><text:span text:style-name="T173"><text:tab/></text:span><text:span text:style-name="T392"><text:tab/><text:tab/></text:span><text:span text:style-name="T174"><text:tab/><text:tab/><text:tab/><text:tab/><text:tab/><text:tab/><text:tab/><text:tab/><text:tab/></text:span></text:p>
      <text:p text:style-name="P400"><text:span text:style-name="T175"><text:tab/><text:tab/><text:tab/><text:tab/> <text:s text:c="7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text:tab/><text:tab/><text:tab/><text:tab/><text:tab/><text:tab/><text:tab/></text:span></text:p>
      <text:p text:style-name="P400"><text:span text:style-name="T175"><text:tab/><text:tab/><text:tab/><text:tab/> <text:s text:c="7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text:tab/><text:tab/><text:tab/><text:tab/><text:tab/><text:tab/><text:tab/></text:span></text:p>
      <text:p text:style-name="P399"><text:span text:style-name="T79">F</text:span><text:span text:style-name="T166">ern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text:tab/><text:tab/></text:span><text:span text:style-name="T79">R</text:span><text:span text:style-name="T38">eichw</text:span><text:span text:style-name="T177">eite</text:span><text:span text:style-name="T178"> </text:span><text:span text:style-name="T179">-/-2/-w</text:span></text:p>
      <text:p text:style-name="P399"><text:span text:style-name="T1201">Kurzbogen</text:span><text:span text:style-name="T89"><text:tab/></text:span><text:span text:style-name="T87"><text:tab/><text:tab/></text:span><text:span text:style-name="T112">w20</text:span><text:span text:style-name="T87"><text:tab/></text:span><text:span text:style-name="T382">+1</text:span><text:span text:style-name="T87"><text:tab/><text:tab/></text:span><text:span text:style-name="T112">w</text:span><text:span text:style-name="T1201">6</text:span><text:span text:style-name="T112"><text:tab/></text:span><text:span text:style-name="T87"><text:tab/><text:tab/></text:span><text:span text:style-name="T475">1</text:span><text:span text:style-name="T1201">5</text:span><text:span text:style-name="T475">/</text:span><text:span text:style-name="T1201">30</text:span><text:span text:style-name="T475">/4</text:span><text:span text:style-name="T1201">5</text:span><text:span text:style-name="T180"><text:tab/><text:tab/></text:span><text:span text:style-name="T476">20 </text:span><text:span text:style-name="T1202">Pfeile</text:span></text:p>
      <text:p text:style-name="P401"><text:span text:style-name="T84"><text:tab/><text:tab/><text:tab/><text:tab/> <text:s text:c="7"/></text:span><text:span text:style-name="T306"><text:tab/></text:span><text:span text:style-name="T84"><text:tab/><text:tab/> <text:s text:c="3"/></text:span><text:span text:style-name="T306"><text:tab/></text:span><text:span text:style-name="T84"><text:tab/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text:tab/><text:tab/></text:span></text:p>
      <text:p text:style-name="P401"><text:span text:style-name="T84"><text:tab/><text:tab/><text:tab/><text:tab/> <text:s text:c="7"/></text:span><text:span text:style-name="T306"><text:tab/></text:span><text:span text:style-name="T84"><text:tab/><text:tab/> <text:s text:c="3"/></text:span><text:span text:style-name="T306"><text:tab/></text:span><text:span text:style-name="T84"><text:tab/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text:tab/><text:tab/></text:span></text:p>
      <text:p text:style-name="P402"><text:span text:style-name="T1203"/></text:p>
      <text:p text:style-name="P402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3"/></text:span><text:span text:style-name="T478">14</text:span><text:span text:style-name="T186"><text:tab/></text:span><text:span text:style-name="T187">Gold</text:span><text:span text:style-name="T188"><text:tab/> <text:s text:c="2"/></text:span><text:span text:style-name="T478">25</text:span><text:span text:style-name="T189"><text:tab/></text:span><text:span text:style-name="T190">Silbe</text:span><text:span text:style-name="T191">r <text:s text:c="6"/></text:span><text:span text:style-name="T478">153</text:span><text:span text:style-name="T192"><text:tab/></text:span><text:span text:style-name="T193">Kupfer</text:span></text:p>
      <text:p text:style-name="P403"><text:span text:style-name="T1204">Zauberfoliant</text:span><text:span text:style-name="T439">, </text:span><text:span text:style-name="T1205">Fackel, Ration, Wasserschlauch, </text:span><text:span text:style-name="T1206">Feder und Tinte, Notizbuch, </text:span></text:p>
      <text:p text:style-name="P404"><text:tab/><text:tab/><text:tab/><text:tab/><text:tab/><text:tab/><text:tab/><text:tab/><text:tab/><text:tab/><text:tab/><text:tab/><text:tab/><text:tab/><text:tab/><text:tab/><text:tab/><text:tab/><text:tab/><text:tab/></text:p>
      <text:p text:style-name="P404"><text:tab/><text:tab/><text:tab/><text:tab/><text:tab/><text:tab/><text:tab/><text:tab/><text:tab/><text:tab/><text:tab/><text:tab/><text:tab/><text:tab/><text:tab/><text:tab/><text:tab/><text:tab/><text:tab/><text:tab/></text:p>
      <text:p text:style-name="P405"><text:span text:style-name="T1207"/></text:p>
      <text:p text:style-name="P406"><text:span text:style-name="T1208">Z</text:span><text:span text:style-name="T1209">auber</text:span><text:span text:style-name="T1210"> </text:span><text:span text:style-name="T1211">(</text:span><text:span text:style-name="T1212">5</text:span><text:span text:style-name="T1211"> + </text:span><text:span text:style-name="T1213">Intelligenz</text:span><text:span text:style-name="T1214">mod </text:span><text:span text:style-name="T1215">= </text:span><text:span text:style-name="T1216">6</text:span><text:span text:style-name="T1211">)<text:tab/><text:tab/><text:tab/><text:tab/><text:tab/></text:span><text:span text:style-name="T1217">w20 + </text:span><text:span text:style-name="T1213">Intelligenz</text:span><text:span text:style-name="T1214">mod</text:span><text:span text:style-name="T1217"> + Zauberstufe - </text:span><text:span text:style-name="T1218">Malus</text:span><text:span text:style-name="T1219"> </text:span><text:span text:style-name="T1215">= </text:span><text:span text:style-name="T1220">w20+</text:span><text:span text:style-name="T1221">3</text:span></text:p>
      <text:p text:style-name="P407">Bauchreden, Magischer Schild, Magisches Geschoss, Schlaf, Spinnenklettern, <text:span text:style-name="T1222">Sprachen verstehen</text:span></text:p>
      <text:p text:style-name="P408"><text:span text:style-name="T1223"/></text:p>
      <text:p text:style-name="P409"><text:span text:style-name="T723">V</text:span><text:span text:style-name="T70">erderbnis</text:span></text:p>
      <text:p text:style-name="P410"><text:tab/><text:tab/><text:tab/><text:tab/><text:tab/><text:tab/><text:tab/><text:tab/><text:tab/><text:tab/><text:tab/><text:tab/><text:tab/><text:tab/><text:tab/><text:tab/><text:tab/><text:tab/><text:tab/><text:tab/></text:p>
      <text:p text:style-name="P410"><text:tab/><text:tab/><text:tab/><text:tab/><text:tab/><text:tab/><text:tab/><text:tab/><text:tab/><text:tab/><text:tab/><text:tab/><text:tab/><text:tab/><text:tab/><text:tab/><text:tab/><text:tab/><text:tab/><text:tab/></text:p>
      <text:p text:style-name="P411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row>
          <table:table-cell table:style-name="Tabelle4.A1" office:value-type="string">
            <text:p text:style-name="P412">Magier</text:p>
            <text:p text:style-name="P413">Stufe <text:span text:style-name="T290">(Erfahrung)</text:span></text:p>
          </table:table-cell>
          <table:table-cell table:style-name="Tabelle4.A1" office:value-type="string">
            <text:p text:style-name="P414">Angriff</text:p>
          </table:table-cell>
          <table:table-cell table:style-name="Tabelle4.A1" office:value-type="string">
            <text:p text:style-name="P415">Volltreffer</text:p>
            <text:p text:style-name="P416"><text:span text:style-name="T292">-würfel</text:span>/</text:p>
            <text:p text:style-name="P416">Tabelle</text:p>
          </table:table-cell>
          <table:table-cell table:style-name="Tabelle4.A1" office:value-type="string">
            <text:p text:style-name="P416">Aktions-</text:p>
            <text:p text:style-name="P416">würfel</text:p>
          </table:table-cell>
          <table:table-cell table:style-name="Tabelle4.A1" office:value-type="string">
            <text:p text:style-name="P416">Reflex</text:p>
          </table:table-cell>
          <table:table-cell table:style-name="Tabelle4.A1" office:value-type="string">
            <text:p text:style-name="P416">Zähigkeit</text:p>
          </table:table-cell>
          <table:table-cell table:style-name="Tabelle4.A1" office:value-type="string">
            <text:p text:style-name="P416">Willen</text:p>
          </table:table-cell>
          <table:table-cell table:style-name="Tabelle4.A1" office:value-type="string">
            <text:p text:style-name="P417">Beherrschte</text:p>
            <text:p text:style-name="P414">Zauber</text:p>
          </table:table-cell>
          <table:table-cell table:style-name="Tabelle4.I1" office:value-type="string">
            <text:p text:style-name="P417">Max.</text:p>
            <text:p text:style-name="P417">Grad</text:p>
          </table:table-cell>
        </table:table-row>
        <table:table-row>
          <table:table-cell table:style-name="Tabelle4.A2" office:value-type="string">
            <text:p text:style-name="P418">1 <text:s text:c="4"/><text:span text:style-name="T402">(10)</text:span></text:p>
          </table:table-cell>
          <table:table-cell table:style-name="Tabelle4.A2" office:value-type="string">
            <text:p text:style-name="P414">+<text:span text:style-name="T1224">0</text:span></text:p>
          </table:table-cell>
          <table:table-cell table:style-name="Tabelle4.A2" office:value-type="string">
            <text:p text:style-name="P416">w<text:span text:style-name="T1225">6</text:span>/I</text:p>
          </table:table-cell>
          <table:table-cell table:style-name="Tabelle4.A2" office:value-type="string">
            <text:p text:style-name="P416">w20</text:p>
          </table:table-cell>
          <table:table-cell table:style-name="Tabelle4.A2" office:value-type="string">
            <text:p text:style-name="P416">+<text:span text:style-name="T1225">1</text:span></text:p>
          </table:table-cell>
          <table:table-cell table:style-name="Tabelle4.A2" office:value-type="string">
            <text:p text:style-name="P416">+<text:span text:style-name="T1224">0</text:span></text:p>
          </table:table-cell>
          <table:table-cell table:style-name="Tabelle4.A2" office:value-type="string">
            <text:p text:style-name="P416">+<text:span text:style-name="T404">1</text:span></text:p>
          </table:table-cell>
          <table:table-cell table:style-name="Tabelle4.A2" office:value-type="string">
            <text:p text:style-name="P419">4</text:p>
          </table:table-cell>
          <table:table-cell table:style-name="Tabelle4.I2" office:value-type="string">
            <text:p text:style-name="P420">1</text:p>
          </table:table-cell>
        </table:table-row>
        <table:table-row>
          <table:table-cell table:style-name="Tabelle4.A2" office:value-type="string">
            <text:p text:style-name="P418">2 <text:s text:c="4"/><text:span text:style-name="T402">(</text:span><text:span text:style-name="T1226">5</text:span><text:span text:style-name="T402">0)</text:span></text:p>
          </table:table-cell>
          <table:table-cell table:style-name="Tabelle4.A2" office:value-type="string">
            <text:p text:style-name="P414">+1</text:p>
          </table:table-cell>
          <table:table-cell table:style-name="Tabelle4.A2" office:value-type="string">
            <text:p text:style-name="P416">w<text:span text:style-name="T1224">6</text:span>/I</text:p>
          </table:table-cell>
          <table:table-cell table:style-name="Tabelle4.A2" office:value-type="string">
            <text:p text:style-name="P416">w20</text:p>
          </table:table-cell>
          <table:table-cell table:style-name="Tabelle4.A2" office:value-type="string">
            <text:p text:style-name="P416">+<text:span text:style-name="T1225">1</text:span></text:p>
          </table:table-cell>
          <table:table-cell table:style-name="Tabelle4.A2" office:value-type="string">
            <text:p text:style-name="P416">+<text:span text:style-name="T1224">0</text:span></text:p>
          </table:table-cell>
          <table:table-cell table:style-name="Tabelle4.A2" office:value-type="string">
            <text:p text:style-name="P416">+<text:span text:style-name="T404">1</text:span></text:p>
          </table:table-cell>
          <table:table-cell table:style-name="Tabelle4.A2" office:value-type="string">
            <text:p text:style-name="P421">5</text:p>
          </table:table-cell>
          <table:table-cell table:style-name="Tabelle4.I2" office:value-type="string">
            <text:p text:style-name="P417">1</text:p>
          </table:table-cell>
        </table:table-row>
        <table:table-row>
          <table:table-cell table:style-name="Tabelle4.A2" office:value-type="string">
            <text:p text:style-name="P418">3 <text:s text:c="2"/><text:span text:style-name="T402">(110)</text:span></text:p>
          </table:table-cell>
          <table:table-cell table:style-name="Tabelle4.A2" office:value-type="string">
            <text:p text:style-name="P414">+<text:span text:style-name="T1224">1</text:span></text:p>
          </table:table-cell>
          <table:table-cell table:style-name="Tabelle4.A2" office:value-type="string">
            <text:p text:style-name="P416">w<text:span text:style-name="T1225">8</text:span>/I</text:p>
          </table:table-cell>
          <table:table-cell table:style-name="Tabelle4.A2" office:value-type="string">
            <text:p text:style-name="P416">w20</text:p>
          </table:table-cell>
          <table:table-cell table:style-name="Tabelle4.A2" office:value-type="string">
            <text:p text:style-name="P416">+<text:span text:style-name="T1225">1</text:span></text:p>
          </table:table-cell>
          <table:table-cell table:style-name="Tabelle4.A2" office:value-type="string">
            <text:p text:style-name="P416">+<text:span text:style-name="T1225">1</text:span></text:p>
          </table:table-cell>
          <table:table-cell table:style-name="Tabelle4.A2" office:value-type="string">
            <text:p text:style-name="P416">+<text:span text:style-name="T761">2</text:span></text:p>
          </table:table-cell>
          <table:table-cell table:style-name="Tabelle4.A2" office:value-type="string">
            <text:p text:style-name="P421">6</text:p>
          </table:table-cell>
          <table:table-cell table:style-name="Tabelle4.I2" office:value-type="string">
            <text:p text:style-name="P417">2</text:p>
          </table:table-cell>
        </table:table-row>
        <table:table-row>
          <table:table-cell table:style-name="Tabelle4.A2" office:value-type="string">
            <text:p text:style-name="P418">4 <text:s text:c="2"/><text:span text:style-name="T402">(1</text:span><text:span text:style-name="T1226">9</text:span><text:span text:style-name="T402">0)</text:span></text:p>
          </table:table-cell>
          <table:table-cell table:style-name="Tabelle4.A2" office:value-type="string">
            <text:p text:style-name="P414">+<text:span text:style-name="T1224">1</text:span></text:p>
          </table:table-cell>
          <table:table-cell table:style-name="Tabelle4.A2" office:value-type="string">
            <text:p text:style-name="P416">w<text:span text:style-name="T1224">8</text:span>/I</text:p>
          </table:table-cell>
          <table:table-cell table:style-name="Tabelle4.A2" office:value-type="string">
            <text:p text:style-name="P416">w20</text:p>
          </table:table-cell>
          <table:table-cell table:style-name="Tabelle4.A2" office:value-type="string">
            <text:p text:style-name="P416">+<text:span text:style-name="T1225">2</text:span></text:p>
          </table:table-cell>
          <table:table-cell table:style-name="Tabelle4.A2" office:value-type="string">
            <text:p text:style-name="P416">+<text:span text:style-name="T1224">1</text:span></text:p>
          </table:table-cell>
          <table:table-cell table:style-name="Tabelle4.A2" office:value-type="string">
            <text:p text:style-name="P416">+<text:span text:style-name="T404">2</text:span></text:p>
          </table:table-cell>
          <table:table-cell table:style-name="Tabelle4.A2" office:value-type="string">
            <text:p text:style-name="P421">7</text:p>
          </table:table-cell>
          <table:table-cell table:style-name="Tabelle4.I2" office:value-type="string">
            <text:p text:style-name="P417">2</text:p>
          </table:table-cell>
        </table:table-row>
        <table:table-row>
          <table:table-cell table:style-name="Tabelle4.A2" office:value-type="string">
            <text:p text:style-name="P418">5 <text:s text:c="2"/><text:span text:style-name="T402">(</text:span><text:span text:style-name="T1226">29</text:span><text:span text:style-name="T402">0)</text:span></text:p>
          </table:table-cell>
          <table:table-cell table:style-name="Tabelle4.A2" office:value-type="string">
            <text:p text:style-name="P414">+<text:span text:style-name="T1224">2</text:span></text:p>
          </table:table-cell>
          <table:table-cell table:style-name="Tabelle4.A2" office:value-type="string">
            <text:p text:style-name="P416">w<text:span text:style-name="T761">1</text:span><text:span text:style-name="T1225">0</text:span>/<text:span text:style-name="T404">I</text:span></text:p>
          </table:table-cell>
          <table:table-cell table:style-name="Tabelle4.A2" office:value-type="string">
            <text:p text:style-name="P416">w20<text:span text:style-name="T1225">+w14</text:span></text:p>
          </table:table-cell>
          <table:table-cell table:style-name="Tabelle4.A2" office:value-type="string">
            <text:p text:style-name="P416">+<text:span text:style-name="T1225">2</text:span></text:p>
          </table:table-cell>
          <table:table-cell table:style-name="Tabelle4.A2" office:value-type="string">
            <text:p text:style-name="P416">+<text:span text:style-name="T1224">1</text:span></text:p>
          </table:table-cell>
          <table:table-cell table:style-name="Tabelle4.A2" office:value-type="string">
            <text:p text:style-name="P416">+<text:span text:style-name="T761">3</text:span></text:p>
          </table:table-cell>
          <table:table-cell table:style-name="Tabelle4.A2" office:value-type="string">
            <text:p text:style-name="P421">8</text:p>
          </table:table-cell>
          <table:table-cell table:style-name="Tabelle4.I2" office:value-type="string">
            <text:p text:style-name="P417">3</text:p>
          </table:table-cell>
        </table:table-row>
        <table:table-row>
          <table:table-cell table:style-name="Tabelle4.A2" office:value-type="string">
            <text:p text:style-name="P418">6 <text:s text:c="2"/><text:span text:style-name="T402">(</text:span><text:span text:style-name="T1226">4</text:span><text:span text:style-name="T402">10)</text:span></text:p>
          </table:table-cell>
          <table:table-cell table:style-name="Tabelle4.A2" office:value-type="string">
            <text:p text:style-name="P414">+<text:span text:style-name="T1224">2</text:span></text:p>
          </table:table-cell>
          <table:table-cell table:style-name="Tabelle4.A2" office:value-type="string">
            <text:p text:style-name="P416">w<text:span text:style-name="T761">1</text:span><text:span text:style-name="T1224">0</text:span>/<text:span text:style-name="T761">I</text:span></text:p>
          </table:table-cell>
          <table:table-cell table:style-name="Tabelle4.A2" office:value-type="string">
            <text:p text:style-name="P416">w20+w1<text:span text:style-name="T1225">6</text:span></text:p>
          </table:table-cell>
          <table:table-cell table:style-name="Tabelle4.A2" office:value-type="string">
            <text:p text:style-name="P416">+2</text:p>
          </table:table-cell>
          <table:table-cell table:style-name="Tabelle4.A2" office:value-type="string">
            <text:p text:style-name="P416">+<text:span text:style-name="T761">2</text:span></text:p>
          </table:table-cell>
          <table:table-cell table:style-name="Tabelle4.A2" office:value-type="string">
            <text:p text:style-name="P416">+<text:span text:style-name="T761">4</text:span></text:p>
          </table:table-cell>
          <table:table-cell table:style-name="Tabelle4.A2" office:value-type="string">
            <text:p text:style-name="P421">9</text:p>
          </table:table-cell>
          <table:table-cell table:style-name="Tabelle4.I2" office:value-type="string">
            <text:p text:style-name="P417">3</text:p>
          </table:table-cell>
        </table:table-row>
        <table:table-row>
          <table:table-cell table:style-name="Tabelle4.A2" office:value-type="string">
            <text:p text:style-name="P418">7 <text:s text:c="2"/><text:span text:style-name="T402">(</text:span><text:span text:style-name="T1226">55</text:span><text:span text:style-name="T402">0)</text:span></text:p>
          </table:table-cell>
          <table:table-cell table:style-name="Tabelle4.A2" office:value-type="string">
            <text:p text:style-name="P416">+<text:span text:style-name="T1224">3</text:span></text:p>
          </table:table-cell>
          <table:table-cell table:style-name="Tabelle4.A2" office:value-type="string">
            <text:p text:style-name="P416">w<text:span text:style-name="T761">1</text:span><text:span text:style-name="T1225">2</text:span>/<text:span text:style-name="T761">I</text:span></text:p>
          </table:table-cell>
          <table:table-cell table:style-name="Tabelle4.A2" office:value-type="string">
            <text:p text:style-name="P416"><text:span text:style-name="T1225">2</text:span>w20</text:p>
          </table:table-cell>
          <table:table-cell table:style-name="Tabelle4.A2" office:value-type="string">
            <text:p text:style-name="P416">+<text:span text:style-name="T1225">3</text:span></text:p>
          </table:table-cell>
          <table:table-cell table:style-name="Tabelle4.A2" office:value-type="string">
            <text:p text:style-name="P416">+<text:span text:style-name="T1224">2</text:span></text:p>
          </table:table-cell>
          <table:table-cell table:style-name="Tabelle4.A2" office:value-type="string">
            <text:p text:style-name="P416">+<text:span text:style-name="T761">4</text:span></text:p>
          </table:table-cell>
          <table:table-cell table:style-name="Tabelle4.A2" office:value-type="string">
            <text:p text:style-name="P421">10</text:p>
          </table:table-cell>
          <table:table-cell table:style-name="Tabelle4.I2" office:value-type="string">
            <text:p text:style-name="P417">4</text:p>
          </table:table-cell>
        </table:table-row>
        <table:table-row>
          <table:table-cell table:style-name="Tabelle4.A2" office:value-type="string">
            <text:p text:style-name="P418">8 <text:s text:c="2"/><text:span text:style-name="T402">(</text:span><text:span text:style-name="T1226">7</text:span><text:span text:style-name="T402">10)</text:span></text:p>
          </table:table-cell>
          <table:table-cell table:style-name="Tabelle4.A2" office:value-type="string">
            <text:p text:style-name="P416">+<text:span text:style-name="T1224">3</text:span></text:p>
          </table:table-cell>
          <table:table-cell table:style-name="Tabelle4.A2" office:value-type="string">
            <text:p text:style-name="P416">w<text:span text:style-name="T761">1</text:span><text:span text:style-name="T1224">2</text:span>/<text:span text:style-name="T761">I</text:span></text:p>
          </table:table-cell>
          <table:table-cell table:style-name="Tabelle4.A2" office:value-type="string">
            <text:p text:style-name="P416"><text:span text:style-name="T761">2</text:span>w20</text:p>
          </table:table-cell>
          <table:table-cell table:style-name="Tabelle4.A2" office:value-type="string">
            <text:p text:style-name="P416">+<text:span text:style-name="T1225">3</text:span></text:p>
          </table:table-cell>
          <table:table-cell table:style-name="Tabelle4.A2" office:value-type="string">
            <text:p text:style-name="P416">+<text:span text:style-name="T1224">2</text:span></text:p>
          </table:table-cell>
          <table:table-cell table:style-name="Tabelle4.A2" office:value-type="string">
            <text:p text:style-name="P416">+<text:span text:style-name="T761">5</text:span></text:p>
          </table:table-cell>
          <table:table-cell table:style-name="Tabelle4.A2" office:value-type="string">
            <text:p text:style-name="P417">1<text:span text:style-name="T1224">2</text:span></text:p>
          </table:table-cell>
          <table:table-cell table:style-name="Tabelle4.I2" office:value-type="string">
            <text:p text:style-name="P417">4</text:p>
          </table:table-cell>
        </table:table-row>
        <table:table-row>
          <table:table-cell table:style-name="Tabelle4.A2" office:value-type="string">
            <text:p text:style-name="P418">9 <text:s text:c="2"/><text:span text:style-name="T402">(</text:span><text:span text:style-name="T1226">89</text:span><text:span text:style-name="T402">0)</text:span></text:p>
          </table:table-cell>
          <table:table-cell table:style-name="Tabelle4.A2" office:value-type="string">
            <text:p text:style-name="P416">+<text:span text:style-name="T1224">4</text:span></text:p>
          </table:table-cell>
          <table:table-cell table:style-name="Tabelle4.A2" office:value-type="string">
            <text:p text:style-name="P416">w<text:span text:style-name="T761">1</text:span><text:span text:style-name="T1224">4</text:span>/<text:span text:style-name="T761">I</text:span></text:p>
          </table:table-cell>
          <table:table-cell table:style-name="Tabelle4.A2" office:value-type="string">
            <text:p text:style-name="P416">2w20</text:p>
          </table:table-cell>
          <table:table-cell table:style-name="Tabelle4.A2" office:value-type="string">
            <text:p text:style-name="P416">+3</text:p>
          </table:table-cell>
          <table:table-cell table:style-name="Tabelle4.A2" office:value-type="string">
            <text:p text:style-name="P416">+<text:span text:style-name="T761">3</text:span></text:p>
          </table:table-cell>
          <table:table-cell table:style-name="Tabelle4.A2" office:value-type="string">
            <text:p text:style-name="P416">+<text:span text:style-name="T761">5</text:span></text:p>
          </table:table-cell>
          <table:table-cell table:style-name="Tabelle4.A2" office:value-type="string">
            <text:p text:style-name="P417">1<text:span text:style-name="T1224">4</text:span></text:p>
          </table:table-cell>
          <table:table-cell table:style-name="Tabelle4.I2" office:value-type="string">
            <text:p text:style-name="P417">5</text:p>
          </table:table-cell>
        </table:table-row>
        <table:table-row>
          <table:table-cell table:style-name="Tabelle4.A2" office:value-type="string">
            <text:p text:style-name="P418">10 <text:span text:style-name="T402">(10</text:span><text:span text:style-name="T1226">90</text:span><text:span text:style-name="T402">)</text:span></text:p>
          </table:table-cell>
          <table:table-cell table:style-name="Tabelle4.A2" office:value-type="string">
            <text:p text:style-name="P416">+<text:span text:style-name="T1224">4</text:span></text:p>
          </table:table-cell>
          <table:table-cell table:style-name="Tabelle4.A2" office:value-type="string">
            <text:p text:style-name="P416"><text:span text:style-name="T761">w1</text:span><text:span text:style-name="T1224">4</text:span>/<text:span text:style-name="T761">I</text:span></text:p>
          </table:table-cell>
          <table:table-cell table:style-name="Tabelle4.A2" office:value-type="string">
            <text:p text:style-name="P416">2w20<text:span text:style-name="T1225">+w14</text:span></text:p>
          </table:table-cell>
          <table:table-cell table:style-name="Tabelle4.A2" office:value-type="string">
            <text:p text:style-name="P416">+<text:span text:style-name="T1225">4</text:span></text:p>
          </table:table-cell>
          <table:table-cell table:style-name="Tabelle4.A2" office:value-type="string">
            <text:p text:style-name="P416">+<text:span text:style-name="T1224">3</text:span></text:p>
          </table:table-cell>
          <table:table-cell table:style-name="Tabelle4.A2" office:value-type="string">
            <text:p text:style-name="P416">+<text:span text:style-name="T761">6</text:span></text:p>
          </table:table-cell>
          <table:table-cell table:style-name="Tabelle4.A2" office:value-type="string">
            <text:p text:style-name="P417">1<text:span text:style-name="T1224">6</text:span></text:p>
          </table:table-cell>
          <table:table-cell table:style-name="Tabelle4.I2" office:value-type="string">
            <text:p text:style-name="P417">5</text:p>
          </table:table-cell>
        </table:table-row>
      </table:table>
      <text:p text:style-name="P422"><text:s/></text:p>
      <text:p text:style-name="P423"><text:span text:style-name="T1227">Merkmale</text:span> <text:span text:style-name="T1228">Zauberer</text:span></text:p>
      <text:p text:style-name="P424"><text:span text:style-name="T1229">w4</text:span><text:span text:style-name="T1230"> Leben/Stufe;</text:span><text:span text:style-name="T1229"> </text:span><text:span text:style-name="T1231">Blutmagie:</text:span><text:span text:style-name="T1232"> </text:span><text:span text:style-name="T1233">körperliches Attribut vor Zauber verbrennen</text:span><text:span text:style-name="T15">;</text:span><text:span text:style-name="T1233"> </text:span><text:span text:style-name="T1234">Intelligenzmod. für Zauberwurf; </text:span><text:span text:style-name="T1233">kann Patron haben; kann Vertrauten haben; </text:span><text:span text:style-name="T1235">Glücksmodifikator für Verderbnis und Launen der Magie; </text:span><text:span text:style-name="T1236">Rüstungs-M</text:span><text:span text:style-name="T1237">alus beim Zaubern; </text:span><text:span text:style-name="T1238">2 Sprachen/Intelligenzmodifikator;</text:span></text:p>
      <text:p text:style-name="P425"><text:span text:style-name="T303">N</text:span><text:span text:style-name="T176">ahkampf</text:span><text:span text:style-name="T303"><text:tab/></text:span><text:span text:style-name="T304">Langs</text:span><text:span text:style-name="T305">chwert </text:span><text:span text:style-name="T303">w8</text:span><text:span text:style-name="T304"><text:tab/><text:tab/><text:tab/>Kurzschwert </text:span><text:span text:style-name="T307">w6</text:span><text:span text:style-name="T1239"><text:tab/> <text:s/></text:span><text:span text:style-name="T306">Stab </text:span><text:span text:style-name="T176">w4</text:span><text:span text:style-name="T306"><text:tab/><text:tab/></text:span><text:span text:style-name="T316">D</text:span><text:span text:style-name="T1239">olch </text:span><text:span text:style-name="T318">w4</text:span><text:span text:style-name="T310"> </text:span><text:span text:style-name="T311">3/6/9</text:span></text:p>
      <text:p text:style-name="P426">Fernkampf<text:tab/><text:span text:style-name="T1240">Langbogen</text:span><text:span text:style-name="T320"> <text:s text:c="3"/></text:span><text:span text:style-name="T321">w6</text:span><text:span text:style-name="T322"> </text:span><text:span text:style-name="T1240">21</text:span><text:span text:style-name="T323">/</text:span><text:span text:style-name="T1240">42</text:span><text:span text:style-name="T323">/</text:span><text:span text:style-name="T1240">63</text:span><text:span text:style-name="T320"><text:tab/></text:span><text:span text:style-name="T15">Kurzbogen <text:s text:c="3"/></text:span>w6<text:span text:style-name="T15"> </text:span><text:span text:style-name="T323">15/30/45</text:span></text:p>
      <text:p text:style-name="P427">Tabelle 5-3: Geringfügige Verderbnis<text:span text:style-name="T1241"> </text:span><text:span text:style-name="T1242">w</text:span><text:span text:style-name="T1243">10</text:span><text:span text:style-name="T1242"> –</text:span><text:span text:style-name="T1244"> Glücksmodifikator</text:span></text:p>
      <text:p text:style-name="P428"><text:span text:style-name="T38">1-</text:span><text:tab/>Schreckliche Pusteln bedecken dein Gesicht. Sie sind nicht heilbar. -1 Persönlichkei<text:span text:style-name="T1245">t</text:span></text:p>
      <text:p text:style-name="P428"><text:span text:style-name="T38">2</text:span><text:tab/>Deine Haut sch<text:span text:style-name="T1246">milzt an</text:span> einer bestimmten Stelle. Sie zerfließt wie warmes Wachs und bildet<text:line-break/><text:tab/>immer wieder neue Krater und Hügel. <text:span text:style-name="T1246">Es</text:span> juckt permanent und ruft in anderen Abscheu hervor.<text:line-break/><text:tab/>Körperstelle w6: <text:span text:style-name="T38">1</text:span> Gesicht <text:span text:style-name="T38">2</text:span> Arme <text:span text:style-name="T38">3</text:span> Beine <text:span text:style-name="T38">4</text:span> Oberkörper <text:span text:style-name="T38">5</text:span> Hände <text:span text:style-name="T38">6</text:span> Füße</text:p>
      <text:p text:style-name="P428"><text:span text:style-name="T38">3</text:span><text:tab/>Eines deiner Beine wächst um w14+1 Zentimeter <text:span text:style-name="T1247">und du</text:span> entwickelst einen komischen Gang.</text:p>
      <text:p text:style-name="P428"><text:span text:style-name="T38">4</text:span><text:tab/>Veränderte Augen w4: <text:span text:style-name="T38">1</text:span> deine Augen leuchten in einer unheimlichen Farbe</text:p>
      <text:p text:style-name="P428"><text:tab/><text:span text:style-name="T38">2</text:span> deine Augen werden lichtempfindlich (-1 auf alle Würfe bei Tageslicht)</text:p>
      <text:p text:style-name="P428"><text:tab/><text:span text:style-name="T38">3</text:span> du entwickelst Infravision und kannst bis auf 30 m Wärmemuster wahrnehmen</text:p>
      <text:p text:style-name="P428"><text:tab/><text:span text:style-name="T38">4</text:span> deine Augen werden größer und blinzeln nicht mehr, wie bei einem Fisch.</text:p>
      <text:p text:style-name="P428"><text:span text:style-name="T38">5</text:span><text:tab/>Auf Brust und Beinen bilden sich schmerzhafte Wunden und auf deinen Händen und Beinen</text:p>
      <text:p text:style-name="P428"><text:tab/>entstehen offene Stellen die nicht verheilen.</text:p>
      <text:p text:style-name="P428"><text:span text:style-name="T38">6</text:span><text:tab/>Deine Ohren mutieren w5: <text:span text:style-name="T38">1</text:span> deine Ohren laufen spitz zu <text:span text:style-name="T38">2</text:span> die Ohrmuscheln fallen ab, aber du<text:line-break/><text:tab/>kannst normal hören <text:span text:style-name="T38">3</text:span> <text:span text:style-name="T1248">dir</text:span> wachsen Elefantenohren <text:span text:style-name="T38">4</text:span> <text:span text:style-name="T1248">deine</text:span> Ohren <text:span text:style-name="T1248">werden</text:span> zu Eselsohren und<text:line-break/><text:tab/>dein Lachen wird wiehernd <text:span text:style-name="T38">5</text:span> d<text:span text:style-name="T1248">eine</text:span> Ohren verschrumpeln und klappen nach hinten</text:p>
      <text:p text:style-name="P428"><text:span text:style-name="T38">7</text:span><text:tab/>Frösteln: du zitterst permanent und kannst wegen <text:span text:style-name="T1249">d</text:span>einer klappernden Zähne nie still sein.</text:p>
      <text:p text:style-name="P428"><text:span text:style-name="T38">8</text:span><text:tab/>Dein Gesicht wird dauerhaft entstellt: Feuermagie <text:span text:style-name="T1248">versengt</text:span> deine Augenbrauen <text:tab/>und <text:span text:style-name="T1247">d</text:span>eine<text:line-break/><text:tab/>Haut glüht rot; Kältemagie <text:span text:style-name="T1248">macht</text:span> deine Haut kreidebleich und die Lippen laufen blau an; <text:line-break/><text:tab/>andere Magie <text:span text:style-name="T1248">zehrt dich aus</text:span> und du verlierst dauerhaft <text:span text:style-name="T1247">3</text:span>kg Gewicht</text:p>
      <text:p text:style-name="P428"><text:span text:style-name="T38">9</text:span><text:tab/>Dein Haar wird von dunkler Energie durchdrungen w4: <text:span text:style-name="T38">1</text:span> <text:span text:style-name="T1248">e</text:span>s wird schneeweiß<text:line-break/><text:tab/><text:span text:style-name="T38">2</text:span> es wird pechschwarz <text:span text:style-name="T38">3</text:span> es fällt vollständig aus <text:span text:style-name="T38">4</text:span> es steht dauerhaft zu Berge</text:p>
      <text:p text:style-name="P428"><text:span text:style-name="T38">10+</text:span><text:tab/>Du wirst für w6 Stunden ohnmächtig. Du kannst nur auf energische Weise geweckt werden.</text:p>
      <text:p text:style-name="P429">Tabelle 5-4: Ernsthafte Verderbnis<text:span text:style-name="T1241"> </text:span><text:span text:style-name="T1242">w</text:span><text:span text:style-name="T1243">10</text:span><text:span text:style-name="T1242"> –</text:span><text:span text:style-name="T1244"> Glücksmodifikator</text:span></text:p>
      <text:p text:style-name="P428"><text:span text:style-name="T38">1-</text:span><text:tab/>Fieber: Über w4 Monate wirst du langsam schwächer und erleidest -1 Stärke pro Monat.</text:p>
      <text:p text:style-name="P428"><text:span text:style-name="T38">2</text:span><text:tab/>Auf deinem Rücken wächst ein zweites Gesicht. Es sieht aus wie dein erstes und Augen, Nase</text:p>
      <text:p text:style-name="P428"><text:tab/>sowie Mund kannst du unabhängig benutzen.</text:p>
      <text:p text:style-name="P428"><text:span text:style-name="T38">3</text:span><text:tab/>Auszehrung: Dein Körper ernährt sich von deiner eigenen Masse. In einem Monat verlierst du</text:p>
      <text:p text:style-name="P428"><text:tab/>2w5 kg und erleidest -1 Ausdauer.</text:p>
      <text:p text:style-name="P428"><text:span text:style-name="T38">4</text:span><text:tab/>Fettleibigkeit: In einem Monat nimmst du 6<text:span text:style-name="T1250">w</text:span>6kg zu. Diese Zunahme verursacht<text:line-break/><text:tab/>-1 Geschicklichkeit und reduziert die Bewegungsrate um 1,5 m.</text:p>
      <text:p text:style-name="P428"><text:span text:style-name="T38">5</text:span><text:tab/>Du knisterst vor Energie: Flammen, Blitze, Kältewellen <text:span text:style-name="T1251">usw. </text:span>je nach deinem Lieblingszauber.</text:p>
      <text:p text:style-name="P428"><text:span text:style-name="T38">6</text:span><text:tab/>Deine Größe verändert sich um 2w24-25 cm. Dein Gewicht bleibt aber gleich un<text:span text:style-name="T1250">d</text:span> du wirst</text:p>
      <text:p text:style-name="P428"><text:tab/>entsprechend dünn oder dick.</text:p>
      <text:p text:style-name="P428"><text:span text:style-name="T38">7</text:span><text:tab/>Dämonischer Makel w3: <text:span text:style-name="T38">1</text:span> Deine Finger verlängern sich zu Klauen, die als Angriff w6 Schaden</text:p>
      <text:p text:style-name="P428"><text:tab/>verursachen <text:span text:style-name="T38">2</text:span> <text:span text:style-name="T1250">dei</text:span>ne Füße <text:span text:style-name="T1250">werden</text:span> gespaltene Hufe <text:span text:style-name="T38">3</text:span> deine Beine werden ziegenartig</text:p>
      <text:p text:style-name="P428"><text:span text:style-name="T38">8</text:span><text:tab/>Deine Haut nimmt eine unnatürliche Färbung oder Struktur an w10: <text:span text:style-name="T38">1</text:span> Albino <text:span text:style-name="T38">2</text:span> pechschwarz<text:line-break/><text:tab/><text:span text:style-name="T38">3</text:span> durchsichtig <text:span text:style-name="T38">4</text:span> schimmernd <text:span text:style-name="T38">5</text:span> dunkelblau <text:span text:style-name="T38">6</text:span> gelb <text:span text:style-name="T38">7</text:span> aschfahl <text:span text:style-name="T38">8</text:span> Fischschuppen<text:line-break/><text:tab/><text:span text:style-name="T38">9</text:span> dichtes Bärenfell <text:span text:style-name="T38">10</text:span> Reptilienschuppen</text:p>
      <text:p text:style-name="P428"><text:span text:style-name="T38"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428"><text:span text:style-name="T38">10+</text:span><text:tab/>Deine Zunge spaltet sich und deine Nasenlöcher verengen sich zu Schlitzen. Du bist ist in der</text:p>
      <text:p text:style-name="P428"><text:tab/>Lage, wie eine Schlange mit der Zunge zu riechen.</text:p>
      <text:p text:style-name="P430"><text:s/></text:p>
      <text:p text:style-name="P428"><text:span text:style-name="T1252">Tabelle 5-5: Schwerwiegende Verderbnis</text:span><text:span text:style-name="T1253"> </text:span><text:span text:style-name="T1254">w</text:span><text:span text:style-name="T1255">10</text:span><text:span text:style-name="T1254"> –</text:span><text:span text:style-name="T1256"> Glücksmodifikator</text:span></text:p>
      <text:p text:style-name="P428"><text:span text:style-name="T38">1-</text:span><text:tab/>Ein Teil deiner Seelenenergie wird vom Dämonenprinz geraubt. 3w6 Schaden durch<text:line-break/><text:tab/>überirdische Schmerzen, -2 auf alle Attribute und zusätzlich -2 auf Glück.</text:p>
      <text:p text:style-name="P428"><text:span text:style-name="T38">2</text:span><text:tab/>Verwesung: Einem Zombie gleich löst sich dein Fleisch in Brocken von den Knochen. Pro Tag</text:p>
      <text:p text:style-name="P428"><text:tab/>verlierst du w4 Lebenspunkte. Lediglich magische Heilung kann die Verwesung hinauszögern.</text:p>
      <text:p text:style-name="P428"><text:span text:style-name="T38">3</text:span><text:tab/>Dein Kopf verwandelt sich in einer schmerzhaften Transformation über Nacht in einen Tierkopf</text:p>
      <text:p text:style-name="P428"><text:tab/>w6: <text:span text:style-name="T38">1</text:span> Schlange <text:span text:style-name="T38">2</text:span> Ziege <text:span text:style-name="T38">3</text:span> Stier <text:span text:style-name="T38">4</text:span> Ratte <text:span text:style-name="T38">5</text:span> Insekt <text:span text:style-name="T38">6</text:span> Fisch</text:p>
      <text:p text:style-name="P428"><text:span text:style-name="T38">4</text:span><text:tab/>Deine Gliedmaßen werden zu Tentakeln mit Saugnäpfen, <text:span text:style-name="T1257">p</text:span>ro Monat <text:span text:style-name="T1257">verwandelt sich eine</text:span>.</text:p>
      <text:p text:style-name="P428"><text:tab/>Nach vier Monaten ist es unmöglich, deine unmenschliche Natur zu verbergen.</text:p>
      <text:p text:style-name="P428"><text:span text:style-name="T38">5</text:span><text:tab/>Um Mund und Augen des Charakters wachsen kleine Tentakel. Die anfänglich nur<text:line-break/><text:tab/>madengroßen Tentakel wachsen pro Monat um 2,5cm, bis sie <text:span text:style-name="T1257">mit</text:span> 30cm ausgewachsen sind.</text:p>
      <text:p text:style-name="P428"><text:span text:style-name="T38">6</text:span><text:tab/>Drittes Auge w4: <text:span text:style-name="T38">1</text:span> mittig auf der Stirn <text:span text:style-name="T38">2</text:span> auf der Handfläche <text:span text:style-name="T38">3</text:span> Brust <text:span text:style-name="T38">4</text:span> am Hinterkopf</text:p>
      <text:p text:style-name="P428"><text:span text:style-name="T38"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428"><text:span text:style-name="T38">8</text:span><text:tab/>Dir wächst über w7 Tage ein Schwanz. <text:span text:style-name="T1258">w</text:span>6: <text:span text:style-name="T38">1</text:span> Skorpionschwanz (w4 Schaden plus Gift: Zähigkeit</text:p>
      <text:p text:style-name="P428"><text:tab/>10 oder das Ziel verliert permanent w4 Stärke) <text:span text:style-name="T38">2</text:span> geschuppter Schlangenschwanz</text:p>
      <text:p text:style-name="P428"><text:tab/><text:span text:style-name="T38">3</text:span> gespaltener Dämonenschwanz (+1 Geschicklichkeit) <text:span text:style-name="T38">4</text:span> fleischiger Schwanz mit einer</text:p>
      <text:p text:style-name="P428"><text:tab/>funktionsfähigen dritten Hand <text:span text:style-name="T38">5</text:span> zusammenhängende Knorpelglieder, die in einem stacheligen</text:p>
      <text:p text:style-name="P428"><text:tab/>Stummel enden (Angriff: w6 Schaden) <text:span text:style-name="T38">6</text:span> buschiger Pferdeschwanz</text:p>
      <text:p text:style-name="P428"><text:span text:style-name="T38">9</text:span><text:tab/>Körperliche Transformation, <text:span text:style-name="T1259">dir wachsen</text:span> w4: <text:span text:style-name="T38">1</text:span> a<text:span text:style-name="T1258">m</text:span> g<text:span text:style-name="T1258">anzen</text:span> Körper Schuppen <text:span text:style-name="T38">2</text:span> Kiemen<text:line-break/><text:tab/><text:span text:style-name="T38">3</text:span> Federn <text:span text:style-name="T38">4</text:span> Schwimmhäute zwischen Fingern und Zehen</text:p>
      <text:p text:style-name="P428"><text:span text:style-name="T38">10+</text:span><text:tab/>Deine Lippen ziehen sich zusammen und wachsen sich in w12 Monaten zu einem richtigen</text:p>
      <text:p text:style-name="P431"><text:tab/>Schnabel aus. Du erhältst einen w3 Bissangriff.</text:p>
      <text:p text:style-name="P432"><text:span text:style-name="T1260">1-</text:span><text:span text:style-name="T1261">3</text:span><text:span text:style-name="T847"> </text:span>Bauchreden<text:span text:style-name="T887"><text:tab/><text:tab/><text:tab/><text:tab/><text:tab/><text:tab/><text:tab/><text:tab/><text:tab/><text:tab/><text:tab/></text:span><text:span text:style-name="T888">Regeln 130, Rules 158</text:span></text:p>
      <text:p text:style-name="P433"><text:span text:style-name="T850">Grad</text:span><text:span text:style-name="T8"> 1, 1 </text:span><text:span text:style-name="T1262">Aktion</text:span><text:span text:style-name="T8">, </text:span><text:span text:style-name="T1262">9</text:span><text:span text:style-name="T1263"> m</text:span><text:span text:style-name="T8">, Dauer </text:span><text:span text:style-name="T1262">1+ Runde</text:span><text:span text:style-name="T8">, Rettungswurf: </text:span><text:span text:style-name="T1262">manchmal Willen</text:span></text:p>
      <text:p text:style-name="P434"/>
      <text:p text:style-name="P434"><text:span text:style-name="T1264">Du </text:span><text:span text:style-name="T1265">projizierst </text:span><text:span text:style-name="T1266">Deine Stimme an einen anderen Ort</text:span><text:span text:style-name="T1264">.</text:span></text:p>
      <text:p text:style-name="P434"/>
      <text:p text:style-name="P434">Zauber w20:</text:p>
      <text:p text:style-name="P433"><text:span text:style-name="T38">1</text:span><text:tab/><text:tab/><text:span text:style-name="T924">Kritischer </text:span>Fehlschlag! <text:span text:style-name="T924">w</text:span><text:span text:style-name="T1267">6</text:span><text:span text:style-name="T924">+</text:span>Glück<text:span text:style-name="T924">smod</text:span>:</text:p>
      <text:p text:style-name="P433"><text:tab/><text:tab/><text:span text:style-name="T38">0</text:span><text:span text:style-name="T1268">–</text:span> Verderbnis <text:span text:style-name="T924">&amp;</text:span> <text:span text:style-name="T924">P</text:span>atzer<text:tab/><text:tab/><text:span text:style-name="T38">1-</text:span><text:span text:style-name="T1269">2</text:span> Verderbnis<text:tab/><text:tab/><text:span text:style-name="T1269">3</text:span><text:span text:style-name="T38">+</text:span> <text:span text:style-name="T924">P</text:span>atzer</text:p>
      <text:p text:style-name="P435"><text:span text:style-name="T38">2-11<text:tab/><text:tab/></text:span>Fehlschlag <text:span text:style-name="T1270">&amp; Verlust</text:span></text:p>
      <text:p text:style-name="P433"><text:span text:style-name="T38">12-</text:span><text:span text:style-name="T1271">1</text:span><text:span text:style-name="T38">3</text:span><text:tab/><text:span text:style-name="T1272">Du </text:span><text:span text:style-name="T1267">projizierst einen Satz deiner Stimme bis 9 m Entfernung in Sichtlinie.</text:span></text:p>
      <text:p text:style-name="P436"><text:tab/><text:tab/>Willen erkennt den Ursprungsort</text:p>
      <text:p text:style-name="P433"><text:span text:style-name="T38">14-17<text:tab/></text:span><text:span text:style-name="T1273">Du </text:span><text:span text:style-name="T1274">projizierst einen Satz einer beliebigen Stimme bis 9 m Entfernung in</text:span></text:p>
      <text:p text:style-name="P437"><text:tab/><text:tab/>Sichtlinie. Willen erkennt den Ursprungsort</text:p>
      <text:p text:style-name="P433"><text:span text:style-name="T38">18-19<text:tab/></text:span><text:span text:style-name="T1273">Du </text:span><text:span text:style-name="T1274">projizierst einen Satz einer beliebigen Stimme </text:span><text:span text:style-name="T1275">oder ein Geräusch </text:span><text:span text:style-name="T1274">bis 9 m</text:span></text:p>
      <text:p text:style-name="P437"><text:tab/><text:tab/>Entfernung in Sichtlinie. Willen erkennt den Ursprungsort</text:p>
      <text:p text:style-name="P433"><text:span text:style-name="T38">20-23<text:tab/></text:span><text:span text:style-name="T1273">Du </text:span><text:span text:style-name="T1274">projizierst einen Satz einer beliebigen Stimme </text:span><text:span text:style-name="T1275">oder ein Geräusch </text:span><text:span text:style-name="T1274">bis 9 m</text:span></text:p>
      <text:p text:style-name="P437"><text:tab/><text:tab/>Entfernung in Sichtlinie</text:p>
      <text:p text:style-name="P433"><text:span text:style-name="T38">2</text:span><text:span text:style-name="T1276">4</text:span><text:span text:style-name="T38">-2</text:span><text:span text:style-name="T1276">7</text:span><text:span text:style-name="T38"><text:tab/></text:span><text:span text:style-name="T1273">Du </text:span><text:span text:style-name="T1274">projizierst </text:span><text:span text:style-name="T1277">1 Phase lang</text:span><text:span text:style-name="T1274"> eine beliebige Stimme </text:span><text:span text:style-name="T1275">oder ein Geräusch </text:span><text:span text:style-name="T1274">bis </text:span><text:span text:style-name="T1277">18</text:span><text:span text:style-name="T1274"> m</text:span></text:p>
      <text:p text:style-name="P433"><text:span text:style-name="T1274"><text:tab/><text:tab/>Entfernung </text:span><text:span text:style-name="T1277">auch ohne</text:span><text:span text:style-name="T1274"> Sichtlinie</text:span></text:p>
      <text:p text:style-name="P433"><text:span text:style-name="T38">2</text:span><text:span text:style-name="T1278">8</text:span><text:span text:style-name="T38">-2</text:span><text:span text:style-name="T1278">9</text:span><text:span text:style-name="T38"><text:tab/></text:span><text:span text:style-name="T1273">Du </text:span><text:span text:style-name="T1274">projizierst </text:span><text:span text:style-name="T1277">1 </text:span><text:span text:style-name="T1279">Stunde pro Phase</text:span><text:span text:style-name="T1277"> </text:span><text:span text:style-name="T1279">Konzentration </text:span><text:span text:style-name="T1277">lang</text:span><text:span text:style-name="T1274"> eine beliebige Stimme</text:span></text:p>
      <text:p text:style-name="P433"><text:span text:style-name="T1274"><text:tab/><text:tab/></text:span><text:span text:style-name="T1275">oder ein Geräusch </text:span><text:span text:style-name="T1274">bis </text:span><text:span text:style-name="T1279">90</text:span><text:span text:style-name="T1274"> m Entfernung </text:span><text:span text:style-name="T1277">auch ohne</text:span><text:span text:style-name="T1274"> Sichtlinie.<text:line-break/><text:tab/><text:tab/></text:span><text:span text:style-name="T1280">Nach Ende der Konzentration keine Veränderung mehr möglich.</text:span></text:p>
      <text:p text:style-name="P433"><text:span text:style-name="T1278">30</text:span><text:span text:style-name="T38">-</text:span><text:span text:style-name="T1278">31</text:span><text:span text:style-name="T38"><text:tab/></text:span><text:span text:style-name="T1273">Du </text:span><text:span text:style-name="T1274">projizierst </text:span><text:span text:style-name="T1277">1 </text:span><text:span text:style-name="T1281">Tag</text:span><text:span text:style-name="T1279"> pro Phase</text:span><text:span text:style-name="T1277"> </text:span><text:span text:style-name="T1279">Konzentration </text:span><text:span text:style-name="T1277">lang</text:span><text:span text:style-name="T1274"> eine beliebige Stimme </text:span><text:span text:style-name="T1275">oder</text:span></text:p>
      <text:p text:style-name="P433"><text:span text:style-name="T1275"><text:tab/><text:tab/>ein Geräusch </text:span><text:span text:style-name="T1274">bis </text:span><text:span text:style-name="T1281">1500</text:span><text:span text:style-name="T1274"> m Entfernung </text:span><text:span text:style-name="T1277">auch ohne </text:span><text:span text:style-name="T1274">Sichtlinie. </text:span><text:span text:style-name="T1281">Außerdem kannst du</text:span></text:p>
      <text:p text:style-name="P433"><text:span text:style-name="T1281"><text:tab/><text:tab/></text:span><text:span text:style-name="T1280">mi</text:span><text:span text:style-name="T1282">t </text:span><text:span text:style-name="T1280">1 Runde Konzentration </text:span><text:span text:style-name="T1281">hören was dort passiert. Max. 30 Tage</text:span></text:p>
      <text:p text:style-name="P433"><text:span text:style-name="T1278">32+</text:span><text:span text:style-name="T38"><text:tab/><text:tab/></text:span><text:span text:style-name="T1273">Du </text:span><text:span text:style-name="T1274">projizierst </text:span><text:span text:style-name="T1277">1 </text:span><text:span text:style-name="T1283">Jahr</text:span><text:span text:style-name="T1279"> </text:span><text:span text:style-name="T1277">lang</text:span><text:span text:style-name="T1274"> </text:span><text:span text:style-name="T1280">ohne Konzentration </text:span><text:span text:style-name="T1274">eine beliebige Stimme </text:span><text:span text:style-name="T1275">oder ein</text:span></text:p>
      <text:p text:style-name="P433"><text:span text:style-name="T1275"><text:tab/><text:tab/>Geräusch </text:span><text:span text:style-name="T1283">an jeden </text:span><text:span text:style-name="T1280">dir</text:span><text:span text:style-name="T1284"> </text:span><text:span text:style-name="T1283">bekannten Ort </text:span><text:span text:style-name="T1284">und in 1,5 km Umkreis -</text:span><text:span text:style-name="T1283"> auch extraplanar.</text:span></text:p>
      <text:p text:style-name="P433"><text:span text:style-name="T1283"><text:tab/><text:tab/></text:span><text:span text:style-name="T1281">Außerdem kannst du </text:span><text:span text:style-name="T1280">mit 1 Runde Konzentration </text:span><text:span text:style-name="T1281">hören was dort passiert.</text:span></text:p>
      <text:p text:style-name="P434">Zauberpatzer <text:span text:style-name="T1285">w</text:span><text:span text:style-name="T1286">4</text:span>:</text:p>
      <text:p text:style-name="P438"><text:span text:style-name="T38">1</text:span><text:tab/>D<text:span text:style-name="T1286">u erzeugst ein mächtiges Donnern dort wo du stehst.</text:span></text:p>
      <text:p text:style-name="P438"><text:span text:style-name="T38">2</text:span><text:tab/><text:span text:style-name="T1287">D</text:span><text:span text:style-name="T1286">u verwechselst w4+1 Stunden lang den Ursprung von Stimmen bis in 30 m</text:span></text:p>
      <text:p text:style-name="P438"><text:span text:style-name="T1286"><text:tab/></text:span><text:span text:style-name="T1288">Entfernung</text:span><text:span text:style-name="T1286">.</text:span></text:p>
      <text:p text:style-name="P439"><text:span text:style-name="T176">3</text:span><text:span text:style-name="T306"><text:tab/></text:span><text:span text:style-name="T1289">D</text:span><text:span text:style-name="T1290">eine Stimme </text:span><text:span text:style-name="T1291">wird </text:span><text:span text:style-name="T1290">für w4 Stunden piepsig und scheint vom Boden zu kommen.</text:span></text:p>
      <text:p text:style-name="P438"><text:span text:style-name="T1292">4</text:span><text:tab/><text:span text:style-name="T1287">D</text:span><text:span text:style-name="T1293">u projizierst deine Stimme für w4 Stunden in eine Dämonen-Ebene, zu 25%</text:span></text:p>
      <text:p text:style-name="P440"><text:tab/>erscheint ein verärgerter Dämon.</text:p>
      <text:p text:style-name="P441">Verderbnis <text:span text:style-name="T1294">w12</text:span>:</text:p>
      <text:p text:style-name="P438"><text:span text:style-name="T38">1-</text:span><text:span text:style-name="T1295">6</text:span><text:tab/>D<text:span text:style-name="T1294">eine Stimme klingt wie: <text:s/></text:span><text:span text:style-name="T1295">1</text:span><text:span text:style-name="T1294"> Pferd <text:s/></text:span><text:span text:style-name="T1295">2</text:span><text:span text:style-name="T1294"> Biene <text:s/></text:span><text:span text:style-name="T1295">3</text:span><text:span text:style-name="T1294"> Ziege <text:s/></text:span><text:span text:style-name="T1295">4</text:span><text:span text:style-name="T1294"> Schwein <text:s/></text:span><text:span text:style-name="T1295">5</text:span><text:span text:style-name="T1294"> Löwe <text:s/></text:span><text:span text:style-name="T1295">6 </text:span><text:span text:style-name="T1294">Hund</text:span></text:p>
      <text:p text:style-name="P438"><text:span text:style-name="T1296">7-12</text:span><text:tab/>D<text:span text:style-name="T1294">eine Stimme klingt </text:span><text:span text:style-name="T1297">von</text:span><text:span text:style-name="T1294">: <text:s/></text:span><text:span text:style-name="T1296">7</text:span><text:span text:style-name="T1297"> </text:span><text:span text:style-name="T1298">deinen </text:span><text:span text:style-name="T1297">Füßen <text:s text:c="2"/></text:span><text:span text:style-name="T1296">8 </text:span><text:span text:style-name="T1298">deiner </text:span><text:span text:style-name="T1297">linke</text:span><text:span text:style-name="T1299">n</text:span><text:span text:style-name="T1297"> Hand<text:tab/></text:span><text:span text:style-name="T1296">9 </text:span><text:span text:style-name="T1299">deinem </text:span><text:span text:style-name="T1297">Rücken</text:span></text:p>
      <text:p text:style-name="P438"><text:span text:style-name="T1296"><text:tab/>10</text:span><text:span text:style-name="T1297"> 6 m </text:span><text:span text:style-name="T1299">über deinem Kopf <text:s/></text:span><text:span text:style-name="T1296">11</text:span><text:span text:style-name="T1297"> </text:span><text:span text:style-name="T1299">deiner </text:span><text:span text:style-name="T1297">Waffe <text:s/></text:span><text:span text:style-name="T1296">12</text:span><text:span text:style-name="T1297"> </text:span><text:span text:style-name="T1298">der </text:span><text:span text:style-name="T1297">nächste</text:span><text:span text:style-name="T1298">n</text:span><text:span text:style-name="T1297"> Person</text:span></text:p>
      <text:p text:style-name="P442"><text:span text:style-name="T1260">1-</text:span><text:span text:style-name="T958">12</text:span><text:span text:style-name="T847"> </text:span>Magischer Schild<text:span text:style-name="T1300"><text:tab/><text:tab/><text:tab/><text:tab/><text:tab/><text:tab/><text:tab/><text:tab/><text:tab/><text:tab/></text:span><text:span text:style-name="T1301">Regeln 1</text:span><text:span text:style-name="T1302">41</text:span><text:span text:style-name="T1301">, Rules </text:span><text:span text:style-name="T1302">146</text:span></text:p>
      <text:p text:style-name="P443"><text:span text:style-name="T890">Grad</text:span> 1, <text:span text:style-name="T1303">1 Aktion, </text:span>Berührung/<text:span text:style-name="T1304">selbst</text:span>, <text:span text:style-name="T1303">variable </text:span>Dauer, <text:span text:style-name="T1303">kein </text:span>Rettungswurf</text:p>
      <text:p text:style-name="P444"/>
      <text:p text:style-name="P445"><text:span text:style-name="T1305">D</text:span><text:span text:style-name="T306">u erschaffst einen magischen Schild der vor Gegnern schützt.</text:span></text:p>
      <text:p text:style-name="P446"/>
      <text:p text:style-name="P446">Zauber w20:</text:p>
      <text:p text:style-name="P447"><text:span text:style-name="T38">1<text:tab/><text:tab/></text:span><text:span text:style-name="T1306">Kritischer</text:span> Fehlschlag: <text:span text:style-name="T1303">w</text:span>6<text:span text:style-name="T1303">+Glücksmod:<text:line-break/></text:span><text:span text:style-name="T1307"><text:tab/><text:tab/></text:span><text:span text:style-name="T38">0-</text:span> Verderbnis <text:span text:style-name="T1303">&amp;</text:span> <text:span text:style-name="T1303">P</text:span>atzer<text:tab/><text:tab/><text:span text:style-name="T38">1–2</text:span> Verderbnis<text:tab/><text:span text:style-name="T38">3+ </text:span><text:span text:style-name="T1308">P</text:span>atzer</text:p>
      <text:p text:style-name="P448"><text:span text:style-name="T38">2-11</text:span> <text:s/><text:tab/>Fehlschlag<text:span text:style-name="T1309"> </text:span><text:span text:style-name="T1310">&amp; Verlust</text:span></text:p>
      <text:p text:style-name="P447"><text:span text:style-name="T38">12-13<text:tab/></text:span>D<text:span text:style-name="T1303">u</text:span> erschaff<text:span text:style-name="T1303">s</text:span>t einen schwachen Schild: <text:span text:style-name="T1303">w</text:span>6 Runden lang <text:span text:style-name="T1303">RK+2</text:span></text:p>
      <text:p text:style-name="P447"><text:span text:style-name="T38">14-17<text:tab/></text:span>D<text:span text:style-name="T1303">u</text:span> erschaff<text:span text:style-name="T1303">s</text:span>t einen Schild: 2<text:span text:style-name="T1303">w</text:span>6 Runden lang RK+4</text:p>
      <text:p text:style-name="P447"><text:span text:style-name="T38">18-19<text:tab/></text:span>D<text:span text:style-name="T1303">u </text:span>erschaff<text:span text:style-name="T1303">s</text:span>t einen Schild: <text:span text:style-name="T1303">w</text:span>3 Phasen <text:span text:style-name="T1303">(</text:span><text:span text:style-name="T1311">je 10 Minuten</text:span><text:span text:style-name="T1303">) </text:span>lang RK<text:span text:style-name="T1303">+4 für</text:span></text:p>
      <text:p text:style-name="P447"><text:span text:style-name="T1303"><text:tab/><text:tab/>beliebiges berührtes Wesen</text:span> </text:p>
      <text:p text:style-name="P447"><text:span text:style-name="T38">20-23<text:tab/></text:span>D<text:span text:style-name="T1311">u</text:span> erschaff<text:span text:style-name="T1311">s</text:span>t einen Schild: <text:span text:style-name="T1311">w</text:span>3 Phasen <text:span text:style-name="T1303">(</text:span><text:span text:style-name="T1311">je 10 Minuten</text:span><text:span text:style-name="T1303">)</text:span> lang RK<text:span text:style-name="T1311">+</text:span>4 <text:span text:style-name="T1303">für</text:span></text:p>
      <text:p text:style-name="P447"><text:span text:style-name="T1303"><text:tab/><text:tab/>beliebiges berührtes Wesen. </text:span><text:span text:style-name="T1311">Magische Geschosse werden geblockt.</text:span></text:p>
      <text:p text:style-name="P447"><text:span text:style-name="T38">2</text:span><text:span text:style-name="T1312">4</text:span><text:span text:style-name="T38">-2</text:span><text:span text:style-name="T1312">7</text:span><text:span text:style-name="T38"><text:tab/></text:span>D<text:span text:style-name="T1311">u</text:span> erschaff<text:span text:style-name="T1311">s</text:span>t einen Schild: <text:span text:style-name="T1311">w</text:span><text:span text:style-name="T1304">4+1</text:span> Phasen <text:span text:style-name="T1303">(</text:span><text:span text:style-name="T1311">je 10 Minuten</text:span><text:span text:style-name="T1303">)</text:span> lang RK<text:span text:style-name="T1311">+</text:span>4</text:p>
      <text:p text:style-name="P447"><text:tab/><text:tab/><text:span text:style-name="T1303">für beliebiges berührtes Wesen. </text:span><text:span text:style-name="T1311">Magische Geschosse werden</text:span></text:p>
      <text:p text:style-name="P447"><text:span text:style-name="T1311"><text:tab/><text:tab/>geblockt. </text:span><text:span text:style-name="T1304">Schaden durch Fernwaffen jeweils -10.</text:span></text:p>
      <text:p text:style-name="P447"><text:span text:style-name="T38">2</text:span><text:span text:style-name="T1312">8</text:span><text:span text:style-name="T38">-2</text:span><text:span text:style-name="T1312">9</text:span><text:span text:style-name="T38"><text:tab/></text:span>D<text:span text:style-name="T1311">u</text:span> erschaff<text:span text:style-name="T1311">s</text:span>t <text:span text:style-name="T1304">zwei</text:span> Schild<text:span text:style-name="T1304">e</text:span>: <text:span text:style-name="T1311">w</text:span><text:span text:style-name="T1304">4+1</text:span> <text:span text:style-name="T1304">Stunden</text:span> lang RK<text:span text:style-name="T1311">+</text:span>4 <text:span text:style-name="T1303">für </text:span><text:span text:style-name="T1304">dich und</text:span></text:p>
      <text:p text:style-name="P447"><text:span text:style-name="T1304"><text:tab/><text:tab/>Gefährten innerhalb 3m.</text:span><text:span text:style-name="T1303"> </text:span><text:span text:style-name="T1311">Magische Geschosse werden geblockt.</text:span></text:p>
      <text:p text:style-name="P447"><text:span text:style-name="T1311"><text:tab/><text:tab/></text:span><text:span text:style-name="T1304">Schaden durch Fernwaffen jeweils -20. Gegenzauber +2.</text:span></text:p>
      <text:p text:style-name="P447"><text:span text:style-name="T1312">30</text:span><text:span text:style-name="T38">-</text:span><text:span text:style-name="T1312">31</text:span><text:span text:style-name="T38"><text:tab/></text:span>D<text:span text:style-name="T1311">u</text:span> erschaff<text:span text:style-name="T1311">s</text:span>t <text:span text:style-name="T1304">unzählige</text:span> Schild<text:span text:style-name="T1304">e</text:span>: <text:span text:style-name="T1311">w</text:span><text:span text:style-name="T1304">4</text:span> <text:span text:style-name="T1304">Stunden</text:span> lang RK<text:span text:style-name="T1311">+</text:span>4<text:tab/><text:span text:style-name="T1303">für </text:span><text:span text:style-name="T1313">dich und</text:span></text:p>
      <text:p text:style-name="P447"><text:span text:style-name="T1313"><text:tab/><text:tab/>alle Gefährten innerhalb 3m</text:span><text:span text:style-name="T1303">. </text:span><text:span text:style-name="T1311">Magische Geschosse werden geblockt.</text:span></text:p>
      <text:p text:style-name="P447"><text:span text:style-name="T1311"><text:tab/><text:tab/></text:span><text:span text:style-name="T1304">Schaden durch Fernwaffen </text:span><text:span text:style-name="T1313">jeweils </text:span><text:span text:style-name="T1304">-10. Gegenzauber +4.</text:span></text:p>
      <text:p text:style-name="P447"><text:span text:style-name="T1312">32+</text:span><text:span text:style-name="T38"><text:tab/><text:tab/></text:span>D<text:span text:style-name="T1311">u</text:span> erschaff<text:span text:style-name="T1311">s</text:span>t <text:span text:style-name="T1304">unzählige</text:span> Schild<text:span text:style-name="T1304">e</text:span>: <text:span text:style-name="T1304">bis Sonnenaufgang</text:span> RK<text:span text:style-name="T1311">+</text:span><text:span text:style-name="T1313">8</text:span> <text:span text:style-name="T1303">für </text:span><text:span text:style-name="T1313">dich und</text:span></text:p>
      <text:p text:style-name="P447"><text:span text:style-name="T1313"><text:tab/><text:tab/>alle Gefährten innerhalb 3m</text:span><text:span text:style-name="T1303">. </text:span><text:span text:style-name="T1311">Magische Geschosse werden geblockt.</text:span></text:p>
      <text:p text:style-name="P447"><text:span text:style-name="T1311"><text:tab/><text:tab/></text:span><text:span text:style-name="T1304">Schaden durch Fernwaffen </text:span><text:span text:style-name="T1314">jeweils </text:span><text:span text:style-name="T1304">-10 Punkte, </text:span><text:span text:style-name="T1314">andere -2</text:span><text:span text:style-name="T1304">. </text:span><text:span text:style-name="T1314">Schilde sind</text:span></text:p>
      <text:p text:style-name="P447"><text:span text:style-name="T1314"><text:tab/><text:tab/>beweglich. </text:span><text:span text:style-name="T1304">Gegenzauber +4.</text:span></text:p>
      <text:p text:style-name="P447"/>
      <text:p text:style-name="P447"><text:span text:style-name="T84">Verderbnis </text:span><text:span text:style-name="T1315">w</text:span><text:span text:style-name="T84">8:</text:span></text:p>
      <text:p text:style-name="P447"><text:span text:style-name="T38">1–4<text:tab/></text:span>geringfügig<text:tab/><text:tab/><text:tab/><text:span text:style-name="T38">5–7<text:tab/></text:span>ernsthaft<text:span text:style-name="T1316"><text:tab/><text:tab/><text:tab/></text:span><text:span text:style-name="T38">8<text:tab/></text:span>schwe<text:span text:style-name="T1303">r</text:span><text:span text:style-name="T1317">wiegend</text:span></text:p>
      <text:p text:style-name="P444"><text:span text:style-name="T924">P</text:span>atzer <text:span text:style-name="T1303">w</text:span>4:</text:p>
      <text:p text:style-name="P447"><text:span text:style-name="T38">1</text:span><text:tab/>Kraftentladung nach innen gerichtet ist und d<text:span text:style-name="T1303">ir w</text:span>4 Schaden zufügt</text:p>
      <text:p text:style-name="P447"><text:span text:style-name="T38">2</text:span><text:tab/>der beschworene Schild hilft versehentlich dem nächstgelegenen Feind</text:p>
      <text:p text:style-name="P447"><text:tab/>und verleiht diesem <text:span text:style-name="T1303">w</text:span>3 Phasen lang RK<text:span text:style-name="T1303">+4</text:span></text:p>
      <text:p text:style-name="P447"><text:span text:style-name="T38">3</text:span><text:tab/>d<text:span text:style-name="T1303">u </text:span>beschwör<text:span text:style-name="T1303">s</text:span>t den Schild versehentlich direkt unter <text:span text:style-name="T1303">d</text:span>einen Füssen,</text:p>
      <text:p text:style-name="P447"><text:tab/>wodurch <text:span text:style-name="T1303">du </text:span>1 m in die Luft gehoben wir<text:span text:style-name="T1303">st</text:span> und für die nächsten <text:span text:style-name="T1303">w</text:span>3+1</text:p>
      <text:p text:style-name="P447"><text:tab/>Runden darauf „gleiten“ kann<text:span text:style-name="T1303">st.</text:span> Bewegungsrate <text:span text:style-name="T1303">+</text:span><text:span text:style-name="T1318">3 m</text:span>, <text:span text:style-name="T1303">aber</text:span> Malus von</text:p>
      <text:p text:style-name="P447"><text:tab/>-1 auf Angriff, Zauber und Schaden sowie RK, da <text:span text:style-name="T1303">du</text:span> planlos <text:span text:style-name="T1303">herumrutschst</text:span></text:p>
      <text:p text:style-name="P447"><text:span text:style-name="T38">4</text:span><text:tab/><text:span text:style-name="T1303">du</text:span> hüll<text:span text:style-name="T1303">s</text:span>t <text:span text:style-name="T1303">d</text:span>ich vollständig in de<text:span text:style-name="T1303">n</text:span> Schild ein, der jede <text:span text:style-name="T1303">Bewegung ode</text:span><text:span text:style-name="T1319">r</text:span></text:p>
      <text:p text:style-name="P447"><text:span text:style-name="T1320"><text:tab/>Interaktion mit</text:span><text:span text:style-name="T283"> dem Rest der Welt </text:span><text:span text:style-name="T1320">für w4 Runden </text:span><text:span text:style-name="T283">blockt</text:span></text:p>
      <text:p text:style-name="P449"><text:span text:style-name="T1321">1-</text:span><text:span text:style-name="T1322">1</text:span><text:span text:style-name="T1323">3</text:span><text:span text:style-name="T1324"> </text:span><text:span text:style-name="T38">Magi</text:span><text:span text:style-name="T1325">sches</text:span><text:span text:style-name="T38"> </text:span><text:span text:style-name="T1325">Geschoss</text:span><text:span text:style-name="T1326"><text:tab/><text:tab/><text:tab/><text:tab/><text:tab/><text:tab/><text:tab/><text:tab/><text:tab/></text:span><text:span text:style-name="T1327">Regeln 1</text:span><text:span text:style-name="T1328">4</text:span><text:span text:style-name="T1329">2</text:span><text:span text:style-name="T1327">, Rules </text:span><text:span text:style-name="T1328">14</text:span><text:span text:style-name="T1329">4</text:span></text:p>
      <text:p text:style-name="P450"><text:span text:style-name="T1330">Grad</text:span><text:span text:style-name="T1331"> 1, </text:span><text:span text:style-name="T1332">1 Aktion, </text:span><text:span text:style-name="T1333">4</text:span><text:span text:style-name="T1331">5 </text:span><text:span text:style-name="T1334">m</text:span><text:span text:style-name="T1335">, </text:span><text:span text:style-name="T1331">Geschoss verfehl</text:span><text:span text:style-name="T1336">t</text:span><text:span text:style-name="T1331"> niemals, kann aber durch Magie aufgehalten werden (z.B. Magischer Schild)</text:span><text:span text:style-name="T1337">.</text:span></text:p>
      <text:p text:style-name="P451"><text:s/></text:p>
      <text:p text:style-name="P452"><text:span text:style-name="T1305">D</text:span><text:span text:style-name="T306">u schleuderst magische Geschosse die automatisch treffen.</text:span></text:p>
      <text:p text:style-name="P453"><text:s/></text:p>
      <text:p text:style-name="P454">Zauber w20:</text:p>
      <text:p text:style-name="P455"><text:span text:style-name="T38">1-</text:span><text:tab/><text:tab/><text:span text:style-name="T1338">Kritischer</text:span><text:span text:style-name="T1331"> Fehlschlag: </text:span><text:span text:style-name="T1332">w</text:span>6<text:span text:style-name="T1335">+</text:span><text:span text:style-name="T1332">Glücksm</text:span><text:span text:style-name="T1335">od</text:span>:</text:p>
      <text:p text:style-name="P455"><text:tab/><text:tab/><text:span text:style-name="T1339">0</text:span><text:span text:style-name="T38">- </text:span><text:span text:style-name="T1331">Verderbnis </text:span><text:span text:style-name="T1338">&amp;</text:span> <text:span text:style-name="T1340">Patzer</text:span><text:tab/><text:tab/><text:span text:style-name="T1339">1</text:span><text:span text:style-name="T38">-</text:span><text:span text:style-name="T1339">3 </text:span><text:span text:style-name="T1331">Verderbnis</text:span><text:span text:style-name="T1335"><text:tab/><text:tab/></text:span><text:span text:style-name="T38">4+ </text:span><text:span text:style-name="T1332">Patzer</text:span></text:p>
      <text:p text:style-name="P448"><text:span text:style-name="T38">2-11<text:tab/></text:span><text:tab/><text:span text:style-name="T1331">Fehlschlag</text:span><text:span text:style-name="T1309"> </text:span><text:span text:style-name="T1310">&amp; Verlust</text:span></text:p>
      <text:p text:style-name="P455"><text:span text:style-name="T38">12-13</text:span><text:tab/><text:span text:style-name="T1341">E</text:span><text:span text:style-name="T1331">in Geschoss</text:span> <text:span text:style-name="T1331">das </text:span>1 <text:span text:style-name="T1331">Schaden macht</text:span>.</text:p>
      <text:p text:style-name="P455"><text:span text:style-name="T38">14-17</text:span><text:tab/><text:span text:style-name="T1341">E</text:span><text:span text:style-name="T1336">in Geschoss das w</text:span>4+<text:span text:style-name="T1336">Z</text:span><text:span text:style-name="T1342">S</text:span><text:span text:style-name="T1336"> Schaden macht</text:span>.</text:p>
      <text:p text:style-name="P455"><text:span text:style-name="T38">18-19</text:span><text:tab/><text:span text:style-name="T1343">w</text:span>4 <text:span text:style-name="T1336">Geschosse</text:span> <text:span text:style-name="T1336">die</text:span> <text:span text:style-name="T1336">w</text:span>4+<text:span text:style-name="T1336">Z</text:span><text:span text:style-name="T1342">S</text:span><text:span text:style-name="T1336"> Schaden auf </text:span><text:span text:style-name="T1343">ein</text:span><text:span text:style-name="T1336"> Ziel </text:span><text:span text:style-name="T1344">bewirken</text:span><text:span text:style-name="T1336">. </text:span></text:p>
      <text:p text:style-name="P455"><text:span text:style-name="T1345">20-23</text:span><text:span text:style-name="T1346"><text:tab/></text:span><text:span text:style-name="T1347">w</text:span><text:span text:style-name="T1346">4</text:span><text:span text:style-name="T1348">+2</text:span><text:span text:style-name="T1346"> </text:span><text:span text:style-name="T1348">Geschosse</text:span><text:span text:style-name="T1346"> </text:span><text:span text:style-name="T1349">mit</text:span><text:span text:style-name="T1346"> </text:span><text:span text:style-name="T1347">je </text:span><text:span text:style-name="T1348">w6</text:span><text:span text:style-name="T1346">+</text:span><text:span text:style-name="T1348">Z</text:span><text:span text:style-name="T1350">S</text:span><text:span text:style-name="T1348"> Schaden</text:span><text:span text:style-name="T1336">.</text:span></text:p>
      <text:p text:style-name="P455"><text:span text:style-name="T1345">2</text:span><text:span text:style-name="T1351">4</text:span><text:span text:style-name="T1345">-2</text:span><text:span text:style-name="T1351">7</text:span><text:span text:style-name="T1346"><text:tab/></text:span><text:span text:style-name="T1352">E</text:span><text:span text:style-name="T1347">in </text:span><text:span text:style-name="T1348">Geschoss</text:span><text:span text:style-name="T1346"> </text:span><text:span text:style-name="T1348">d</text:span><text:span text:style-name="T1347">as</text:span><text:span text:style-name="T1346"> </text:span><text:span text:style-name="T1347">4</text:span><text:span text:style-name="T1348">w</text:span><text:span text:style-name="T1347">12</text:span><text:span text:style-name="T1346">+</text:span><text:span text:style-name="T1348">Z</text:span><text:span text:style-name="T1353">S</text:span><text:span text:style-name="T1348"> Schaden </text:span><text:span text:style-name="T1347">bewirkt</text:span><text:span text:style-name="T1336">. </text:span><text:span text:style-name="T1343">300 m Reichweite in Sichtlinie.</text:span></text:p>
      <text:p text:style-name="P455"><text:span text:style-name="T1345">2</text:span><text:span text:style-name="T1351">8</text:span><text:span text:style-name="T1345">-2</text:span><text:span text:style-name="T1351">9</text:span><text:span text:style-name="T1346"><text:tab/></text:span><text:span text:style-name="T1347">w6+3 </text:span><text:span text:style-name="T1348">Geschosse</text:span><text:span text:style-name="T1346"> </text:span><text:span text:style-name="T1349">mit</text:span><text:span text:style-name="T1346"> </text:span><text:span text:style-name="T1347">je </text:span><text:span text:style-name="T1348">w</text:span><text:span text:style-name="T1347">8</text:span><text:span text:style-name="T1346">+</text:span><text:span text:style-name="T1348">Z</text:span><text:span text:style-name="T1353">S</text:span><text:span text:style-name="T1348"> Schaden</text:span><text:span text:style-name="T1336">. </text:span><text:span text:style-name="T1354">Beliebige Reichweite in Sichtlinie.</text:span></text:p>
      <text:p text:style-name="P455"><text:span text:style-name="T1355">30</text:span><text:span text:style-name="T1345">-</text:span><text:span text:style-name="T1355">31</text:span><text:span text:style-name="T1346"><text:tab/></text:span><text:span text:style-name="T1356">2</text:span><text:span text:style-name="T1347">w6+</text:span><text:span text:style-name="T1356">1</text:span><text:span text:style-name="T1347"> </text:span><text:span text:style-name="T1348">Geschosse</text:span><text:span text:style-name="T1346"> </text:span><text:span text:style-name="T1348">d</text:span><text:span text:style-name="T1347">ie</text:span><text:span text:style-name="T1346"> </text:span><text:span text:style-name="T1347">je </text:span><text:span text:style-name="T1348">w</text:span><text:span text:style-name="T1347">8</text:span><text:span text:style-name="T1346">+</text:span><text:span text:style-name="T1348">Z</text:span><text:span text:style-name="T1353">S</text:span><text:span text:style-name="T1348"> Schaden</text:span><text:span text:style-name="T1336">. </text:span><text:span text:style-name="T1354">Beliebige Reichweite in Sichtlinie,</text:span></text:p>
      <text:p text:style-name="P455"><text:span text:style-name="T1354"><text:tab/><text:tab/>selbst durch Portale o.</text:span><text:span text:style-name="T1357">ä. </text:span><text:span text:style-name="T1354">Magisches Schild schützt nur wenn höherer<text:line-break/><text:tab/><text:tab/>Zauberwurf mit 50% Wahrscheinlichkeit je Geschoss.</text:span></text:p>
      <text:p text:style-name="P455"><text:span text:style-name="T1355">32+</text:span><text:span text:style-name="T1346"><text:tab/><text:tab/></text:span><text:span text:style-name="T1356">3</text:span><text:span text:style-name="T1347">w</text:span><text:span text:style-name="T1356">4</text:span><text:span text:style-name="T1347">+</text:span><text:span text:style-name="T1356">2</text:span><text:span text:style-name="T1347"> </text:span><text:span text:style-name="T1348">Geschosse</text:span><text:span text:style-name="T1346"> </text:span><text:span text:style-name="T1349">mit</text:span><text:span text:style-name="T1346"> </text:span><text:span text:style-name="T1347">je </text:span><text:span text:style-name="T1348">w</text:span><text:span text:style-name="T1356">10</text:span><text:span text:style-name="T1346">+</text:span><text:span text:style-name="T1348">Z</text:span><text:span text:style-name="T1353">S</text:span><text:span text:style-name="T1348"> Schaden</text:span><text:span text:style-name="T1336">. </text:span><text:span text:style-name="T1354">150 km Reichweite in Sichtlinie</text:span></text:p>
      <text:p text:style-name="P455"><text:span text:style-name="T1354"><text:tab/><text:tab/>oder via </text:span><text:span text:style-name="T1358">Material, </text:span><text:span text:style-name="T1359">dann</text:span><text:span text:style-name="T1354"> erst 1 Phase Konzentration, dann bis Geschosse im Ziel.</text:span></text:p>
      <text:p text:style-name="P455"><text:span text:style-name="T1354"><text:tab/><text:tab/>15 km/s ohne Hindernisse, </text:span><text:span text:style-name="T1360">k</text:span><text:span text:style-name="T1354">eine Ebenenwechsel.</text:span></text:p>
      <text:p text:style-name="P456"><text:s/></text:p>
      <text:p text:style-name="P457">Verderbnis w8:</text:p>
      <text:p text:style-name="P458"><text:span text:style-name="T38">1-4</text:span><text:tab/><text:span text:style-name="T1357">Deine Hände und Unterarme</text:span> <text:span text:style-name="T1357">verändern ihre Farbe entsprechend<text:tab/>deinem Zauber:</text:span></text:p>
      <text:p text:style-name="P458"><text:span text:style-name="T1357"><text:tab/></text:span><text:span text:style-name="T38">1 </text:span><text:span text:style-name="T1357">Blitz:</text:span> <text:span text:style-name="T1357">gelb</text:span><text:tab/><text:tab/><text:tab/><text:span text:style-name="T38">2</text:span> <text:span text:style-name="T1357">Frost:</text:span> <text:span text:style-name="T1357">B</text:span>l<text:span text:style-name="T1357">a</text:span>u<text:tab/><text:tab/><text:tab/><text:span text:style-name="T38">3</text:span> <text:span text:style-name="T1357">Säure: </text:span>grün<text:tab/><text:tab/><text:tab/><text:span text:style-name="T38">4</text:span> <text:span text:style-name="T1357">Feuer:</text:span> r<text:span text:style-name="T1357">ot</text:span></text:p>
      <text:p text:style-name="P458"><text:span text:style-name="T38">5</text:span><text:tab/><text:span text:style-name="T1361">Deine Augen verlieren P</text:span>upil<text:span text:style-name="T1361">le</text:span> <text:span text:style-name="T1361">und Iris</text:span> <text:span text:style-name="T1361">und deine Augäpfel sind jetzt kalkweiß</text:span></text:p>
      <text:p text:style-name="P458"><text:span text:style-name="T1325">6</text:span><text:span text:style-name="T1335"><text:tab/></text:span><text:span text:style-name="T1362">Deine Fingerspitzen werden durchsichtig</text:span> <text:span text:style-name="T1362">und geisterhaft.</text:span></text:p>
      <text:p text:style-name="P458"><text:span text:style-name="T1325">7</text:span><text:span text:style-name="T1335"><text:tab/></text:span><text:span text:style-name="T1363">Du wirst</text:span><text:span text:style-name="T1362"> jedes mal wenn du Magisches Geschoss wirkst für w6 Runden unsichtbar.</text:span></text:p>
      <text:p text:style-name="P459"><text:span text:style-name="T1325">8</text:span><text:span text:style-name="T1335"><text:tab/></text:span><text:span text:style-name="T1362">Ab jetzt umschwirrt </text:span><text:span text:style-name="T1332">d</text:span><text:span text:style-name="T1362">einen Kopf ein magischer Kraftstein der jedes Wesen dass sich</text:span></text:p>
      <text:p text:style-name="P459"><text:span text:style-name="T1362"><text:tab/>dir auf </text:span><text:span text:style-name="T1333">1</text:span><text:span text:style-name="T1362"> </text:span><text:span text:style-name="T1333">m</text:span><text:span text:style-name="T1362"> nähert trifft und Schmerz und 1 Schaden/Runde bewirkt. Das gilt auch</text:span></text:p>
      <text:p text:style-name="P460"><text:tab/>für Gefährten und Heilversuche.</text:p>
      <text:p text:style-name="P461"><text:s/></text:p>
      <text:p text:style-name="P458"><text:span text:style-name="T1364">Patzer</text:span><text:span text:style-name="T84"> </text:span><text:span text:style-name="T1365">w</text:span><text:span text:style-name="T84">6:</text:span></text:p>
      <text:p text:style-name="P458"><text:span text:style-name="T38">1</text:span><text:tab/><text:span text:style-name="T1362">Wesen innerhalb </text:span><text:span text:style-name="T1333">3</text:span>0 <text:span text:style-name="T1333">m</text:span> <text:span text:style-name="T1362">werden </text:span><text:span text:style-name="T1332">von </text:span><text:span text:style-name="T1366">w</text:span>4-1 <text:span text:style-name="T1332">Geschossen für 1 Schaden getroffen.</text:span></text:p>
      <text:p text:style-name="P458"><text:span text:style-name="T38">2</text:span><text:tab/><text:span text:style-name="T1367">Das </text:span><text:span text:style-name="T1362">Geschoss</text:span> <text:span text:style-name="T1367">ist ein Querschläger und trifft dich selbst:</text:span> <text:span text:style-name="T1367">w</text:span>3-1 <text:span text:style-name="T1367">Schaden</text:span></text:p>
      <text:p text:style-name="P458"><text:span text:style-name="T38">3</text:span><text:tab/><text:span text:style-name="T1368">w</text:span>6 <text:span text:style-name="T1368">Schaden auf dich und alle Wesen innerhalb </text:span><text:span text:style-name="T1369">3</text:span><text:span text:style-name="T1368"> </text:span><text:span text:style-name="T1369">m </text:span><text:span text:style-name="T1368">(Reflex 10 halbiert)</text:span></text:p>
      <text:p text:style-name="P458"><text:span text:style-name="T38">4</text:span><text:tab/><text:span text:style-name="T1370">Verzögerter Effekt: nichts passiert, aber innerhalb 24 Stunden</text:span> <text:span text:style-name="T1370">bewirkt </text:span><text:span text:style-name="T1371">die erste</text:span></text:p>
      <text:p text:style-name="P462"><text:span text:style-name="T1370"><text:tab/>natürliche 1 bei </text:span><text:span text:style-name="T1371">irgendeinem</text:span><text:span text:style-name="T1370"> Wurf einen Zufallstreffer für w4 Schaden innerhalb</text:span></text:p>
      <text:p text:style-name="P462"><text:span text:style-name="T1372"><text:tab/>3</text:span><text:span text:style-name="T1370">0 </text:span><text:span text:style-name="T1372">m</text:span><text:span text:style-name="T1370">. Nach 24 Stunden ist die Wirkung vergangen.</text:span></text:p>
      <text:p text:style-name="P462"><text:span text:style-name="T38">5</text:span><text:tab/><text:span text:style-name="T1371">Du wirst von magischer Energie erfüllt. Das nächste Wesen dass du berührst,</text:span></text:p>
      <text:p text:style-name="P462"><text:span text:style-name="T1371"><text:tab/>erfährt </text:span><text:span text:style-name="T1373">einen Schlag von </text:span><text:span text:style-name="T1371">w6+1 Schaden und du selbst </text:span><text:span text:style-name="T1373">auch </text:span><text:span text:style-name="T1371">1 Schaden.</text:span></text:p>
      <text:p text:style-name="P458"><text:span text:style-name="T38">6</text:span><text:tab/><text:span text:style-name="T1371">Magische Energie</text:span> <text:span text:style-name="T1374">zuckt</text:span> <text:span text:style-name="T1371">in den Boden unter dir. </text:span><text:span text:style-name="T1374">Er</text:span><text:span text:style-name="T1371"> löst </text:span><text:span text:style-name="T1374">s</text:span><text:span text:style-name="T1371">ich w</text:span><text:span text:style-name="T1375">6</text:span><text:span text:style-name="T1371"> </text:span><text:span text:style-name="T1375">m</text:span><text:span text:style-name="T1371"> tief auf und Du</text:span></text:p>
      <text:p text:style-name="P458"><text:span text:style-name="T1371"><text:tab/>schwebst so weit hinunter. Sollte es darunter einen Hohlraum </text:span><text:span text:style-name="T1376">geben, fällst du hinein.</text:span></text:p>
      <text:p text:style-name="P463"><text:tab/>Um herauszukommen musst du klettern.</text:p>
      <text:p text:style-name="P464"><text:span text:style-name="T884">1-</text:span><text:span text:style-name="T1377">1</text:span><text:span text:style-name="T958">8</text:span><text:span text:style-name="T1377"> </text:span><text:span text:style-name="T1378">Schlaf<text:tab/><text:tab/><text:tab/><text:tab/><text:tab/><text:tab/><text:tab/><text:tab/><text:tab/><text:tab/><text:tab/><text:tab/></text:span><text:span text:style-name="T888">Regeln <text:s/></text:span><text:span text:style-name="T1378">152, </text:span><text:span text:style-name="T888">Rules </text:span><text:span text:style-name="T1378">155</text:span></text:p>
      <text:p text:style-name="P465"><text:span text:style-name="T889">Grad</text:span><text:span text:style-name="T891"> </text:span>1, <text:span text:style-name="T891">1 </text:span><text:span text:style-name="T1379">Aktion</text:span><text:span text:style-name="T891">, </text:span><text:span text:style-name="T1380">18m</text:span>, Dauer: <text:span text:style-name="T1380">variiert</text:span><text:span text:style-name="T891">, </text:span>Rettungswurf: <text:span text:style-name="T1380">Willen</text:span><text:span text:style-name="T1381">≥</text:span><text:span text:style-name="T1382">Zauberwurf</text:span></text:p>
      <text:p text:style-name="P466"><text:s/></text:p>
      <text:p text:style-name="P467"><text:span text:style-name="T896">D</text:span><text:span text:style-name="T176">u </text:span><text:span text:style-name="T897">versetzt </text:span><text:span text:style-name="T1383">d</text:span><text:span text:style-name="T897">ein Ziel in tiefen Schlaf. </text:span><text:span text:style-name="T1384">Material zum aufwachen </text:span><text:span text:style-name="T1385">z.B. Rose-Rosenduft.</text:span></text:p>
      <text:p text:style-name="P468"><text:s/></text:p>
      <text:p text:style-name="P469">Zauber w20:</text:p>
      <text:p text:style-name="P470"><text:span text:style-name="T38">1<text:tab/></text:span><text:tab/><text:span text:style-name="T903">Kritischer </text:span>Fehlschlag! <text:span text:style-name="T1386">w</text:span>6<text:span text:style-name="T903">+</text:span>Glück<text:span text:style-name="T903">smod</text:span>:</text:p>
      <text:p text:style-name="P470"><text:tab/><text:tab/><text:span text:style-name="T38">0-</text:span> Verderbnis <text:span text:style-name="T903">&amp; Patzer<text:tab/><text:tab/></text:span><text:span text:style-name="T906">1</text:span><text:span text:style-name="T903"> Verderbnis<text:tab/><text:tab/></text:span><text:span text:style-name="T1387">2</text:span><text:span text:style-name="T906">+</text:span><text:span text:style-name="T903"> Patzer</text:span></text:p>
      <text:p text:style-name="P471"><text:span text:style-name="T38">2-11<text:tab/></text:span><text:tab/>Fehlschlag<text:span text:style-name="T1388"> </text:span><text:span text:style-name="T1270">&amp; Verlust</text:span></text:p>
      <text:p text:style-name="P470"><text:span text:style-name="T1389">1</text:span><text:span text:style-name="T38">2-1</text:span><text:span text:style-name="T1389">3</text:span><text:span text:style-name="T38"><text:tab/></text:span><text:span text:style-name="T1390">Dein </text:span><text:span text:style-name="T1391">Ziel fällt für w6 Phasen in Schlaf</text:span><text:span text:style-name="T1390"> </text:span><text:span text:style-name="T1391">und kann normal geweckt werden.</text:span></text:p>
      <text:p text:style-name="P470"><text:span text:style-name="T1389">14</text:span><text:span text:style-name="T38">-1</text:span><text:span text:style-name="T1389">7</text:span><text:span text:style-name="T38"><text:tab/></text:span><text:span text:style-name="T1392">Bis zu</text:span><text:span text:style-name="T1390"> </text:span><text:span text:style-name="T1393">2 </text:span><text:span text:style-name="T1391">Ziele fallen für w6 Phasen in Schlaf,</text:span><text:span text:style-name="T1390"> </text:span><text:span text:style-name="T1391">können normal geweckt werden.</text:span></text:p>
      <text:p text:style-name="P470"><text:span text:style-name="T1389">1</text:span><text:span text:style-name="T1394">8</text:span><text:span text:style-name="T38">-1</text:span><text:span text:style-name="T1394">9</text:span><text:span text:style-name="T38"><text:tab/></text:span><text:span text:style-name="T1392">Bis zu </text:span><text:span text:style-name="T1391">2</text:span><text:span text:style-name="T1390"> </text:span><text:span text:style-name="T1391">Ziele fallen für w</text:span><text:span text:style-name="T1392">4</text:span><text:span text:style-name="T1391"> </text:span><text:span text:style-name="T1392">Stunden</text:span><text:span text:style-name="T1391"> in Schlaf,</text:span><text:span text:style-name="T1390"> </text:span><text:span text:style-name="T1391">können normal geweckt werden.</text:span></text:p>
      <text:p text:style-name="P470"><text:span text:style-name="T1394">20</text:span><text:span text:style-name="T38">-</text:span><text:span text:style-name="T1394">23</text:span><text:span text:style-name="T38"><text:tab/></text:span><text:span text:style-name="T1392">Bis zu 4</text:span><text:span text:style-name="T1390"> </text:span><text:span text:style-name="T1391">Ziele fallen für w</text:span><text:span text:style-name="T1392">6</text:span><text:span text:style-name="T1391"> </text:span><text:span text:style-name="T1392">Stunden</text:span><text:span text:style-name="T1391"> in Schlaf,</text:span><text:span text:style-name="T1390"> </text:span><text:span text:style-name="T1391">können normal geweckt werden</text:span></text:p>
      <text:p text:style-name="P470"><text:span text:style-name="T1391"><text:tab/><text:tab/></text:span><text:span text:style-name="T1395">oder nur 1 Ziel </text:span><text:span text:style-name="T1396">für w4 Stunden </text:span><text:span text:style-name="T1395">kann nur mit Magie bannen geweckt werden</text:span><text:span text:style-name="T1391">.</text:span></text:p>
      <text:p text:style-name="P470"><text:span text:style-name="T1394">24</text:span><text:span text:style-name="T38">-</text:span><text:span text:style-name="T1394">27</text:span><text:span text:style-name="T38"><text:tab/></text:span><text:span text:style-name="T1392">Bis zu </text:span><text:span text:style-name="T1397">7</text:span><text:span text:style-name="T1390"> </text:span><text:span text:style-name="T1391">Ziele fallen für w</text:span><text:span text:style-name="T1397">7</text:span><text:span text:style-name="T1391"> </text:span><text:span text:style-name="T1397">Tage</text:span><text:span text:style-name="T1391"> in Schlaf,</text:span><text:span text:style-name="T1390"> </text:span><text:span text:style-name="T1391">können normal geweckt werden </text:span><text:span text:style-name="T1395">oder</text:span></text:p>
      <text:p text:style-name="P470"><text:span text:style-name="T1395"><text:tab/><text:tab/>nur 1 Ziel </text:span><text:span text:style-name="T1396">für w</text:span><text:span text:style-name="T1397">3</text:span><text:span text:style-name="T1396"> </text:span><text:span text:style-name="T1397">Tage</text:span><text:span text:style-name="T1396"> </text:span><text:span text:style-name="T1395">kann nur mit Magie bannen geweckt werden</text:span><text:span text:style-name="T1391">.</text:span></text:p>
      <text:p text:style-name="P470"><text:span text:style-name="T1394">2</text:span><text:span text:style-name="T1398">8</text:span><text:span text:style-name="T38">-</text:span><text:span text:style-name="T1394">2</text:span><text:span text:style-name="T1398">9</text:span><text:span text:style-name="T38"><text:tab/></text:span><text:span text:style-name="T1392">Bis zu </text:span><text:span text:style-name="T1397">16</text:span><text:span text:style-name="T1390"> </text:span><text:span text:style-name="T1391">Ziele </text:span><text:span text:style-name="T1397">in 60 m </text:span><text:span text:style-name="T1391">fallen in </text:span><text:span text:style-name="T1397">dauerhaften </text:span><text:span text:style-name="T1391">Schlaf,</text:span><text:span text:style-name="T1390"> </text:span><text:span text:style-name="T1391">können normal geweckt</text:span></text:p>
      <text:p text:style-name="P470"><text:span text:style-name="T1391"><text:tab/><text:tab/>werden </text:span><text:span text:style-name="T1395">oder nur 1 Ziel</text:span><text:span text:style-name="T1396"> </text:span><text:span text:style-name="T1395">kann nur mit Magie bannen geweckt werden</text:span><text:span text:style-name="T1391">.</text:span></text:p>
      <text:p text:style-name="P470"><text:span text:style-name="T1399">30</text:span><text:span text:style-name="T38">-</text:span><text:span text:style-name="T1399">31</text:span><text:span text:style-name="T38"><text:tab/></text:span><text:span text:style-name="T1397">Alle</text:span><text:span text:style-name="T1390"> </text:span><text:span text:style-name="T1391">Ziele </text:span><text:span text:style-name="T1397">in 60 m </text:span><text:span text:style-name="T1391">fallen </text:span><text:span text:style-name="T1397">für w7+1 Tage </text:span><text:span text:style-name="T1391">in Schlaf</text:span><text:span text:style-name="T1390">,</text:span><text:span text:style-name="T1391"> können normal geweckt<text:line-break/><text:tab/><text:tab/>werden. </text:span><text:span text:style-name="T1400">Kein Material notwendig.</text:span></text:p>
      <text:p text:style-name="P472"><text:span text:style-name="T1399">3</text:span><text:span text:style-name="T1401">2+</text:span><text:span text:style-name="T38"><text:tab/><text:tab/></text:span><text:span text:style-name="T1397">Alle</text:span><text:span text:style-name="T1390"> </text:span><text:span text:style-name="T1397">Wesen</text:span><text:span text:style-name="T1391"> </text:span><text:span text:style-name="T1397">inklusive Gefährten und Pflanzen innerhalb 500 m </text:span><text:span text:style-name="T1391">fallen in Schlaf.</text:span></text:p>
      <text:p text:style-name="P472"><text:span text:style-name="T1391"><text:tab/><text:tab/></text:span><text:span text:style-name="T1397">Kein Rettungswurf für Wesen </text:span><text:span text:style-name="T1402">≤</text:span><text:span text:style-name="T1403">4TW. Sie</text:span><text:span text:style-name="T1391"> können </text:span><text:span text:style-name="T1397">nur mit mächtiger Magie</text:span></text:p>
      <text:p text:style-name="P472"><text:span text:style-name="T1397"><text:tab/><text:tab/></text:span><text:span text:style-name="T1391">geweckt werden </text:span><text:span text:style-name="T1397">oder wenn eine von dir gewählte Bedingung eintritt, z.B. 100</text:span></text:p>
      <text:p text:style-name="P472"><text:span text:style-name="T1397"><text:tab/><text:tab/>Jahre sind vergangen. </text:span><text:span text:style-name="T1400">Kein Material notwendig.</text:span></text:p>
      <text:p text:style-name="P468"><text:s/></text:p>
      <text:p text:style-name="P469">Verderbnis <text:span text:style-name="T1404">w</text:span><text:span text:style-name="T1405">6</text:span>:</text:p>
      <text:p text:style-name="P470"><text:span text:style-name="T38">1<text:tab/></text:span><text:span text:style-name="T1406">D</text:span><text:span text:style-name="T1397">u</text:span><text:span text:style-name="T1406"> leide</text:span><text:span text:style-name="T1397">s</text:span><text:span text:style-name="T1406">t unter Schlaflosigkeit: </text:span><text:span text:style-name="T1397">sofort </text:span><text:span text:style-name="T1406">-</text:span><text:span text:style-name="T1397">1 auf alle Würfe,<text:tab/>nach 1 Woche -2</text:span></text:p>
      <text:p text:style-name="P473"><text:tab/>auf alle Würfe, nach 1 Monat -3 auf alle Würfe</text:p>
      <text:p text:style-name="P470"><text:span text:style-name="T1407">2</text:span><text:span text:style-name="T1397"><text:tab/>Du</text:span><text:span text:style-name="T1406"> verström</text:span><text:span text:style-name="T1397">s</text:span><text:span text:style-name="T1406">t einen widerlichen Geruch im Umkreis von 6 m</text:span></text:p>
      <text:p text:style-name="P470"><text:span text:style-name="T1408">3-4</text:span><text:span text:style-name="T1406"><text:tab/>geringfügig</text:span><text:span text:style-name="T1397">e Verderbnis</text:span><text:span text:style-name="T1406"><text:tab/><text:tab/></text:span><text:span text:style-name="T1408">5-6</text:span><text:span text:style-name="T1406"> ernsthaft</text:span><text:span text:style-name="T1397">e Verderbnis</text:span></text:p>
      <text:p text:style-name="P474"><text:s/></text:p>
      <text:p text:style-name="P469"><text:span text:style-name="T924">P</text:span>atzer <text:span text:style-name="T925">w</text:span><text:span text:style-name="T1409">4</text:span>:</text:p>
      <text:p text:style-name="P470"><text:span text:style-name="T38">1</text:span><text:tab/>D<text:span text:style-name="T1409">u</text:span> fäll<text:span text:style-name="T1409">s</text:span>t sofort in einen natürlichen Schlaf</text:p>
      <text:p text:style-name="P470"><text:span text:style-name="T1410">2</text:span><text:span text:style-name="T1409"><text:tab/>Du </text:span>und <text:span text:style-name="T1409">die w</text:span>4 nächst<text:span text:style-name="T1409">en</text:span> Verbündete<text:span text:style-name="T1409">n</text:span> fallen in einen natürlichen Schlaf</text:p>
      <text:p text:style-name="P470"><text:span text:style-name="T1410">3</text:span><text:span text:style-name="T1409"><text:tab/>Du</text:span> fäll<text:span text:style-name="T1409">s</text:span>t in <text:span text:style-name="T1409">ein</text:span> Koma <text:span text:style-name="T1409">und kannst </text:span>nur durch <text:span text:style-name="T1409">Heilung</text:span> oder <text:span text:style-name="T1409">Magie</text:span> geweckt <text:span text:style-name="T1409">werden</text:span></text:p>
      <text:p text:style-name="P475"><text:span text:style-name="T38">4</text:span><text:tab/><text:span text:style-name="T1409">Du</text:span> rüttel<text:span text:style-name="T1409">s</text:span>t alle Wesen im Umkreis von 15 m hellwach, wodurch jede Form von</text:p>
      <text:p text:style-name="P475"><text:tab/>Schlaf (auch magischer) unterbrochen wird und Zustände wie Benommenheit,</text:p>
      <text:p text:style-name="P475"><text:tab/>Halluzinationen aufgehoben werden.</text:p>
      <text:p text:style-name="P476"><text:span text:style-name="T283"/></text:p>
      <text:p text:style-name="P464"><text:span text:style-name="T884">1-</text:span><text:span text:style-name="T958">20</text:span><text:span text:style-name="T847"> </text:span>Spinnenklettern<text:span text:style-name="T887"><text:tab/><text:tab/><text:tab/><text:tab/><text:tab/><text:tab/><text:tab/><text:tab/><text:tab/><text:tab/></text:span><text:span text:style-name="T888">Regeln 1</text:span><text:span text:style-name="T889">54</text:span><text:span text:style-name="T888">, Rules </text:span><text:span text:style-name="T890">1</text:span><text:span text:style-name="T889">56</text:span></text:p>
      <text:p text:style-name="P465"><text:span text:style-name="T889">Grad</text:span><text:span text:style-name="T891"> </text:span>1, <text:span text:style-name="T891">1 </text:span><text:span text:style-name="T1379">Aktion</text:span><text:span text:style-name="T891">, </text:span><text:span text:style-name="T1379">selbst/</text:span>Berührung, Dauer: 1 Phase/Z<text:span text:style-name="T1379">S</text:span><text:span text:style-name="T891">, kein </text:span>Rettungswurf</text:p>
      <text:p text:style-name="P466"><text:s/></text:p>
      <text:p text:style-name="P467"><text:span text:style-name="T896">D</text:span><text:span text:style-name="T176">u </text:span><text:span text:style-name="T897">kannst wie eine Spinne klettern</text:span><text:span text:style-name="T1411">.</text:span></text:p>
      <text:p text:style-name="P468"><text:s/></text:p>
      <text:p text:style-name="P469">Zauber w20:</text:p>
      <text:p text:style-name="P470"><text:span text:style-name="T38">1<text:tab/></text:span><text:tab/><text:span text:style-name="T903">Kritischer </text:span>Fehlschlag! <text:span text:style-name="T1386">w</text:span>6<text:span text:style-name="T903">+</text:span>Glück<text:span text:style-name="T903">smod</text:span>:</text:p>
      <text:p text:style-name="P470"><text:tab/><text:tab/><text:span text:style-name="T38">0-</text:span> Verderbnis <text:span text:style-name="T903">&amp; Patzer<text:tab/><text:tab/></text:span><text:span text:style-name="T906">1-</text:span><text:span text:style-name="T1412">2</text:span><text:span text:style-name="T903"> Verderbnis<text:tab/></text:span><text:span text:style-name="T1412">3</text:span><text:span text:style-name="T906">+</text:span><text:span text:style-name="T903"> Patzer</text:span></text:p>
      <text:p text:style-name="P471"><text:span text:style-name="T38">2-11<text:tab/></text:span><text:tab/>Fehlschlag<text:span text:style-name="T1388"> </text:span><text:span text:style-name="T1270">&amp; Verlust</text:span></text:p>
      <text:p text:style-name="P470"><text:span text:style-name="T1389">1</text:span><text:span text:style-name="T38">2-1</text:span><text:span text:style-name="T1389">3</text:span><text:span text:style-name="T38"><text:tab/></text:span><text:span text:style-name="T1390">Deine Hände werden klebrig und du kannst besser klettern (+10). Aber Objekte</text:span></text:p>
      <text:p text:style-name="P477"><text:tab/><text:tab/>unter 2,5 kg kleben an den Händen und machen zaubern unmöglich.</text:p>
      <text:p text:style-name="P470"><text:span text:style-name="T1389">14</text:span><text:span text:style-name="T38">-1</text:span><text:span text:style-name="T1389">7</text:span><text:span text:style-name="T38"><text:tab/></text:span><text:span text:style-name="T1390">Deine Hände werden klebrig und du kannst besser klettern (+20). Aber Objekte</text:span></text:p>
      <text:p text:style-name="P477"><text:tab/><text:tab/>unter 2,5 kg kleben an den Händen und machen zaubern unmöglich.</text:p>
      <text:p text:style-name="P470"><text:span text:style-name="T1389">1</text:span><text:span text:style-name="T1394">8</text:span><text:span text:style-name="T38">-1</text:span><text:span text:style-name="T1394">9</text:span><text:span text:style-name="T38"><text:tab/></text:span><text:span text:style-name="T1390">Du </text:span><text:span text:style-name="T1413">kann</text:span><text:span text:style-name="T1390">st klettern wie eine Spinne – kopfüber, an der Decke etc. Du bist gegen</text:span></text:p>
      <text:p text:style-name="P477"><text:tab/><text:tab/>Spinnennetz-Zauber immun. Objekte unter 2,5 kg kleben an den Händen und</text:p>
      <text:p text:style-name="P477"><text:tab/><text:tab/>machen zaubern unmöglich.</text:p>
      <text:p text:style-name="P470"><text:span text:style-name="T1394">20</text:span><text:span text:style-name="T38">-</text:span><text:span text:style-name="T1394">23</text:span><text:span text:style-name="T38"><text:tab/></text:span><text:span text:style-name="T1390">Du </text:span><text:span text:style-name="T1413">kann</text:span><text:span text:style-name="T1390">st klettern wie eine Spinne – kopfüber, an der Decke etc. Du bist gegen</text:span></text:p>
      <text:p text:style-name="P477"><text:tab/><text:tab/>Spinnennetz-Zauber immun.</text:p>
      <text:p text:style-name="P478"><text:span text:style-name="T1394">24</text:span><text:span text:style-name="T38">-</text:span><text:span text:style-name="T1394">27</text:span><text:span text:style-name="T38"><text:tab/></text:span><text:span text:style-name="T1390">Du </text:span><text:span text:style-name="T1414">und ein berührter Gefährte </text:span><text:span text:style-name="T1413">könnt</text:span><text:span text:style-name="T1390"> klettern wie Spinne</text:span><text:span text:style-name="T1414">n</text:span><text:span text:style-name="T1390"> – kopfüber, an der</text:span></text:p>
      <text:p text:style-name="P478"><text:span text:style-name="T1390"><text:tab/><text:tab/>Decke etc. </text:span><text:span text:style-name="T1414">Ihr seid</text:span><text:span text:style-name="T1390"> gegen Spinnennetz-Zauber immun.</text:span></text:p>
      <text:p text:style-name="P478"><text:span text:style-name="T1394">2</text:span><text:span text:style-name="T1398">8</text:span><text:span text:style-name="T38">-</text:span><text:span text:style-name="T1394">2</text:span><text:span text:style-name="T1398">9</text:span><text:span text:style-name="T38"><text:tab/></text:span><text:span text:style-name="T1390">Du </text:span><text:span text:style-name="T1414">und </text:span><text:span text:style-name="T1415">deine </text:span><text:span text:style-name="T1414">Gefährte</text:span><text:span text:style-name="T1415">n innerhalb 3 m</text:span><text:span text:style-name="T1414"> </text:span><text:span text:style-name="T1413">könnt</text:span><text:span text:style-name="T1390"> klettern wie Spinne</text:span><text:span text:style-name="T1414">n</text:span><text:span text:style-name="T1390"> – kopfüber,</text:span></text:p>
      <text:p text:style-name="P478"><text:span text:style-name="T1390"><text:tab/><text:tab/>an der Decke etc. </text:span><text:span text:style-name="T1414">Ihr seid</text:span><text:span text:style-name="T1390"> gegen Spinnennetz-Zauber immun.</text:span></text:p>
      <text:p text:style-name="P478"><text:span text:style-name="T1399">30</text:span><text:span text:style-name="T38">-</text:span><text:span text:style-name="T1399">31</text:span><text:span text:style-name="T38"><text:tab/></text:span><text:span text:style-name="T1390">Du </text:span><text:span text:style-name="T1414">und </text:span><text:span text:style-name="T1415">deine </text:span><text:span text:style-name="T1414">Gefährte</text:span><text:span text:style-name="T1415">n innerhalb 3 m</text:span><text:span text:style-name="T1414"> </text:span><text:span text:style-name="T1413">könnt</text:span><text:span text:style-name="T1390"> </text:span><text:span text:style-name="T1416">für </text:span><text:span text:style-name="T1417">ZS</text:span><text:span text:style-name="T1416"> Stunde</text:span><text:span text:style-name="T1417">n</text:span><text:span text:style-name="T1416"> </text:span><text:span text:style-name="T1390">klettern wie</text:span></text:p>
      <text:p text:style-name="P478"><text:span text:style-name="T1390"><text:tab/><text:tab/>Spinne</text:span><text:span text:style-name="T1414">n </text:span><text:span text:style-name="T1390">– kopfüber, an der Decke etc. </text:span><text:span text:style-name="T1414">Ihr seid</text:span><text:span text:style-name="T1390"> gegen Spinnennetz-Zauber<text:line-break/><text:tab/><text:tab/>immun.</text:span></text:p>
      <text:p text:style-name="P470"><text:span text:style-name="T1399">3</text:span><text:span text:style-name="T1401">2+</text:span><text:span text:style-name="T38"><text:tab/><text:tab/></text:span><text:span text:style-name="T1390">Du </text:span><text:span text:style-name="T1414">und Gefährte</text:span><text:span text:style-name="T1415">n innerhalb </text:span><text:span text:style-name="T1418">6</text:span><text:span text:style-name="T1415"> m</text:span><text:span text:style-name="T1414"> </text:span><text:span text:style-name="T1413">könnt</text:span><text:span text:style-name="T1390"> </text:span><text:span text:style-name="T1416">für 1 </text:span><text:span text:style-name="T1418">Tag</text:span><text:span text:style-name="T1416"> </text:span><text:span text:style-name="T1390">klettern wie Spinne</text:span><text:span text:style-name="T1414">n</text:span><text:span text:style-name="T1390">. </text:span><text:span text:style-name="T1414">Ihr seid</text:span></text:p>
      <text:p text:style-name="P470"><text:span text:style-name="T1414"><text:tab/><text:tab/></text:span><text:span text:style-name="T1390">gegen Spinnennetz-Zauber immun. </text:span><text:span text:style-name="T1419">Ihr könnt klebrige Spinnweben über 15m</text:span></text:p>
      <text:p text:style-name="P470"><text:span text:style-name="T1419"><text:tab/><text:tab/>verschießen (Fernangriff +4) die Gegner festkleben bis Geschick</text:span><text:span text:style-name="T1420">≥</text:span><text:span text:style-name="T1419">16. Eure</text:span></text:p>
      <text:p text:style-name="P470"><text:span text:style-name="T1419"><text:tab/><text:tab/>Nahkampfangriffe sind giftig: Zähigkeit</text:span><text:span text:style-name="T1421">≥</text:span><text:span text:style-name="T1419">16 oder w6 Schaden und -w4 Stärke.</text:span></text:p>
      <text:p text:style-name="P468"><text:s/></text:p>
      <text:p text:style-name="P479">Verderbnis <text:span text:style-name="T1404">w</text:span><text:span text:style-name="T1405">6</text:span>:</text:p>
      <text:p text:style-name="P480"><text:span text:style-name="T38">1<text:tab/></text:span><text:span text:style-name="T1406">dir wachsen vier Spinnenbeine aus dem Rücken</text:span></text:p>
      <text:p text:style-name="P480"><text:span text:style-name="T38">2</text:span><text:tab/>d<text:span text:style-name="T1405">u kannst kleine Netze spinnen und </text:span><text:span text:style-name="T1422">sie</text:span><text:span text:style-name="T1405"> 9 m werfen, </text:span><text:span text:style-name="T1423">Stärke/</text:span><text:span text:style-name="T1405">Geschick 12 zum befreien</text:span></text:p>
      <text:p text:style-name="P480"><text:span text:style-name="T38">3</text:span><text:tab/>d<text:span text:style-name="T1423">ir wachsen kurze feine Haare auf der Haut wie bei einer Spinne</text:span></text:p>
      <text:p text:style-name="P480"><text:span text:style-name="T38">4</text:span><text:tab/>d<text:span text:style-name="T1423">ir wachsen 6 zusätzliche Augen</text:span></text:p>
      <text:p text:style-name="P480"><text:span text:style-name="T38">5</text:span><text:tab/><text:span text:style-name="T1423">aus deinen Händen und F</text:span><text:span text:style-name="T1406">ü</text:span><text:span text:style-name="T1423">ßen rinnt eine klebrige Fl</text:span><text:span text:style-name="T1406">ü</text:span><text:span text:style-name="T1424">ssigkeit</text:span></text:p>
      <text:p text:style-name="P480"><text:span text:style-name="T38">6</text:span><text:tab/><text:span text:style-name="T1425">geringfügige</text:span><text:span text:style-name="T925"> Verderbnis</text:span></text:p>
      <text:p text:style-name="P474"><text:s/></text:p>
      <text:p text:style-name="P479"><text:span text:style-name="T924">P</text:span>atzer <text:span text:style-name="T925">w</text:span><text:span text:style-name="T927">5</text:span>:</text:p>
      <text:p text:style-name="P480"><text:span text:style-name="T38">1</text:span><text:tab/>D<text:span text:style-name="T927">u klebst am Boden fest bis dir ein Stärkewurf 16 gelingt</text:span></text:p>
      <text:p text:style-name="P480"><text:span text:style-name="T38">2</text:span><text:tab/><text:span text:style-name="T1422">D</text:span><text:span text:style-name="T927">eine <text:s/></text:span><text:span text:style-name="T1423">F</text:span><text:span text:style-name="T1406">ü</text:span><text:span text:style-name="T1423">ße </text:span><text:span text:style-name="T927">werden für w6 Runden schl</text:span><text:span text:style-name="T1406">ü</text:span><text:span text:style-name="T927">pfrig, Geschick 12 oder du fällst</text:span></text:p>
      <text:p text:style-name="P480"><text:span text:style-name="T38">3</text:span><text:tab/><text:span text:style-name="T1422">D</text:span><text:span text:style-name="T927">u feuerst eine klebrige Kugel auf </text:span><text:span text:style-name="T1426">1</text:span><text:span text:style-name="T927"> Gefährten, </text:span><text:span text:style-name="T1423">Stärke/</text:span><text:span text:style-name="T1405">Geschick 12 zum befreien</text:span></text:p>
      <text:p text:style-name="P480"><text:span text:style-name="T38">4</text:span><text:tab/><text:span text:style-name="T1422">D</text:span><text:span text:style-name="T927">u rufst einen Schwarm giftige Spinnen herbei: </text:span><text:span text:style-name="T1427">nächste Runde müssen alle Wesen</text:span></text:p>
      <text:p text:style-name="P480"><text:span text:style-name="T1427"><text:tab/>innerhalb 15m Zähigkeit</text:span><text:span text:style-name="T1428">≥</text:span><text:span text:style-name="T1427">8 bestehen oder 1 Schaden und für 1 Stunde -</text:span><text:span text:style-name="T1422">1</text:span><text:span text:style-name="T1427"> auf alle Würfe</text:span></text:p>
      <text:p text:style-name="P480"><text:span text:style-name="T1429">5</text:span><text:tab/>D<text:span text:style-name="T1427">u und w4 nahe Wesen laufen für w6 Stunden kopfüber in 2,5 Höhe in der Luft auf</text:span></text:p>
      <text:p text:style-name="P481"><text:tab/>einem unsichtbaren Boden</text:p>
      <text:p text:style-name="P482"><text:span text:style-name="T884">1-</text:span><text:span text:style-name="T958">21</text:span><text:span text:style-name="T847"> </text:span>Sp<text:span text:style-name="T1430">rachen verstehen</text:span><text:span text:style-name="T887"><text:tab/><text:tab/><text:tab/><text:tab/><text:tab/><text:tab/><text:tab/><text:tab/><text:tab/></text:span><text:span text:style-name="T888">Regeln 1</text:span><text:span text:style-name="T889">56</text:span><text:span text:style-name="T888">, Rules </text:span><text:span text:style-name="T890">1</text:span><text:span text:style-name="T889">36</text:span></text:p>
      <text:p text:style-name="P483"><text:span text:style-name="T889">Grad</text:span><text:span text:style-name="T891"> </text:span>1, <text:span text:style-name="T891">1 </text:span><text:span text:style-name="T1430">Phase (10 Minuten)</text:span><text:span text:style-name="T891">, </text:span><text:span text:style-name="T1379">selbst</text:span>, Dauer: <text:span text:style-name="T1430">variabel</text:span><text:span text:style-name="T891">, kein </text:span>Rettungswurf</text:p>
      <text:p text:style-name="P484"/>
      <text:p text:style-name="P485"><text:span text:style-name="T896">D</text:span><text:span text:style-name="T176">u </text:span><text:span text:style-name="T897">kannst </text:span><text:span text:style-name="T1431">nichtmagische Worte, Bilder und Karten verstehen</text:span><text:span text:style-name="T1411">.</text:span></text:p>
      <text:p text:style-name="P486"/>
      <text:p text:style-name="P486">Zauber w20:</text:p>
      <text:p text:style-name="P487"><text:span text:style-name="T38">1<text:tab/></text:span><text:tab/><text:span text:style-name="T903">Kritischer </text:span>Fehlschlag! <text:span text:style-name="T1386">w</text:span>6<text:span text:style-name="T903">+</text:span>Glück<text:span text:style-name="T903">smod</text:span>:</text:p>
      <text:p text:style-name="P487"><text:tab/><text:tab/><text:span text:style-name="T1432">0</text:span><text:span text:style-name="T38">-</text:span> Verderbnis <text:span text:style-name="T903">&amp; Patzer<text:tab/><text:tab/></text:span><text:span text:style-name="T906">1-</text:span><text:span text:style-name="T1432">3</text:span><text:span text:style-name="T903"> Verderbnis<text:tab/></text:span><text:span text:style-name="T1432">4</text:span><text:span text:style-name="T906">+</text:span><text:span text:style-name="T903"> Patzer</text:span></text:p>
      <text:p text:style-name="P471"><text:span text:style-name="T38">2-11<text:tab/></text:span><text:tab/>Fehlschlag<text:span text:style-name="T1388"> </text:span><text:span text:style-name="T1270">&amp; Verlust</text:span></text:p>
      <text:p text:style-name="P487"><text:span text:style-name="T1389">1</text:span><text:span text:style-name="T38">2-1</text:span><text:span text:style-name="T1389">3</text:span><text:span text:style-name="T38"><text:tab/></text:span><text:span text:style-name="T1390">D</text:span><text:span text:style-name="T1433">u kannst 1 </text:span><text:span text:style-name="T1434">Phase</text:span><text:span text:style-name="T1433"> lang Schrift in einer irdischen Sprache </text:span><text:span text:style-name="T1434">verstehen</text:span><text:span text:style-name="T1433">.</text:span></text:p>
      <text:p text:style-name="P487"><text:span text:style-name="T1432">1</text:span><text:span text:style-name="T1389">4</text:span><text:span text:style-name="T38">-1</text:span><text:span text:style-name="T1389">7</text:span><text:span text:style-name="T38"><text:tab/></text:span><text:span text:style-name="T1390">D</text:span><text:span text:style-name="T1433">u kannst 1 </text:span><text:span text:style-name="T1434">Phase</text:span><text:span text:style-name="T1433"> lang Schrift </text:span><text:span text:style-name="T1434">oder Gesprochenes </text:span><text:span text:style-name="T1433">in einer irdischen Sprache<text:line-break/><text:tab/><text:tab/></text:span><text:span text:style-name="T1434">verstehen</text:span><text:span text:style-name="T1433">.</text:span></text:p>
      <text:p text:style-name="P487"><text:span text:style-name="T1389">1</text:span><text:span text:style-name="T1394">8</text:span><text:span text:style-name="T38">-1</text:span><text:span text:style-name="T1394">9</text:span><text:span text:style-name="T38"><text:tab/></text:span><text:span text:style-name="T1390">D</text:span><text:span text:style-name="T1433">u kannst 1 </text:span><text:span text:style-name="T1435">Phase</text:span><text:span text:style-name="T1433"> </text:span><text:span text:style-name="T1436">lang </text:span><text:span text:style-name="T1437">eine</text:span><text:span text:style-name="T1433"> </text:span><text:span text:style-name="T1435">irdische </text:span><text:span text:style-name="T1433">Sprache </text:span><text:span text:style-name="T1434">lesen, verstehen, schreiben und<text:line-break/><text:tab/><text:tab/>sprechen</text:span><text:span text:style-name="T1433">.</text:span></text:p>
      <text:p text:style-name="P487"><text:span text:style-name="T1394">20</text:span><text:span text:style-name="T38">-</text:span><text:span text:style-name="T1394">23</text:span><text:span text:style-name="T38"><text:tab/></text:span><text:span text:style-name="T1390">D</text:span><text:span text:style-name="T1433">u kannst 1 </text:span><text:span text:style-name="T1438">Stunde</text:span><text:span text:style-name="T1433"> </text:span><text:span text:style-name="T1436">lang </text:span><text:span text:style-name="T1437">eine</text:span><text:span text:style-name="T1433"> Sprache </text:span><text:span text:style-name="T1434">lesen, verstehen, schreiben und<text:line-break/><text:tab/><text:tab/>sprechen</text:span><text:span text:style-name="T1433">.</text:span></text:p>
      <text:p text:style-name="P487"><text:span text:style-name="T1394">24</text:span><text:span text:style-name="T38">-</text:span><text:span text:style-name="T1394">27</text:span><text:span text:style-name="T38"><text:tab/></text:span><text:span text:style-name="T1390">D</text:span><text:span text:style-name="T1433">u kannst </text:span><text:span text:style-name="T1435">Zauberstufen</text:span><text:span text:style-name="T1433"> </text:span><text:span text:style-name="T1438">Stunde</text:span><text:span text:style-name="T1435">n</text:span><text:span text:style-name="T1433"> </text:span><text:span text:style-name="T1436">lang </text:span><text:span text:style-name="T1437">eine</text:span><text:span text:style-name="T1433"> Sprache </text:span><text:span text:style-name="T1434">lesen, verstehen, schreiben<text:line-break/><text:tab/><text:tab/>und sprechen</text:span><text:span text:style-name="T1433">. </text:span><text:span text:style-name="T1435">Durch Berührung kannst du diese Fähigkeit an andere<text:line-break/><text:tab/><text:tab/>übertragen (Willen widersteht).</text:span></text:p>
      <text:p text:style-name="P487"><text:span text:style-name="T1394">2</text:span><text:span text:style-name="T1398">8</text:span><text:span text:style-name="T38">-</text:span><text:span text:style-name="T1394">2</text:span><text:span text:style-name="T1398">9</text:span><text:span text:style-name="T38"><text:tab/></text:span><text:span text:style-name="T1390">D</text:span><text:span text:style-name="T1433">u kannst </text:span><text:span text:style-name="T1435">Zauberstufen</text:span><text:span text:style-name="T1433"> </text:span><text:span text:style-name="T1439">Tage</text:span><text:span text:style-name="T1433"> </text:span><text:span text:style-name="T1436">lang </text:span><text:span text:style-name="T1437">eine</text:span><text:span text:style-name="T1433"> Sprache </text:span><text:span text:style-name="T1434">lesen, verstehen, schreiben<text:line-break/><text:tab/><text:tab/>und sprechen</text:span><text:span text:style-name="T1433">. </text:span><text:span text:style-name="T1435">Durch Berührung </text:span><text:span text:style-name="T1439">oder im Umkreis von 6 m </text:span><text:span text:style-name="T1435">kannst du diese<text:line-break/><text:tab/><text:tab/>Fähigkeit an andere übertragen (Willen widersteht).</text:span></text:p>
      <text:p text:style-name="P487"><text:span text:style-name="T1399">30</text:span><text:span text:style-name="T38">-</text:span><text:span text:style-name="T1399">31</text:span><text:span text:style-name="T38"><text:tab/></text:span><text:span text:style-name="T1390">Du </text:span><text:span text:style-name="T1437">lernst eine Sprache dauerhaft</text:span><text:span text:style-name="T1390">.</text:span></text:p>
      <text:p text:style-name="P487"><text:span text:style-name="T1399">3</text:span><text:span text:style-name="T1401">2+</text:span><text:span text:style-name="T38"><text:tab/><text:tab/></text:span><text:span text:style-name="T1390">Du </text:span><text:span text:style-name="T1437">kannst Zauberstufen Tage lang eine beliebige Sprache </text:span><text:span text:style-name="T1434">lesen, verstehen,<text:line-break/><text:tab/><text:tab/>schreiben und sprechen</text:span><text:span text:style-name="T1419">. </text:span><text:span text:style-name="T1437">Auch vergessene Sprachen un</text:span><text:span text:style-name="T1440">d </text:span><text:span text:style-name="T1437">mit nicht-intelligenten<text:line-break/><text:tab/><text:tab/>Wesen.</text:span></text:p>
      <text:p text:style-name="P488"><text:s/></text:p>
      <text:p text:style-name="P486">Verderbnis <text:span text:style-name="T1404">w</text:span><text:span text:style-name="T1441">8</text:span>:</text:p>
      <text:p text:style-name="P487"><text:span text:style-name="T38">1<text:tab/></text:span><text:span text:style-name="T1442">Deine Augen leuchten dauerhaft in gelbem Licht</text:span></text:p>
      <text:p text:style-name="P487"><text:span text:style-name="T38">2</text:span><text:tab/><text:span text:style-name="T1441">deine Haut bedeckt eine schwach leuchtende Schrift-Tätowierung</text:span></text:p>
      <text:p text:style-name="P487"><text:span text:style-name="T38">3</text:span><text:tab/><text:span text:style-name="T1441">wenn du sprichst, werfe w12, wenn 12: du sprichst in zufälliger Sprache</text:span></text:p>
      <text:p text:style-name="P487"><text:span text:style-name="T38">4</text:span><text:tab/>d<text:span text:style-name="T1441">u verstehst alle irdischen Sprachen auf Kleinkind-Stufe: Konzentration-1</text:span></text:p>
      <text:p text:style-name="P487"><text:span text:style-name="T38">5</text:span><text:tab/><text:span text:style-name="T1442">wenn du liest glühen deine Augen und du erwärmst das Material:</text:span></text:p>
      <text:p text:style-name="P489"><text:tab/>wenn brennbar w4+1 Runden bis es brennt</text:p>
      <text:p text:style-name="P487"><text:span text:style-name="T38">6</text:span><text:tab/><text:span text:style-name="T1441">zwei Dutzend kleine Tentakel wachsen aus deinen Augenrändern</text:span></text:p>
      <text:p text:style-name="P490"><text:span text:style-name="T38">7</text:span><text:tab/><text:span text:style-name="T1425">geringfügige</text:span><text:span text:style-name="T925"> Verderbnis</text:span></text:p>
      <text:p text:style-name="P490"><text:span text:style-name="T38">8</text:span><text:tab/>ernsthafte<text:span text:style-name="T925"> Verderbnis</text:span></text:p>
      <text:p text:style-name="P488"><text:s/></text:p>
      <text:p text:style-name="P486"><text:span text:style-name="T924">P</text:span>atzer <text:span text:style-name="T925">w</text:span><text:span text:style-name="T1443">4</text:span>:</text:p>
      <text:p text:style-name="P487"><text:span text:style-name="T38">1</text:span><text:tab/>D<text:span text:style-name="T927">u </text:span><text:span text:style-name="T1443">sprichst w4 Stunden lang nur noch in fremden Zunge</text:span><text:span text:style-name="T1444">n</text:span></text:p>
      <text:p text:style-name="P487"><text:span text:style-name="T38">2</text:span><text:tab/><text:span text:style-name="T1443">Dein nächster Gefährte spricht w4 Stunden in einer zufälligen Sprache</text:span></text:p>
      <text:p text:style-name="P487"><text:span text:style-name="T38">3</text:span><text:tab/>d<text:span text:style-name="T927">u </text:span><text:span text:style-name="T1445">und alle Wesen innerhalb 9 m sind w6 Minuten unfähig zu sprechen</text:span></text:p>
      <text:p text:style-name="P487"><text:span text:style-name="T38">4</text:span><text:tab/>d<text:span text:style-name="T927">u </text:span><text:span text:style-name="T1446">bist für w4 Tage Analphabet</text:span></text:p>
      <text:p text:style-name="P491"><text:span text:style-name="T69"><text:s/>E </text:span><text:span text:style-name="T429">l</text:span><text:span text:style-name="T70">b</text:span></text:p>
      <text:p text:style-name="P34"><text:span text:style-name="T71">N</text:span><text:span text:style-name="T72">ame</text:span><text:span text:style-name="T73"><text:tab/><text:tab/></text:span><text:span text:style-name="T74"><text:tab/><text:tab/><text:tab/><text:tab/><text:tab/><text:tab/></text:span><text:span text:style-name="T73"><text:tab/><text:tab/><text:tab/><text:tab/></text:span><text:span text:style-name="T75">S</text:span><text:span text:style-name="T76">tufe</text:span><text:span text:style-name="T77"><text:tab/><text:tab/><text:tab/></text:span><text:span text:style-name="T1185">2</text:span></text:p>
      <text:p text:style-name="P492"><text:span text:style-name="T79">B</text:span><text:span text:style-name="T38">eruf</text:span><text:tab/><text:tab/><text:span text:style-name="T1447">Dichter</text:span><text:tab/><text:tab/><text:tab/><text:tab/><text:tab/><text:tab/><text:tab/><text:tab/><text:tab/><text:span text:style-name="T81">E</text:span><text:span text:style-name="T82">rfahrung</text:span> <text:tab/><text:tab/><text:span text:style-name="T1185">5</text:span><text:span text:style-name="T83">0</text:span></text:p>
      <text:p text:style-name="P493"><text:span text:style-name="T79">G</text:span><text:span text:style-name="T38">esinnung</text:span><text:tab/><text:span text:style-name="T85"><text:tab/><text:tab/> <text:s text:c="3"/></text:span><text:tab/><text:span text:style-name="T79">I</text:span><text:span text:style-name="T38">nitiative</text:span><text:span text:style-name="T86"><text:tab/></text:span><text:span text:style-name="T87">w</text:span><text:span text:style-name="T89">20+</text:span><text:span text:style-name="T88">1</text:span><text:span text:style-name="T90"><text:tab/><text:tab/><text:tab/></text:span><text:span text:style-name="T91">B</text:span><text:span text:style-name="T92">ewegung</text:span><text:span text:style-name="T90"><text:tab/><text:tab/></text:span><text:span text:style-name="T89">9</text:span><text:span text:style-name="T94"> </text:span><text:span text:style-name="T95">m</text:span></text:p>
      <text:p text:style-name="P494"><text:span text:style-name="T1448">P</text:span><text:span text:style-name="T1449">atron</text:span><text:span text:style-name="T387"><text:tab/><text:tab/></text:span><text:span text:style-name="T85"><text:tab/><text:tab/> <text:s text:c="3"/></text:span><text:span text:style-name="T283"><text:tab/><text:tab/><text:tab/><text:tab/><text:tab/><text:tab/><text:tab/><text:tab/></text:span><text:span text:style-name="T673">Z</text:span><text:span text:style-name="T674">auberstufe</text:span><text:span text:style-name="T675"><text:tab/><text:tab/></text:span><text:span text:style-name="T1450">2</text:span></text:p>
      <text:p text:style-name="P494"><text:span text:style-name="T1451"><text:tab/><text:tab/><text:tab/><text:tab/><text:tab/></text:span><text:span text:style-name="T99"><text:tab/></text:span><text:span text:style-name="T102">M</text:span><text:span text:style-name="T103">alus</text:span><text:span text:style-name="T8"><text:tab/><text:tab/></text:span><text:span text:style-name="T432">-</text:span><text:span text:style-name="T1452">3</text:span><text:span text:style-name="T99"><text:tab/><text:tab/><text:tab/><text:tab/></text:span><text:span text:style-name="T106">K</text:span><text:span text:style-name="T107">rit</text:span><text:span text:style-name="T108">.</text:span><text:span text:style-name="T88"><text:tab/><text:tab/><text:tab/>w</text:span><text:span text:style-name="T1185">8 </text:span><text:span text:style-name="T109">Tab. </text:span><text:span text:style-name="T88">I</text:span><text:span text:style-name="T435">I</text:span></text:p>
      <text:p text:style-name="P492"><text:span text:style-name="T79">R</text:span><text:span text:style-name="T38">üst</text:span><text:span text:style-name="T110">ung</text:span><text:span text:style-name="T111"><text:tab/></text:span><text:tab/><text:span text:style-name="T112">1</text:span><text:span text:style-name="T468">5</text:span><text:tab/><text:span text:style-name="T437">Mithril Kettenhemd</text:span><text:span text:style-name="T115"> </text:span><text:span text:style-name="T116">(RK</text:span><text:span text:style-name="T437">5</text:span><text:span text:style-name="T1453">)<text:tab/><text:tab/><text:tab/></text:span><text:span text:style-name="T118">P</text:span><text:span text:style-name="T119">atzer</text:span><text:span text:style-name="T99"><text:tab/><text:tab/><text:tab/></text:span><text:span text:style-name="T88">w</text:span><text:span text:style-name="T89">8</text:span></text:p>
      <text:p text:style-name="P492"><text:span text:style-name="T79">L</text:span><text:span text:style-name="T38">eben</text:span><text:tab/><text:tab/><text:span text:style-name="T1185">1 </text:span><text:span text:style-name="T354">1</text:span><text:span text:style-name="T112"><text:tab/></text:span><text:span text:style-name="T121">(</text:span><text:span text:style-name="T122">w4+</text:span><text:span text:style-name="T1454">2</text:span><text:span text:style-name="T121">w</text:span><text:span text:style-name="T443">6</text:span><text:span text:style-name="T121">)<text:tab/></text:span><text:span text:style-name="T126"><text:tab/><text:tab/><text:tab/></text:span><text:span text:style-name="T128"><text:tab/><text:tab/><text:tab/></text:span><text:span text:style-name="T129">A</text:span><text:span text:style-name="T130">ngriff<text:tab/></text:span><text:span text:style-name="T129">S</text:span><text:span text:style-name="T130">chaden<text:tab/><text:tab/><text:tab/></text:span></text:p>
      <text:p text:style-name="P40"><text:span text:style-name="T131">S</text:span><text:span text:style-name="T132">tärke</text:span><text:span text:style-name="T133"><text:tab/><text:tab/><text:tab/></text:span><text:span text:style-name="T444">14</text:span><text:span text:style-name="T135"><text:tab/></text:span><text:span text:style-name="T1455">+</text:span><text:span text:style-name="T1456">1</text:span><text:span text:style-name="T135"><text:tab/></text:span><text:span text:style-name="T137"><text:tab/><text:tab/><text:tab/><text:tab/></text:span><text:span text:style-name="T138">N</text:span><text:span text:style-name="T139">ahkampf</text:span><text:span text:style-name="T140"><text:tab/><text:tab/></text:span><text:span text:style-name="T447">+</text:span><text:span text:style-name="T1457">2</text:span><text:span text:style-name="T135"><text:tab/><text:tab/></text:span><text:span text:style-name="T447">+</text:span><text:span text:style-name="T1456">1<text:tab/><text:tab/><text:tab/></text:span></text:p>
      <text:p text:style-name="P495"><text:span text:style-name="T131">G</text:span><text:span text:style-name="T132">eschick</text:span><text:span text:style-name="T133"><text:tab/><text:tab/><text:tab/></text:span><text:span text:style-name="T134">1</text:span><text:span text:style-name="T1458">5</text:span><text:span text:style-name="T143"><text:tab/></text:span><text:span text:style-name="T148">+1</text:span><text:span text:style-name="T139"> <text:s/></text:span><text:span text:style-name="T140"><text:s text:c="2"/><text:tab/></text:span><text:span text:style-name="T144"> </text:span><text:span text:style-name="T145">R</text:span><text:span text:style-name="T146">eflex</text:span><text:span text:style-name="T137"><text:tab/> <text:s text:c="2"/></text:span><text:span text:style-name="T88">+</text:span><text:span text:style-name="T113">2</text:span><text:span text:style-name="T147"><text:tab/></text:span><text:span text:style-name="T137"><text:tab/></text:span><text:span text:style-name="T138">F</text:span><text:span text:style-name="T139">ernkampf</text:span><text:span text:style-name="T140"><text:tab/><text:tab/></text:span><text:span text:style-name="T148">+</text:span><text:span text:style-name="T1457">2<text:tab/><text:tab/></text:span><text:span text:style-name="T1459">+1<text:tab/><text:tab/><text:tab/></text:span></text:p>
      <text:p text:style-name="P495"><text:span text:style-name="T131">A</text:span><text:span text:style-name="T132">usdauer</text:span><text:span text:style-name="T133"><text:tab/><text:tab/></text:span><text:span text:style-name="T134">1</text:span><text:span text:style-name="T1460">2</text:span><text:span text:style-name="T135"><text:tab/></text:span><text:span text:style-name="T136"><text:tab/></text:span><text:span text:style-name="T144"> </text:span><text:span text:style-name="T145">Z</text:span><text:span text:style-name="T146">ähigkeit</text:span><text:span text:style-name="T137"> </text:span><text:span text:style-name="T88">+</text:span><text:span text:style-name="T1461">1</text:span><text:span text:style-name="T147"><text:tab/></text:span><text:span text:style-name="T137"><text:tab/></text:span><text:span text:style-name="T138">L</text:span><text:span text:style-name="T139">ieblings</text:span><text:span text:style-name="T1462">zauber</text:span><text:span text:style-name="T1463"><text:tab/></text:span><text:span text:style-name="T1464">Magische</text:span><text:span text:style-name="T1465">r</text:span><text:span text:style-name="T1464"> </text:span><text:span text:style-name="T1465">Schild</text:span><text:span text:style-name="T1464"> </text:span><text:span text:style-name="T1466">0<text:tab/></text:span></text:p>
      <text:p text:style-name="P495"><text:span text:style-name="T131">P</text:span><text:span text:style-name="T132">ersönlichkeit</text:span><text:span text:style-name="T133"><text:tab/> </text:span><text:span text:style-name="T143">6</text:span><text:span text:style-name="T453"><text:tab/></text:span><text:span text:style-name="T155">-</text:span><text:span text:style-name="T136">1<text:tab/></text:span><text:span text:style-name="T153"> </text:span><text:span text:style-name="T145">W</text:span><text:span text:style-name="T146">illen</text:span><text:span text:style-name="T137"><text:tab/> <text:s text:c="3"/></text:span><text:span text:style-name="T432">0</text:span></text:p>
      <text:p text:style-name="P495"><text:span text:style-name="T131">I</text:span><text:span text:style-name="T132">ntelligenz</text:span><text:span text:style-name="T133"><text:tab/><text:tab/></text:span><text:span text:style-name="T535">1</text:span><text:span text:style-name="T1458">2</text:span><text:span text:style-name="T453"><text:tab/></text:span><text:span text:style-name="T134"><text:tab/></text:span><text:span text:style-name="T156"> </text:span><text:span text:style-name="T145">S</text:span><text:span text:style-name="T146">prachen</text:span><text:span text:style-name="T137"><text:tab/></text:span><text:span text:style-name="T459">Gemein</text:span><text:span text:style-name="T112">sprache, Elben</text:span></text:p>
      <text:p text:style-name="P495"><text:span text:style-name="T131">G</text:span><text:span text:style-name="T132">lück</text:span><text:span text:style-name="T133"><text:tab/><text:tab/><text:tab/></text:span><text:span text:style-name="T134"> </text:span><text:span text:style-name="T460">9</text:span><text:span text:style-name="T140"><text:tab/> <text:s/><text:tab/></text:span><text:span text:style-name="T144"> </text:span><text:span text:style-name="T145">S</text:span><text:span text:style-name="T146">chicksal</text:span><text:span text:style-name="T137"><text:tab/></text:span><text:span text:style-name="T382">Adlerauge: Fernkampfschaden +1</text:span></text:p>
      <text:p text:style-name="P167"><text:span text:style-name="T164">3/4-</text:span><text:span text:style-name="T165">5</text:span><text:span text:style-name="T164">/6-</text:span><text:span text:style-name="T165">8</text:span><text:span text:style-name="T164">/9-</text:span><text:span text:style-name="T165">12</text:span><text:span text:style-name="T164">/13-</text:span><text:span text:style-name="T165">15</text:span><text:span text:style-name="T164">/16-</text:span><text:span text:style-name="T165">17</text:span><text:span text:style-name="T164">/18</text:span></text:p>
      <text:p text:style-name="P496"><text:span text:style-name="T79">N</text:span><text:span text:style-name="T166">ah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/text:span> <text:s text:c="5"/></text:p>
      <text:p text:style-name="P496"><text:span text:style-name="T468">Mithril Lang</text:span><text:span text:style-name="T88">schwert<text:tab/></text:span><text:span text:style-name="T112">w20</text:span><text:span text:style-name="T468">+2</text:span><text:span text:style-name="T112"><text:tab/></text:span><text:span text:style-name="T87"><text:tab/></text:span><text:span text:style-name="T112">w</text:span><text:span text:style-name="T468">8+</text:span><text:span text:style-name="T89">1</text:span><text:span text:style-name="T112"><text:tab/><text:tab/></text:span><text:span text:style-name="T1200"><text:tab/></text:span><text:span text:style-name="T170"><text:tab/><text:tab/><text:tab/><text:tab/><text:tab/><text:tab/><text:tab/><text:tab/><text:tab/></text:span></text:p>
      <text:p text:style-name="P496"><text:span text:style-name="T171">unbewaffnet</text:span><text:span text:style-name="T87"><text:tab/><text:tab/><text:tab/></text:span><text:span text:style-name="T112">w20</text:span><text:span text:style-name="T468">+2</text:span><text:span text:style-name="T87"><text:tab/><text:tab/></text:span><text:span text:style-name="T171">w3</text:span><text:span text:style-name="T468">+</text:span><text:span text:style-name="T89">1</text:span><text:span text:style-name="T173"><text:tab/></text:span><text:span text:style-name="T392"><text:tab/><text:tab/></text:span><text:span text:style-name="T174"><text:tab/><text:tab/><text:tab/><text:tab/><text:tab/><text:tab/><text:tab/><text:tab/><text:tab/></text:span></text:p>
      <text:p text:style-name="P497"><text:span text:style-name="T175"><text:tab/><text:tab/><text:tab/><text:tab/> <text:s text:c="7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text:tab/><text:tab/><text:tab/><text:tab/><text:tab/><text:tab/><text:tab/></text:span></text:p>
      <text:p text:style-name="P497"><text:span text:style-name="T175"><text:tab/><text:tab/><text:tab/><text:tab/> <text:s text:c="7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/text:span><text:span text:style-name="T469"> <text:s text:c="3"/></text:span><text:span text:style-name="T176"><text:tab/></text:span><text:span text:style-name="T175"><text:tab/><text:tab/><text:tab/><text:tab/><text:tab/><text:tab/><text:tab/><text:tab/><text:tab/></text:span></text:p>
      <text:p text:style-name="P496"><text:span text:style-name="T79">F</text:span><text:span text:style-name="T166">ernkampfwaffen</text:span><text:span text:style-name="T38"><text:tab/></text:span><text:span text:style-name="T79">A</text:span><text:span text:style-name="T38">ngriff<text:tab/><text:tab/></text:span><text:span text:style-name="T79">S</text:span><text:span text:style-name="T38">chaden<text:tab/><text:tab/></text:span><text:span text:style-name="T79">R</text:span><text:span text:style-name="T38">eichw</text:span><text:span text:style-name="T177">eite</text:span><text:span text:style-name="T178"> </text:span><text:span text:style-name="T179">-/-2/-w</text:span></text:p>
      <text:p text:style-name="P496"><text:span text:style-name="T468">Langbogen</text:span><text:span text:style-name="T89"><text:tab/></text:span><text:span text:style-name="T87"><text:tab/><text:tab/></text:span><text:span text:style-name="T112">w20</text:span><text:span text:style-name="T113">+</text:span><text:span text:style-name="T468">2</text:span><text:span text:style-name="T87"><text:tab/><text:tab/></text:span><text:span text:style-name="T112">w</text:span><text:span text:style-name="T468">6</text:span><text:span text:style-name="T120">+1</text:span><text:span text:style-name="T112"><text:tab/></text:span><text:span text:style-name="T87"><text:tab/><text:tab/></text:span><text:span text:style-name="T475">2</text:span><text:span text:style-name="T468">1</text:span><text:span text:style-name="T475">/</text:span><text:span text:style-name="T468">42</text:span><text:span text:style-name="T475">/</text:span><text:span text:style-name="T468">63</text:span><text:span text:style-name="T180"><text:tab/><text:tab/></text:span><text:span text:style-name="T437">3</text:span><text:span text:style-name="T476">0 </text:span><text:span text:style-name="T437">Pfeile</text:span></text:p>
      <text:p text:style-name="P498"><text:span text:style-name="T84"><text:tab/><text:tab/><text:tab/><text:tab/> <text:s text:c="7"/></text:span><text:span text:style-name="T306"><text:tab/></text:span><text:span text:style-name="T84"><text:tab/><text:tab/> <text:s text:c="3"/></text:span><text:span text:style-name="T306"><text:tab/></text:span><text:span text:style-name="T84"><text:tab/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text:tab/><text:tab/></text:span></text:p>
      <text:p text:style-name="P498"><text:span text:style-name="T84"><text:tab/><text:tab/><text:tab/><text:tab/> <text:s text:c="7"/></text:span><text:span text:style-name="T306"><text:tab/></text:span><text:span text:style-name="T84"><text:tab/><text:tab/> <text:s text:c="3"/></text:span><text:span text:style-name="T306"><text:tab/></text:span><text:span text:style-name="T84"><text:tab/><text:tab/> <text:s text:c="3"/></text:span><text:span text:style-name="T306"><text:tab/></text:span><text:span text:style-name="T84"> <text:s text:c="4"/></text:span><text:span text:style-name="T306">/</text:span><text:span text:style-name="T84"> <text:s text:c="4"/></text:span><text:span text:style-name="T306">/</text:span><text:span text:style-name="T84"><text:tab/></text:span><text:span text:style-name="T306"><text:tab/></text:span><text:span text:style-name="T84"><text:tab/><text:tab/><text:tab/><text:tab/><text:tab/><text:tab/></text:span></text:p>
      <text:p text:style-name="P498"><text:span text:style-name="T84"/></text:p>
      <text:p text:style-name="P499"><text:span text:style-name="T182">A</text:span><text:span text:style-name="T183">us</text:span><text:span text:style-name="T184">rüstung</text:span><text:span text:style-name="T185"><text:tab/><text:tab/><text:tab/><text:tab/><text:tab/><text:tab/><text:tab/><text:tab/><text:tab/> <text:s text:c="4"/></text:span><text:span text:style-name="T478">5</text:span><text:span text:style-name="T186"><text:tab/></text:span><text:span text:style-name="T187">Gold</text:span><text:span text:style-name="T188"><text:tab/> <text:s text:c="4"/></text:span><text:span text:style-name="T478">3</text:span><text:span text:style-name="T189"><text:tab/></text:span><text:span text:style-name="T190">Silbe</text:span><text:span text:style-name="T191">r <text:s text:c="10"/></text:span><text:span text:style-name="T478">4</text:span><text:span text:style-name="T192"><text:tab/></text:span><text:span text:style-name="T193">Kupfer</text:span></text:p>
      <text:p text:style-name="P500"><text:span text:style-name="T1467">Zauberfoliant</text:span><text:span text:style-name="T1468">, </text:span><text:span text:style-name="T1469">Fackel, Ration, Wasserschlauch, </text:span><text:span text:style-name="T1470">Feder &amp; Tinte,</text:span><text:span text:style-name="T1471"> </text:span></text:p>
      <text:p text:style-name="P501"><text:tab/><text:tab/><text:tab/><text:tab/><text:tab/><text:tab/><text:tab/><text:tab/><text:tab/><text:tab/><text:tab/><text:tab/><text:tab/><text:tab/><text:tab/><text:tab/><text:tab/><text:tab/><text:tab/><text:tab/></text:p>
      <text:p text:style-name="P501"><text:tab/><text:tab/><text:tab/><text:tab/><text:tab/><text:tab/><text:tab/><text:tab/><text:tab/><text:tab/><text:tab/><text:tab/><text:tab/><text:tab/><text:tab/><text:tab/><text:tab/><text:tab/><text:tab/><text:tab/></text:p>
      <text:p text:style-name="P502"/>
      <text:p text:style-name="P502"><text:span text:style-name="T707">Z</text:span><text:span text:style-name="T708">auber</text:span><text:span text:style-name="T709"> </text:span><text:span text:style-name="T710">(</text:span><text:span text:style-name="T1472">4</text:span><text:span text:style-name="T710">)<text:tab/><text:tab/><text:tab/><text:tab/><text:tab/><text:tab/><text:tab/><text:tab/><text:tab/><text:tab/><text:tab/><text:tab/><text:tab/></text:span><text:span text:style-name="T716">w20 + Zauberstufe</text:span><text:span text:style-name="T1473"> </text:span><text:span text:style-name="T713">= </text:span><text:span text:style-name="T717">w20+</text:span><text:span text:style-name="T1472">2</text:span></text:p>
      <text:p text:style-name="P503"><text:span text:style-name="T1474">Magischer Schild, Magisches Geschoss, Schlaf, </text:span><text:span text:style-name="T1475">Zaubertrick</text:span><text:span text:style-name="T1474">,</text:span><text:span text:style-name="T1476"> </text:span><text:span text:style-name="T1477">Pakt mit Patron, Anrufung des Patrons</text:span></text:p>
      <text:p text:style-name="P504"><text:span text:style-name="T1478"/></text:p>
      <text:p text:style-name="P505"><text:span text:style-name="T723">V</text:span><text:span text:style-name="T70">erderbnis</text:span></text:p>
      <text:p text:style-name="P501"><text:tab/><text:tab/><text:tab/><text:tab/><text:tab/><text:tab/><text:tab/><text:tab/><text:tab/><text:tab/><text:tab/><text:tab/><text:tab/><text:tab/><text:tab/><text:tab/><text:tab/><text:tab/><text:tab/><text:tab/></text:p>
      <text:p text:style-name="P501"><text:tab/><text:tab/><text:tab/><text:tab/><text:tab/><text:tab/><text:tab/><text:tab/><text:tab/><text:tab/><text:tab/><text:tab/><text:tab/><text:tab/><text:tab/><text:tab/><text:tab/><text:tab/><text:tab/><text:tab/></text:p>
      <text:p text:style-name="P506"><text:span text:style-name="T306"/></text:p>
      <text:p text:style-name="P507"><text:span text:style-name="T1479"/>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column table:style-name="Tabelle3.E"/>
        <table:table-column table:style-name="Tabelle3.F"/>
        <table:table-column table:style-name="Tabelle3.G"/>
        <table:table-column table:style-name="Tabelle3.H"/>
        <table:table-column table:style-name="Tabelle3.I"/>
        <table:table-row>
          <table:table-cell table:style-name="Tabelle3.A1" office:value-type="string">
            <text:p text:style-name="P508">Elb</text:p>
            <text:p text:style-name="P509"><text:span text:style-name="T68">Stufe</text:span><text:span text:style-name="T290"> </text:span><text:span text:style-name="T1480">(</text:span><text:span text:style-name="T290">Erfahrung)</text:span></text:p>
          </table:table-cell>
          <table:table-cell table:style-name="Tabelle3.A1" office:value-type="string">
            <text:p text:style-name="P510">Angriff</text:p>
          </table:table-cell>
          <table:table-cell table:style-name="Tabelle3.A1" office:value-type="string">
            <text:p text:style-name="P511">Volltreffer</text:p>
            <text:p text:style-name="P512"><text:span text:style-name="T292">-würfel</text:span>/Tabelle</text:p>
          </table:table-cell>
          <table:table-cell table:style-name="Tabelle3.A1" office:value-type="string">
            <text:p text:style-name="P512">Aktions-</text:p>
            <text:p text:style-name="P512">würfel</text:p>
          </table:table-cell>
          <table:table-cell table:style-name="Tabelle3.A1" office:value-type="string">
            <text:p text:style-name="P512">Reflex</text:p>
          </table:table-cell>
          <table:table-cell table:style-name="Tabelle3.A1" office:value-type="string">
            <text:p text:style-name="P512">Zähigkeit</text:p>
          </table:table-cell>
          <table:table-cell table:style-name="Tabelle3.A1" office:value-type="string">
            <text:p text:style-name="P512">Willen</text:p>
          </table:table-cell>
          <table:table-cell table:style-name="Tabelle3.A1" office:value-type="string">
            <text:p text:style-name="P513">Beherrschte</text:p>
            <text:p text:style-name="P510">Zauber</text:p>
          </table:table-cell>
          <table:table-cell table:style-name="Tabelle3.I1" office:value-type="string">
            <text:p text:style-name="P513">Max. Grad</text:p>
          </table:table-cell>
        </table:table-row>
        <table:table-row>
          <table:table-cell table:style-name="Tabelle3.A2" office:value-type="string">
            <text:p text:style-name="P514">1 <text:s/><text:span text:style-name="T68"><text:s text:c="3"/></text:span><text:span text:style-name="T1481">(10)</text:span></text:p>
          </table:table-cell>
          <table:table-cell table:style-name="Tabelle3.A2" office:value-type="string">
            <text:p text:style-name="P515">+<text:span text:style-name="T1225">1</text:span></text:p>
          </table:table-cell>
          <table:table-cell table:style-name="Tabelle3.A2" office:value-type="string">
            <text:p text:style-name="P516">w<text:span text:style-name="T1225">6</text:span>/II</text:p>
          </table:table-cell>
          <table:table-cell table:style-name="Tabelle3.A2" office:value-type="string">
            <text:p text:style-name="P516">w20</text:p>
          </table:table-cell>
          <table:table-cell table:style-name="Tabelle3.A2" office:value-type="string">
            <text:p text:style-name="P516">+<text:span text:style-name="T1225">1</text:span></text:p>
          </table:table-cell>
          <table:table-cell table:style-name="Tabelle3.A2" office:value-type="string">
            <text:p text:style-name="P516">+1</text:p>
          </table:table-cell>
          <table:table-cell table:style-name="Tabelle3.A2" office:value-type="string">
            <text:p text:style-name="P516">+<text:span text:style-name="T404">1</text:span></text:p>
          </table:table-cell>
          <table:table-cell table:style-name="Tabelle3.A2" office:value-type="string">
            <text:p text:style-name="P517">3</text:p>
          </table:table-cell>
          <table:table-cell table:style-name="Tabelle3.I2" office:value-type="string">
            <text:p text:style-name="P517">1</text:p>
          </table:table-cell>
        </table:table-row>
        <table:table-row>
          <table:table-cell table:style-name="Tabelle3.A2" office:value-type="string">
            <text:p text:style-name="P514">2 <text:s/><text:span text:style-name="T68"><text:s text:c="3"/></text:span><text:span text:style-name="T1481">(</text:span><text:span text:style-name="T1482">5</text:span><text:span text:style-name="T1481">0)</text:span></text:p>
          </table:table-cell>
          <table:table-cell table:style-name="Tabelle3.A2" office:value-type="string">
            <text:p text:style-name="P515">+1</text:p>
          </table:table-cell>
          <table:table-cell table:style-name="Tabelle3.A2" office:value-type="string">
            <text:p text:style-name="P516">w<text:span text:style-name="T761">8</text:span>/II</text:p>
          </table:table-cell>
          <table:table-cell table:style-name="Tabelle3.A2" office:value-type="string">
            <text:p text:style-name="P516">w20</text:p>
          </table:table-cell>
          <table:table-cell table:style-name="Tabelle3.A2" office:value-type="string">
            <text:p text:style-name="P516">+<text:span text:style-name="T1225">1</text:span></text:p>
          </table:table-cell>
          <table:table-cell table:style-name="Tabelle3.A2" office:value-type="string">
            <text:p text:style-name="P516">+1</text:p>
          </table:table-cell>
          <table:table-cell table:style-name="Tabelle3.A2" office:value-type="string">
            <text:p text:style-name="P516">+<text:span text:style-name="T404">1</text:span></text:p>
          </table:table-cell>
          <table:table-cell table:style-name="Tabelle3.A2" office:value-type="string">
            <text:p text:style-name="P518">4</text:p>
          </table:table-cell>
          <table:table-cell table:style-name="Tabelle3.I2" office:value-type="string">
            <text:p text:style-name="P518">1</text:p>
          </table:table-cell>
        </table:table-row>
        <table:table-row>
          <table:table-cell table:style-name="Tabelle3.A2" office:value-type="string">
            <text:p text:style-name="P514">3<text:span text:style-name="T68"> <text:s text:c="2"/></text:span><text:span text:style-name="T1481">(110)</text:span></text:p>
          </table:table-cell>
          <table:table-cell table:style-name="Tabelle3.A2" office:value-type="string">
            <text:p text:style-name="P515">+2</text:p>
          </table:table-cell>
          <table:table-cell table:style-name="Tabelle3.A2" office:value-type="string">
            <text:p text:style-name="P516">w<text:span text:style-name="T1225">8</text:span>/I<text:span text:style-name="T404">I</text:span></text:p>
          </table:table-cell>
          <table:table-cell table:style-name="Tabelle3.A2" office:value-type="string">
            <text:p text:style-name="P516">w20</text:p>
          </table:table-cell>
          <table:table-cell table:style-name="Tabelle3.A2" office:value-type="string">
            <text:p text:style-name="P516">+<text:span text:style-name="T1225">1</text:span></text:p>
          </table:table-cell>
          <table:table-cell table:style-name="Tabelle3.A2" office:value-type="string">
            <text:p text:style-name="P516">+<text:span text:style-name="T1225">1</text:span></text:p>
          </table:table-cell>
          <table:table-cell table:style-name="Tabelle3.A2" office:value-type="string">
            <text:p text:style-name="P516">+<text:span text:style-name="T761">2</text:span></text:p>
          </table:table-cell>
          <table:table-cell table:style-name="Tabelle3.A2" office:value-type="string">
            <text:p text:style-name="P515">5</text:p>
          </table:table-cell>
          <table:table-cell table:style-name="Tabelle3.I2" office:value-type="string">
            <text:p text:style-name="P518">2</text:p>
          </table:table-cell>
        </table:table-row>
        <table:table-row>
          <table:table-cell table:style-name="Tabelle3.A2" office:value-type="string">
            <text:p text:style-name="P514">4<text:span text:style-name="T68"> <text:s text:c="2"/></text:span><text:span text:style-name="T1481">(1</text:span><text:span text:style-name="T1482">9</text:span><text:span text:style-name="T1481">0)</text:span></text:p>
          </table:table-cell>
          <table:table-cell table:style-name="Tabelle3.A2" office:value-type="string">
            <text:p text:style-name="P515">+2</text:p>
          </table:table-cell>
          <table:table-cell table:style-name="Tabelle3.A2" office:value-type="string">
            <text:p text:style-name="P516">w<text:span text:style-name="T404">1</text:span><text:span text:style-name="T761">0</text:span>/I<text:span text:style-name="T761">I</text:span></text:p>
          </table:table-cell>
          <table:table-cell table:style-name="Tabelle3.A2" office:value-type="string">
            <text:p text:style-name="P516">w20</text:p>
          </table:table-cell>
          <table:table-cell table:style-name="Tabelle3.A2" office:value-type="string">
            <text:p text:style-name="P516">+<text:span text:style-name="T1225">2</text:span></text:p>
          </table:table-cell>
          <table:table-cell table:style-name="Tabelle3.A2" office:value-type="string">
            <text:p text:style-name="P516">+<text:span text:style-name="T1225">2</text:span></text:p>
          </table:table-cell>
          <table:table-cell table:style-name="Tabelle3.A2" office:value-type="string">
            <text:p text:style-name="P516">+<text:span text:style-name="T404">2</text:span></text:p>
          </table:table-cell>
          <table:table-cell table:style-name="Tabelle3.A2" office:value-type="string">
            <text:p text:style-name="P515">6</text:p>
          </table:table-cell>
          <table:table-cell table:style-name="Tabelle3.I2" office:value-type="string">
            <text:p text:style-name="P518">2</text:p>
          </table:table-cell>
        </table:table-row>
        <table:table-row>
          <table:table-cell table:style-name="Tabelle3.A2" office:value-type="string">
            <text:p text:style-name="P514">5<text:span text:style-name="T68"> <text:s text:c="2"/></text:span><text:span text:style-name="T1481">(</text:span><text:span text:style-name="T1482">29</text:span><text:span text:style-name="T1481">0)</text:span></text:p>
          </table:table-cell>
          <table:table-cell table:style-name="Tabelle3.A2" office:value-type="string">
            <text:p text:style-name="P515">+3</text:p>
          </table:table-cell>
          <table:table-cell table:style-name="Tabelle3.A2" office:value-type="string">
            <text:p text:style-name="P516">w<text:span text:style-name="T761">1</text:span><text:span text:style-name="T1225">0</text:span>/<text:span text:style-name="T404">I</text:span><text:span text:style-name="T761">I</text:span></text:p>
          </table:table-cell>
          <table:table-cell table:style-name="Tabelle3.A2" office:value-type="string">
            <text:p text:style-name="P516">w20<text:span text:style-name="T1225">+w14</text:span></text:p>
          </table:table-cell>
          <table:table-cell table:style-name="Tabelle3.A2" office:value-type="string">
            <text:p text:style-name="P516">+<text:span text:style-name="T1225">2</text:span></text:p>
          </table:table-cell>
          <table:table-cell table:style-name="Tabelle3.A2" office:value-type="string">
            <text:p text:style-name="P516">+<text:span text:style-name="T761">2</text:span></text:p>
          </table:table-cell>
          <table:table-cell table:style-name="Tabelle3.A2" office:value-type="string">
            <text:p text:style-name="P516">+<text:span text:style-name="T761">3</text:span></text:p>
          </table:table-cell>
          <table:table-cell table:style-name="Tabelle3.A2" office:value-type="string">
            <text:p text:style-name="P518">7</text:p>
          </table:table-cell>
          <table:table-cell table:style-name="Tabelle3.I2" office:value-type="string">
            <text:p text:style-name="P518">3</text:p>
          </table:table-cell>
        </table:table-row>
        <table:table-row>
          <table:table-cell table:style-name="Tabelle3.A2" office:value-type="string">
            <text:p text:style-name="P514">6<text:span text:style-name="T68"> <text:s text:c="2"/></text:span><text:span text:style-name="T1481">(</text:span><text:span text:style-name="T1482">4</text:span><text:span text:style-name="T1481">10)</text:span></text:p>
          </table:table-cell>
          <table:table-cell table:style-name="Tabelle3.A2" office:value-type="string">
            <text:p text:style-name="P515">+<text:span text:style-name="T1225">3</text:span></text:p>
          </table:table-cell>
          <table:table-cell table:style-name="Tabelle3.A2" office:value-type="string">
            <text:p text:style-name="P516">w<text:span text:style-name="T761">12</text:span>/<text:span text:style-name="T761">II</text:span></text:p>
          </table:table-cell>
          <table:table-cell table:style-name="Tabelle3.A2" office:value-type="string">
            <text:p text:style-name="P516">w20+w1<text:span text:style-name="T1225">6</text:span></text:p>
          </table:table-cell>
          <table:table-cell table:style-name="Tabelle3.A2" office:value-type="string">
            <text:p text:style-name="P516">+2</text:p>
          </table:table-cell>
          <table:table-cell table:style-name="Tabelle3.A2" office:value-type="string">
            <text:p text:style-name="P516">+<text:span text:style-name="T761">2</text:span></text:p>
          </table:table-cell>
          <table:table-cell table:style-name="Tabelle3.A2" office:value-type="string">
            <text:p text:style-name="P516">+<text:span text:style-name="T761">4</text:span></text:p>
          </table:table-cell>
          <table:table-cell table:style-name="Tabelle3.A2" office:value-type="string">
            <text:p text:style-name="P518">8</text:p>
          </table:table-cell>
          <table:table-cell table:style-name="Tabelle3.I2" office:value-type="string">
            <text:p text:style-name="P518">3</text:p>
          </table:table-cell>
        </table:table-row>
        <table:table-row>
          <table:table-cell table:style-name="Tabelle3.A2" office:value-type="string">
            <text:p text:style-name="P514">7<text:span text:style-name="T68"> <text:s text:c="2"/></text:span><text:span text:style-name="T1481">(</text:span><text:span text:style-name="T1482">55</text:span><text:span text:style-name="T1481">0)</text:span></text:p>
          </table:table-cell>
          <table:table-cell table:style-name="Tabelle3.A2" office:value-type="string">
            <text:p text:style-name="P516">+<text:span text:style-name="T1225">4</text:span></text:p>
          </table:table-cell>
          <table:table-cell table:style-name="Tabelle3.A2" office:value-type="string">
            <text:p text:style-name="P516">w<text:span text:style-name="T761">1</text:span><text:span text:style-name="T1225">2</text:span>/<text:span text:style-name="T761">II</text:span></text:p>
          </table:table-cell>
          <table:table-cell table:style-name="Tabelle3.A2" office:value-type="string">
            <text:p text:style-name="P516"><text:span text:style-name="T1225">2</text:span>w20</text:p>
          </table:table-cell>
          <table:table-cell table:style-name="Tabelle3.A2" office:value-type="string">
            <text:p text:style-name="P516">+<text:span text:style-name="T1225">3</text:span></text:p>
          </table:table-cell>
          <table:table-cell table:style-name="Tabelle3.A2" office:value-type="string">
            <text:p text:style-name="P516">+<text:span text:style-name="T761">3</text:span></text:p>
          </table:table-cell>
          <table:table-cell table:style-name="Tabelle3.A2" office:value-type="string">
            <text:p text:style-name="P516">+<text:span text:style-name="T761">4</text:span></text:p>
          </table:table-cell>
          <table:table-cell table:style-name="Tabelle3.A2" office:value-type="string">
            <text:p text:style-name="P518">9</text:p>
          </table:table-cell>
          <table:table-cell table:style-name="Tabelle3.I2" office:value-type="string">
            <text:p text:style-name="P518">4</text:p>
          </table:table-cell>
        </table:table-row>
        <table:table-row>
          <table:table-cell table:style-name="Tabelle3.A2" office:value-type="string">
            <text:p text:style-name="P514">8<text:span text:style-name="T68"> <text:s text:c="2"/></text:span><text:span text:style-name="T1481">(</text:span><text:span text:style-name="T1482">7</text:span><text:span text:style-name="T1481">10)</text:span></text:p>
          </table:table-cell>
          <table:table-cell table:style-name="Tabelle3.A2" office:value-type="string">
            <text:p text:style-name="P516">+<text:span text:style-name="T1225">4</text:span></text:p>
          </table:table-cell>
          <table:table-cell table:style-name="Tabelle3.A2" office:value-type="string">
            <text:p text:style-name="P516">w<text:span text:style-name="T761">14</text:span>/<text:span text:style-name="T761">II</text:span></text:p>
          </table:table-cell>
          <table:table-cell table:style-name="Tabelle3.A2" office:value-type="string">
            <text:p text:style-name="P516"><text:span text:style-name="T761">2</text:span>w20</text:p>
          </table:table-cell>
          <table:table-cell table:style-name="Tabelle3.A2" office:value-type="string">
            <text:p text:style-name="P516">+<text:span text:style-name="T1225">3</text:span></text:p>
          </table:table-cell>
          <table:table-cell table:style-name="Tabelle3.A2" office:value-type="string">
            <text:p text:style-name="P516">+<text:span text:style-name="T761">3</text:span></text:p>
          </table:table-cell>
          <table:table-cell table:style-name="Tabelle3.A2" office:value-type="string">
            <text:p text:style-name="P516">+<text:span text:style-name="T761">5</text:span></text:p>
          </table:table-cell>
          <table:table-cell table:style-name="Tabelle3.A2" office:value-type="string">
            <text:p text:style-name="P518">10</text:p>
          </table:table-cell>
          <table:table-cell table:style-name="Tabelle3.I2" office:value-type="string">
            <text:p text:style-name="P518">4</text:p>
          </table:table-cell>
        </table:table-row>
        <table:table-row>
          <table:table-cell table:style-name="Tabelle3.A2" office:value-type="string">
            <text:p text:style-name="P514">9<text:span text:style-name="T68"> <text:s text:c="2"/></text:span><text:span text:style-name="T1481">(</text:span><text:span text:style-name="T1482">89</text:span><text:span text:style-name="T1481">0)</text:span></text:p>
          </table:table-cell>
          <table:table-cell table:style-name="Tabelle3.A2" office:value-type="string">
            <text:p text:style-name="P516">+<text:span text:style-name="T1225">5</text:span></text:p>
          </table:table-cell>
          <table:table-cell table:style-name="Tabelle3.A2" office:value-type="string">
            <text:p text:style-name="P516">w<text:span text:style-name="T761">1</text:span><text:span text:style-name="T1225">4</text:span>/<text:span text:style-name="T761">II</text:span></text:p>
          </table:table-cell>
          <table:table-cell table:style-name="Tabelle3.A2" office:value-type="string">
            <text:p text:style-name="P516">2w20</text:p>
          </table:table-cell>
          <table:table-cell table:style-name="Tabelle3.A2" office:value-type="string">
            <text:p text:style-name="P516">+3</text:p>
          </table:table-cell>
          <table:table-cell table:style-name="Tabelle3.A2" office:value-type="string">
            <text:p text:style-name="P516">+<text:span text:style-name="T761">3</text:span></text:p>
          </table:table-cell>
          <table:table-cell table:style-name="Tabelle3.A2" office:value-type="string">
            <text:p text:style-name="P516">+<text:span text:style-name="T761">5</text:span></text:p>
          </table:table-cell>
          <table:table-cell table:style-name="Tabelle3.A2" office:value-type="string">
            <text:p text:style-name="P518">12</text:p>
          </table:table-cell>
          <table:table-cell table:style-name="Tabelle3.I2" office:value-type="string">
            <text:p text:style-name="P518">5</text:p>
          </table:table-cell>
        </table:table-row>
        <table:table-row>
          <table:table-cell table:style-name="Tabelle3.A2" office:value-type="string">
            <text:p text:style-name="P514">10<text:span text:style-name="T68"> </text:span><text:span text:style-name="T1481">(10</text:span><text:span text:style-name="T1482">90</text:span><text:span text:style-name="T1481">)</text:span></text:p>
          </table:table-cell>
          <table:table-cell table:style-name="Tabelle3.A2" office:value-type="string">
            <text:p text:style-name="P516">+<text:span text:style-name="T1225">5</text:span></text:p>
          </table:table-cell>
          <table:table-cell table:style-name="Tabelle3.A2" office:value-type="string">
            <text:p text:style-name="P516"><text:span text:style-name="T761">w16</text:span>/<text:span text:style-name="T761">II</text:span></text:p>
          </table:table-cell>
          <table:table-cell table:style-name="Tabelle3.A2" office:value-type="string">
            <text:p text:style-name="P516">2w20<text:span text:style-name="T1225">+w14</text:span></text:p>
          </table:table-cell>
          <table:table-cell table:style-name="Tabelle3.A2" office:value-type="string">
            <text:p text:style-name="P516">+<text:span text:style-name="T1225">4</text:span></text:p>
          </table:table-cell>
          <table:table-cell table:style-name="Tabelle3.A2" office:value-type="string">
            <text:p text:style-name="P516">+<text:span text:style-name="T761">4</text:span></text:p>
          </table:table-cell>
          <table:table-cell table:style-name="Tabelle3.A2" office:value-type="string">
            <text:p text:style-name="P516">+<text:span text:style-name="T761">6</text:span></text:p>
          </table:table-cell>
          <table:table-cell table:style-name="Tabelle3.A2" office:value-type="string">
            <text:p text:style-name="P518">14</text:p>
          </table:table-cell>
          <table:table-cell table:style-name="Tabelle3.I2" office:value-type="string">
            <text:p text:style-name="P518">5</text:p>
          </table:table-cell>
        </table:table-row>
      </table:table>
      <text:p text:style-name="P519"><text:span text:style-name="T1483">Merkmale</text:span> <text:span text:style-name="T1484">Elb</text:span><text:span text:style-name="T1485">en</text:span></text:p>
      <text:p text:style-name="P520"><text:span text:style-name="T1486">w</text:span><text:span text:style-name="T1487">6</text:span><text:span text:style-name="T1486"> </text:span><text:span text:style-name="T1488">Leben/Stufe;</text:span><text:span text:style-name="T1486"> </text:span><text:span text:style-name="T38">Dunkelsicht</text:span> <text:span text:style-name="T1484">18</text:span> <text:span text:style-name="T503">m;</text:span> <text:span text:style-name="T38">Geheimtüren</text:span> entdecken +4/<text:span text:style-name="T1489">auf 3 m automatisch; </text:span><text:span text:style-name="T1490">langlebig;</text:span><text:span text:style-name="T1491"> </text:span><text:span text:style-name="T1492">immer </text:span><text:span text:style-name="T1493">Patron;</text:span></text:p>
      <text:p text:style-name="P521"><text:span text:style-name="T1494">i</text:span><text:span text:style-name="T1495">mmun gegen </text:span><text:span text:style-name="T1496">Schlaf &amp; Lähmung;</text:span><text:span text:style-name="T1495"> </text:span><text:span text:style-name="T1497">Lieblingszauber</text:span><text:span text:style-name="T1498"> + Glücksmodifikator; </text:span><text:span text:style-name="T1499">kann Vertrauten haben;</text:span></text:p>
      <text:p text:style-name="P522"><text:span text:style-name="T1500">kein Intelligenzbonus</text:span><text:span text:style-name="T1501"> für Zauber</text:span><text:span text:style-name="T1500">; </text:span><text:span text:style-name="T1501">kein </text:span><text:span text:style-name="T1502">Rüstungs-M</text:span><text:span text:style-name="T1501">alus beim Zaubern;</text:span><text:span text:style-name="T1503"> </text:span><text:span text:style-name="T1504">kann Mithril erwerben;</text:span><text:span text:style-name="T1495"><text:line-break/></text:span><text:span text:style-name="T1496">eisenempfindlich</text:span><text:span text:style-name="T1495">: </text:span><text:span text:style-name="T1505">1 </text:span><text:span text:style-name="T1506">Schaden</text:span><text:span text:style-name="T1505">/</text:span><text:span text:style-name="T1507">Stunde</text:span><text:span text:style-name="T1505"> </text:span><text:span text:style-name="T1503">wenn </text:span><text:span text:style-name="T1508">du </text:span><text:span text:style-name="T1503">Eisen berühr</text:span><text:span text:style-name="T1508">s</text:span><text:span text:style-name="T1503">t;</text:span></text:p>
      <text:p text:style-name="P523"><text:span text:style-name="T303">N</text:span><text:span text:style-name="T176">ahkampf</text:span><text:span text:style-name="T303"><text:tab/><text:tab/></text:span><text:span text:style-name="T1509">2H:<text:tab/></text:span><text:span text:style-name="T1510">Reiterlanze<text:tab/><text:tab/></text:span><text:span text:style-name="T1509">2w12</text:span><text:span text:style-name="T1510"><text:tab/><text:tab/><text:tab/>Zweih</text:span><text:span text:style-name="T1511">ä</text:span><text:span text:style-name="T1510">nd</text:span><text:span text:style-name="T1511">er </text:span><text:span text:style-name="T1509">w10</text:span></text:p>
      <text:p text:style-name="P524" loext:marker-style-name="T283"><text:span text:style-name="T315"><text:tab/><text:tab/><text:tab/>1H:<text:tab/></text:span><text:span text:style-name="T289">Langschwert<text:tab/></text:span><text:span text:style-name="T315">w8</text:span><text:span text:style-name="T289"><text:tab/><text:tab/><text:tab/>Speer<text:tab/><text:tab/></text:span><text:span text:style-name="T315">w8</text:span><text:span text:style-name="T289"><text:tab/>3/6/9<text:tab/><text:tab/>Kurzschwert </text:span><text:span text:style-name="T315">w6</text:span><text:span text:style-name="T289"><text:line-break/> <text:tab/><text:tab/><text:tab/><text:tab/>Stab<text:tab/><text:tab/><text:tab/></text:span><text:span text:style-name="T315">w4</text:span><text:span text:style-name="T289"><text:tab/><text:tab/><text:tab/>Dolch<text:tab/><text:tab/></text:span><text:span text:style-name="T315">w4</text:span><text:span text:style-name="T289"><text:tab/>3/6/9</text:span></text:p>
      <text:p text:style-name="P525">Fernkampf<text:tab/><text:tab/><text:tab/><text:span text:style-name="T1240">Langbogen</text:span><text:span text:style-name="T320"><text:tab/><text:tab/></text:span><text:span text:style-name="T321">w6</text:span><text:span text:style-name="T322"> </text:span><text:span text:style-name="T1240">21</text:span><text:span text:style-name="T323">/</text:span><text:span text:style-name="T1240">42</text:span><text:span text:style-name="T323">/</text:span><text:span text:style-name="T1240">63</text:span><text:span text:style-name="T320"><text:tab/></text:span><text:span text:style-name="T15">Kurzbogen<text:tab/></text:span>w6<text:span text:style-name="T15"><text:tab/></text:span><text:span text:style-name="T323">15/30/45<text:tab/></text:span><text:span text:style-name="T1512">Wurfspeer </text:span><text:span text:style-name="T1513">w6</text:span><text:span text:style-name="T1514"> 9/18/27</text:span></text:p>
      <text:p text:style-name="P526">Tabelle 5-3: Geringfügige Verderbnis<text:span text:style-name="T1241"> </text:span><text:span text:style-name="T1242">w</text:span><text:span text:style-name="T1243">10</text:span><text:span text:style-name="T1242"> –</text:span><text:span text:style-name="T1244"> Glücksmodifikator</text:span></text:p>
      <text:p text:style-name="P527">1-<text:tab/>Schreckliche Pusteln bedecken dein Gesicht. Sie sind nicht heilbar. -1 Persönlichkei<text:span text:style-name="T1245">t</text:span></text:p>
      <text:p text:style-name="P527">2<text:tab/>Deine Haut scheint einer bestimmten Stelle zu schmelzen. Sie zerfließt wie warmes Wachs und</text:p>
      <text:p text:style-name="P527"><text:tab/>bildet immer wieder neue Krater und Hügel. Diese ständige Fließen juckt permanent und ruft in</text:p>
      <text:p text:style-name="P527"><text:tab/>anderen Abscheu hervor. Körperstelle w6: <text:span text:style-name="T38">1</text:span> Gesicht <text:span text:style-name="T38">2</text:span> Arme <text:span text:style-name="T38">3</text:span> Beine <text:span text:style-name="T38">4</text:span> Oberkörper <text:span text:style-name="T38">5</text:span> Hände <text:span text:style-name="T38">6</text:span> Füße</text:p>
      <text:p text:style-name="P527">3<text:tab/>Eines deiner Beine wächst um w14+1 Zentimeter <text:span text:style-name="T1247">und du</text:span> entwickelst einen komischen Gang.</text:p>
      <text:p text:style-name="P527">4<text:tab/>Veränderte Augen, würfle mit w4: (1) deine Augen leuchten in einer unheimlichen Farbe;</text:p>
      <text:p text:style-name="P527"><text:tab/>(2) deine Augen werden lichtempfindlich (-1 auf alle Würfe bei Tageslicht);</text:p>
      <text:p text:style-name="P527"><text:tab/>(3) du entwickelst Infravision und kannst bis auf 30 m Wärmemuster wahrnehmen;</text:p>
      <text:p text:style-name="P527"><text:tab/>(4) deine Augen werden größer und blinzeln nicht mehr, wie bei einem Fisch.</text:p>
      <text:p text:style-name="P527">5<text:tab/>Auf Brust und Beinen bilden sich schmerzhafte Wunden und auf deinen Händen und Beinen</text:p>
      <text:p text:style-name="P527"><text:tab/>entstehen offene Stellen die nicht verheilen.</text:p>
      <text:p text:style-name="P527">6<text:tab/>Deine Ohren mutieren, würfle w5: (1) deine Ohren laufen spitz zu; (2) die Ohrmuscheln fallen ab,</text:p>
      <text:p text:style-name="P527"><text:tab/>aber du kannst nach wie vor normal hören; (3) sie wachsen zu Elefantenohren;</text:p>
      <text:p text:style-name="P527"><text:tab/>(4) die Ohren verlängern sich zu Eselsohren und dein Lachen wird wiehernd;</text:p>
      <text:p text:style-name="P527"><text:tab/>(5) die Ohren verschrumpeln und klappen nach hinten.</text:p>
      <text:p text:style-name="P527">7<text:tab/>Frösteln: du zitterst permanent und kannst wegen seiner klappernden Zähne nie still sein.</text:p>
      <text:p text:style-name="P527">8<text:tab/>Dein Gesicht wird dauerhaft entstellt: <text:span text:style-name="T1247">b</text:span>ei Feuermagie werden deine Augenbrauen versengt und</text:p>
      <text:p text:style-name="P527"><text:tab/><text:span text:style-name="T1247">d</text:span>eine Haut glüht rot; bei Kältemagie wird deine Haut kreidebleich und die Lippen laufen blau an;</text:p>
      <text:p text:style-name="P527"><text:tab/>bei anderer Magie erscheinen deine Züge ausgemergelt und du verlierst dauerhaft <text:span text:style-name="T1247">3</text:span>kg Gewicht.</text:p>
      <text:p text:style-name="P527">9<text:tab/>Dein Haar wird von dunkler Energie durchdrungen, würfle w4: (1) Es wird schneeweiß;</text:p>
      <text:p text:style-name="P527"><text:tab/>(2) es wird pechschwarz; (3) es fällt vollständig aus; (4) es steht dauerhaft zu Berge.</text:p>
      <text:p text:style-name="P527">10+<text:tab/>Du wirst für w6 Stunden ohnmächtig. Du kannst nur auf energische Weise geweckt werden.</text:p>
      <text:p text:style-name="P528">Tabelle 5-4: Ernsthafte Verderbnis<text:span text:style-name="T1241"> </text:span><text:span text:style-name="T1242">w</text:span><text:span text:style-name="T1243">10</text:span><text:span text:style-name="T1242"> –</text:span><text:span text:style-name="T1244"> Glücksmodifikator</text:span></text:p>
      <text:p text:style-name="P527">1-<text:tab/>Fieber: Über w4 Monate wirst du langsam schwächer und erleidest -1 Stärke pro Monat.</text:p>
      <text:p text:style-name="P527">2<text:tab/>Auf deinem Rücken wächst ein zweites Gesicht. Es sieht aus wie dein erstes und Augen, Nase</text:p>
      <text:p text:style-name="P527"><text:tab/>sowie Mund kannst du unabhängig benutzen.</text:p>
      <text:p text:style-name="P527">3<text:tab/>Auszehrung: Dein Körper ernährt sich von deiner eigenen Masse. In einem Monat verlierst du</text:p>
      <text:p text:style-name="P527"><text:tab/>2w5 kg und erleidest -1 Ausdauer.</text:p>
      <text:p text:style-name="P527">4<text:tab/>Fettleibigkeit: In einem Monat nimmst du 6<text:span text:style-name="T1250">w</text:span>6kg zu. Diese Zunahme verursacht</text:p>
      <text:p text:style-name="P527"><text:tab/>-1 Geschicklichkeit und reduziert die Bewegungsrate um 1,5 m.</text:p>
      <text:p text:style-name="P527">5<text:tab/>Du knisterst vor Energie, die sich als Flammen, Blitze, Kältewellen usw. manifestiert, je nach</text:p>
      <text:p text:style-name="P527"><text:tab/>deinem Lieblingszauber.</text:p>
      <text:p text:style-name="P527">6<text:tab/>Deine Größe verändert sich um 2w24-25 cm. Dein Gewicht bleibt aber gleich un<text:span text:style-name="T1250">d</text:span> du wirst</text:p>
      <text:p text:style-name="P527"><text:tab/>entsprechend dünn oder dick.</text:p>
      <text:p text:style-name="P527"><text:span text:style-name="T38">7</text:span><text:tab/>Dämonischer Makel, w3: (1) Deine Finger verlängern sich zu Klauen, die als Angriff w6<text:tab/>Schaden</text:p>
      <text:p text:style-name="P527"><text:tab/>verursachen; (2) <text:span text:style-name="T1250">dei</text:span>ne Füße <text:span text:style-name="T1250">werden</text:span> gespaltene Hufe; (3) deine Beine werden ziegenartig.</text:p>
      <text:p text:style-name="P527"><text:span text:style-name="T38">8</text:span><text:tab/>Deine Haut nimmt eine unnatürliche Färbung oder Struktur an. w10: (1) Albino; (2) pechschwarz</text:p>
      <text:p text:style-name="P527"><text:tab/>(3) durchsichtig; (4) schimmernd; (5) dunkelblau; (6) gelb; (7) aschfahl; (8) Fischschuppen;</text:p>
      <text:p text:style-name="P527"><text:tab/>(9) dichtes Bärenfell; (10) Reptilienschuppen.</text:p>
      <text:p text:style-name="P527"><text:span text:style-name="T38">9</text:span><text:tab/>Dir wachsen kleine Hörner. Im ersten Monat gleichen sie dem kammartigen Wulst eines Gorillas.</text:p>
      <text:p text:style-name="P527"><text:tab/>Im zweiten Monat bilden sich Stirnzapfen aus, die dann im dritten Monat zu Ziegenhörnern</text:p>
      <text:p text:style-name="P527"><text:tab/>werden. Nach sechs Monaten schließlich haben sie die Größe von Stierhörnern angenommen.</text:p>
      <text:p text:style-name="P527"><text:span text:style-name="T38">10+</text:span><text:tab/>Deine Zunge spaltet sich und deine Nasenlöcher verengen sich zu Schlitzen. Du bist ist in der</text:p>
      <text:p text:style-name="P527"><text:tab/>Lage, wie eine Schlange mit der Zunge zu riechen.</text:p>
      <text:p text:style-name="P529"><text:s/></text:p>
      <text:p text:style-name="P527"><text:span text:style-name="T1252">Tabelle 5-5: Schwerwiegende Verderbnis</text:span><text:span text:style-name="T1253"> </text:span><text:span text:style-name="T1254">w</text:span><text:span text:style-name="T1255">10</text:span><text:span text:style-name="T1254"> –</text:span><text:span text:style-name="T1256"> Glücksmodifikator</text:span></text:p>
      <text:p text:style-name="P527"><text:span text:style-name="T38">1-</text:span><text:tab/>Ein Teil deiner Seelenenergie wird vom Dämonenprinz geraubt. 3w6 Schaden durch überirdische</text:p>
      <text:p text:style-name="P527"><text:tab/>Schmerzen, -2 auf alle Attribute und zusätzlich -2 auf Glück.</text:p>
      <text:p text:style-name="P527"><text:span text:style-name="T38">2</text:span><text:tab/>Verwesung: Einem Zombie gleich löst sich dein Fleisch in Brocken von den Knochen. Pro Tag</text:p>
      <text:p text:style-name="P527"><text:tab/>verlierst du w4 Lebenspunkte. Lediglich magische Heilung kann die Verwesung hinauszögern.</text:p>
      <text:p text:style-name="P527"><text:span text:style-name="T38">3</text:span><text:tab/>Dein Kopf verwandelt sich in einer schmerzhaften Transformation über Nacht in einen Tierkopf.</text:p>
      <text:p text:style-name="P527"><text:tab/>w6: (1) Schlange; (2) Ziege; (3) Stier; (4) Ratte; (5) Insekt; (6) Fisch.</text:p>
      <text:p text:style-name="P527"><text:span text:style-name="T38">4</text:span><text:tab/>Deine Gliedmaßen werden zu Tentakeln mit Saugnäpfen. Vier Monate lang wird pro Monat eine.</text:p>
      <text:p text:style-name="P527"><text:tab/>Nach vier Monaten ist es unmöglich, deine unmenschliche Natur zu verbergen.</text:p>
      <text:p text:style-name="P527"><text:span text:style-name="T38">5</text:span><text:tab/>Um Mund und Augen des Charakters wachsen kleine Tentakel. Die anfänglich nur madengroßen</text:p>
      <text:p text:style-name="P527"><text:tab/>Tentakel wachsen pro Monat um 2,5cm, bis sie mit 30cm ausgewachsen sind.</text:p>
      <text:p text:style-name="P527"><text:span text:style-name="T38">6</text:span><text:tab/>Drittes Auge, w4: (1) mittig auf der Stirn; (2) auf der Handfläche; (3) Brust; (4) am Hinterkopf.</text:p>
      <text:p text:style-name="P527"><text:span text:style-name="T38">7</text:span><text:tab/>Die Finger einer Hand wachsen zusammen und der Daumen vergrößert sich. Nach einer Woche</text:p>
      <text:p text:style-name="P527"><text:tab/>hat sich die Hand in eine Krebsschere verwandelt. Du erhälst einen w6 Angriff aber kannst damit</text:p>
      <text:p text:style-name="P527"><text:tab/>keine Waffe mehr greifen.</text:p>
      <text:p text:style-name="P527"><text:span text:style-name="T38">8</text:span><text:tab/>Dir wächst über w7 Tage ein Schwanz. <text:span text:style-name="T1258">w</text:span>6: (1) Skorpionschwanz (w4 Schaden plus Gift: Zähigkeit</text:p>
      <text:p text:style-name="P527"><text:tab/>10 oder das Ziel verliert permanent w4 Stärke); (2) geschuppter Schlangenschwanz;</text:p>
      <text:p text:style-name="P527"><text:tab/>(3) gespaltener Dämonenschwanz (+1 Geschicklichkeit); (4) fleischiger Schwanz mit einer</text:p>
      <text:p text:style-name="P527"><text:tab/>funktionsfähigen, dritten Hand; (5) zusammenhängende Knorpelglieder, die in einem stacheligen</text:p>
      <text:p text:style-name="P527"><text:tab/>Stummel enden (Angriff: w6 Schaden); (6) buschiger Pferdeschwanz.</text:p>
      <text:p text:style-name="P527"><text:span text:style-name="T38">9</text:span><text:tab/>Körperliche Transformation: w4: (1) Dir wachsen a<text:span text:style-name="T1258">m</text:span> g<text:span text:style-name="T1258">anzen</text:span> Körper Schuppen; (2) dir wachsen</text:p>
      <text:p text:style-name="P527"><text:tab/>Kiemen; (3) dir wachsen Federn; (4) dir wachsen Schwimmhäute zwischen Fingern und Zehen</text:p>
      <text:p text:style-name="P527"><text:span text:style-name="T38">10+</text:span><text:tab/>Deine Lippen ziehen sich zusammen und wachsen sich in w12 Monaten zu einem richtigen</text:p>
      <text:p text:style-name="P527"><text:tab/>Schnabel aus. Du erhältst einen w3 Bissangriff.</text:p>
      <text:p text:style-name="P530"><text:span text:style-name="T1260">1-</text:span><text:span text:style-name="T958">12</text:span><text:span text:style-name="T847"> </text:span>Magischer Schild<text:span text:style-name="T1300"><text:tab/><text:tab/><text:tab/><text:tab/><text:tab/><text:tab/><text:tab/><text:tab/><text:tab/><text:tab/></text:span><text:span text:style-name="T1301">Regeln 1</text:span><text:span text:style-name="T1302">41</text:span><text:span text:style-name="T1301">, Rules </text:span><text:span text:style-name="T1302">146</text:span></text:p>
      <text:p text:style-name="P531"><text:span text:style-name="T890">Grad</text:span> 1, <text:span text:style-name="T1303">1 Aktion, </text:span>Berührung/<text:span text:style-name="T1304">selbst</text:span>, <text:span text:style-name="T1303">variable </text:span>Dauer, <text:span text:style-name="T1303">kein </text:span>Rettungswurf</text:p>
      <text:p text:style-name="P532"/>
      <text:p text:style-name="P533"><text:span text:style-name="T1305">D</text:span><text:span text:style-name="T306">u erschaffst einen magischen Schild der vor Gegnern schützt.</text:span></text:p>
      <text:p text:style-name="P534"/>
      <text:p text:style-name="P534">Zauber w20:</text:p>
      <text:p text:style-name="P535"><text:span text:style-name="T38">1<text:tab/><text:tab/></text:span><text:span text:style-name="T1306">Kritischer</text:span> Fehlschlag: <text:span text:style-name="T1303">w</text:span>6<text:span text:style-name="T1303">+Glücksmod:<text:line-break/></text:span><text:span text:style-name="T1307"><text:tab/><text:tab/></text:span><text:span text:style-name="T38">0-</text:span> Verderbnis <text:span text:style-name="T1303">&amp;</text:span> <text:span text:style-name="T1303">P</text:span>atzer<text:tab/><text:tab/><text:span text:style-name="T38">1–2</text:span> Verderbnis<text:tab/><text:span text:style-name="T38">3+ </text:span><text:span text:style-name="T1308">P</text:span>atzer</text:p>
      <text:p text:style-name="P535"><text:span text:style-name="T38">2-11</text:span> <text:s/><text:tab/>Fehlschlag <text:span text:style-name="T1515">&amp; Verlust</text:span></text:p>
      <text:p text:style-name="P535"><text:span text:style-name="T38">12-13<text:tab/></text:span>D<text:span text:style-name="T1303">u</text:span> erschaff<text:span text:style-name="T1303">s</text:span>t einen schwachen Schild: <text:span text:style-name="T1303">w</text:span>6 Runden lang <text:span text:style-name="T1303">RK+2</text:span></text:p>
      <text:p text:style-name="P535"><text:span text:style-name="T38">14-17<text:tab/></text:span>D<text:span text:style-name="T1303">u</text:span> erschaff<text:span text:style-name="T1303">s</text:span>t einen Schild: 2<text:span text:style-name="T1303">w</text:span>6 Runden lang RK+4</text:p>
      <text:p text:style-name="P535"><text:span text:style-name="T38">18-19<text:tab/></text:span>D<text:span text:style-name="T1303">u </text:span>erschaff<text:span text:style-name="T1303">s</text:span>t einen Schild: <text:span text:style-name="T1303">w</text:span>3 Phasen <text:span text:style-name="T1303">(</text:span><text:span text:style-name="T1311">je 10 Minuten</text:span><text:span text:style-name="T1303">) </text:span>lang RK<text:span text:style-name="T1303">+4 für</text:span></text:p>
      <text:p text:style-name="P535"><text:span text:style-name="T1303"><text:tab/><text:tab/>beliebiges berührtes Wesen</text:span> </text:p>
      <text:p text:style-name="P535"><text:span text:style-name="T38">20-23<text:tab/></text:span>D<text:span text:style-name="T1311">u</text:span> erschaff<text:span text:style-name="T1311">s</text:span>t einen Schild: <text:span text:style-name="T1311">w</text:span>3 Phasen <text:span text:style-name="T1303">(</text:span><text:span text:style-name="T1311">je 10 Minuten</text:span><text:span text:style-name="T1303">)</text:span> lang RK<text:span text:style-name="T1311">+</text:span>4 <text:span text:style-name="T1303">für</text:span></text:p>
      <text:p text:style-name="P535"><text:span text:style-name="T1303"><text:tab/><text:tab/>beliebiges berührtes Wesen. </text:span><text:span text:style-name="T1311">Magische Geschosse werden geblockt.</text:span></text:p>
      <text:p text:style-name="P535"><text:span text:style-name="T38">2</text:span><text:span text:style-name="T1312">4</text:span><text:span text:style-name="T38">-2</text:span><text:span text:style-name="T1312">7</text:span><text:span text:style-name="T38"><text:tab/></text:span>D<text:span text:style-name="T1311">u</text:span> erschaff<text:span text:style-name="T1311">s</text:span>t einen Schild: <text:span text:style-name="T1311">w</text:span><text:span text:style-name="T1304">4+1</text:span> Phasen <text:span text:style-name="T1303">(</text:span><text:span text:style-name="T1311">je 10 Minuten</text:span><text:span text:style-name="T1303">)</text:span> lang RK<text:span text:style-name="T1311">+</text:span>4</text:p>
      <text:p text:style-name="P535"><text:tab/><text:tab/><text:span text:style-name="T1303">für beliebiges berührtes Wesen. </text:span><text:span text:style-name="T1311">Magische Geschosse werden</text:span></text:p>
      <text:p text:style-name="P535"><text:span text:style-name="T1311"><text:tab/><text:tab/>geblockt. </text:span><text:span text:style-name="T1304">Schaden durch Fernwaffen jeweils -10.</text:span></text:p>
      <text:p text:style-name="P535"><text:span text:style-name="T38">2</text:span><text:span text:style-name="T1312">8</text:span><text:span text:style-name="T38">-2</text:span><text:span text:style-name="T1312">9</text:span><text:span text:style-name="T38"><text:tab/></text:span>D<text:span text:style-name="T1311">u</text:span> erschaff<text:span text:style-name="T1311">s</text:span>t <text:span text:style-name="T1304">zwei</text:span> Schild<text:span text:style-name="T1304">e</text:span>: <text:span text:style-name="T1311">w</text:span><text:span text:style-name="T1304">4+1</text:span> <text:span text:style-name="T1304">Stunden</text:span> lang RK<text:span text:style-name="T1311">+</text:span>4 <text:span text:style-name="T1303">für </text:span><text:span text:style-name="T1304">dich und</text:span></text:p>
      <text:p text:style-name="P535"><text:span text:style-name="T1304"><text:tab/><text:tab/>Gefährten innerhalb 3m.</text:span><text:span text:style-name="T1303"> </text:span><text:span text:style-name="T1311">Magische Geschosse werden geblockt.</text:span></text:p>
      <text:p text:style-name="P535"><text:span text:style-name="T1311"><text:tab/><text:tab/></text:span><text:span text:style-name="T1304">Schaden durch Fernwaffen jeweils -20. Gegenzauber +2.</text:span></text:p>
      <text:p text:style-name="P535"><text:span text:style-name="T1312">30</text:span><text:span text:style-name="T38">-</text:span><text:span text:style-name="T1312">31</text:span><text:span text:style-name="T38"><text:tab/></text:span>D<text:span text:style-name="T1311">u</text:span> erschaff<text:span text:style-name="T1311">s</text:span>t <text:span text:style-name="T1304">unzählige</text:span> Schild<text:span text:style-name="T1304">e</text:span>: <text:span text:style-name="T1311">w</text:span><text:span text:style-name="T1304">4</text:span> <text:span text:style-name="T1304">Stunden</text:span> lang RK<text:span text:style-name="T1311">+</text:span>4<text:tab/><text:span text:style-name="T1303">für </text:span><text:span text:style-name="T1313">dich und</text:span></text:p>
      <text:p text:style-name="P535"><text:span text:style-name="T1313"><text:tab/><text:tab/>alle Gefährten innerhalb 3m</text:span><text:span text:style-name="T1303">. </text:span><text:span text:style-name="T1311">Magische Geschosse werden geblockt.</text:span></text:p>
      <text:p text:style-name="P535"><text:span text:style-name="T1311"><text:tab/><text:tab/></text:span><text:span text:style-name="T1304">Schaden durch Fernwaffen </text:span><text:span text:style-name="T1313">jeweils </text:span><text:span text:style-name="T1304">-10. Gegenzauber +4.</text:span></text:p>
      <text:p text:style-name="P535"><text:span text:style-name="T1312">32+</text:span><text:span text:style-name="T38"><text:tab/><text:tab/></text:span>D<text:span text:style-name="T1311">u</text:span> erschaff<text:span text:style-name="T1311">s</text:span>t <text:span text:style-name="T1304">unzählige</text:span> Schild<text:span text:style-name="T1304">e</text:span>: <text:span text:style-name="T1304">bis Sonnenaufgang</text:span> RK<text:span text:style-name="T1311">+</text:span><text:span text:style-name="T1313">8</text:span> <text:span text:style-name="T1303">für </text:span><text:span text:style-name="T1313">dich und</text:span></text:p>
      <text:p text:style-name="P535"><text:span text:style-name="T1313"><text:tab/><text:tab/>alle Gefährten innerhalb 3m</text:span><text:span text:style-name="T1303">. </text:span><text:span text:style-name="T1311">Magische Geschosse werden geblockt.</text:span></text:p>
      <text:p text:style-name="P535"><text:span text:style-name="T1311"><text:tab/><text:tab/></text:span><text:span text:style-name="T1304">Schaden durch Fernwaffen </text:span><text:span text:style-name="T1314">jeweils </text:span><text:span text:style-name="T1304">-10 Punkte, </text:span><text:span text:style-name="T1314">andere -2</text:span><text:span text:style-name="T1304">. </text:span><text:span text:style-name="T1314">Schilde sind</text:span></text:p>
      <text:p text:style-name="P535"><text:span text:style-name="T1314"><text:tab/><text:tab/>beweglich. </text:span><text:span text:style-name="T1304">Gegenzauber +4.</text:span></text:p>
      <text:p text:style-name="P535"/>
      <text:p text:style-name="P535"><text:span text:style-name="T84">Verderbnis </text:span><text:span text:style-name="T1315">w</text:span><text:span text:style-name="T84">8:</text:span></text:p>
      <text:p text:style-name="P535"><text:span text:style-name="T38">1–4<text:tab/></text:span>geringfügig<text:tab/><text:tab/><text:tab/><text:span text:style-name="T38">5–7<text:tab/></text:span>ernsthaft<text:span text:style-name="T1316"><text:tab/><text:tab/><text:tab/></text:span><text:span text:style-name="T38">8<text:tab/></text:span>schwe<text:span text:style-name="T1303">r</text:span><text:span text:style-name="T1317">wiegend</text:span></text:p>
      <text:p text:style-name="P532"><text:span text:style-name="T924">P</text:span>atzer <text:span text:style-name="T1303">w</text:span>4:</text:p>
      <text:p text:style-name="P535"><text:span text:style-name="T38">1</text:span><text:tab/>Kraftentladung nach innen gerichtet ist und d<text:span text:style-name="T1303">ir w</text:span>4 Schaden zufügt</text:p>
      <text:p text:style-name="P535"><text:span text:style-name="T38">2</text:span><text:tab/>der beschworene Schild hilft versehentlich dem nächstgelegenen Feind</text:p>
      <text:p text:style-name="P535"><text:tab/>und verleiht diesem <text:span text:style-name="T1303">w</text:span>3 Phasen lang RK<text:span text:style-name="T1303">+4</text:span></text:p>
      <text:p text:style-name="P535"><text:span text:style-name="T38">3</text:span><text:tab/>d<text:span text:style-name="T1303">u </text:span>beschwör<text:span text:style-name="T1303">s</text:span>t den Schild versehentlich direkt unter <text:span text:style-name="T1303">d</text:span>einen Füssen,</text:p>
      <text:p text:style-name="P535"><text:tab/>wodurch <text:span text:style-name="T1303">du </text:span>1 m in die Luft gehoben wir<text:span text:style-name="T1303">st</text:span> und für die nächsten <text:span text:style-name="T1303">w</text:span>3+1</text:p>
      <text:p text:style-name="P535"><text:tab/>Runden darauf „gleiten“ kann<text:span text:style-name="T1303">st.</text:span> Bewegungsrate <text:span text:style-name="T1303">+</text:span><text:span text:style-name="T1318">3 m</text:span>, <text:span text:style-name="T1303">aber</text:span> Malus von</text:p>
      <text:p text:style-name="P535"><text:tab/>-1 auf Angriff, Zauber und Schaden sowie RK, da <text:span text:style-name="T1303">du</text:span> planlos <text:span text:style-name="T1303">herumrutschst</text:span></text:p>
      <text:p text:style-name="P535"><text:span text:style-name="T38">4</text:span><text:tab/><text:span text:style-name="T1303">du</text:span> hüll<text:span text:style-name="T1303">s</text:span>t <text:span text:style-name="T1303">d</text:span>ich vollständig in de<text:span text:style-name="T1303">n</text:span> Schild ein, der jede <text:span text:style-name="T1303">Bewegung ode</text:span><text:span text:style-name="T1319">r</text:span></text:p>
      <text:p text:style-name="P535"><text:span text:style-name="T1320"><text:tab/>Interaktion mit</text:span><text:span text:style-name="T283"> dem Rest der Welt </text:span><text:span text:style-name="T1320">für w4 Runden </text:span><text:span text:style-name="T283">blockt</text:span></text:p>
      <text:p text:style-name="P536"><text:span text:style-name="T1321">1-</text:span><text:span text:style-name="T1322">1</text:span><text:span text:style-name="T1323">3</text:span><text:span text:style-name="T1324"> </text:span><text:span text:style-name="T38">Magi</text:span><text:span text:style-name="T1325">sches</text:span><text:span text:style-name="T38"> </text:span><text:span text:style-name="T1325">Geschoss</text:span><text:span text:style-name="T1326"><text:tab/><text:tab/><text:tab/><text:tab/><text:tab/><text:tab/><text:tab/><text:tab/><text:tab/></text:span><text:span text:style-name="T1327">Regeln 1</text:span><text:span text:style-name="T1328">4</text:span><text:span text:style-name="T1329">2</text:span><text:span text:style-name="T1327">, Rules </text:span><text:span text:style-name="T1328">14</text:span><text:span text:style-name="T1329">4</text:span></text:p>
      <text:p text:style-name="P537"><text:span text:style-name="T1330">Grad</text:span><text:span text:style-name="T1331"> 1, </text:span><text:span text:style-name="T1332">1 Aktion, </text:span><text:span text:style-name="T1333">4</text:span><text:span text:style-name="T1331">5 </text:span><text:span text:style-name="T1334">m</text:span><text:span text:style-name="T1335">, </text:span><text:span text:style-name="T1331">Geschoss verfehl</text:span><text:span text:style-name="T1336">t</text:span><text:span text:style-name="T1331"> niemals, kann aber durch Magie aufgehalten werden (z.B. Magischer Schild)</text:span><text:span text:style-name="T1337">.</text:span></text:p>
      <text:p text:style-name="P538"><text:s/></text:p>
      <text:p text:style-name="P533"><text:span text:style-name="T1305">D</text:span><text:span text:style-name="T306">u schleuderst magische Geschosse die automatisch treffen.</text:span></text:p>
      <text:p text:style-name="P539"><text:s/></text:p>
      <text:p text:style-name="P534">Zauber w20:</text:p>
      <text:p text:style-name="P535"><text:span text:style-name="T38">1-</text:span><text:tab/><text:tab/><text:span text:style-name="T1338">Kritischer</text:span><text:span text:style-name="T1331"> Fehlschlag: </text:span><text:span text:style-name="T1332">w</text:span>6<text:span text:style-name="T1335">+</text:span><text:span text:style-name="T1332">Glücksm</text:span><text:span text:style-name="T1335">od</text:span>:</text:p>
      <text:p text:style-name="P535"><text:tab/><text:tab/><text:span text:style-name="T1339">0</text:span><text:span text:style-name="T38">- </text:span><text:span text:style-name="T1331">Verderbnis </text:span><text:span text:style-name="T1338">&amp;</text:span> <text:span text:style-name="T1340">Patzer</text:span><text:tab/><text:tab/><text:span text:style-name="T1339">1</text:span><text:span text:style-name="T38">-</text:span><text:span text:style-name="T1339">3 </text:span><text:span text:style-name="T1331">Verderbnis</text:span><text:span text:style-name="T1335"><text:tab/><text:tab/></text:span><text:span text:style-name="T38">4+ </text:span><text:span text:style-name="T1332">Patzer</text:span></text:p>
      <text:p text:style-name="P540"><text:span text:style-name="T38">2-11<text:tab/></text:span><text:tab/><text:span text:style-name="T1331">Fehlschlag </text:span><text:span text:style-name="T1515">&amp; Verlust</text:span></text:p>
      <text:p text:style-name="P535"><text:span text:style-name="T38">12-13</text:span><text:tab/><text:span text:style-name="T1341">E</text:span><text:span text:style-name="T1331">in Geschoss</text:span> <text:span text:style-name="T1331">das </text:span>1 <text:span text:style-name="T1331">Schaden macht</text:span>.</text:p>
      <text:p text:style-name="P535"><text:span text:style-name="T38">14-17</text:span><text:tab/><text:span text:style-name="T1341">E</text:span><text:span text:style-name="T1336">in Geschoss das w</text:span>4+<text:span text:style-name="T1336">Z</text:span><text:span text:style-name="T1342">S</text:span><text:span text:style-name="T1336"> Schaden macht</text:span>.</text:p>
      <text:p text:style-name="P535"><text:span text:style-name="T38">18-19</text:span><text:tab/><text:span text:style-name="T1343">w</text:span>4 <text:span text:style-name="T1336">Geschosse</text:span> <text:span text:style-name="T1336">die</text:span> <text:span text:style-name="T1336">w</text:span>4+<text:span text:style-name="T1336">Z</text:span><text:span text:style-name="T1342">S</text:span><text:span text:style-name="T1336"> Schaden auf </text:span><text:span text:style-name="T1343">ein</text:span><text:span text:style-name="T1336"> Ziel </text:span><text:span text:style-name="T1344">bewirken</text:span><text:span text:style-name="T1336">. </text:span></text:p>
      <text:p text:style-name="P535"><text:span text:style-name="T1345">20-23</text:span><text:span text:style-name="T1346"><text:tab/></text:span><text:span text:style-name="T1347">w</text:span><text:span text:style-name="T1346">4</text:span><text:span text:style-name="T1348">+2</text:span><text:span text:style-name="T1346"> </text:span><text:span text:style-name="T1348">Geschosse</text:span><text:span text:style-name="T1346"> </text:span><text:span text:style-name="T1349">mit</text:span><text:span text:style-name="T1346"> </text:span><text:span text:style-name="T1347">je </text:span><text:span text:style-name="T1348">w6</text:span><text:span text:style-name="T1346">+</text:span><text:span text:style-name="T1348">Z</text:span><text:span text:style-name="T1350">S</text:span><text:span text:style-name="T1348"> Schaden</text:span><text:span text:style-name="T1336">.</text:span></text:p>
      <text:p text:style-name="P535"><text:span text:style-name="T1345">2</text:span><text:span text:style-name="T1351">4</text:span><text:span text:style-name="T1345">-2</text:span><text:span text:style-name="T1351">7</text:span><text:span text:style-name="T1346"><text:tab/></text:span><text:span text:style-name="T1352">E</text:span><text:span text:style-name="T1347">in </text:span><text:span text:style-name="T1348">Geschoss</text:span><text:span text:style-name="T1346"> </text:span><text:span text:style-name="T1348">d</text:span><text:span text:style-name="T1347">as</text:span><text:span text:style-name="T1346"> </text:span><text:span text:style-name="T1347">4</text:span><text:span text:style-name="T1348">w</text:span><text:span text:style-name="T1347">12</text:span><text:span text:style-name="T1346">+</text:span><text:span text:style-name="T1348">Z</text:span><text:span text:style-name="T1353">S</text:span><text:span text:style-name="T1348"> Schaden </text:span><text:span text:style-name="T1347">bewirkt</text:span><text:span text:style-name="T1336">. </text:span><text:span text:style-name="T1343">300 m Reichweite in Sichtlinie.</text:span></text:p>
      <text:p text:style-name="P535"><text:span text:style-name="T1345">2</text:span><text:span text:style-name="T1351">8</text:span><text:span text:style-name="T1345">-2</text:span><text:span text:style-name="T1351">9</text:span><text:span text:style-name="T1346"><text:tab/></text:span><text:span text:style-name="T1347">w6+3 </text:span><text:span text:style-name="T1348">Geschosse</text:span><text:span text:style-name="T1346"> </text:span><text:span text:style-name="T1349">mit</text:span><text:span text:style-name="T1346"> </text:span><text:span text:style-name="T1347">je </text:span><text:span text:style-name="T1348">w</text:span><text:span text:style-name="T1347">8</text:span><text:span text:style-name="T1346">+</text:span><text:span text:style-name="T1348">Z</text:span><text:span text:style-name="T1353">S</text:span><text:span text:style-name="T1348"> Schaden</text:span><text:span text:style-name="T1336">. </text:span><text:span text:style-name="T1354">Beliebige Reichweite in Sichtlinie.</text:span></text:p>
      <text:p text:style-name="P535"><text:span text:style-name="T1355">30</text:span><text:span text:style-name="T1345">-</text:span><text:span text:style-name="T1355">31</text:span><text:span text:style-name="T1346"><text:tab/></text:span><text:span text:style-name="T1356">2</text:span><text:span text:style-name="T1347">w6+</text:span><text:span text:style-name="T1356">1</text:span><text:span text:style-name="T1347"> </text:span><text:span text:style-name="T1348">Geschosse</text:span><text:span text:style-name="T1346"> </text:span><text:span text:style-name="T1348">d</text:span><text:span text:style-name="T1347">ie</text:span><text:span text:style-name="T1346"> </text:span><text:span text:style-name="T1347">je </text:span><text:span text:style-name="T1348">w</text:span><text:span text:style-name="T1347">8</text:span><text:span text:style-name="T1346">+</text:span><text:span text:style-name="T1348">Z</text:span><text:span text:style-name="T1353">S</text:span><text:span text:style-name="T1348"> Schaden</text:span><text:span text:style-name="T1336">. </text:span><text:span text:style-name="T1354">Beliebige Reichweite in Sichtlinie,</text:span></text:p>
      <text:p text:style-name="P535"><text:span text:style-name="T1354"><text:tab/><text:tab/>selbst durch Portale o.</text:span><text:span text:style-name="T1357">ä. </text:span><text:span text:style-name="T1354">Magisches Schild schützt nur wenn höherer<text:line-break/><text:tab/><text:tab/>Zauberwurf mit 50% Wahrscheinlichkeit je Geschoss.</text:span></text:p>
      <text:p text:style-name="P535"><text:span text:style-name="T1355">32+</text:span><text:span text:style-name="T1346"><text:tab/><text:tab/></text:span><text:span text:style-name="T1356">3</text:span><text:span text:style-name="T1347">w</text:span><text:span text:style-name="T1356">4</text:span><text:span text:style-name="T1347">+</text:span><text:span text:style-name="T1356">2</text:span><text:span text:style-name="T1347"> </text:span><text:span text:style-name="T1348">Geschosse</text:span><text:span text:style-name="T1346"> </text:span><text:span text:style-name="T1349">mit</text:span><text:span text:style-name="T1346"> </text:span><text:span text:style-name="T1347">je </text:span><text:span text:style-name="T1348">w</text:span><text:span text:style-name="T1356">10</text:span><text:span text:style-name="T1346">+</text:span><text:span text:style-name="T1348">Z</text:span><text:span text:style-name="T1353">S</text:span><text:span text:style-name="T1348"> Schaden</text:span><text:span text:style-name="T1336">. </text:span><text:span text:style-name="T1354">150 km Reichweite in Sichtlinie</text:span></text:p>
      <text:p text:style-name="P535"><text:span text:style-name="T1354"><text:tab/><text:tab/>oder via </text:span><text:span text:style-name="T1358">Material, </text:span><text:span text:style-name="T1359">dann</text:span><text:span text:style-name="T1354"> erst 1 Phase Konzentration, dann bis Geschosse im Ziel.</text:span></text:p>
      <text:p text:style-name="P535"><text:span text:style-name="T1354"><text:tab/><text:tab/>15 km/s ohne Hindernisse, </text:span><text:span text:style-name="T1360">k</text:span><text:span text:style-name="T1354">eine Ebenenwechsel.</text:span></text:p>
      <text:p text:style-name="P541"><text:s/></text:p>
      <text:p text:style-name="P542">Verderbnis w8:</text:p>
      <text:p text:style-name="P543"><text:span text:style-name="T38">1-4</text:span><text:tab/><text:span text:style-name="T1357">Deine Hände und Unterarme</text:span> <text:span text:style-name="T1357">verändern ihre Farbe entsprechend<text:tab/>deinem Zauber:</text:span></text:p>
      <text:p text:style-name="P543"><text:span text:style-name="T1357"><text:tab/></text:span><text:span text:style-name="T38">1 </text:span><text:span text:style-name="T1357">Blitz:</text:span> <text:span text:style-name="T1357">gelb</text:span><text:tab/><text:tab/><text:tab/><text:span text:style-name="T38">2</text:span> <text:span text:style-name="T1357">Frost:</text:span> <text:span text:style-name="T1357">B</text:span>l<text:span text:style-name="T1357">a</text:span>u<text:tab/><text:tab/><text:tab/><text:span text:style-name="T38">3</text:span> <text:span text:style-name="T1357">Säure: </text:span>grün<text:tab/><text:tab/><text:tab/><text:span text:style-name="T38">4</text:span> <text:span text:style-name="T1357">Feuer:</text:span> r<text:span text:style-name="T1357">ot</text:span></text:p>
      <text:p text:style-name="P543"><text:span text:style-name="T38">5</text:span><text:tab/><text:span text:style-name="T1361">Deine Augen verlieren P</text:span>upil<text:span text:style-name="T1361">le</text:span> <text:span text:style-name="T1361">und Iris</text:span> <text:span text:style-name="T1361">und deine Augäpfel sind jetzt kalkweiß</text:span></text:p>
      <text:p text:style-name="P543"><text:span text:style-name="T1325">6</text:span><text:span text:style-name="T1335"><text:tab/></text:span><text:span text:style-name="T1362">Deine Fingerspitzen werden durchsichtig</text:span> <text:span text:style-name="T1362">und geisterhaft.</text:span></text:p>
      <text:p text:style-name="P543"><text:span text:style-name="T1325">7</text:span><text:span text:style-name="T1335"><text:tab/></text:span><text:span text:style-name="T1363">Du wirst</text:span><text:span text:style-name="T1362"> jedes mal wenn du Magisches Geschoss wirkst für w6 Runden unsichtbar.</text:span></text:p>
      <text:p text:style-name="P543"><text:span text:style-name="T1325">8</text:span><text:span text:style-name="T1335"><text:tab/></text:span><text:span text:style-name="T1362">Ab jetzt umschwirrt </text:span><text:span text:style-name="T1332">d</text:span><text:span text:style-name="T1362">einen Kopf ein magischer Kraftstein der jedes Wesen dass sich</text:span></text:p>
      <text:p text:style-name="P543"><text:span text:style-name="T1362"><text:tab/>dir auf </text:span><text:span text:style-name="T1333">1</text:span><text:span text:style-name="T1362"> </text:span><text:span text:style-name="T1333">m</text:span><text:span text:style-name="T1362"> nähert trifft und Schmerz und 1 Schaden/Runde bewirkt. Das gilt auch</text:span></text:p>
      <text:p text:style-name="P544"><text:tab/>für Gefährten und Heilversuche.</text:p>
      <text:p text:style-name="P545"><text:s/></text:p>
      <text:p text:style-name="P543"><text:span text:style-name="T1364">Patzer</text:span><text:span text:style-name="T84"> </text:span><text:span text:style-name="T1365">w</text:span><text:span text:style-name="T84">6:</text:span></text:p>
      <text:p text:style-name="P543"><text:span text:style-name="T38">1</text:span><text:tab/><text:span text:style-name="T1362">Wesen innerhalb </text:span><text:span text:style-name="T1333">3</text:span>0 <text:span text:style-name="T1333">m</text:span> <text:span text:style-name="T1362">werden </text:span><text:span text:style-name="T1332">von </text:span><text:span text:style-name="T1366">w</text:span>4-1 <text:span text:style-name="T1332">Geschossen für 1 Schaden getroffen.</text:span></text:p>
      <text:p text:style-name="P543"><text:span text:style-name="T38">2</text:span><text:tab/><text:span text:style-name="T1367">Das </text:span><text:span text:style-name="T1362">Geschoss</text:span> <text:span text:style-name="T1367">ist ein Querschläger und trifft dich selbst:</text:span> <text:span text:style-name="T1367">w</text:span>3-1 <text:span text:style-name="T1367">Schaden</text:span></text:p>
      <text:p text:style-name="P543"><text:span text:style-name="T38">3</text:span><text:tab/><text:span text:style-name="T1368">w</text:span>6 <text:span text:style-name="T1368">Schaden auf dich und alle Wesen innerhalb </text:span><text:span text:style-name="T1369">3</text:span><text:span text:style-name="T1368"> </text:span><text:span text:style-name="T1369">m </text:span><text:span text:style-name="T1368">(Reflex 10 halbiert)</text:span></text:p>
      <text:p text:style-name="P543"><text:span text:style-name="T38">4</text:span><text:tab/><text:span text:style-name="T1370">Verzögerter Effekt: nichts passiert, aber innerhalb 24 Stunden</text:span> <text:span text:style-name="T1370">bewirkt </text:span><text:span text:style-name="T1371">die erste</text:span></text:p>
      <text:p text:style-name="P543"><text:span text:style-name="T1370"><text:tab/>natürliche 1 bei </text:span><text:span text:style-name="T1371">irgendeinem</text:span><text:span text:style-name="T1370"> Wurf einen Zufallstreffer für w4 Schaden innerhalb</text:span></text:p>
      <text:p text:style-name="P543"><text:span text:style-name="T1372"><text:tab/>3</text:span><text:span text:style-name="T1370">0 </text:span><text:span text:style-name="T1372">m</text:span><text:span text:style-name="T1370">. Nach 24 Stunden ist die Wirkung vergangen.</text:span></text:p>
      <text:p text:style-name="P543"><text:span text:style-name="T38">5</text:span><text:tab/><text:span text:style-name="T1371">Du wirst von magischer Energie erfüllt. Das nächste Wesen dass du berührst,</text:span></text:p>
      <text:p text:style-name="P543"><text:span text:style-name="T1371"><text:tab/>erfährt </text:span><text:span text:style-name="T1373">einen Schlag von </text:span><text:span text:style-name="T1371">w6+1 Schaden und du selbst </text:span><text:span text:style-name="T1373">auch </text:span><text:span text:style-name="T1371">1 Schaden.</text:span></text:p>
      <text:p text:style-name="P543"><text:span text:style-name="T38">6</text:span><text:tab/><text:span text:style-name="T1371">Magische Energie</text:span> <text:span text:style-name="T1374">zuckt</text:span> <text:span text:style-name="T1371">in den Boden unter dir. </text:span><text:span text:style-name="T1374">Er</text:span><text:span text:style-name="T1371"> löst </text:span><text:span text:style-name="T1374">s</text:span><text:span text:style-name="T1371">ich w</text:span><text:span text:style-name="T1375">6</text:span><text:span text:style-name="T1371"> </text:span><text:span text:style-name="T1375">m</text:span><text:span text:style-name="T1371"> tief auf und Du</text:span></text:p>
      <text:p text:style-name="P543"><text:span text:style-name="T1371"><text:tab/>schwebst so weit hinunter. Sollte es darunter einen Hohlraum </text:span><text:span text:style-name="T1376">geben, fällst du hinein.</text:span></text:p>
      <text:p text:style-name="P546"><text:tab/>Um herauszukommen musst du klettern.</text:p>
      <text:p text:style-name="P547"><text:span text:style-name="T884">1-</text:span><text:span text:style-name="T1377">1</text:span><text:span text:style-name="T958">8</text:span><text:span text:style-name="T1377"> </text:span><text:span text:style-name="T1378">Schlaf<text:tab/><text:tab/><text:tab/><text:tab/><text:tab/><text:tab/><text:tab/><text:tab/><text:tab/><text:tab/><text:tab/><text:tab/></text:span><text:span text:style-name="T888">Regeln <text:s/></text:span><text:span text:style-name="T1378">152, </text:span><text:span text:style-name="T888">Rules </text:span><text:span text:style-name="T1378">155</text:span></text:p>
      <text:p text:style-name="P548"><text:span text:style-name="T889">Grad</text:span><text:span text:style-name="T891"> </text:span>1, <text:span text:style-name="T891">1 </text:span><text:span text:style-name="T1379">Aktion</text:span><text:span text:style-name="T891">, </text:span><text:span text:style-name="T1380">18m</text:span>, Dauer: <text:span text:style-name="T1380">variiert</text:span><text:span text:style-name="T891">, </text:span>Rettungswurf: <text:span text:style-name="T1380">Willen</text:span><text:span text:style-name="T1381">≥</text:span><text:span text:style-name="T1382">Zauberwurf</text:span></text:p>
      <text:p text:style-name="P538"><text:s/></text:p>
      <text:p text:style-name="P549"><text:span text:style-name="T896">D</text:span><text:span text:style-name="T176">u </text:span><text:span text:style-name="T897">versetzt </text:span><text:span text:style-name="T1383">d</text:span><text:span text:style-name="T897">ein Ziel in tiefen Schlaf. </text:span><text:span text:style-name="T1384">Material zum aufwachen </text:span><text:span text:style-name="T1385">z.B. Rose-Rosenduft.</text:span></text:p>
      <text:p text:style-name="P539"><text:s/></text:p>
      <text:p text:style-name="P534">Zauber w20:</text:p>
      <text:p text:style-name="P550"><text:span text:style-name="T38">1<text:tab/></text:span><text:tab/><text:span text:style-name="T903">Kritischer </text:span>Fehlschlag! <text:span text:style-name="T1386">w</text:span>6<text:span text:style-name="T903">+</text:span>Glück<text:span text:style-name="T903">smod</text:span>:</text:p>
      <text:p text:style-name="P550"><text:tab/><text:tab/><text:span text:style-name="T38">0-</text:span> Verderbnis <text:span text:style-name="T903">&amp; Patzer<text:tab/><text:tab/></text:span><text:span text:style-name="T906">1</text:span><text:span text:style-name="T903"> Verderbnis<text:tab/><text:tab/></text:span><text:span text:style-name="T1387">2</text:span><text:span text:style-name="T906">+</text:span><text:span text:style-name="T903"> Patzer</text:span></text:p>
      <text:p text:style-name="P551"><text:span text:style-name="T38">2-11<text:tab/></text:span><text:tab/>Fehlschlag <text:span text:style-name="T1515">&amp; Verlust</text:span></text:p>
      <text:p text:style-name="P550"><text:span text:style-name="T1389">1</text:span><text:span text:style-name="T38">2-1</text:span><text:span text:style-name="T1389">3</text:span><text:span text:style-name="T38"><text:tab/></text:span><text:span text:style-name="T1390">Dein </text:span><text:span text:style-name="T1391">Ziel fällt für w6 Phasen in Schlaf</text:span><text:span text:style-name="T1390"> </text:span><text:span text:style-name="T1391">und kann normal geweckt werden.</text:span></text:p>
      <text:p text:style-name="P550"><text:span text:style-name="T1389">14</text:span><text:span text:style-name="T38">-1</text:span><text:span text:style-name="T1389">7</text:span><text:span text:style-name="T38"><text:tab/></text:span><text:span text:style-name="T1392">Bis zu</text:span><text:span text:style-name="T1390"> </text:span><text:span text:style-name="T1393">2 </text:span><text:span text:style-name="T1391">Ziele fallen für w6 Phasen in Schlaf,</text:span><text:span text:style-name="T1390"> </text:span><text:span text:style-name="T1391">können normal geweckt werden.</text:span></text:p>
      <text:p text:style-name="P550"><text:span text:style-name="T1389">1</text:span><text:span text:style-name="T1394">8</text:span><text:span text:style-name="T38">-1</text:span><text:span text:style-name="T1394">9</text:span><text:span text:style-name="T38"><text:tab/></text:span><text:span text:style-name="T1392">Bis zu </text:span><text:span text:style-name="T1391">2</text:span><text:span text:style-name="T1390"> </text:span><text:span text:style-name="T1391">Ziele fallen für w</text:span><text:span text:style-name="T1392">4</text:span><text:span text:style-name="T1391"> </text:span><text:span text:style-name="T1392">Stunden</text:span><text:span text:style-name="T1391"> in Schlaf,</text:span><text:span text:style-name="T1390"> </text:span><text:span text:style-name="T1391">können normal geweckt werden.</text:span></text:p>
      <text:p text:style-name="P550"><text:span text:style-name="T1394">20</text:span><text:span text:style-name="T38">-</text:span><text:span text:style-name="T1394">23</text:span><text:span text:style-name="T38"><text:tab/></text:span><text:span text:style-name="T1392">Bis zu 4</text:span><text:span text:style-name="T1390"> </text:span><text:span text:style-name="T1391">Ziele fallen für w</text:span><text:span text:style-name="T1392">6</text:span><text:span text:style-name="T1391"> </text:span><text:span text:style-name="T1392">Stunden</text:span><text:span text:style-name="T1391"> in Schlaf,</text:span><text:span text:style-name="T1390"> </text:span><text:span text:style-name="T1391">können normal geweckt werden</text:span></text:p>
      <text:p text:style-name="P550"><text:span text:style-name="T1391"><text:tab/><text:tab/></text:span><text:span text:style-name="T1395">oder nur 1 Ziel </text:span><text:span text:style-name="T1396">für w4 Stunden </text:span><text:span text:style-name="T1395">kann nur mit Magie bannen geweckt werden</text:span><text:span text:style-name="T1391">.</text:span></text:p>
      <text:p text:style-name="P550"><text:span text:style-name="T1394">24</text:span><text:span text:style-name="T38">-</text:span><text:span text:style-name="T1394">27</text:span><text:span text:style-name="T38"><text:tab/></text:span><text:span text:style-name="T1392">Bis zu </text:span><text:span text:style-name="T1397">7</text:span><text:span text:style-name="T1390"> </text:span><text:span text:style-name="T1391">Ziele fallen für w</text:span><text:span text:style-name="T1397">7</text:span><text:span text:style-name="T1391"> </text:span><text:span text:style-name="T1397">Tage</text:span><text:span text:style-name="T1391"> in Schlaf,</text:span><text:span text:style-name="T1390"> </text:span><text:span text:style-name="T1391">können normal geweckt werden </text:span><text:span text:style-name="T1395">oder</text:span></text:p>
      <text:p text:style-name="P550"><text:span text:style-name="T1395"><text:tab/><text:tab/>nur 1 Ziel </text:span><text:span text:style-name="T1396">für w</text:span><text:span text:style-name="T1397">3</text:span><text:span text:style-name="T1396"> </text:span><text:span text:style-name="T1397">Tage</text:span><text:span text:style-name="T1396"> </text:span><text:span text:style-name="T1395">kann nur mit Magie bannen geweckt werden</text:span><text:span text:style-name="T1391">.</text:span></text:p>
      <text:p text:style-name="P550"><text:span text:style-name="T1394">2</text:span><text:span text:style-name="T1398">8</text:span><text:span text:style-name="T38">-</text:span><text:span text:style-name="T1394">2</text:span><text:span text:style-name="T1398">9</text:span><text:span text:style-name="T38"><text:tab/></text:span><text:span text:style-name="T1392">Bis zu </text:span><text:span text:style-name="T1397">16</text:span><text:span text:style-name="T1390"> </text:span><text:span text:style-name="T1391">Ziele </text:span><text:span text:style-name="T1397">in 60 m </text:span><text:span text:style-name="T1391">fallen in </text:span><text:span text:style-name="T1397">dauerhaften </text:span><text:span text:style-name="T1391">Schlaf,</text:span><text:span text:style-name="T1390"> </text:span><text:span text:style-name="T1391">können normal geweckt</text:span></text:p>
      <text:p text:style-name="P550"><text:span text:style-name="T1391"><text:tab/><text:tab/>werden </text:span><text:span text:style-name="T1395">oder nur 1 Ziel</text:span><text:span text:style-name="T1396"> </text:span><text:span text:style-name="T1395">kann nur mit Magie bannen geweckt werden</text:span><text:span text:style-name="T1391">.</text:span></text:p>
      <text:p text:style-name="P550"><text:span text:style-name="T1399">30</text:span><text:span text:style-name="T38">-</text:span><text:span text:style-name="T1399">31</text:span><text:span text:style-name="T38"><text:tab/></text:span><text:span text:style-name="T1397">Alle</text:span><text:span text:style-name="T1390"> </text:span><text:span text:style-name="T1391">Ziele </text:span><text:span text:style-name="T1397">in 60 m </text:span><text:span text:style-name="T1391">fallen </text:span><text:span text:style-name="T1397">für w7+1 Tage </text:span><text:span text:style-name="T1391">in Schlaf</text:span><text:span text:style-name="T1390">,</text:span><text:span text:style-name="T1391"> können normal geweckt<text:line-break/><text:tab/><text:tab/>werden. </text:span><text:span text:style-name="T1400">Kein Material notwendig.</text:span></text:p>
      <text:p text:style-name="P550"><text:span text:style-name="T1399">3</text:span><text:span text:style-name="T1401">2+</text:span><text:span text:style-name="T38"><text:tab/><text:tab/></text:span><text:span text:style-name="T1397">Alle</text:span><text:span text:style-name="T1390"> </text:span><text:span text:style-name="T1397">Wesen</text:span><text:span text:style-name="T1391"> </text:span><text:span text:style-name="T1397">inklusive Gefährten und Pflanzen innerhalb 500 m </text:span><text:span text:style-name="T1391">fallen in Schlaf.</text:span></text:p>
      <text:p text:style-name="P550"><text:span text:style-name="T1391"><text:tab/><text:tab/></text:span><text:span text:style-name="T1397">Kein Rettungswurf für Wesen </text:span><text:span text:style-name="T1402">≤</text:span><text:span text:style-name="T1403">4TW. Sie</text:span><text:span text:style-name="T1391"> können </text:span><text:span text:style-name="T1397">nur mit mächtiger Magie</text:span></text:p>
      <text:p text:style-name="P550"><text:span text:style-name="T1397"><text:tab/><text:tab/></text:span><text:span text:style-name="T1391">geweckt werden </text:span><text:span text:style-name="T1397">oder wenn eine von dir gewählte Bedingung eintritt, z.B. 100</text:span></text:p>
      <text:p text:style-name="P550"><text:span text:style-name="T1397"><text:tab/><text:tab/>Jahre sind vergangen. </text:span><text:span text:style-name="T1400">Kein Material notwendig.</text:span></text:p>
      <text:p text:style-name="P539"><text:s/></text:p>
      <text:p text:style-name="P534">Verderbnis <text:span text:style-name="T1404">w</text:span><text:span text:style-name="T1405">6</text:span>:</text:p>
      <text:p text:style-name="P550"><text:span text:style-name="T38">1<text:tab/></text:span><text:span text:style-name="T1406">D</text:span><text:span text:style-name="T1397">u</text:span><text:span text:style-name="T1406"> leide</text:span><text:span text:style-name="T1397">s</text:span><text:span text:style-name="T1406">t unter Schlaflosigkeit: </text:span><text:span text:style-name="T1397">sofort </text:span><text:span text:style-name="T1406">-</text:span><text:span text:style-name="T1397">1 auf alle Würfe,<text:tab/>nach 1 Woche -2</text:span></text:p>
      <text:p text:style-name="P552"><text:tab/>auf alle Würfe, nach 1 Monat -3 auf alle Würfe</text:p>
      <text:p text:style-name="P550"><text:span text:style-name="T1407">2</text:span><text:span text:style-name="T1397"><text:tab/>Du</text:span><text:span text:style-name="T1406"> verström</text:span><text:span text:style-name="T1397">s</text:span><text:span text:style-name="T1406">t einen widerlichen Geruch im Umkreis von 6 m</text:span></text:p>
      <text:p text:style-name="P550"><text:span text:style-name="T1408">3-4</text:span><text:span text:style-name="T1406"><text:tab/>geringfügig</text:span><text:span text:style-name="T1397">e Verderbnis</text:span><text:span text:style-name="T1406"><text:tab/><text:tab/></text:span><text:span text:style-name="T1408">5-6</text:span><text:span text:style-name="T1406"> ernsthaft</text:span><text:span text:style-name="T1397">e Verderbnis</text:span></text:p>
      <text:p text:style-name="P553"><text:s/></text:p>
      <text:p text:style-name="P534"><text:span text:style-name="T924">P</text:span>atzer <text:span text:style-name="T925">w</text:span><text:span text:style-name="T1409">4</text:span>:</text:p>
      <text:p text:style-name="P550"><text:span text:style-name="T38">1</text:span><text:tab/>D<text:span text:style-name="T1409">u</text:span> fäll<text:span text:style-name="T1409">s</text:span>t sofort in einen natürlichen Schlaf</text:p>
      <text:p text:style-name="P550"><text:span text:style-name="T1410">2</text:span><text:span text:style-name="T1409"><text:tab/>Du </text:span>und <text:span text:style-name="T1409">die w</text:span>4 nächst<text:span text:style-name="T1409">en</text:span> Verbündete<text:span text:style-name="T1409">n</text:span> fallen in einen natürlichen Schlaf</text:p>
      <text:p text:style-name="P550"><text:span text:style-name="T1410">3</text:span><text:span text:style-name="T1409"><text:tab/>Du</text:span> fäll<text:span text:style-name="T1409">s</text:span>t in <text:span text:style-name="T1409">ein</text:span> Koma <text:span text:style-name="T1409">und kannst </text:span>nur durch <text:span text:style-name="T1409">Heilung</text:span> oder <text:span text:style-name="T1409">Magie</text:span> geweckt <text:span text:style-name="T1409">werden</text:span></text:p>
      <text:p text:style-name="P550"><text:span text:style-name="T38">4</text:span><text:tab/><text:span text:style-name="T1409">Du</text:span> rüttel<text:span text:style-name="T1409">s</text:span>t alle Wesen im Umkreis von 15 m hellwach, wodurch jede Form von</text:p>
      <text:p text:style-name="P550"><text:tab/>Schlaf (auch magischer) unterbrochen wird und Zustände wie Benommenheit,</text:p>
      <text:p text:style-name="P550"><text:tab/>Halluzinationen aufgehoben werden.</text:p>
      <text:p text:style-name="P554"><text:span text:style-name="T1516"/></text:p>
      <text:p text:style-name="P555"><text:span text:style-name="T884">1-</text:span><text:span text:style-name="T958">2</text:span><text:span text:style-name="T1517">6</text:span><text:span text:style-name="T847"> </text:span><text:span text:style-name="T1517">Zaubertrick</text:span><text:span text:style-name="T887"><text:tab/><text:tab/><text:tab/><text:tab/><text:tab/><text:tab/><text:tab/><text:tab/><text:tab/><text:tab/><text:tab/></text:span><text:span text:style-name="T888">Regeln 1</text:span><text:span text:style-name="T1517">62</text:span><text:span text:style-name="T888">, Rules </text:span><text:span text:style-name="T890">1</text:span><text:span text:style-name="T1517">30</text:span></text:p>
      <text:p text:style-name="P556"><text:span text:style-name="T889">Grad</text:span><text:span text:style-name="T891"> </text:span>1, <text:span text:style-name="T891">1 </text:span><text:span text:style-name="T1518">Aktion</text:span><text:span text:style-name="T891">, </text:span><text:span text:style-name="T1518">6m/ZS</text:span>, Dauer: <text:span text:style-name="T1518">verschieden</text:span><text:span text:style-name="T891">, </text:span><text:span text:style-name="T1518">Willen</text:span><text:span text:style-name="T1519">≥</text:span><text:span text:style-name="T1520">ZW</text:span></text:p>
      <text:p text:style-name="P557"><text:s/></text:p>
      <text:p text:style-name="P558"><text:span text:style-name="T896">D</text:span><text:span text:style-name="T176">u </text:span><text:span text:style-name="T897">kannst </text:span><text:span text:style-name="T1521">kleinere Zaubertricks ohne Verderbnis wirken</text:span><text:span text:style-name="T1522">.</text:span></text:p>
      <text:p text:style-name="P559"><text:s/></text:p>
      <text:p text:style-name="P560">Zauber w20:</text:p>
      <text:p text:style-name="P561"><text:span text:style-name="T38">1<text:tab/></text:span><text:tab/>Fehlschlag <text:span text:style-name="T903">&amp; Patzer</text:span></text:p>
      <text:p text:style-name="P551"><text:span text:style-name="T38">2-11<text:tab/></text:span><text:tab/>Fehlschlag <text:span text:style-name="T1515">&amp; Verlust</text:span></text:p>
      <text:p text:style-name="P562"><text:span text:style-name="T38">12-13</text:span><text:tab/>D<text:span text:style-name="T1523">u</text:span> erzeug<text:span text:style-name="T1523">s</text:span>t einen einfachen visuellen Effekt in einer Entfernung von bis zu 6 m<text:line-break/><text:tab/><text:tab/>pro Zauberstufe, <text:span text:style-name="T1524">z.B.</text:span> einen Lichtblitz, tanzende Lichter, einen Strahl Mondlicht</text:p>
      <text:p text:style-name="P562"><text:tab/><text:tab/>oder einen Flecken aus Dunkelheit.</text:p>
      <text:p text:style-name="P561"><text:span text:style-name="T38">14-17</text:span><text:tab/><text:span text:style-name="T1525">Du erzeugst </text:span>einen einfachen <text:span text:style-name="T1525">visuellen oder akustischen </text:span>Effekt in <text:span text:style-name="T1525">6 m pro</text:span></text:p>
      <text:p text:style-name="P561"><text:span text:style-name="T1525"><text:tab/><text:tab/>Zauberstufe, z.B. </text:span>einen geflüsterten Satz, das <text:span text:style-name="T1525">Verstärken</text:span> <text:span text:style-name="T1525">d</text:span>einer Stimme zu</text:p>
      <text:p text:style-name="P561"><text:tab/><text:tab/>donnernder Lautstärke, ein falsches Hundebellen oder Bauchred<text:span text:style-name="T1525">en</text:span>.</text:p>
      <text:p text:style-name="P562"><text:span text:style-name="T38">18-19<text:tab/></text:span><text:span text:style-name="T1526">Du</text:span><text:span text:style-name="T15"> erzeug</text:span><text:span text:style-name="T1526">s</text:span><text:span text:style-name="T15">t einen einfachen </text:span><text:span text:style-name="T1526">visuellen, akustischen oder </text:span><text:span text:style-name="T15">kinetischen Effekt in<text:line-break/><text:tab/><text:tab/></text:span><text:span text:style-name="T1526">6 m pro Zauberstufe, z.B.</text:span><text:span text:style-name="T15"> lässt </text:span><text:span text:style-name="T1526">du</text:span><text:span text:style-name="T15"> einen Becher vom Tisch fallen, reißt von<text:line-break/><text:tab/><text:tab/>einem Kleidungsstück die Knöpfe ab, dreh</text:span><text:span text:style-name="T1526">s</text:span><text:span text:style-name="T15">t einen Türgriff oder bring</text:span><text:span text:style-name="T1526">s</text:span><text:span text:style-name="T15">t ein</text:span><text:span text:style-name="T1527">en</text:span></text:p>
      <text:p text:style-name="P563"><text:tab/><text:tab/>Kartenstoß dazu, sich selbst zu mischen.</text:p>
      <text:p text:style-name="P561"><text:span text:style-name="T38">20</text:span><text:span text:style-name="T1528">+</text:span><text:span text:style-name="T38"><text:tab/><text:tab/></text:span><text:span text:style-name="T1526">Du</text:span><text:span text:style-name="T1529"> erzeug</text:span><text:span text:style-name="T1526">s</text:span><text:span text:style-name="T1529">t eine</text:span><text:span text:style-name="T1526">n Effekt wie oben oder eine</text:span><text:span text:style-name="T1529"> gefährliche Flüssigkeit oder Energie<text:line-break/><text:tab/><text:tab/>einer bestimmten Art, die </text:span><text:span text:style-name="T1526">w</text:span><text:span text:style-name="T1529">3 Schaden verursacht, z.B. einen Säurespritzer oder<text:line-break/><text:tab/><text:tab/>eisige Kälte.</text:span></text:p>
      <text:p text:style-name="P564"/>
      <text:p text:style-name="P564"/>
      <text:p text:style-name="P560">Zauberpatzer <text:span text:style-name="T1530">w</text:span>4:</text:p>
      <text:p text:style-name="P561"><text:span text:style-name="T38">1</text:span><text:tab/>D<text:span text:style-name="T1531">u rufst versehentlich eine große Biene herbei, die dich jagt.</text:span></text:p>
      <text:p text:style-name="P561"><text:span text:style-name="T38">2</text:span><text:tab/><text:span text:style-name="T1532">Du erzeugst eine klebende Fläche auf dem Boden und brauchst Stärke 15 um dich<text:line-break/><text:tab/>loszureißen.</text:span></text:p>
      <text:p text:style-name="P561"><text:span text:style-name="T38">3</text:span><text:tab/><text:span text:style-name="T1533">Deine Haare wechseln die Farbe nach Entscheidung des Richters.</text:span></text:p>
      <text:p text:style-name="P561"><text:span text:style-name="T38">4</text:span><text:tab/><text:span text:style-name="T1533">Deine Auge wechseln die Farbe nach Entscheidung des Richters.</text:span></text:p>
      <text:p text:style-name="P565"/>
      <text:p text:style-name="P566"><text:span text:style-name="T1534">Große B</text:span><text:span text:style-name="T936">iene </text:span><text:span text:style-name="T1535">(2 TW)</text:span></text:p>
      <text:p text:style-name="P567">I<text:span text:style-name="T1534">ni</text:span>+1 Stachel+3 <text:span text:style-name="T1536">w</text:span><text:span text:style-name="T38">4</text:span>+Gift:Zäh 8<text:span text:style-name="T1534">|</text:span><text:span text:style-name="T1537">+w4</text:span> RK<text:span text:style-name="T38">12</text:span> TW2<text:span text:style-name="T904">w</text:span>8<text:span text:style-name="T943">(9)</text:span> fliegen 9m <text:span text:style-name="T1536">w</text:span><text:span text:style-name="T38">20 </text:span>Zäh+2 Ref<text:span text:style-name="T1534">lex</text:span>+3 Wil<text:span text:style-name="T1534">len</text:span>+1 <text:span text:style-name="T941">Chaos</text:span></text:p>
      <text:p text:style-name="P568"><text:span text:style-name="T1516"/></text:p>
      <text:p text:style-name="P569"><text:span text:style-name="T1538">1-</text:span><text:span text:style-name="T1539">1 </text:span><text:span text:style-name="T1540">Anrufung des</text:span> Patron<text:span text:style-name="T1540">s</text:span><text:tab/><text:tab/><text:tab/><text:tab/><text:tab/><text:tab/><text:tab/><text:tab/><text:tab/><text:span text:style-name="T888">Regeln 129, Rules 144</text:span></text:p>
      <text:p text:style-name="P570"><text:span text:style-name="T387">Grad 1, 1 </text:span><text:span text:style-name="T1541">Runde</text:span><text:span text:style-name="T387">, </text:span><text:span text:style-name="T1542">Reichweite: selbst, </text:span><text:span text:style-name="T387">Dauer: </text:span><text:span text:style-name="T1541">variiert</text:span></text:p>
      <text:p text:style-name="P571">Du <text:s/><text:span text:style-name="T1540">rufst deinen Patron an und bittest ihn um Hilfe</text:span>. <text:span text:style-name="T1543">Erfordert immer Zauberbrand (Blutmagie).</text:span></text:p>
      <text:p text:style-name="P572"><text:span text:style-name="T38">1</text:span><text:tab/><text:tab/><text:span text:style-name="T924">Kritischer </text:span>Fehlschlag! <text:span text:style-name="T924">w</text:span><text:span text:style-name="T1267">6</text:span><text:span text:style-name="T924">+</text:span>Glück<text:span text:style-name="T924">smod</text:span>:</text:p>
      <text:p text:style-name="P572"><text:tab/><text:tab/><text:span text:style-name="T1544">3</text:span><text:span text:style-name="T1545">–</text:span> Verderbnis <text:span text:style-name="T924">&amp;</text:span> <text:span text:style-name="T1540">Makel des Patrons</text:span><text:tab/><text:tab/><text:span text:style-name="T1544">4</text:span><text:span text:style-name="T38">-</text:span><text:span text:style-name="T1544">5</text:span> Verderbnis<text:tab/><text:tab/><text:span text:style-name="T1544">6+</text:span> <text:span text:style-name="T1540">Makel</text:span></text:p>
      <text:p text:style-name="P572"><text:span text:style-name="T38">2-11<text:tab/><text:tab/></text:span>Fehlschlag</text:p>
      <text:p text:style-name="P572"><text:span text:style-name="T38">12</text:span><text:span text:style-name="T1544">+</text:span><text:tab/><text:tab/><text:span text:style-name="T1540">Entscheidung des Richters</text:span></text:p>
      <text:p text:style-name="P573"/>
      <text:p text:style-name="P574"><text:span text:style-name="T1538">1-</text:span><text:span text:style-name="T1546">14 </text:span>Pakt mit einem Patron<text:tab/><text:tab/><text:tab/><text:tab/><text:tab/><text:tab/><text:tab/><text:tab/><text:tab/><text:span text:style-name="T888">Regeln 1</text:span><text:span text:style-name="T1547">43</text:span><text:span text:style-name="T888">, Rules 14</text:span><text:span text:style-name="T1547">8</text:span></text:p>
      <text:p text:style-name="P575">Grad 1, 1 Woche plus Aufgaben, <text:span text:style-name="T1548">Reichweite: selbst oder Berührung, </text:span>Dauer: lebenslang</text:p>
      <text:p text:style-name="P571">Du verpflichtest dich in dieser Zeremonie einem übernatürlichen Wesen (Gott, Dämon, Chaosfürst, Engel, …) zu dienen. Du musst seine Aufgaben erfüllen und kannst um seine Hilfe bitten. </text:p>
      <text:p text:style-name="P576">Besitzt du bereits einem Pakt kannst du auch einen Gefährten in den Pakt einbeziehen.</text:p>
      <text:p text:style-name="P572"><text:span text:style-name="T38">1</text:span><text:tab/><text:tab/><text:span text:style-name="T1540">Fehlschlag, Makel des Patrons, Zauber ist für einen Monat verloren</text:span></text:p>
      <text:p text:style-name="P572"><text:span text:style-name="T38">2-11<text:tab/><text:tab/></text:span>Fehlschlag<text:span text:style-name="T1540">, Zauber ist für einen Monat verloren</text:span></text:p>
      <text:p text:style-name="P572"><text:span text:style-name="T38">12</text:span><text:span text:style-name="T1544">+</text:span><text:tab/><text:tab/><text:span text:style-name="T1549">Pakt geschlossen: Verhältnis zu Patron entsprechend Wurf, </text:span><text:span text:style-name="T1550">mindestens einmal</text:span></text:p>
      <text:p text:style-name="P572"><text:span text:style-name="T1550"><text:tab/><text:tab/>täglich kann der Patron angerufen werden. </text:span><text:span text:style-name="T1551">Der Patron kann Gegenleistungen</text:span></text:p>
      <text:p text:style-name="P577"><text:tab/><text:tab/>verlangen.</text:p>
      <text:p text:style-name="P578"><text:span text:style-name="T1552">1-</text:span><text:span text:style-name="T1553">27 </text:span><text:span text:style-name="T387">Patronzauber</text:span></text:p>
      <text:p text:style-name="P579">Dein Patron kann dir die Fähigkeit gewähren einen seiner Zauber zu wirken.</text:p>
      <text:p text:style-name="P580"><text:span text:style-name="T283">Makel des Patrons<text:line-break/></text:span><text:span text:style-name="T765">Du erleidest eine dauerhafte Veränderung, ähnlich der Verderbnis.</text:span></text:p>
      <text:p text:style-name="P581">Tabelle 5-10 Zauber des Patrons<text:tab/></text:p>
      <text:p text:style-name="P582">Patron<text:tab/><text:tab/><text:tab/>Grad 1<text:tab/><text:tab/><text:tab/><text:tab/>Grad 2<text:tab/><text:tab/><text:tab/><text:tab/>Grad 3<text:tab/><text:tab/><text:tab/><text:tab/><text:tab/></text:p>
      <text:p text:style-name="P583"><text:span text:style-name="T1554">Bobugbubilz</text:span><text:span text:style-name="T1555"><text:tab/><text:tab/>Lurchwerdung<text:tab/><text:tab/>Herrlicher Schlamm<text:tab/>Bund mit dem Widerling<text:line-break/>S. 328 </text:span><text:span text:style-name="T1556">(Chaos)</text:span><text:span text:style-name="T1555"><text:tab/>331<text:tab/><text:tab/><text:tab/><text:tab/><text:tab/>332<text:tab/><text:tab/><text:tab/><text:tab/><text:tab/>334<text:line-break/></text:span><text:span text:style-name="T1554">Azi Dahaka</text:span><text:span text:style-name="T1555"><text:tab/><text:tab/>Schlangentrick<text:tab/><text:tab/>Gefährte der Hydra<text:tab/>Schnitterwirbelwind<text:line-break/>S. 336 </text:span><text:span text:style-name="T1556">(Chaos)</text:span><text:span text:style-name="T1555"><text:tab/>339<text:tab/><text:tab/><text:tab/><text:tab/><text:tab/>340<text:tab/><text:tab/><text:tab/><text:tab/><text:tab/>341<text:line-break/></text:span><text:span text:style-name="T1554">Sezrekan</text:span><text:span text:style-name="T1555"><text:tab/><text:tab/><text:tab/>Sequester<text:tab/><text:tab/><text:tab/>Schildmaid<text:tab/><text:tab/><text:tab/>Seelenphylakterium<text:line-break/>S. 342 </text:span><text:span text:style-name="T1556">(Chaos)</text:span><text:span text:style-name="T1555"><text:tab/>344<text:tab/><text:tab/><text:tab/><text:tab/><text:tab/>346<text:tab/><text:tab/><text:tab/><text:tab/><text:tab/>347<text:line-break/></text:span><text:span text:style-name="T1554">König v. Elfenland</text:span><text:span text:style-name="T1555"><text:tab/>Waldschritt<text:tab/><text:tab/><text:tab/>Kriegshorn v. Elfenland<text:tab/>Der Traum<text:line-break/>S. 348 </text:span><text:span text:style-name="T1556">(</text:span><text:span text:style-name="T1557">Neutral</text:span><text:span text:style-name="T1556">)</text:span><text:span text:style-name="T1555"><text:tab/>351<text:tab/><text:tab/><text:tab/><text:tab/><text:tab/>351<text:tab/><text:tab/><text:tab/><text:tab/><text:tab/>353<text:line-break/></text:span><text:span text:style-name="T1558">Die Trias (Nornen)</text:span><text:span text:style-name="T1559"><text:tab/>Klinge der Atropos<text:tab/><text:tab/>Fluch der Moiren<text:tab/><text:tab/>Kette und Schuss<text:line-break/>S. 354 </text:span><text:span text:style-name="T1556">(Ordnung)</text:span><text:span text:style-name="T1559"><text:tab/>357<text:tab/><text:tab/><text:tab/><text:tab/><text:tab/>358<text:tab/><text:tab/><text:tab/><text:tab/><text:tab/>359<text:line-break/></text:span><text:span text:style-name="T1558">Yddgrrl die Weltenwurzel<text:line-break/></text:span><text:span text:style-name="T1559">S. 360 </text:span><text:span text:style-name="T1560">(neutral)</text:span><text:span text:style-name="T1559"><text:line-break/></text:span><text:span text:style-name="T1558">Obitu-Que </text:span><text:span text:style-name="T1561">der Balorgeneral</text:span><text:span text:style-name="T1558"><text:line-break/></text:span><text:span text:style-name="T1559">S. 361 </text:span><text:span text:style-name="T1560">(Chaos)</text:span><text:span text:style-name="T1559"><text:line-break/></text:span><text:span text:style-name="T1558">Ithha, </text:span><text:span text:style-name="T1561">Fürst des Windes</text:span><text:span text:style-name="T1558"><text:line-break/></text:span><text:span text:style-name="T1559">S. 362 </text:span><text:span text:style-name="T1560">(neutral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9.01mm" fo:page-height="114mm" style:num-format="1" style:print-orientation="landscape" fo:margin-top="0mm" fo:margin-bottom="0mm" fo:margin-left="0mm" fo:margin-right="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0.01mm" fo:page-height="297mm" style:num-format="1" style:print-orientation="portrait" fo:margin-top="10mm" fo:margin-bottom="10mm" fo:margin-left="20mm" fo:margin-right="1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7mm" fo:page-height="210.01mm" style:num-format="1" style:print-orientation="landscape" fo:margin-top="20mm" fo:margin-bottom="20mm" fo:margin-left="20mm" fo:margin-right="20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6-08-27T16:20:39.161356200</dc:date>
    <meta:editing-duration>P4DT6H8M48S</meta:editing-duration>
    <meta:editing-cycles>1054</meta:editing-cycles>
    <meta:generator>LibreOffice/26.2.1.2$Windows_X86_64 LibreOffice_project/620$Build-2</meta:generator>
    <meta:print-date>2025-01-22T14:49:44.080000000</meta:print-date>
    <meta:printed-by>PDF-Dateien</meta:printed-by>
    <meta:document-statistic meta:table-count="9" meta:image-count="4" meta:object-count="0" meta:page-count="49" meta:paragraph-count="2350" meta:word-count="15634" meta:character-count="102047" meta:non-whitespace-character-count="83010"/>
  </office:meta>
</office:document-meta>
</file>